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uľka1" style:family="table">
      <style:table-properties style:width="17cm" table:align="margins"/>
    </style:style>
    <style:style style:name="Tabuľka1.A" style:family="table-column">
      <style:table-column-properties style:column-width="4.251cm" style:rel-column-width="16383*"/>
    </style:style>
    <style:style style:name="Tabuľka1.A1" style:family="table-cell">
      <style:table-cell-properties fo:padding="0.097cm" fo:border-left="0.5pt solid #000000" fo:border-right="none" fo:border-top="0.5pt solid #000000" fo:border-bottom="0.5pt solid #000000"/>
    </style:style>
    <style:style style:name="Tabuľka1.D1" style:family="table-cell">
      <style:table-cell-properties fo:padding="0.097cm" fo:border="0.5pt solid #000000"/>
    </style:style>
    <style:style style:name="Tabuľka1.A2" style:family="table-cell">
      <style:table-cell-properties fo:padding="0.097cm" fo:border-left="0.5pt solid #000000" fo:border-right="none" fo:border-top="none" fo:border-bottom="0.5pt solid #000000"/>
    </style:style>
    <style:style style:name="Tabuľka1.D2" style:family="table-cell">
      <style:table-cell-properties fo:padding="0.097cm" fo:border-left="0.5pt solid #000000" fo:border-right="0.5pt solid #000000" fo:border-top="none" fo:border-bottom="0.5pt solid #000000"/>
    </style:style>
    <style:style style:name="P1" style:family="paragraph" style:parent-style-name="Standard">
      <style:text-properties officeooo:rsid="000b9e66" officeooo:paragraph-rsid="000b9e66"/>
    </style:style>
    <style:style style:name="P2" style:family="paragraph" style:parent-style-name="Standard">
      <style:paragraph-properties fo:text-align="center" style:justify-single-word="false"/>
      <style:text-properties fo:font-weight="bold" officeooo:rsid="000b9e66" officeooo:paragraph-rsid="000b9e66" style:font-weight-asian="bold" style:font-weight-complex="bold"/>
    </style:style>
    <style:style style:name="P3" style:family="paragraph" style:parent-style-name="Standard">
      <style:paragraph-properties fo:line-height="115%" fo:text-align="justify" style:justify-single-word="false"/>
      <style:text-properties style:font-name="Times New Roman" officeooo:rsid="000b9e66" officeooo:paragraph-rsid="000b9e66"/>
    </style:style>
    <style:style style:name="P4" style:family="paragraph" style:parent-style-name="Standard">
      <style:paragraph-properties fo:line-height="115%" fo:text-align="justify" style:justify-single-word="false"/>
      <style:text-properties style:font-name="Times New Roman" officeooo:rsid="000c2226" officeooo:paragraph-rsid="000c2226"/>
    </style:style>
    <style:style style:name="P5" style:family="paragraph" style:parent-style-name="Standard">
      <style:paragraph-properties fo:line-height="115%" fo:text-align="justify" style:justify-single-word="false"/>
      <style:text-properties style:font-name="Times New Roman" officeooo:rsid="000d2799" officeooo:paragraph-rsid="000d2799"/>
    </style:style>
    <style:style style:name="P6" style:family="paragraph" style:parent-style-name="Table_20_Contents">
      <style:paragraph-properties fo:line-height="115%" fo:text-align="justify" style:justify-single-word="false"/>
      <style:text-properties style:font-name="Times New Roman" officeooo:rsid="000c2226" officeooo:paragraph-rsid="000c2226"/>
    </style:style>
    <style:style style:name="T1" style:family="text">
      <style:text-properties officeooo:rsid="000c2226"/>
    </style:style>
    <style:style style:name="T2" style:family="text">
      <style:text-properties officeooo:rsid="000d2799"/>
    </style:style>
    <style:style style:name="T3" style:family="text">
      <style:text-properties fo:font-weight="bold" style:font-weight-asian="bold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POZNÁMKY</text:p>
      <text:p text:style-name="P2">k účtovnej závierke zostavenej ku dňu 31.12.2022</text:p>
      <text:p text:style-name="P1"/>
      <text:p text:style-name="P3">I.</text:p>
      <text:p text:style-name="P3">Obch. meno: SVB a NP F. Lehára 2177/2 a 2177/4</text:p>
      <text:p text:style-name="P3">Sídlo: F. Lehára 2177/2, 984 01 <text:s/>Lučenec</text:p>
      <text:p text:style-name="P3">IČO: 45016011</text:p>
      <text:p text:style-name="P3">DIČ: 2022571342</text:p>
      <text:p text:style-name="P3"/>
      <text:p text:style-name="P3">II.</text:p>
      <text:p text:style-name="P3">Predmet činnosti: Správa nehnuteľností na základe poplatkov alebo zmlúv</text:p>
      <text:p text:style-name="P3"/>
      <text:p text:style-name="P3">III.</text:p>
      <text:p text:style-name="P3">Spoločnosť uplatňuje účtovné prin<text:span text:style-name="T2">c</text:span>ípy a postupy účtovania v súlade so zákonom o účtovníctve a s postupmi účtovania pre neziskové organizácie, ktoré platia v slovenskej republike. Účtovníctvo sa vedie v eurách.</text:p>
      <text:p text:style-name="P3">Účtovníctvo sa vedie na základe dodržania časovej a vecnej súvislosti nákladov a výnosov. Za základ sa berú všetky náklady a výnosy, ktoré sa vzťahujú na účtovné obdobie bez ohľadu na dátum ich platenia.</text:p>
      <text:p text:style-name="P3"/>
      <text:p text:style-name="P3">IV.</text:p>
      <text:p text:style-name="P3">Počet zamestnancov: 1</text:p>
      <text:p text:style-name="P3"/>
      <text:p text:style-name="P3">V.</text:p>
      <text:p text:style-name="P3">Účtovná jednotka <text:span text:style-name="T3">nebude ďalej pokračovať vo svojej činnosti</text:span>. V priebehu roka 2022 došlo k likvidácii Spoločenstva vlastníkov bytov a nebytových priestorov a výkon správy a správu F<text:span text:style-name="T1">PÚaO</text:span> bude vykonávať spoločnosť SPRÁVCOVIA LC, s. r. o.</text:p>
      <text:p text:style-name="P3"/>
      <text:p text:style-name="P3">VI.</text:p>
      <text:p text:style-name="P3">Náklady, výnosy a výsledok hospodárenia v roku 2022:</text:p>
      <text:p text:style-name="P3">Náklady v roku 2022 boli vo výške <text:span text:style-name="T3">3492,43 eur.</text:span></text:p>
      <text:p text:style-name="P3">Súčasťou týchto nákladov sú náklady na režijný materiál, opravy a udržiavanie, poštovné, <text:span text:style-name="T1">kolky, </text:span><text:span text:style-name="T2">náklady na likvidáciu spoločnosti, </text:span><text:span text:style-name="T1">bankové poplatky a úroky z úveru.</text:span></text:p>
      <text:p text:style-name="P4">Výnosy boli v roku 2022 vo výške <text:span text:style-name="T3">3492,43 eur.</text:span> Túto sumu predstavujú V<text:span text:style-name="T2">ý</text:span>nosy z použitia FPÚaO.</text:p>
      <text:p text:style-name="P4">Za účtovné obdobie od 1.1.2022 do 31.12.2022 bol vykázaný nulový hospodársky výsledok.</text:p>
      <text:p text:style-name="P4"/>
      <text:p text:style-name="P4">Tvorba a čerpanie FPÚaO v roku 2022:</text:p>
      <table:table table:name="Tabuľka1" table:style-name="Tabuľka1">
        <table:table-column table:style-name="Tabuľka1.A" table:number-columns-repeated="4"/>
        <table:table-row table:style-name="TableLine1412028730000">
          <table:table-cell table:style-name="Tabuľka1.A1" office:value-type="string">
            <text:p text:style-name="P6">Stav k 1.1.2022</text:p>
          </table:table-cell>
          <table:table-cell table:style-name="Tabuľka1.A1" office:value-type="string">
            <text:p text:style-name="P6">Tvorba fondu</text:p>
          </table:table-cell>
          <table:table-cell table:style-name="Tabuľka1.A1" office:value-type="string">
            <text:p text:style-name="P6">Čerpanie fondu</text:p>
          </table:table-cell>
          <table:table-cell table:style-name="Tabuľka1.D1" office:value-type="string">
            <text:p text:style-name="P6">Stav k 31.12.2022</text:p>
          </table:table-cell>
        </table:table-row>
        <table:table-row table:style-name="TableLine1412028730000">
          <table:table-cell table:style-name="Tabuľka1.A2" office:value-type="string">
            <text:p text:style-name="P6">23 276,31 €</text:p>
          </table:table-cell>
          <table:table-cell table:style-name="Tabuľka1.A2" office:value-type="string">
            <text:p text:style-name="P6">13 451,04 €</text:p>
          </table:table-cell>
          <table:table-cell table:style-name="Tabuľka1.A2" office:value-type="string">
            <text:p text:style-name="P6">7 956,43 €</text:p>
          </table:table-cell>
          <table:table-cell table:style-name="Tabuľka1.D2" office:value-type="string">
            <text:p text:style-name="P6">28 770,92 €</text:p>
          </table:table-cell>
        </table:table-row>
      </table:table>
      <text:p text:style-name="P4"><text:s/></text:p>
      <text:p text:style-name="P5">V roku 2022 boli splátky dlhodobého úveru vo výške 4 464 eur, úroky predstavovali sumu 321,29 eur a výška nesplatenej časti úveru na konci obdobia je vo výške 9 956 eur.</text:p>
      <text:p text:style-name="P5"/>
      <text:p text:style-name="P5">Dátum zostavenia: 23.6.2023</text:p>
      <text:p text:style-name="P5">Účtovná závierka obsahuje: Súvaha k 31.12.2022 NUJ, Výkaz ziskov a strát k 31.12.2022 NUJ, <text:soft-page-break/>Poznámky k účtovnej závierke, Daňové priznanie. </text:p>
      <text:p text:style-name="P5"/>
      <text:p text:style-name="P5">Podpis štatutárneho orgánu ………………………………….</text:p>
      <text:p text:style-name="P5"/>
      <text:p text:style-name="P5">Podpis osoby zosp. Za účt. závierku …………………………</text:p>
      <text:p text:style-name="P5"/>
      <text:p text:style-name="P5">Podpis osoby zosp. Za ved. účtovníctva ……………………..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none" fo:country="none" style:font-name-asian="Segoe UI" style:font-size-asian="12pt" style:language-asian="none" style:country-asian="none" style:font-name-complex="Tahoma" style:font-size-complex="12pt" style:language-complex="none" style:country-complex="none"/>
    </style:default-style>
    <style:default-style style:family="paragraph">
      <style:paragraph-properties style:text-autospace="ideograph-alpha" style:punctuation-wrap="hanging" style:line-break="strict" style:writing-mode="page"/>
      <style:text-properties fo:color="#000000" style:font-name="Liberation Serif" fo:font-size="12pt" fo:language="sk" fo:country="SK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07P0" style:volatile="true">
      <number:number number:decimal-places="2" number:min-decimal-places="2" number:min-integer-digits="1" number:grouping="true"/>
      <number:text> </number:text>
      <number:currency-symbol number:language="sk" number:country="SK">€</number:currency-symbol>
    </number:currency-style>
    <number:currency-style style:name="N10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sk" number:country="SK">€</number:currency-symbol>
      <style:map style:condition="value()&gt;=0" style:apply-style-name="N107P0"/>
    </number:currency-styl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date>2023-06-23T18:28:54.063000000</dc:date>
    <meta:editing-duration>PT7S</meta:editing-duration>
    <meta:editing-cycles>1</meta:editing-cycles>
    <meta:document-statistic meta:table-count="1" meta:image-count="0" meta:object-count="0" meta:page-count="2" meta:paragraph-count="38" meta:word-count="314" meta:character-count="1974" meta:non-whitespace-character-count="1694"/>
    <meta:generator>LibreOffice/7.3.3.2$Windows_X86_64 LibreOffice_project/d1d0ea68f081ee2800a922cac8f79445e4603348</meta:generator>
  </office:meta>
</office:document-meta>
</file>