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sk" style:country-asian="SK"/>
    </style:style>
    <style:style style:name="P2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3" style:parent-style-name="Normálny" style:family="paragraph">
      <style:paragraph-properties fo:margin-top="0.0694in" fo:margin-bottom="0.0694in" fo:line-height="100%"/>
    </style:style>
    <style:style style:name="T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5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6" style:parent-style-name="Normálny" style:family="paragraph">
      <style:paragraph-properties fo:margin-top="0.0694in" fo:margin-bottom="0.0694in" fo:line-height="100%"/>
    </style:style>
    <style:style style:name="T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8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9" style:parent-style-name="Normálny" style:family="paragraph">
      <style:paragraph-properties fo:margin-top="0.0694in" fo:margin-bottom="0.0694in" fo:line-height="100%"/>
    </style:style>
    <style:style style:name="T10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1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12" style:parent-style-name="Normálny" style:family="paragraph">
      <style:paragraph-properties fo:margin-top="0.0694in" fo:margin-bottom="0.0694in" fo:line-height="100%"/>
    </style:style>
    <style:style style:name="T13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4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15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6" style:parent-style-name="Normálny" style:family="paragraph">
      <style:paragraph-properties fo:margin-top="0.0694in" fo:margin-bottom="0.0694in" fo:line-height="100%"/>
    </style:style>
    <style:style style:name="T1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8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19" style:parent-style-name="Normálny" style:family="paragraph">
      <style:paragraph-properties fo:margin-top="0.0694in" fo:margin-bottom="0.0694in" fo:line-height="100%"/>
    </style:style>
    <style:style style:name="T20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21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2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23" style:parent-style-name="Normálny" style:family="paragraph">
      <style:paragraph-properties fo:margin-top="0.0694in" fo:margin-bottom="0.0694in" fo:line-height="100%"/>
    </style:style>
    <style:style style:name="T2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25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6" style:parent-style-name="Normálny" style:family="paragraph">
      <style:paragraph-properties fo:margin-top="0.0694in" fo:margin-bottom="0.0694in" fo:line-height="100%"/>
    </style:style>
    <style:style style:name="T2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28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9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30" style:parent-style-name="Normálny" style:family="paragraph">
      <style:paragraph-properties fo:margin-top="0.0694in" fo:margin-bottom="0.0694in" fo:line-height="100%"/>
    </style:style>
    <style:style style:name="T31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32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33" style:parent-style-name="Normálny" style:family="paragraph">
      <style:paragraph-properties fo:margin-top="0.0694in" fo:margin-bottom="0.0694in" fo:line-height="100%"/>
    </style:style>
    <style:style style:name="T3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35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36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37" style:parent-style-name="Normálny" style:family="paragraph">
      <style:paragraph-properties fo:margin-top="0.0694in" fo:margin-bottom="0.0694in" fo:line-height="100%"/>
    </style:style>
    <style:style style:name="T38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39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40" style:parent-style-name="Normálny" style:family="paragraph">
      <style:paragraph-properties fo:margin-top="0.0694in" fo:margin-bottom="0.0694in" fo:line-height="100%"/>
    </style:style>
    <style:style style:name="T41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42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43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44" style:parent-style-name="Normálny" style:family="paragraph">
      <style:paragraph-properties fo:margin-top="0.0694in" fo:margin-bottom="0.0694in" fo:line-height="100%"/>
    </style:style>
    <style:style style:name="T45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46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T47" style:parent-style-name="Výrazný" style:family="text">
      <style:text-properties fo:font-weight="bold" style:font-weight-asian="bold" style:font-weight-complex="bold"/>
    </style:style>
    <style:style style:name="P48" style:parent-style-name="Normálnywebový" style:family="paragraph"/>
    <style:style style:name="P49" style:parent-style-name="Normálnywebový" style:family="paragraph"/>
    <style:style style:name="T50" style:parent-style-name="Výrazný" style:family="text">
      <style:text-properties fo:font-weight="bold" style:font-weight-asian="bold" style:font-weight-complex="bold"/>
    </style:style>
    <style:style style:name="P51" style:parent-style-name="Normálnywebový" style:family="paragraph"/>
    <style:style style:name="P52" style:parent-style-name="Normálnywebový" style:family="paragraph"/>
    <style:style style:name="T53" style:parent-style-name="Výrazný" style:family="text">
      <style:text-properties fo:font-weight="bold" style:font-weight-asian="bold" style:font-weight-complex="bold"/>
    </style:style>
    <style:style style:name="P54" style:parent-style-name="Normálnywebový" style:family="paragraph"/>
    <style:style style:name="P55" style:parent-style-name="Normálnywebový" style:family="paragraph"/>
    <style:style style:name="T56" style:parent-style-name="Výrazný" style:family="text">
      <style:text-properties fo:font-weight="bold" style:font-weight-asian="bold" style:font-weight-complex="bold"/>
    </style:style>
    <style:style style:name="P57" style:parent-style-name="Normálnywebový" style:family="paragraph"/>
    <style:style style:name="P58" style:parent-style-name="Normálnywebový" style:family="paragraph"/>
    <style:style style:name="P59" style:parent-style-name="Normálnywebový" style:family="paragraph"/>
    <style:style style:name="T60" style:parent-style-name="Výrazný" style:family="text">
      <style:text-properties fo:font-weight="bold" style:font-weight-asian="bold" style:font-weight-complex="bold"/>
    </style:style>
    <style:style style:name="P61" style:parent-style-name="Normálnywebový" style:family="paragraph"/>
    <style:style style:name="T62" style:parent-style-name="Výrazný" style:family="text">
      <style:text-properties fo:font-weight="bold" style:font-weight-asian="bold" style:font-weight-complex="bold"/>
    </style:style>
    <style:style style:name="P63" style:parent-style-name="Normálnywebový" style:family="paragraph"/>
    <style:style style:name="P64" style:parent-style-name="Normálnywebový" style:family="paragraph"/>
    <style:style style:name="T65" style:parent-style-name="Výrazný" style:family="text">
      <style:text-properties fo:font-weight="bold" style:font-weight-asian="bold" style:font-weight-complex="bold"/>
    </style:style>
    <style:style style:name="P66" style:parent-style-name="Normálnywebový" style:family="paragraph"/>
    <style:style style:name="P67" style:parent-style-name="Normálnywebový" style:family="paragraph"/>
    <style:style style:name="T68" style:parent-style-name="Výrazný" style:family="text">
      <style:text-properties fo:font-weight="bold" style:font-weight-asian="bold" style:font-weight-complex="bold"/>
    </style:style>
    <style:style style:name="P69" style:parent-style-name="Normálnywebový" style:family="paragraph"/>
    <style:style style:name="P70" style:parent-style-name="Normálnywebový" style:family="paragraph"/>
    <style:style style:name="T71" style:parent-style-name="Výrazný" style:family="text">
      <style:text-properties fo:font-weight="bold" style:font-weight-asian="bold" style:font-weight-complex="bold"/>
    </style:style>
    <style:style style:name="P72" style:parent-style-name="Normálnywebový" style:family="paragraph"/>
    <style:style style:name="P73" style:parent-style-name="Normálnywebový" style:family="paragraph"/>
    <style:style style:name="T74" style:parent-style-name="Výrazný" style:family="text">
      <style:text-properties fo:font-weight="bold" style:font-weight-asian="bold" style:font-weight-complex="bold"/>
    </style:style>
    <style:style style:name="P75" style:parent-style-name="Normálnywebový" style:family="paragraph"/>
    <style:style style:name="P76" style:parent-style-name="Normálnywebový" style:family="paragraph"/>
    <style:style style:name="T77" style:parent-style-name="Výrazný" style:family="text">
      <style:text-properties fo:font-weight="bold" style:font-weight-asian="bold" style:font-weight-complex="bold"/>
    </style:style>
    <style:style style:name="P78" style:parent-style-name="Normálnywebový" style:family="paragraph"/>
    <style:style style:name="P79" style:parent-style-name="Normálnywebový" style:family="paragraph"/>
    <style:style style:name="P80" style:parent-style-name="Normálnywebový" style:family="paragraph"/>
    <style:style style:name="T81" style:parent-style-name="Výrazný" style:family="text">
      <style:text-properties fo:font-weight="bold" style:font-weight-asian="bold" style:font-weight-complex="bold"/>
    </style:style>
    <style:style style:name="P82" style:parent-style-name="Normálnywebový" style:family="paragraph"/>
    <style:style style:name="P83" style:parent-style-name="Normálnywebový" style:family="paragraph"/>
    <style:style style:name="T84" style:parent-style-name="Výrazný" style:family="text">
      <style:text-properties fo:font-weight="bold" style:font-weight-asian="bold" style:font-weight-complex="bold"/>
    </style:style>
    <style:style style:name="P85" style:parent-style-name="Normálnywebový" style:family="paragraph"/>
    <style:style style:name="P86" style:parent-style-name="Normálnywebový" style:family="paragraph"/>
    <style:style style:name="T87" style:parent-style-name="Výrazný" style:family="text">
      <style:text-properties fo:font-weight="bold" style:font-weight-asian="bold" style:font-weight-complex="bold"/>
    </style:style>
    <style:style style:name="P88" style:parent-style-name="Normálnywebový" style:family="paragraph"/>
    <style:style style:name="P89" style:parent-style-name="Normálnywebový" style:family="paragraph"/>
    <style:style style:name="P90" style:parent-style-name="Normálnywebový" style:family="paragraph"/>
    <style:style style:name="P91" style:parent-style-name="Normálnywebový" style:family="paragraph"/>
    <style:style style:name="P92" style:parent-style-name="Normálnywebový" style:family="paragraph">
      <style:paragraph-properties fo:margin-left="0.5in">
        <style:tab-stops/>
      </style:paragraph-properties>
    </style:style>
  </office:automatic-styles>
  <office:body>
    <office:text text:use-soft-page-breaks="true">
      <text:h text:style-name="P1" text:outline-level="3">Poznámky k individuálnej účtovnej uzávierke k 31.12.2024</text:h>
      <text:h text:style-name="P2" text:outline-level="4">1. Všeobecné informácie o spoločnosti</text:h>
      <text:list text:style-name="LFO1" text:continue-numbering="true">
        <text:list-item>
          <text:p text:style-name="P3"><text:span text:style-name="T4">Názov účtovnej jednotky</text:span><text:span text:style-name="T5">: Podnik verejnoprospešných služieb obce Kolíňany</text:span></text:p>
        </text:list-item>
        <text:list-item>
          <text:p text:style-name="P6"><text:span text:style-name="T7">Sídlo účtovnej jednotky</text:span><text:span text:style-name="T8">: Námestie L. A. Aranya 528, 951 78 Kolíňany</text:span></text:p>
        </text:list-item>
        <text:list-item>
          <text:p text:style-name="P9"><text:span text:style-name="T10">IČO</text:span><text:span text:style-name="T11">: 44557221</text:span></text:p>
        </text:list-item>
        <text:list-item>
          <text:p text:style-name="P12"><text:span text:style-name="T13">Účtovné obdobie</text:span><text:span text:style-name="T14">: 01.01.2024 - 31.12.2024</text:span></text:p>
        </text:list-item>
      </text:list>
      <text:h text:style-name="P15" text:outline-level="4">2. Účtovné zásady a metódy</text:h>
      <text:list text:style-name="LFO2" text:continue-numbering="true">
        <text:list-item>
          <text:p text:style-name="P16"><text:span text:style-name="T17">Účtovné zásady</text:span><text:span text:style-name="T18">: Spoločnosť dodržiava všeobecne uznávané účtovné zásady a predpisy platné na území Slovenskej republiky.</text:span></text:p>
        </text:list-item>
        <text:list-item>
          <text:p text:style-name="P19"><text:span text:style-name="T20">Metódy oceňovania</text:span><text:span text:style-name="T21">: Majetok a záväzky sú oceňované v súlade s platnými predpismi a internými smernicami spoločnosti.</text:span></text:p>
        </text:list-item>
      </text:list>
      <text:h text:style-name="P22" text:outline-level="4">3. Neobežný majetok</text:h>
      <text:list text:style-name="LFO3" text:continue-numbering="true">
        <text:list-item>
          <text:p text:style-name="P23"><text:span text:style-name="T24">Dlhodobý hmotný majetok</text:span><text:span text:style-name="T25">: Zahŕňa napr. dopravné prostriedky s brutto hodnotou 32 896 EUR, s oprávkami 8 224 EUR a zostatkovou hodnotou 24 672 EUR.</text:span></text:p>
        </text:list-item>
        <text:list-item>
          <text:p text:style-name="P26"><text:span text:style-name="T27">Dlhodobý nehmotný majetok</text:span><text:span text:style-name="T28">: Žiadne položky v tejto kategórii neboli zaznamenané.</text:span></text:p>
        </text:list-item>
      </text:list>
      <text:h text:style-name="P29" text:outline-level="4">4. Záväzky a pohľadávky podľa doby splatnosti</text:h>
      <text:list text:style-name="LFO4" text:continue-numbering="true">
        <text:list-item>
          <text:p text:style-name="P30"><text:span text:style-name="T31">Krátkodobé pohľadávky</text:span><text:span text:style-name="T32">: Pohľadávky so zostatkovou dobou splatnosti do jedného roka sú vo výške 278,05 EUR.</text:span></text:p>
        </text:list-item>
        <text:list-item>
          <text:p text:style-name="P33"><text:span text:style-name="T34">Dlhodobé pohľadávky</text:span><text:span text:style-name="T35">: Pohľadávky so zostatkovou dobou splatnosti od jedného do piatich rokov sú vo výške 3 152,59 EUR.</text:span></text:p>
        </text:list-item>
      </text:list>
      <text:h text:style-name="P36" text:outline-level="4">5. Výsledok hospodárenia</text:h>
      <text:list text:style-name="LFO5" text:continue-numbering="true">
        <text:list-item>
          <text:p text:style-name="P37"><text:span text:style-name="T38">Výnosy</text:span><text:span text:style-name="T39">: Spoločnosť vykázala celkové výnosy vo výške 111 076,24 EUR.</text:span></text:p>
        </text:list-item>
        <text:list-item>
          <text:p text:style-name="P40"><text:span text:style-name="T41">Náklady</text:span><text:span text:style-name="T42">: Celkové náklady spoločnosti dosiahli 124 228,83 EUR, čo viedlo k zápornému výsledku hospodárenia vo výške -13 152,59 EUR.</text:span></text:p>
        </text:list-item>
      </text:list>
      <text:h text:style-name="P43" text:outline-level="4">6. Významné udalosti po dni účtovnej závierky</text:h>
      <text:list text:style-name="LFO6" text:continue-numbering="true">
        <text:list-item>
          <text:p text:style-name="P44"><text:span text:style-name="T45">Budúce plány</text:span><text:span text:style-name="T46">: Spoločnosť plánuje zameranie na optimalizáciu nákladov a zvýšenie efektivity poskytovaných služieb v nasledujúcom účtovnom období.</text:span></text:p>
        </text:list-item>
      </text:list>
      <text:h text:style-name="Nadpis4" text:outline-level="4">7.<text:s/><text:span text:style-name="T47">Podmienené záväzky a podmienené aktíva</text:span></text:h>
      <text:list text:style-name="LFO7" text:continue-numbering="true">
        <text:list-item>
          <text:p text:style-name="P48"><text:span text:style-name="Výrazný">Podmienené záväzky</text:span>: Zahŕňajú možné záväzky, ktoré môžu vzniknúť v dôsledku budúcich udalostí, ktoré zatiaľ nie sú isté. Patrí sem napríklad možný záväzok na základe prebiehajúceho súdneho sporu.</text:p>
        </text:list-item>
        <text:list-item>
          <text:p text:style-name="P49"><text:span text:style-name="Výrazný">Podmienené aktíva</text:span>: Zahŕňajú možné aktíva, ktoré môžu vzniknúť v dôsledku budúcich udalostí, ktoré zatiaľ nie sú isté. Patrí sem napríklad možný nárok na odškodnenie.</text:p>
        </text:list-item>
      </text:list>
      <text:h text:style-name="Nadpis4" text:outline-level="4">8.<text:s/><text:span text:style-name="T50">Prehľad pohľadávok podľa doby splatnosti</text:span></text:h>
      <text:soft-page-break/>
      <text:list text:style-name="LFO8" text:continue-numbering="true">
        <text:list-item>
          <text:p text:style-name="P51"><text:span text:style-name="Výrazný">Krátkodobé pohľadávky</text:span>: Pohľadávky so zostatkovou dobou splatnosti do jedného roka dosiahli sumu 278,05 EUR.</text:p>
        </text:list-item>
        <text:list-item>
          <text:p text:style-name="P52"><text:span text:style-name="Výrazný">Dlhodobé pohľadávky</text:span>: Pohľadávky so zostatkovou dobou splatnosti od jedného do piatich rokov predstavujú sumu 3 152,59 EUR.</text:p>
        </text:list-item>
      </text:list>
      <text:h text:style-name="Nadpis4" text:outline-level="4">9.<text:s/><text:span text:style-name="T53">Informácie o záväzkoch podľa doby splatnosti</text:span></text:h>
      <text:list text:style-name="LFO9" text:continue-numbering="true">
        <text:list-item>
          <text:p text:style-name="P54"><text:span text:style-name="Výrazný">Krátkodobé záväzky</text:span>: Záväzky so zostatkovou dobou splatnosti do jedného roka dosiahli sumu 8 287,10 EUR.</text:p>
        </text:list-item>
        <text:list-item>
          <text:p text:style-name="P55"><text:span text:style-name="Výrazný">Dlhodobé záväzky</text:span>: Záväzky so zostatkovou dobou splatnosti od jedného do piatich rokov predstavujú sumu 960,60 EUR.</text:p>
        </text:list-item>
      </text:list>
      <text:h text:style-name="Nadpis4" text:outline-level="4">10.<text:s/><text:span text:style-name="T56">Prehľad výsledku hospodárenia</text:span></text:h>
      <text:list text:style-name="LFO10" text:continue-numbering="true">
        <text:list-item>
          <text:p text:style-name="P57"><text:span text:style-name="Výrazný">Výnosy</text:span>: Spoločnosť dosiahla celkové výnosy vo výške 111 076,24 EUR.</text:p>
        </text:list-item>
        <text:list-item>
          <text:p text:style-name="P58"><text:span text:style-name="Výrazný">Náklady</text:span>: Celkové náklady spoločnosti predstavovali 124 228,83 EUR.</text:p>
        </text:list-item>
        <text:list-item>
          <text:p text:style-name="P59"><text:span text:style-name="Výrazný">Výsledok hospodárenia</text:span>: Celkový výsledok hospodárenia bol záporný, a to vo výške -13 152,59 EUR.</text:p>
        </text:list-item>
      </text:list>
      <text:h text:style-name="Nadpis4" text:outline-level="4">11.<text:s/><text:span text:style-name="T60">Významné udalosti po dni účtovnej závierky</text:span></text:h>
      <text:list text:style-name="LFO11" text:continue-numbering="true">
        <text:list-item>
          <text:p text:style-name="P61"><text:span text:style-name="Výrazný">Udalosti po dni účtovnej závierky</text:span>: V období po dni účtovnej závierky sa neuskutočnili žiadne významné udalosti, ktoré by mali vplyv na účtovnú závierku za rok 2024.</text:p>
        </text:list-item>
      </text:list>
      <text:h text:style-name="Nadpis4" text:outline-level="4">11.<text:s/><text:span text:style-name="T62">Príjmy a výdavky rozpočtu</text:span></text:h>
      <text:list text:style-name="LFO12" text:continue-numbering="true">
        <text:list-item>
          <text:p text:style-name="P63"><text:span text:style-name="Výrazný">Príjmy</text:span>: Celkové príjmy spoločnosti za rok 2024 dosiahli sumu 115 449,72 EUR, čo zahŕňa administratívne poplatky, iné nedaňové príjmy a tuzemské bežné granty a transfery.</text:p>
        </text:list-item>
        <text:list-item>
          <text:p text:style-name="P64"><text:span text:style-name="Výrazný">Výdavky</text:span>: Celkové výdavky spoločnosti za rok 2024 predstavovali sumu 102 224,51 EUR, čo zahŕňa mzdy, platy, služobné príjmy a ostatné osobné vyrovnania, poistné a príspevky do poisťovní a tovary a služby.</text:p>
        </text:list-item>
      </text:list>
      <text:h text:style-name="Nadpis4" text:outline-level="4">12.<text:s/><text:span text:style-name="T65">Zmena vlastného imania</text:span></text:h>
      <text:list text:style-name="LFO13" text:continue-numbering="true">
        <text:list-item>
          <text:p text:style-name="P66"><text:span text:style-name="Výrazný">Nevysporiadaný výsledok hospodárenia minulých rokov</text:span>: Zostatok k 31.12.2023 bol 41 957,16 EUR, pričom prírastky za rok 2024 dosiahli 11 883,29 EUR a úbytky 21 091,97 EUR. Po presune z výsledku hospodárenia za rok 2024 zostal nevysporiadaný výsledok hospodárenia minulých rokov vo výške 10 737,54 EUR.</text:p>
        </text:list-item>
        <text:list-item>
          <text:p text:style-name="P67"><text:span text:style-name="Výrazný">Výsledok hospodárenia za účtovné obdobie</text:span>: Za rok 2024 bol výsledok hospodárenia záporný vo výške -13 152,59 EUR.</text:p>
        </text:list-item>
      </text:list>
      <text:h text:style-name="Nadpis4" text:outline-level="4">13.<text:s/><text:span text:style-name="T68">Významné finančné ukazovatele</text:span></text:h>
      <text:list text:style-name="LFO14" text:continue-numbering="true">
        <text:list-item>
          <text:p text:style-name="P69"><text:span text:style-name="Výrazný">Rentabilita aktív (ROA)</text:span>: Tento ukazovateľ meria efektívnosť využitia aktív spoločnosti. Výpočet: ROA = (Čistý zisk / Celkové aktíva) * 100. Pre rok 2024 je ROA negatívny vzhľadom na záporný výsledok hospodárenia.</text:p>
        </text:list-item>
        <text:list-item>
          <text:p text:style-name="P70"><text:span text:style-name="Výrazný">Rentabilita vlastného imania (ROE)</text:span>: Tento ukazovateľ meria schopnosť generovať zisk z vlastného imania. Výpočet: ROE = (Čistý zisk / Vlastné imanie) * 100. Pre rok 2024 je ROE negatívny.</text:p>
        </text:list-item>
      </text:list>
      <text:h text:style-name="Nadpis4" text:outline-level="4">14.<text:s/><text:span text:style-name="T71">Odpisy a amortizácia</text:span></text:h>
      <text:list text:style-name="LFO15" text:continue-numbering="true">
        <text:list-item>
          <text:p text:style-name="P72"><text:span text:style-name="Výrazný">Odpisy dlhodobého hmotného majetku</text:span>: Za rok 2024 boli odpisy dlhodobého hmotného majetku vo výške 8 963,68 EUR.</text:p>
        </text:list-item>
        <text:list-item>
          <text:p text:style-name="P73"><text:span text:style-name="Výrazný">Amortizácia dlhodobého nehmotného majetku</text:span>: Za rok 2024 neboli zaznamenané žiadne amortizačné náklady, keďže spoločnosť nemala v tejto kategórii žiadne položky.</text:p>
        </text:list-item>
      </text:list>
      <text:h text:style-name="Nadpis4" text:outline-level="4">14.<text:s/><text:span text:style-name="T74">Odpisy a amortizácia</text:span></text:h>
      <text:list text:style-name="LFO17" text:continue-numbering="true">
        <text:list-item>
          <text:p text:style-name="P75"><text:span text:style-name="Výrazný">Odpisy dlhodobého hmotného majetku</text:span>: Za rok 2024 boli odpisy dlhodobého hmotného majetku vo výške 8 963,68 EUR.</text:p>
        </text:list-item>
        <text:list-item>
          <text:p text:style-name="P76"><text:span text:style-name="Výrazný">Amortizácia dlhodobého nehmotného majetku</text:span>: Za rok 2024 neboli zaznamenané žiadne amortizačné náklady, keďže spoločnosť nemala v tejto kategórii žiadne položky.</text:p>
        </text:list-item>
      </text:list>
      <text:h text:style-name="Nadpis4" text:outline-level="4">16.<text:s/><text:span text:style-name="T77">Náklady na prevádzkovú činnosť</text:span></text:h>
      <text:list text:style-name="LFO19" text:continue-numbering="true">
        <text:list-item>
          <text:p text:style-name="P78"><text:span text:style-name="Výrazný">Osobné náklady</text:span>: Celkové mzdové náklady a príspevky do poisťovní za rok 2024 dosiahli sumu 98 274,86 EUR, čo zahŕňa mzdové náklady vo výške 69 621,61 EUR a zákonné sociálne poistenie vo výške 24 254,55 EUR.</text:p>
        </text:list-item>
        <text:list-item>
          <text:p text:style-name="P79"><text:span text:style-name="Výrazný">Spotrebované nákupy</text:span>: Spoločnosť vynaložila 11 478,60 EUR na spotrebované nákupy, ktoré zahŕňajú spotrebu materiálu a spotrebu energie.</text:p>
        </text:list-item>
        <text:list-item>
          <text:p text:style-name="P80"><text:span text:style-name="Výrazný">Služby</text:span>: Náklady na služby dosiahli sumu 4 991,15 EUR, pričom opravy a udržiavanie predstavovali 1 793,32 EUR a ostatné služby 3 197,83 EUR.</text:p>
        </text:list-item>
      </text:list>
      <text:h text:style-name="Nadpis4" text:outline-level="4">17.<text:s/><text:span text:style-name="T81">Príjmy z prevádzky</text:span></text:h>
      <text:list text:style-name="LFO20" text:continue-numbering="true">
        <text:list-item>
          <text:p text:style-name="P82"><text:span text:style-name="Výrazný">Tržby</text:span>: Tržby za vlastné výkony a tovar dosiahli sumu 2 217,59 EUR, pričom tržby z predaja služieb predstavovali rovnakú sumu.</text:p>
        </text:list-item>
        <text:list-item>
          <text:p text:style-name="P83"><text:span text:style-name="Výrazný">Ostatné výnosy</text:span>: Ostatné výnosy z prevádzkovej činnosti dosiahli sumu 5 292,90 EUR.</text:p>
        </text:list-item>
      </text:list>
      <text:h text:style-name="Nadpis4" text:outline-level="4">18.<text:s/><text:span text:style-name="T84">Finančné príjmy a náklady</text:span></text:h>
      <text:list text:style-name="LFO21" text:continue-numbering="true">
        <text:list-item>
          <text:p text:style-name="P85"><text:span text:style-name="Výrazný">Finančné náklady</text:span>: Finančné náklady za rok 2024 dosiahli sumu 520,54 EUR, z čoho ostatné finančné náklady tvorili 520,54 EUR.</text:p>
        </text:list-item>
        <text:list-item>
          <text:p text:style-name="P86"><text:span text:style-name="Výrazný">Finančné výnosy</text:span>: Finančné výnosy za rok 2024 boli nulové.</text:p>
        </text:list-item>
      </text:list>
      <text:h text:style-name="Nadpis4" text:outline-level="4">19.<text:s/><text:span text:style-name="T87">Podmienené záväzky a podmienené aktíva</text:span></text:h>
      <text:list text:style-name="LFO22" text:continue-numbering="true">
        <text:list-item>
          <text:p text:style-name="P88"><text:span text:style-name="Výrazný">Podmienené záväzky</text:span>: Žiadne nové podmienené záväzky neboli zaznamenané.</text:p>
        </text:list-item>
        <text:list-item>
          <text:p text:style-name="P89"><text:span text:style-name="Výrazný">Podmienené aktíva</text:span>: Žiadne nové podmienené aktíva neboli zaznamenané.</text:p>
        </text:list-item>
      </text:list>
      <text:h text:style-name="Nadpis3" text:outline-level="3"/>
      <text:soft-page-break/>
      <text:h text:style-name="Nadpis3" text:outline-level="3">Zhrnutie individuálnej účtovnej uzávierky</text:h>
      <text:list text:style-name="LFO24" text:continue-numbering="true">
        <text:list-item>
          <text:p text:style-name="P90"><text:span text:style-name="Výrazný">Finančný stav</text:span>: K 31.12.2024 spoločnosť vykázala celkový majetok vo výške 31 504,65 EUR, z toho neobežný majetok tvoril 26 459,17 EUR a obežný majetok 5 045,48 EUR.</text:p>
        </text:list-item>
        <text:list-item>
          <text:p text:style-name="P91"><text:span text:style-name="Výrazný">Výsledok hospodárenia</text:span>: Spoločnosť dosiahla celkové výnosy vo výške 111 076,24 EUR a celkové náklady vo výške 124 228,83 EUR, čo viedlo k zápornému výsledku hospodárenia vo výške -13 152,59 EUR.</text:p>
        </text:list-item>
      </text:list>
      <text:p text:style-name="P92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3" style:display-name="Nadpis 3" style:family="paragraph" style:parent-style-name="Normálny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sk" style:country-asian="SK" fo:hyphenate="false"/>
    </style:style>
    <style:style style:name="Nadpis4" style:display-name="Nadpis 4" style:family="paragraph" style:parent-style-name="Normálny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3Char" style:display-name="Nadpis 3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sk" style:country-asian="SK"/>
    </style:style>
    <style:style style:name="Nadpis4Char" style:display-name="Nadpis 4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Courier New" fo:font-size="10pt" style:font-size-asian="10pt"/>
    </style:style>
    <style:style style:name="WW_CharLFO21LVL3" style:family="text">
      <style:text-properties style:font-name="Wingdings" fo:font-size="10pt" style:font-size-asian="10pt"/>
    </style:style>
    <style:style style:name="WW_CharLFO21LVL4" style:family="text">
      <style:text-properties style:font-name="Wingdings" fo:font-size="10pt" style:font-size-asian="10pt"/>
    </style:style>
    <style:style style:name="WW_CharLFO21LVL5" style:family="text">
      <style:text-properties style:font-name="Wingdings" fo:font-size="10pt" style:font-size-asian="10pt"/>
    </style:style>
    <style:style style:name="WW_CharLFO21LVL6" style:family="text">
      <style:text-properties style:font-name="Wingdings" fo:font-size="10pt" style:font-size-asian="10pt"/>
    </style:style>
    <style:style style:name="WW_CharLFO21LVL7" style:family="text">
      <style:text-properties style:font-name="Wingdings" fo:font-size="10pt" style:font-size-asian="10pt"/>
    </style:style>
    <style:style style:name="WW_CharLFO21LVL8" style:family="text">
      <style:text-properties style:font-name="Wingdings" fo:font-size="10pt" style:font-size-asian="10pt"/>
    </style:style>
    <style:style style:name="WW_CharLFO21LVL9" style:family="text">
      <style:text-properties style:font-name="Wingdings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Courier New" fo:font-size="10pt" style:font-size-asian="10pt"/>
    </style:style>
    <style:style style:name="WW_CharLFO22LVL3" style:family="text">
      <style:text-properties style:font-name="Wingdings" fo:font-size="10pt" style:font-size-asian="10pt"/>
    </style:style>
    <style:style style:name="WW_CharLFO22LVL4" style:family="text">
      <style:text-properties style:font-name="Wingdings" fo:font-size="10pt" style:font-size-asian="10pt"/>
    </style:style>
    <style:style style:name="WW_CharLFO22LVL5" style:family="text">
      <style:text-properties style:font-name="Wingdings" fo:font-size="10pt" style:font-size-asian="10pt"/>
    </style:style>
    <style:style style:name="WW_CharLFO22LVL6" style:family="text">
      <style:text-properties style:font-name="Wingdings" fo:font-size="10pt" style:font-size-asian="10pt"/>
    </style:style>
    <style:style style:name="WW_CharLFO22LVL7" style:family="text">
      <style:text-properties style:font-name="Wingdings" fo:font-size="10pt" style:font-size-asian="10pt"/>
    </style:style>
    <style:style style:name="WW_CharLFO22LVL8" style:family="text">
      <style:text-properties style:font-name="Wingdings" fo:font-size="10pt" style:font-size-asian="10pt"/>
    </style:style>
    <style:style style:name="WW_CharLFO22LVL9" style:family="text">
      <style:text-properties style:font-name="Wingdings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Courier New" fo:font-size="10pt" style:font-size-asian="10pt"/>
    </style:style>
    <style:style style:name="WW_CharLFO24LVL3" style:family="text">
      <style:text-properties style:font-name="Wingdings" fo:font-size="10pt" style:font-size-asian="10pt"/>
    </style:style>
    <style:style style:name="WW_CharLFO24LVL4" style:family="text">
      <style:text-properties style:font-name="Wingdings" fo:font-size="10pt" style:font-size-asian="10pt"/>
    </style:style>
    <style:style style:name="WW_CharLFO24LVL5" style:family="text">
      <style:text-properties style:font-name="Wingdings" fo:font-size="10pt" style:font-size-asian="10pt"/>
    </style:style>
    <style:style style:name="WW_CharLFO24LVL6" style:family="text">
      <style:text-properties style:font-name="Wingdings" fo:font-size="10pt" style:font-size-asian="10pt"/>
    </style:style>
    <style:style style:name="WW_CharLFO24LVL7" style:family="text">
      <style:text-properties style:font-name="Wingdings" fo:font-size="10pt" style:font-size-asian="10pt"/>
    </style:style>
    <style:style style:name="WW_CharLFO24LVL8" style:family="text">
      <style:text-properties style:font-name="Wingdings" fo:font-size="10pt" style:font-size-asian="10pt"/>
    </style:style>
    <style:style style:name="WW_CharLFO24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IMERMANOVÁ Mária</meta:initial-creator>
    <dc:creator>CIMERMANOVÁ Mária</dc:creator>
    <meta:creation-date>2025-02-12T07:04:00Z</meta:creation-date>
    <dc:date>2025-02-12T07:12:00Z</dc:date>
    <meta:template xlink:href="Normal" xlink:type="simple"/>
    <meta:editing-cycles>1</meta:editing-cycles>
    <meta:editing-duration>PT480S</meta:editing-duration>
    <meta:document-statistic meta:page-count="4" meta:paragraph-count="12" meta:word-count="943" meta:character-count="6312" meta:row-count="44" meta:non-whitespace-character-count="5381"/>
  </office:meta>
</office:document-meta>
</file>