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 Narrow" svg:font-family="'Arial Narrow'"/>
    <style:font-face style:name="Calibri" svg:font-family="Calibri"/>
    <style:font-face style:name="Calibri1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  <style:font-face style:name="Times New Roman CE" svg:font-family="'Times New Roman CE'"/>
  </office:font-face-decls>
  <office:automatic-styles>
    <style:style style:name="Tabuľka1" style:family="table">
      <style:table-properties style:width="16.316cm" fo:margin-left="0cm" table:align="left" style:may-break-between-rows="true" style:writing-mode="lr-tb"/>
    </style:style>
    <style:style style:name="Tabuľka1.A" style:family="table-column">
      <style:table-column-properties style:column-width="4.814cm"/>
    </style:style>
    <style:style style:name="Tabuľka1.B" style:family="table-column">
      <style:table-column-properties style:column-width="4.717cm"/>
    </style:style>
    <style:style style:name="Tabuľka1.C" style:family="table-column">
      <style:table-column-properties style:column-width="6.786cm"/>
    </style:style>
    <style:style style:name="Tabuľka1.A1" style:family="table-cell">
      <style:table-cell-properties fo:background-color="#ffffff" fo:padding-left="0.123cm" fo:padding-right="0.123cm" fo:padding-top="0cm" fo:padding-bottom="0cm" fo:border="0.05pt solid #000000" fo:vertical-align="center">
        <style:background-image/>
      </style:table-cell-properties>
    </style:style>
    <style:style style:name="Tabuľka2" style:family="table">
      <style:table-properties style:width="16.316cm" fo:margin-left="0cm" table:align="left" style:may-break-between-rows="true" style:writing-mode="lr-tb"/>
    </style:style>
    <style:style style:name="Tabuľka2.A" style:family="table-column">
      <style:table-column-properties style:column-width="5.521cm"/>
    </style:style>
    <style:style style:name="Tabuľka2.B" style:family="table-column">
      <style:table-column-properties style:column-width="10.795cm"/>
    </style:style>
    <style:style style:name="Tabuľka2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3" style:family="table">
      <style:table-properties style:width="16.316cm" fo:margin-left="0cm" table:align="left" style:may-break-between-rows="true" style:writing-mode="lr-tb"/>
    </style:style>
    <style:style style:name="Tabuľka3.A" style:family="table-column">
      <style:table-column-properties style:column-width="5.415cm"/>
    </style:style>
    <style:style style:name="Tabuľka3.B" style:family="table-column">
      <style:table-column-properties style:column-width="10.901cm"/>
    </style:style>
    <style:style style:name="Tabuľka3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4" style:family="table">
      <style:table-properties style:width="16.316cm" fo:margin-left="0cm" table:align="left" style:may-break-between-rows="true" style:writing-mode="lr-tb"/>
    </style:style>
    <style:style style:name="Tabuľka4.A" style:family="table-column">
      <style:table-column-properties style:column-width="5.415cm"/>
    </style:style>
    <style:style style:name="Tabuľka4.B" style:family="table-column">
      <style:table-column-properties style:column-width="10.901cm"/>
    </style:style>
    <style:style style:name="Tabuľka4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5" style:family="table">
      <style:table-properties style:width="16.316cm" fo:margin-left="0cm" table:align="left" style:may-break-between-rows="true" style:writing-mode="lr-tb"/>
    </style:style>
    <style:style style:name="Tabuľka5.A" style:family="table-column">
      <style:table-column-properties style:column-width="5.521cm"/>
    </style:style>
    <style:style style:name="Tabuľka5.B" style:family="table-column">
      <style:table-column-properties style:column-width="2.223cm"/>
    </style:style>
    <style:style style:name="Tabuľka5.C" style:family="table-column">
      <style:table-column-properties style:column-width="1.905cm"/>
    </style:style>
    <style:style style:name="Tabuľka5.E" style:family="table-column">
      <style:table-column-properties style:column-width="2.381cm"/>
    </style:style>
    <style:style style:name="Tabuľka5.1" style:family="table-row">
      <style:table-row-properties style:min-row-height="0.476cm"/>
    </style:style>
    <style:style style:name="Tabuľka5.A1" style:family="table-cell">
      <style:table-cell-properties fo:background-color="#ffffff" fo:padding-left="0.123cm" fo:padding-right="0.123cm" fo:padding-top="0cm" fo:padding-bottom="0cm" fo:border="0.05pt solid #000000" fo:vertical-align="center">
        <style:background-image/>
      </style:table-cell-properties>
    </style:style>
    <style:style style:name="Tabuľka5.2" style:family="table-row">
      <style:table-row-properties style:min-row-height="0.503cm"/>
    </style:style>
    <style:style style:name="Tabuľka6" style:family="table">
      <style:table-properties style:width="16.249cm" fo:margin-left="0cm" table:align="left" style:may-break-between-rows="true" style:writing-mode="lr-tb"/>
    </style:style>
    <style:style style:name="Tabuľka6.A" style:family="table-column">
      <style:table-column-properties style:column-width="5.415cm"/>
    </style:style>
    <style:style style:name="Tabuľka6.B" style:family="table-column">
      <style:table-column-properties style:column-width="5.417cm"/>
    </style:style>
    <style:style style:name="Tabuľka6.A1" style:family="table-cell">
      <style:table-cell-properties fo:background-color="#ffffff" fo:padding-left="0.123cm" fo:padding-right="0.123cm" fo:padding-top="0cm" fo:padding-bottom="0cm" fo:border="0.05pt solid #000000" fo:vertical-align="center">
        <style:background-image/>
      </style:table-cell-properties>
    </style:style>
    <style:style style:name="Tabuľka7" style:family="table">
      <style:table-properties style:width="16.249cm" fo:margin-left="0cm" table:align="left" style:may-break-between-rows="true" style:writing-mode="lr-tb"/>
    </style:style>
    <style:style style:name="Tabuľka7.A" style:family="table-column">
      <style:table-column-properties style:column-width="4.062cm"/>
    </style:style>
    <style:style style:name="Tabuľka7.A1" style:family="table-cell">
      <style:table-cell-properties fo:background-color="#ffffff" fo:padding-left="0.123cm" fo:padding-right="0.123cm" fo:padding-top="0cm" fo:padding-bottom="0cm" fo:border="0.05pt solid #000000" fo:vertical-align="center">
        <style:background-image/>
      </style:table-cell-properties>
    </style:style>
    <style:style style:name="Tabuľka8" style:family="table">
      <style:table-properties style:width="16.249cm" fo:margin-left="0cm" table:align="left" style:may-break-between-rows="true" style:writing-mode="lr-tb"/>
    </style:style>
    <style:style style:name="Tabuľka8.A" style:family="table-column">
      <style:table-column-properties style:column-width="5.415cm"/>
    </style:style>
    <style:style style:name="Tabuľka8.B" style:family="table-column">
      <style:table-column-properties style:column-width="5.417cm"/>
    </style:style>
    <style:style style:name="Tabuľka8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9" style:family="table">
      <style:table-properties style:width="16.704cm" fo:margin-left="0cm" table:align="left" style:may-break-between-rows="true" style:writing-mode="lr-tb"/>
    </style:style>
    <style:style style:name="Tabuľka9.A" style:family="table-column">
      <style:table-column-properties style:column-width="3.037cm"/>
    </style:style>
    <style:style style:name="Tabuľka9.B" style:family="table-column">
      <style:table-column-properties style:column-width="1.155cm"/>
    </style:style>
    <style:style style:name="Tabuľka9.D" style:family="table-column">
      <style:table-column-properties style:column-width="1.157cm"/>
    </style:style>
    <style:style style:name="Tabuľka9.G" style:family="table-column">
      <style:table-column-properties style:column-width="1.342cm"/>
    </style:style>
    <style:style style:name="Tabuľka9.H" style:family="table-column">
      <style:table-column-properties style:column-width="1.24cm"/>
    </style:style>
    <style:style style:name="Tabuľka9.I" style:family="table-column">
      <style:table-column-properties style:column-width="1.132cm"/>
    </style:style>
    <style:style style:name="Tabuľka9.K" style:family="table-column">
      <style:table-column-properties style:column-width="1.134cm"/>
    </style:style>
    <style:style style:name="Tabuľka9.L" style:family="table-column">
      <style:table-column-properties style:column-width="0.953cm"/>
    </style:style>
    <style:style style:name="Tabuľka9.1" style:family="table-row">
      <style:table-row-properties style:min-row-height="0.725cm"/>
    </style:style>
    <style:style style:name="Tabuľka9.A1" style:family="table-cell">
      <style:table-cell-properties fo:background-color="#ffffff" fo:padding-left="0.123cm" fo:padding-right="0.123cm" fo:padding-top="0cm" fo:padding-bottom="0cm" fo:border="0.05pt solid #000000" fo:vertical-align="center">
        <style:background-image/>
      </style:table-cell-properties>
    </style:style>
    <style:style style:name="Tabuľka9.2" style:family="table-row">
      <style:table-row-properties style:min-row-height="0.307cm"/>
    </style:style>
    <style:style style:name="Tabuľka9.3" style:family="table-row">
      <style:table-row-properties style:min-row-height="0.801cm"/>
    </style:style>
    <style:style style:name="Tabuľka10" style:family="table">
      <style:table-properties style:width="16.249cm" fo:margin-left="0cm" table:align="left" style:may-break-between-rows="true" style:writing-mode="lr-tb"/>
    </style:style>
    <style:style style:name="Tabuľka10.A" style:family="table-column">
      <style:table-column-properties style:column-width="5.415cm"/>
    </style:style>
    <style:style style:name="Tabuľka10.B" style:family="table-column">
      <style:table-column-properties style:column-width="5.417cm"/>
    </style:style>
    <style:style style:name="Tabuľka10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11" style:family="table">
      <style:table-properties style:width="16.249cm" fo:margin-left="0cm" table:align="left" style:may-break-between-rows="true" style:writing-mode="lr-tb"/>
    </style:style>
    <style:style style:name="Tabuľka11.A" style:family="table-column">
      <style:table-column-properties style:column-width="5.415cm"/>
    </style:style>
    <style:style style:name="Tabuľka11.B" style:family="table-column">
      <style:table-column-properties style:column-width="5.417cm"/>
    </style:style>
    <style:style style:name="Tabuľka11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12" style:family="table">
      <style:table-properties style:width="16.249cm" fo:margin-left="0cm" table:align="left" style:may-break-between-rows="true" style:writing-mode="lr-tb"/>
    </style:style>
    <style:style style:name="Tabuľka12.A" style:family="table-column">
      <style:table-column-properties style:column-width="5.415cm"/>
    </style:style>
    <style:style style:name="Tabuľka12.B" style:family="table-column">
      <style:table-column-properties style:column-width="5.417cm"/>
    </style:style>
    <style:style style:name="Tabuľka12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13" style:family="table">
      <style:table-properties style:width="16.249cm" fo:margin-left="0cm" table:align="left" style:may-break-between-rows="true" style:writing-mode="lr-tb"/>
    </style:style>
    <style:style style:name="Tabuľka13.A" style:family="table-column">
      <style:table-column-properties style:column-width="5.415cm"/>
    </style:style>
    <style:style style:name="Tabuľka13.B" style:family="table-column">
      <style:table-column-properties style:column-width="5.417cm"/>
    </style:style>
    <style:style style:name="Tabuľka13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14" style:family="table">
      <style:table-properties style:width="16.249cm" fo:margin-left="0cm" table:align="left" style:may-break-between-rows="true" style:writing-mode="lr-tb"/>
    </style:style>
    <style:style style:name="Tabuľka14.A" style:family="table-column">
      <style:table-column-properties style:column-width="5.415cm"/>
    </style:style>
    <style:style style:name="Tabuľka14.B" style:family="table-column">
      <style:table-column-properties style:column-width="5.417cm"/>
    </style:style>
    <style:style style:name="Tabuľka14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15" style:family="table">
      <style:table-properties style:width="16.249cm" fo:margin-left="0cm" table:align="left" style:may-break-between-rows="true" style:writing-mode="lr-tb"/>
    </style:style>
    <style:style style:name="Tabuľka15.A" style:family="table-column">
      <style:table-column-properties style:column-width="5.415cm"/>
    </style:style>
    <style:style style:name="Tabuľka15.B" style:family="table-column">
      <style:table-column-properties style:column-width="5.53cm"/>
    </style:style>
    <style:style style:name="Tabuľka15.C" style:family="table-column">
      <style:table-column-properties style:column-width="5.304cm"/>
    </style:style>
    <style:style style:name="Tabuľka15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16" style:family="table">
      <style:table-properties style:width="16.249cm" fo:margin-left="0cm" table:align="left" style:may-break-between-rows="true" style:writing-mode="lr-tb"/>
    </style:style>
    <style:style style:name="Tabuľka16.A" style:family="table-column">
      <style:table-column-properties style:column-width="5.415cm"/>
    </style:style>
    <style:style style:name="Tabuľka16.B" style:family="table-column">
      <style:table-column-properties style:column-width="5.417cm"/>
    </style:style>
    <style:style style:name="Tabuľka16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17" style:family="table">
      <style:table-properties style:width="16.249cm" fo:margin-left="0cm" table:align="left" style:may-break-between-rows="true" style:writing-mode="lr-tb"/>
    </style:style>
    <style:style style:name="Tabuľka17.A" style:family="table-column">
      <style:table-column-properties style:column-width="8.378cm"/>
    </style:style>
    <style:style style:name="Tabuľka17.B" style:family="table-column">
      <style:table-column-properties style:column-width="3.81cm"/>
    </style:style>
    <style:style style:name="Tabuľka17.C" style:family="table-column">
      <style:table-column-properties style:column-width="4.06cm"/>
    </style:style>
    <style:style style:name="Tabuľka17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18" style:family="table">
      <style:table-properties style:width="17.08cm" fo:margin-left="0cm" table:align="left" style:may-break-between-rows="true" style:writing-mode="lr-tb"/>
    </style:style>
    <style:style style:name="Tabuľka18.A" style:family="table-column">
      <style:table-column-properties style:column-width="3.298cm"/>
    </style:style>
    <style:style style:name="Tabuľka18.B" style:family="table-column">
      <style:table-column-properties style:column-width="1.127cm"/>
    </style:style>
    <style:style style:name="Tabuľka18.D" style:family="table-column">
      <style:table-column-properties style:column-width="1.129cm"/>
    </style:style>
    <style:style style:name="Tabuľka18.G" style:family="table-column">
      <style:table-column-properties style:column-width="1.143cm"/>
    </style:style>
    <style:style style:name="Tabuľka18.L" style:family="table-column">
      <style:table-column-properties style:column-width="1.214cm"/>
    </style:style>
    <style:style style:name="Tabuľka18.1" style:family="table-row">
      <style:table-row-properties style:min-row-height="0.847cm"/>
    </style:style>
    <style:style style:name="Tabuľka18.A1" style:family="table-cell">
      <style:table-cell-properties fo:background-color="#ffffff" fo:padding-left="0.123cm" fo:padding-right="0.123cm" fo:padding-top="0cm" fo:padding-bottom="0cm" fo:border="0.05pt solid #000000" fo:vertical-align="center">
        <style:background-image/>
      </style:table-cell-properties>
    </style:style>
    <style:style style:name="Tabuľka18.2" style:family="table-row">
      <style:table-row-properties style:min-row-height="0.609cm"/>
    </style:style>
    <style:style style:name="Tabuľka19" style:family="table">
      <style:table-properties style:width="16.249cm" fo:margin-left="0cm" table:align="left" style:may-break-between-rows="true" style:writing-mode="lr-tb"/>
    </style:style>
    <style:style style:name="Tabuľka19.A" style:family="table-column">
      <style:table-column-properties style:column-width="5.415cm"/>
    </style:style>
    <style:style style:name="Tabuľka19.B" style:family="table-column">
      <style:table-column-properties style:column-width="2.672cm"/>
    </style:style>
    <style:style style:name="Tabuľka19.C" style:family="table-column">
      <style:table-column-properties style:column-width="2.745cm"/>
    </style:style>
    <style:style style:name="Tabuľka19.1" style:family="table-row">
      <style:table-row-properties style:min-row-height="0.688cm"/>
    </style:style>
    <style:style style:name="Tabuľka19.A1" style:family="table-cell">
      <style:table-cell-properties fo:background-color="#ffffff" fo:padding-left="0.123cm" fo:padding-right="0.123cm" fo:padding-top="0cm" fo:padding-bottom="0cm" fo:border="0.05pt solid #000000" fo:vertical-align="center">
        <style:background-image/>
      </style:table-cell-properties>
    </style:style>
    <style:style style:name="Tabuľka19.2" style:family="table-row">
      <style:table-row-properties style:min-row-height="0.265cm"/>
    </style:style>
    <style:style style:name="Tabuľka20" style:family="table">
      <style:table-properties style:width="16.249cm" fo:margin-left="0cm" table:align="left" style:may-break-between-rows="true" style:writing-mode="lr-tb"/>
    </style:style>
    <style:style style:name="Tabuľka20.A" style:family="table-column">
      <style:table-column-properties style:column-width="5.415cm"/>
    </style:style>
    <style:style style:name="Tabuľka20.B" style:family="table-column">
      <style:table-column-properties style:column-width="5.417cm"/>
    </style:style>
    <style:style style:name="Tabuľka20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21" style:family="table">
      <style:table-properties style:width="16.249cm" fo:margin-left="0cm" table:align="left" style:may-break-between-rows="true" style:writing-mode="lr-tb"/>
    </style:style>
    <style:style style:name="Tabuľka21.A" style:family="table-column">
      <style:table-column-properties style:column-width="5.415cm"/>
    </style:style>
    <style:style style:name="Tabuľka21.B" style:family="table-column">
      <style:table-column-properties style:column-width="5.417cm"/>
    </style:style>
    <style:style style:name="Tabuľka21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22" style:family="table">
      <style:table-properties style:width="16.249cm" fo:margin-left="0cm" table:align="left" style:may-break-between-rows="true" style:writing-mode="lr-tb"/>
    </style:style>
    <style:style style:name="Tabuľka22.A" style:family="table-column">
      <style:table-column-properties style:column-width="5.415cm"/>
    </style:style>
    <style:style style:name="Tabuľka22.B" style:family="table-column">
      <style:table-column-properties style:column-width="5.417cm"/>
    </style:style>
    <style:style style:name="Tabuľka22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23" style:family="table">
      <style:table-properties style:width="16.316cm" fo:margin-left="0cm" table:align="left" style:may-break-between-rows="true" style:writing-mode="lr-tb"/>
    </style:style>
    <style:style style:name="Tabuľka23.A" style:family="table-column">
      <style:table-column-properties style:column-width="3.602cm"/>
    </style:style>
    <style:style style:name="Tabuľka23.B" style:family="table-column">
      <style:table-column-properties style:column-width="1.849cm"/>
    </style:style>
    <style:style style:name="Tabuľka23.C" style:family="table-column">
      <style:table-column-properties style:column-width="1.85cm"/>
    </style:style>
    <style:style style:name="Tabuľka23.F" style:family="table-column">
      <style:table-column-properties style:column-width="1.863cm"/>
    </style:style>
    <style:style style:name="Tabuľka23.G" style:family="table-column">
      <style:table-column-properties style:column-width="3.454cm"/>
    </style:style>
    <style:style style:name="Tabuľka23.1" style:family="table-row">
      <style:table-row-properties style:min-row-height="0.847cm"/>
    </style:style>
    <style:style style:name="Tabuľka23.A1" style:family="table-cell">
      <style:table-cell-properties fo:background-color="#ffffff" fo:padding-left="0.123cm" fo:padding-right="0.123cm" fo:padding-top="0cm" fo:padding-bottom="0cm" fo:border="0.05pt solid #000000" fo:vertical-align="center">
        <style:background-image/>
      </style:table-cell-properties>
    </style:style>
    <style:style style:name="Tabuľka23.2" style:family="table-row">
      <style:table-row-properties style:min-row-height="0.609cm"/>
    </style:style>
    <style:style style:name="Tabuľka23.3" style:family="table-row">
      <style:table-row-properties style:min-row-height="0.801cm"/>
    </style:style>
    <style:style style:name="Tabuľka24" style:family="table">
      <style:table-properties style:width="16.249cm" fo:margin-left="0cm" table:align="left" style:may-break-between-rows="true" style:writing-mode="lr-tb"/>
    </style:style>
    <style:style style:name="Tabuľka24.A" style:family="table-column">
      <style:table-column-properties style:column-width="5.415cm"/>
    </style:style>
    <style:style style:name="Tabuľka24.B" style:family="table-column">
      <style:table-column-properties style:column-width="5.417cm"/>
    </style:style>
    <style:style style:name="Tabuľka24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25" style:family="table">
      <style:table-properties style:width="16.249cm" fo:margin-left="0cm" table:align="left" style:may-break-between-rows="true" style:writing-mode="lr-tb"/>
    </style:style>
    <style:style style:name="Tabuľka25.A" style:family="table-column">
      <style:table-column-properties style:column-width="5.415cm"/>
    </style:style>
    <style:style style:name="Tabuľka25.B" style:family="table-column">
      <style:table-column-properties style:column-width="5.417cm"/>
    </style:style>
    <style:style style:name="Tabuľka25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26" style:family="table">
      <style:table-properties style:width="16.249cm" fo:margin-left="0cm" table:align="left" style:may-break-between-rows="true" style:writing-mode="lr-tb"/>
    </style:style>
    <style:style style:name="Tabuľka26.A" style:family="table-column">
      <style:table-column-properties style:column-width="8.124cm"/>
    </style:style>
    <style:style style:name="Tabuľka26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27" style:family="table">
      <style:table-properties style:width="16.249cm" fo:margin-left="0cm" table:align="left" style:may-break-between-rows="true" style:writing-mode="lr-tb"/>
    </style:style>
    <style:style style:name="Tabuľka27.A" style:family="table-column">
      <style:table-column-properties style:column-width="5.203cm"/>
    </style:style>
    <style:style style:name="Tabuľka27.B" style:family="table-column">
      <style:table-column-properties style:column-width="2.208cm"/>
    </style:style>
    <style:style style:name="Tabuľka27.D" style:family="table-column">
      <style:table-column-properties style:column-width="2.21cm"/>
    </style:style>
    <style:style style:name="Tabuľka27.1" style:family="table-row">
      <style:table-row-properties style:min-row-height="1.032cm"/>
    </style:style>
    <style:style style:name="Tabuľka27.A1" style:family="table-cell">
      <style:table-cell-properties fo:background-color="#ffffff" fo:padding-left="0.123cm" fo:padding-right="0.123cm" fo:padding-top="0cm" fo:padding-bottom="0cm" fo:border="0.05pt solid #000000" fo:vertical-align="center">
        <style:background-image/>
      </style:table-cell-properties>
    </style:style>
    <style:style style:name="Tabuľka27.2" style:family="table-row">
      <style:table-row-properties style:min-row-height="0.423cm"/>
    </style:style>
    <style:style style:name="Tabuľka28" style:family="table">
      <style:table-properties style:width="16.249cm" fo:margin-left="0cm" table:align="left" style:may-break-between-rows="true" style:writing-mode="lr-tb"/>
    </style:style>
    <style:style style:name="Tabuľka28.A" style:family="table-column">
      <style:table-column-properties style:column-width="5.415cm"/>
    </style:style>
    <style:style style:name="Tabuľka28.B" style:family="table-column">
      <style:table-column-properties style:column-width="5.417cm"/>
    </style:style>
    <style:style style:name="Tabuľka28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29" style:family="table">
      <style:table-properties style:width="16.316cm" fo:margin-left="0cm" table:align="left" style:may-break-between-rows="true" style:writing-mode="lr-tb"/>
    </style:style>
    <style:style style:name="Tabuľka29.A" style:family="table-column">
      <style:table-column-properties style:column-width="3.602cm"/>
    </style:style>
    <style:style style:name="Tabuľka29.B" style:family="table-column">
      <style:table-column-properties style:column-width="1.849cm"/>
    </style:style>
    <style:style style:name="Tabuľka29.C" style:family="table-column">
      <style:table-column-properties style:column-width="1.85cm"/>
    </style:style>
    <style:style style:name="Tabuľka29.F" style:family="table-column">
      <style:table-column-properties style:column-width="1.863cm"/>
    </style:style>
    <style:style style:name="Tabuľka29.G" style:family="table-column">
      <style:table-column-properties style:column-width="3.454cm"/>
    </style:style>
    <style:style style:name="Tabuľka29.1" style:family="table-row">
      <style:table-row-properties style:min-row-height="0.847cm"/>
    </style:style>
    <style:style style:name="Tabuľka29.A1" style:family="table-cell">
      <style:table-cell-properties fo:background-color="#ffffff" fo:padding-left="0.123cm" fo:padding-right="0.123cm" fo:padding-top="0cm" fo:padding-bottom="0cm" fo:border="0.05pt solid #000000" fo:vertical-align="center">
        <style:background-image/>
      </style:table-cell-properties>
    </style:style>
    <style:style style:name="Tabuľka29.2" style:family="table-row">
      <style:table-row-properties style:min-row-height="0.609cm"/>
    </style:style>
    <style:style style:name="Tabuľka29.3" style:family="table-row">
      <style:table-row-properties style:min-row-height="0.801cm"/>
    </style:style>
    <style:style style:name="Tabuľka30" style:family="table">
      <style:table-properties style:width="16.249cm" fo:margin-left="0cm" table:align="left" style:may-break-between-rows="true" style:writing-mode="lr-tb"/>
    </style:style>
    <style:style style:name="Tabuľka30.A" style:family="table-column">
      <style:table-column-properties style:column-width="5.415cm"/>
    </style:style>
    <style:style style:name="Tabuľka30.B" style:family="table-column">
      <style:table-column-properties style:column-width="5.417cm"/>
    </style:style>
    <style:style style:name="Tabuľka30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31" style:family="table">
      <style:table-properties style:width="16.249cm" fo:margin-left="0cm" table:align="left" style:may-break-between-rows="true" style:writing-mode="lr-tb"/>
    </style:style>
    <style:style style:name="Tabuľka31.A" style:family="table-column">
      <style:table-column-properties style:column-width="5.415cm"/>
    </style:style>
    <style:style style:name="Tabuľka31.B" style:family="table-column">
      <style:table-column-properties style:column-width="5.417cm"/>
    </style:style>
    <style:style style:name="Tabuľka31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32" style:family="table">
      <style:table-properties style:width="16.249cm" fo:margin-left="0cm" table:align="left" style:may-break-between-rows="true" style:writing-mode="lr-tb"/>
    </style:style>
    <style:style style:name="Tabuľka32.A" style:family="table-column">
      <style:table-column-properties style:column-width="5.415cm"/>
    </style:style>
    <style:style style:name="Tabuľka32.B" style:family="table-column">
      <style:table-column-properties style:column-width="5.417cm"/>
    </style:style>
    <style:style style:name="Tabuľka32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33" style:family="table">
      <style:table-properties style:width="16.249cm" fo:margin-left="0cm" table:align="left" style:may-break-between-rows="true" style:writing-mode="lr-tb"/>
    </style:style>
    <style:style style:name="Tabuľka33.A" style:family="table-column">
      <style:table-column-properties style:column-width="5.415cm"/>
    </style:style>
    <style:style style:name="Tabuľka33.B" style:family="table-column">
      <style:table-column-properties style:column-width="5.417cm"/>
    </style:style>
    <style:style style:name="Tabuľka33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34" style:family="table">
      <style:table-properties style:width="16.249cm" fo:margin-left="0cm" table:align="left" style:may-break-between-rows="true" style:writing-mode="lr-tb"/>
    </style:style>
    <style:style style:name="Tabuľka34.A" style:family="table-column">
      <style:table-column-properties style:column-width="5.415cm"/>
    </style:style>
    <style:style style:name="Tabuľka34.B" style:family="table-column">
      <style:table-column-properties style:column-width="5.417cm"/>
    </style:style>
    <style:style style:name="Tabuľka34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35" style:family="table">
      <style:table-properties style:width="16.316cm" fo:margin-left="0cm" table:align="left" style:may-break-between-rows="true" style:writing-mode="lr-tb"/>
    </style:style>
    <style:style style:name="Tabuľka35.A" style:family="table-column">
      <style:table-column-properties style:column-width="3.602cm"/>
    </style:style>
    <style:style style:name="Tabuľka35.B" style:family="table-column">
      <style:table-column-properties style:column-width="1.849cm"/>
    </style:style>
    <style:style style:name="Tabuľka35.C" style:family="table-column">
      <style:table-column-properties style:column-width="1.85cm"/>
    </style:style>
    <style:style style:name="Tabuľka35.F" style:family="table-column">
      <style:table-column-properties style:column-width="1.863cm"/>
    </style:style>
    <style:style style:name="Tabuľka35.G" style:family="table-column">
      <style:table-column-properties style:column-width="3.454cm"/>
    </style:style>
    <style:style style:name="Tabuľka35.1" style:family="table-row">
      <style:table-row-properties style:min-row-height="0.847cm"/>
    </style:style>
    <style:style style:name="Tabuľka35.A1" style:family="table-cell">
      <style:table-cell-properties fo:background-color="#ffffff" fo:padding-left="0.123cm" fo:padding-right="0.123cm" fo:padding-top="0cm" fo:padding-bottom="0cm" fo:border="0.05pt solid #000000" fo:vertical-align="center">
        <style:background-image/>
      </style:table-cell-properties>
    </style:style>
    <style:style style:name="Tabuľka35.2" style:family="table-row">
      <style:table-row-properties style:min-row-height="0.609cm"/>
    </style:style>
    <style:style style:name="Tabuľka36" style:family="table">
      <style:table-properties style:width="16.249cm" fo:margin-left="0cm" table:align="left" style:may-break-between-rows="true" style:writing-mode="lr-tb"/>
    </style:style>
    <style:style style:name="Tabuľka36.A" style:family="table-column">
      <style:table-column-properties style:column-width="5.415cm"/>
    </style:style>
    <style:style style:name="Tabuľka36.B" style:family="table-column">
      <style:table-column-properties style:column-width="5.417cm"/>
    </style:style>
    <style:style style:name="Tabuľka36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37" style:family="table">
      <style:table-properties style:width="16.249cm" fo:margin-left="0cm" table:align="left" style:may-break-between-rows="true" style:writing-mode="lr-tb"/>
    </style:style>
    <style:style style:name="Tabuľka37.A" style:family="table-column">
      <style:table-column-properties style:column-width="5.415cm"/>
    </style:style>
    <style:style style:name="Tabuľka37.B" style:family="table-column">
      <style:table-column-properties style:column-width="5.417cm"/>
    </style:style>
    <style:style style:name="Tabuľka37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38" style:family="table">
      <style:table-properties style:width="16.249cm" fo:margin-left="0cm" table:align="left" style:may-break-between-rows="true" style:writing-mode="lr-tb"/>
    </style:style>
    <style:style style:name="Tabuľka38.A" style:family="table-column">
      <style:table-column-properties style:column-width="5.415cm"/>
    </style:style>
    <style:style style:name="Tabuľka38.B" style:family="table-column">
      <style:table-column-properties style:column-width="5.417cm"/>
    </style:style>
    <style:style style:name="Tabuľka38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39" style:family="table">
      <style:table-properties style:width="16.249cm" fo:margin-left="0cm" table:align="left" style:may-break-between-rows="true" style:writing-mode="lr-tb"/>
    </style:style>
    <style:style style:name="Tabuľka39.A" style:family="table-column">
      <style:table-column-properties style:column-width="5.415cm"/>
    </style:style>
    <style:style style:name="Tabuľka39.B" style:family="table-column">
      <style:table-column-properties style:column-width="5.417cm"/>
    </style:style>
    <style:style style:name="Tabuľka39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40" style:family="table">
      <style:table-properties style:width="16.249cm" fo:margin-left="0cm" table:align="left" style:may-break-between-rows="true" style:writing-mode="lr-tb"/>
    </style:style>
    <style:style style:name="Tabuľka40.A" style:family="table-column">
      <style:table-column-properties style:column-width="8.124cm"/>
    </style:style>
    <style:style style:name="Tabuľka40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41" style:family="table">
      <style:table-properties style:width="16.249cm" fo:margin-left="0cm" table:align="left" style:may-break-between-rows="true" style:writing-mode="lr-tb"/>
    </style:style>
    <style:style style:name="Tabuľka41.A" style:family="table-column">
      <style:table-column-properties style:column-width="8.124cm"/>
    </style:style>
    <style:style style:name="Tabuľka41.B" style:family="table-column">
      <style:table-column-properties style:column-width="4.101cm"/>
    </style:style>
    <style:style style:name="Tabuľka41.C" style:family="table-column">
      <style:table-column-properties style:column-width="4.023cm"/>
    </style:style>
    <style:style style:name="Tabuľka41.1" style:family="table-row">
      <style:table-row-properties style:min-row-height="0.979cm"/>
    </style:style>
    <style:style style:name="Tabuľka41.A1" style:family="table-cell">
      <style:table-cell-properties fo:background-color="#ffffff" fo:padding-left="0.123cm" fo:padding-right="0.123cm" fo:padding-top="0cm" fo:padding-bottom="0cm" fo:border="0.05pt solid #000000" fo:vertical-align="center">
        <style:background-image/>
      </style:table-cell-properties>
    </style:style>
    <style:style style:name="Tabuľka41.6" style:family="table-row">
      <style:table-row-properties style:min-row-height="0.767cm"/>
    </style:style>
    <style:style style:name="Tabuľka42" style:family="table">
      <style:table-properties style:width="16.316cm" fo:margin-left="0cm" table:align="left" style:may-break-between-rows="true" style:writing-mode="lr-tb"/>
    </style:style>
    <style:style style:name="Tabuľka42.A" style:family="table-column">
      <style:table-column-properties style:column-width="3.602cm"/>
    </style:style>
    <style:style style:name="Tabuľka42.B" style:family="table-column">
      <style:table-column-properties style:column-width="1.54cm"/>
    </style:style>
    <style:style style:name="Tabuľka42.C" style:family="table-column">
      <style:table-column-properties style:column-width="1.542cm"/>
    </style:style>
    <style:style style:name="Tabuľka42.G" style:family="table-column">
      <style:table-column-properties style:column-width="1.554cm"/>
    </style:style>
    <style:style style:name="Tabuľka42.H" style:family="table-column">
      <style:table-column-properties style:column-width="3.454cm"/>
    </style:style>
    <style:style style:name="Tabuľka42.1" style:family="table-row">
      <style:table-row-properties style:min-row-height="0.847cm"/>
    </style:style>
    <style:style style:name="Tabuľka42.A1" style:family="table-cell">
      <style:table-cell-properties fo:background-color="#ffffff" fo:padding-left="0.123cm" fo:padding-right="0.123cm" fo:padding-top="0cm" fo:padding-bottom="0cm" fo:border="0.05pt solid #000000" fo:vertical-align="center">
        <style:background-image/>
      </style:table-cell-properties>
    </style:style>
    <style:style style:name="Tabuľka42.2" style:family="table-row">
      <style:table-row-properties style:min-row-height="0.609cm"/>
    </style:style>
    <style:style style:name="Tabuľka43" style:family="table">
      <style:table-properties style:width="16.249cm" fo:margin-left="0cm" table:align="left" style:may-break-between-rows="true" style:writing-mode="lr-tb"/>
    </style:style>
    <style:style style:name="Tabuľka43.A" style:family="table-column">
      <style:table-column-properties style:column-width="5.415cm"/>
    </style:style>
    <style:style style:name="Tabuľka43.B" style:family="table-column">
      <style:table-column-properties style:column-width="5.417cm"/>
    </style:style>
    <style:style style:name="Tabuľka43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43.B3" style:family="table-cell" style:data-style-name="N0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44" style:family="table">
      <style:table-properties style:width="16.249cm" fo:margin-left="0cm" table:align="left" style:may-break-between-rows="true" style:writing-mode="lr-tb"/>
    </style:style>
    <style:style style:name="Tabuľka44.A" style:family="table-column">
      <style:table-column-properties style:column-width="5.415cm"/>
    </style:style>
    <style:style style:name="Tabuľka44.B" style:family="table-column">
      <style:table-column-properties style:column-width="5.417cm"/>
    </style:style>
    <style:style style:name="Tabuľka44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44.B2" style:family="table-cell" style:data-style-name="N0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45" style:family="table">
      <style:table-properties style:width="16.249cm" fo:margin-left="0cm" table:align="left" style:may-break-between-rows="true" style:writing-mode="lr-tb"/>
    </style:style>
    <style:style style:name="Tabuľka45.A" style:family="table-column">
      <style:table-column-properties style:column-width="5.415cm"/>
    </style:style>
    <style:style style:name="Tabuľka45.B" style:family="table-column">
      <style:table-column-properties style:column-width="5.417cm"/>
    </style:style>
    <style:style style:name="Tabuľka45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46" style:family="table">
      <style:table-properties style:width="16.249cm" fo:margin-left="0cm" table:align="left" style:may-break-between-rows="true" style:writing-mode="lr-tb"/>
    </style:style>
    <style:style style:name="Tabuľka46.A" style:family="table-column">
      <style:table-column-properties style:column-width="5.415cm"/>
    </style:style>
    <style:style style:name="Tabuľka46.B" style:family="table-column">
      <style:table-column-properties style:column-width="5.417cm"/>
    </style:style>
    <style:style style:name="Tabuľka46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47" style:family="table">
      <style:table-properties style:width="16.249cm" fo:margin-left="0cm" table:align="left" style:may-break-between-rows="true" style:writing-mode="lr-tb"/>
    </style:style>
    <style:style style:name="Tabuľka47.A" style:family="table-column">
      <style:table-column-properties style:column-width="5.415cm"/>
    </style:style>
    <style:style style:name="Tabuľka47.B" style:family="table-column">
      <style:table-column-properties style:column-width="5.417cm"/>
    </style:style>
    <style:style style:name="Tabuľka47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47.B2" style:family="table-cell" style:data-style-name="N0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48" style:family="table">
      <style:table-properties style:width="16.249cm" fo:margin-left="0cm" table:align="left" style:may-break-between-rows="true" style:writing-mode="lr-tb"/>
    </style:style>
    <style:style style:name="Tabuľka48.A" style:family="table-column">
      <style:table-column-properties style:column-width="5.415cm"/>
    </style:style>
    <style:style style:name="Tabuľka48.B" style:family="table-column">
      <style:table-column-properties style:column-width="2.672cm"/>
    </style:style>
    <style:style style:name="Tabuľka48.C" style:family="table-column">
      <style:table-column-properties style:column-width="2.858cm"/>
    </style:style>
    <style:style style:name="Tabuľka48.E" style:family="table-column">
      <style:table-column-properties style:column-width="2.447cm"/>
    </style:style>
    <style:style style:name="Tabuľka48.1" style:family="table-row">
      <style:table-row-properties style:min-row-height="0.661cm"/>
    </style:style>
    <style:style style:name="Tabuľka48.A1" style:family="table-cell">
      <style:table-cell-properties fo:background-color="#ffffff" fo:padding-left="0.123cm" fo:padding-right="0.123cm" fo:padding-top="0cm" fo:padding-bottom="0cm" fo:border="0.05pt solid #000000" fo:vertical-align="center">
        <style:background-image/>
      </style:table-cell-properties>
    </style:style>
    <style:style style:name="Tabuľka48.2" style:family="table-row">
      <style:table-row-properties style:min-row-height="0.291cm"/>
    </style:style>
    <style:style style:name="Tabuľka49" style:family="table">
      <style:table-properties style:width="16.249cm" fo:margin-left="0cm" table:align="left" style:may-break-between-rows="true" style:writing-mode="lr-tb"/>
    </style:style>
    <style:style style:name="Tabuľka49.A" style:family="table-column">
      <style:table-column-properties style:column-width="5.251cm"/>
    </style:style>
    <style:style style:name="Tabuľka49.B" style:family="table-column">
      <style:table-column-properties style:column-width="1.222cm"/>
    </style:style>
    <style:style style:name="Tabuľka49.C" style:family="table-column">
      <style:table-column-properties style:column-width="2.025cm"/>
    </style:style>
    <style:style style:name="Tabuľka49.D" style:family="table-column">
      <style:table-column-properties style:column-width="1.886cm"/>
    </style:style>
    <style:style style:name="Tabuľka49.E" style:family="table-column">
      <style:table-column-properties style:column-width="1.921cm"/>
    </style:style>
    <style:style style:name="Tabuľka49.F" style:family="table-column">
      <style:table-column-properties style:column-width="1.154cm"/>
    </style:style>
    <style:style style:name="Tabuľka49.G" style:family="table-column">
      <style:table-column-properties style:column-width="2.79cm"/>
    </style:style>
    <style:style style:name="Tabuľka49.1" style:family="table-row">
      <style:table-row-properties style:min-row-height="0.661cm"/>
    </style:style>
    <style:style style:name="Tabuľka49.A1" style:family="table-cell">
      <style:table-cell-properties fo:background-color="#ffffff" fo:padding-left="0.123cm" fo:padding-right="0.123cm" fo:padding-top="0cm" fo:padding-bottom="0cm" fo:border="0.05pt solid #000000" fo:vertical-align="center">
        <style:background-image/>
      </style:table-cell-properties>
    </style:style>
    <style:style style:name="Tabuľka49.2" style:family="table-row">
      <style:table-row-properties style:min-row-height="0.291cm"/>
    </style:style>
    <style:style style:name="Tabuľka50" style:family="table">
      <style:table-properties style:width="16.249cm" fo:margin-left="0cm" table:align="left" style:may-break-between-rows="true" style:writing-mode="lr-tb"/>
    </style:style>
    <style:style style:name="Tabuľka50.A" style:family="table-column">
      <style:table-column-properties style:column-width="5.415cm"/>
    </style:style>
    <style:style style:name="Tabuľka50.B" style:family="table-column">
      <style:table-column-properties style:column-width="5.417cm"/>
    </style:style>
    <style:style style:name="Tabuľka50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51" style:family="table">
      <style:table-properties style:width="16.249cm" fo:margin-left="0cm" table:align="left" style:may-break-between-rows="true" style:writing-mode="lr-tb"/>
    </style:style>
    <style:style style:name="Tabuľka51.A" style:family="table-column">
      <style:table-column-properties style:column-width="5.415cm"/>
    </style:style>
    <style:style style:name="Tabuľka51.B" style:family="table-column">
      <style:table-column-properties style:column-width="5.417cm"/>
    </style:style>
    <style:style style:name="Tabuľka51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52" style:family="table">
      <style:table-properties style:width="16.249cm" fo:margin-left="0cm" table:align="left" style:may-break-between-rows="true" style:writing-mode="lr-tb"/>
    </style:style>
    <style:style style:name="Tabuľka52.A" style:family="table-column">
      <style:table-column-properties style:column-width="5.415cm"/>
    </style:style>
    <style:style style:name="Tabuľka52.B" style:family="table-column">
      <style:table-column-properties style:column-width="5.417cm"/>
    </style:style>
    <style:style style:name="Tabuľka52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53" style:family="table">
      <style:table-properties style:width="16.249cm" fo:margin-left="0cm" table:align="left" style:may-break-between-rows="true" style:writing-mode="lr-tb"/>
    </style:style>
    <style:style style:name="Tabuľka53.A" style:family="table-column">
      <style:table-column-properties style:column-width="5.415cm"/>
    </style:style>
    <style:style style:name="Tabuľka53.B" style:family="table-column">
      <style:table-column-properties style:column-width="5.417cm"/>
    </style:style>
    <style:style style:name="Tabuľka53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54" style:family="table">
      <style:table-properties style:width="16.249cm" fo:margin-left="0cm" table:align="left" style:may-break-between-rows="true" style:writing-mode="lr-tb"/>
    </style:style>
    <style:style style:name="Tabuľka54.A" style:family="table-column">
      <style:table-column-properties style:column-width="5.415cm"/>
    </style:style>
    <style:style style:name="Tabuľka54.B" style:family="table-column">
      <style:table-column-properties style:column-width="2.681cm"/>
    </style:style>
    <style:style style:name="Tabuľka54.E" style:family="table-column">
      <style:table-column-properties style:column-width="2.79cm"/>
    </style:style>
    <style:style style:name="Tabuľka54.1" style:family="table-row">
      <style:table-row-properties style:min-row-height="0.582cm"/>
    </style:style>
    <style:style style:name="Tabuľka54.A1" style:family="table-cell">
      <style:table-cell-properties fo:background-color="#ffffff" fo:padding-left="0.123cm" fo:padding-right="0.123cm" fo:padding-top="0cm" fo:padding-bottom="0cm" fo:border="0.05pt solid #000000" fo:vertical-align="center">
        <style:background-image/>
      </style:table-cell-properties>
    </style:style>
    <style:style style:name="Tabuľka54.2" style:family="table-row">
      <style:table-row-properties style:min-row-height="0.344cm"/>
    </style:style>
    <style:style style:name="Tabuľka55" style:family="table">
      <style:table-properties style:width="16.249cm" fo:margin-left="0cm" table:align="left" style:may-break-between-rows="true" style:writing-mode="lr-tb"/>
    </style:style>
    <style:style style:name="Tabuľka55.A" style:family="table-column">
      <style:table-column-properties style:column-width="5.415cm"/>
    </style:style>
    <style:style style:name="Tabuľka55.B" style:family="table-column">
      <style:table-column-properties style:column-width="5.417cm"/>
    </style:style>
    <style:style style:name="Tabuľka55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56" style:family="table">
      <style:table-properties style:width="16.249cm" fo:margin-left="0cm" table:align="left" style:may-break-between-rows="true" style:writing-mode="lr-tb"/>
    </style:style>
    <style:style style:name="Tabuľka56.A" style:family="table-column">
      <style:table-column-properties style:column-width="5.415cm"/>
    </style:style>
    <style:style style:name="Tabuľka56.B" style:family="table-column">
      <style:table-column-properties style:column-width="5.417cm"/>
    </style:style>
    <style:style style:name="Tabuľka56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57" style:family="table">
      <style:table-properties style:width="16.249cm" fo:margin-left="0cm" table:align="left" style:may-break-between-rows="true" style:writing-mode="lr-tb"/>
    </style:style>
    <style:style style:name="Tabuľka57.A" style:family="table-column">
      <style:table-column-properties style:column-width="5.415cm"/>
    </style:style>
    <style:style style:name="Tabuľka57.B" style:family="table-column">
      <style:table-column-properties style:column-width="5.417cm"/>
    </style:style>
    <style:style style:name="Tabuľka57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58" style:family="table">
      <style:table-properties style:width="16.249cm" fo:margin-left="0cm" table:align="left" style:may-break-between-rows="true" style:writing-mode="lr-tb"/>
    </style:style>
    <style:style style:name="Tabuľka58.A" style:family="table-column">
      <style:table-column-properties style:column-width="5.415cm"/>
    </style:style>
    <style:style style:name="Tabuľka58.B" style:family="table-column">
      <style:table-column-properties style:column-width="5.417cm"/>
    </style:style>
    <style:style style:name="Tabuľka58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59" style:family="table">
      <style:table-properties style:width="16.249cm" fo:margin-left="0cm" table:align="left" style:may-break-between-rows="true" style:writing-mode="lr-tb"/>
    </style:style>
    <style:style style:name="Tabuľka59.A" style:family="table-column">
      <style:table-column-properties style:column-width="5.415cm"/>
    </style:style>
    <style:style style:name="Tabuľka59.B" style:family="table-column">
      <style:table-column-properties style:column-width="2.646cm"/>
    </style:style>
    <style:style style:name="Tabuľka59.C" style:family="table-column">
      <style:table-column-properties style:column-width="2.771cm"/>
    </style:style>
    <style:style style:name="Tabuľka59.D" style:family="table-column">
      <style:table-column-properties style:column-width="5.417cm"/>
    </style:style>
    <style:style style:name="Tabuľka59.1" style:family="table-row">
      <style:table-row-properties style:min-row-height="0.635cm"/>
    </style:style>
    <style:style style:name="Tabuľka59.A1" style:family="table-cell">
      <style:table-cell-properties fo:background-color="#ffffff" fo:padding-left="0.123cm" fo:padding-right="0.123cm" fo:padding-top="0cm" fo:padding-bottom="0cm" fo:border="0.05pt solid #000000" fo:vertical-align="center">
        <style:background-image/>
      </style:table-cell-properties>
    </style:style>
    <style:style style:name="Tabuľka59.2" style:family="table-row">
      <style:table-row-properties style:min-row-height="0.318cm"/>
    </style:style>
    <style:style style:name="Tabuľka60" style:family="table">
      <style:table-properties style:width="16.249cm" fo:margin-left="0cm" table:align="left" style:may-break-between-rows="true" style:writing-mode="lr-tb"/>
    </style:style>
    <style:style style:name="Tabuľka60.A" style:family="table-column">
      <style:table-column-properties style:column-width="5.415cm"/>
    </style:style>
    <style:style style:name="Tabuľka60.B" style:family="table-column">
      <style:table-column-properties style:column-width="5.417cm"/>
    </style:style>
    <style:style style:name="Tabuľka60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61" style:family="table">
      <style:table-properties style:width="16.249cm" fo:margin-left="0cm" table:align="left" style:may-break-between-rows="true" style:writing-mode="lr-tb"/>
    </style:style>
    <style:style style:name="Tabuľka61.A" style:family="table-column">
      <style:table-column-properties style:column-width="5.415cm"/>
    </style:style>
    <style:style style:name="Tabuľka61.B" style:family="table-column">
      <style:table-column-properties style:column-width="5.417cm"/>
    </style:style>
    <style:style style:name="Tabuľka61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62" style:family="table">
      <style:table-properties style:width="16.249cm" fo:margin-left="0cm" table:align="left" style:may-break-between-rows="true" style:writing-mode="lr-tb"/>
    </style:style>
    <style:style style:name="Tabuľka62.A" style:family="table-column">
      <style:table-column-properties style:column-width="5.415cm"/>
    </style:style>
    <style:style style:name="Tabuľka62.B" style:family="table-column">
      <style:table-column-properties style:column-width="5.417cm"/>
    </style:style>
    <style:style style:name="Tabuľka62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63" style:family="table">
      <style:table-properties style:width="16.249cm" fo:margin-left="0cm" table:align="left" style:may-break-between-rows="true" style:writing-mode="lr-tb"/>
    </style:style>
    <style:style style:name="Tabuľka63.A" style:family="table-column">
      <style:table-column-properties style:column-width="5.415cm"/>
    </style:style>
    <style:style style:name="Tabuľka63.B" style:family="table-column">
      <style:table-column-properties style:column-width="5.417cm"/>
    </style:style>
    <style:style style:name="Tabuľka63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64" style:family="table">
      <style:table-properties style:width="16.249cm" fo:margin-left="0cm" table:align="left" style:may-break-between-rows="true" style:writing-mode="lr-tb"/>
    </style:style>
    <style:style style:name="Tabuľka64.A" style:family="table-column">
      <style:table-column-properties style:column-width="5.415cm"/>
    </style:style>
    <style:style style:name="Tabuľka64.B" style:family="table-column">
      <style:table-column-properties style:column-width="2.646cm"/>
    </style:style>
    <style:style style:name="Tabuľka64.C" style:family="table-column">
      <style:table-column-properties style:column-width="2.771cm"/>
    </style:style>
    <style:style style:name="Tabuľka64.D" style:family="table-column">
      <style:table-column-properties style:column-width="5.417cm"/>
    </style:style>
    <style:style style:name="Tabuľka64.1" style:family="table-row">
      <style:table-row-properties style:min-row-height="0.344cm"/>
    </style:style>
    <style:style style:name="Tabuľka64.A1" style:family="table-cell">
      <style:table-cell-properties fo:background-color="#ffffff" fo:padding-left="0.123cm" fo:padding-right="0.123cm" fo:padding-top="0cm" fo:padding-bottom="0cm" fo:border="0.05pt solid #000000" fo:vertical-align="center">
        <style:background-image/>
      </style:table-cell-properties>
    </style:style>
    <style:style style:name="Tabuľka64.2" style:family="table-row">
      <style:table-row-properties style:min-row-height="0.609cm"/>
    </style:style>
    <style:style style:name="Tabuľka65" style:family="table">
      <style:table-properties style:width="16.249cm" fo:margin-left="0cm" table:align="left" style:may-break-between-rows="true" style:writing-mode="lr-tb"/>
    </style:style>
    <style:style style:name="Tabuľka65.A" style:family="table-column">
      <style:table-column-properties style:column-width="9.271cm"/>
    </style:style>
    <style:style style:name="Tabuľka65.B" style:family="table-column">
      <style:table-column-properties style:column-width="2.6cm"/>
    </style:style>
    <style:style style:name="Tabuľka65.C" style:family="table-column">
      <style:table-column-properties style:column-width="4.378cm"/>
    </style:style>
    <style:style style:name="Tabuľka65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66" style:family="table">
      <style:table-properties style:width="16.249cm" fo:margin-left="0cm" table:align="left" style:may-break-between-rows="true" style:writing-mode="lr-tb"/>
    </style:style>
    <style:style style:name="Tabuľka66.A" style:family="table-column">
      <style:table-column-properties style:column-width="5.415cm"/>
    </style:style>
    <style:style style:name="Tabuľka66.B" style:family="table-column">
      <style:table-column-properties style:column-width="1.804cm"/>
    </style:style>
    <style:style style:name="Tabuľka66.C" style:family="table-column">
      <style:table-column-properties style:column-width="1.806cm"/>
    </style:style>
    <style:style style:name="Tabuľka66.1" style:family="table-row">
      <style:table-row-properties style:min-row-height="0.476cm"/>
    </style:style>
    <style:style style:name="Tabuľka66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66.B3" style:family="table-cell" style:data-style-name="N0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67" style:family="table">
      <style:table-properties style:width="16.249cm" fo:margin-left="0cm" table:align="left" style:may-break-between-rows="true" style:writing-mode="lr-tb"/>
    </style:style>
    <style:style style:name="Tabuľka67.A" style:family="table-column">
      <style:table-column-properties style:column-width="5.415cm"/>
    </style:style>
    <style:style style:name="Tabuľka67.B" style:family="table-column">
      <style:table-column-properties style:column-width="5.417cm"/>
    </style:style>
    <style:style style:name="Tabuľka67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68" style:family="table">
      <style:table-properties style:width="16.249cm" fo:margin-left="0cm" table:align="left" style:may-break-between-rows="true" style:writing-mode="lr-tb"/>
    </style:style>
    <style:style style:name="Tabuľka68.A" style:family="table-column">
      <style:table-column-properties style:column-width="5.415cm"/>
    </style:style>
    <style:style style:name="Tabuľka68.B" style:family="table-column">
      <style:table-column-properties style:column-width="2.646cm"/>
    </style:style>
    <style:style style:name="Tabuľka68.C" style:family="table-column">
      <style:table-column-properties style:column-width="2.858cm"/>
    </style:style>
    <style:style style:name="Tabuľka68.D" style:family="table-column">
      <style:table-column-properties style:column-width="5.33cm"/>
    </style:style>
    <style:style style:name="Tabuľka68.A1" style:family="table-cell">
      <style:table-cell-properties fo:background-color="#ffffff" fo:padding-left="0.123cm" fo:padding-right="0.123cm" fo:padding-top="0cm" fo:padding-bottom="0cm" fo:border="0.05pt solid #000000" fo:vertical-align="center">
        <style:background-image/>
      </style:table-cell-properties>
    </style:style>
    <style:style style:name="Tabuľka69" style:family="table">
      <style:table-properties style:width="16.249cm" fo:margin-left="0cm" table:align="left" style:may-break-between-rows="true" style:writing-mode="lr-tb"/>
    </style:style>
    <style:style style:name="Tabuľka69.A" style:family="table-column">
      <style:table-column-properties style:column-width="5.415cm"/>
    </style:style>
    <style:style style:name="Tabuľka69.B" style:family="table-column">
      <style:table-column-properties style:column-width="2.646cm"/>
    </style:style>
    <style:style style:name="Tabuľka69.C" style:family="table-column">
      <style:table-column-properties style:column-width="2.858cm"/>
    </style:style>
    <style:style style:name="Tabuľka69.D" style:family="table-column">
      <style:table-column-properties style:column-width="5.33cm"/>
    </style:style>
    <style:style style:name="Tabuľka69.A1" style:family="table-cell">
      <style:table-cell-properties fo:background-color="#ffffff" fo:padding-left="0.123cm" fo:padding-right="0.123cm" fo:padding-top="0cm" fo:padding-bottom="0cm" fo:border="0.05pt solid #000000" fo:vertical-align="center">
        <style:background-image/>
      </style:table-cell-properties>
    </style:style>
    <style:style style:name="Tabuľka70" style:family="table">
      <style:table-properties style:width="16.249cm" fo:margin-left="0cm" table:align="left" style:may-break-between-rows="true" style:writing-mode="lr-tb"/>
    </style:style>
    <style:style style:name="Tabuľka70.A" style:family="table-column">
      <style:table-column-properties style:column-width="5.415cm"/>
    </style:style>
    <style:style style:name="Tabuľka70.B" style:family="table-column">
      <style:table-column-properties style:column-width="2.646cm"/>
    </style:style>
    <style:style style:name="Tabuľka70.C" style:family="table-column">
      <style:table-column-properties style:column-width="2.858cm"/>
    </style:style>
    <style:style style:name="Tabuľka70.D" style:family="table-column">
      <style:table-column-properties style:column-width="5.33cm"/>
    </style:style>
    <style:style style:name="Tabuľka70.A1" style:family="table-cell">
      <style:table-cell-properties fo:background-color="#ffffff" fo:padding-left="0.123cm" fo:padding-right="0.123cm" fo:padding-top="0cm" fo:padding-bottom="0cm" fo:border="0.05pt solid #000000" fo:vertical-align="center">
        <style:background-image/>
      </style:table-cell-properties>
    </style:style>
    <style:style style:name="Tabuľka71" style:family="table">
      <style:table-properties style:width="16.249cm" fo:margin-left="0cm" table:align="left" style:may-break-between-rows="true" style:writing-mode="lr-tb"/>
    </style:style>
    <style:style style:name="Tabuľka71.A" style:family="table-column">
      <style:table-column-properties style:column-width="5.415cm"/>
    </style:style>
    <style:style style:name="Tabuľka71.B" style:family="table-column">
      <style:table-column-properties style:column-width="2.646cm"/>
    </style:style>
    <style:style style:name="Tabuľka71.C" style:family="table-column">
      <style:table-column-properties style:column-width="2.858cm"/>
    </style:style>
    <style:style style:name="Tabuľka71.D" style:family="table-column">
      <style:table-column-properties style:column-width="5.33cm"/>
    </style:style>
    <style:style style:name="Tabuľka71.A1" style:family="table-cell">
      <style:table-cell-properties fo:background-color="#ffffff" fo:padding-left="0.123cm" fo:padding-right="0.123cm" fo:padding-top="0cm" fo:padding-bottom="0cm" fo:border="0.05pt solid #000000" fo:vertical-align="center">
        <style:background-image/>
      </style:table-cell-properties>
    </style:style>
    <style:style style:name="Tabuľka72" style:family="table">
      <style:table-properties style:width="16.249cm" fo:margin-left="0cm" table:align="left" style:may-break-between-rows="true" style:writing-mode="lr-tb"/>
    </style:style>
    <style:style style:name="Tabuľka72.A" style:family="table-column">
      <style:table-column-properties style:column-width="5.415cm"/>
    </style:style>
    <style:style style:name="Tabuľka72.B" style:family="table-column">
      <style:table-column-properties style:column-width="2.646cm"/>
    </style:style>
    <style:style style:name="Tabuľka72.C" style:family="table-column">
      <style:table-column-properties style:column-width="2.858cm"/>
    </style:style>
    <style:style style:name="Tabuľka72.D" style:family="table-column">
      <style:table-column-properties style:column-width="5.33cm"/>
    </style:style>
    <style:style style:name="Tabuľka72.A1" style:family="table-cell">
      <style:table-cell-properties fo:background-color="#ffffff" fo:padding-left="0.123cm" fo:padding-right="0.123cm" fo:padding-top="0cm" fo:padding-bottom="0cm" fo:border="0.05pt solid #000000" fo:vertical-align="center">
        <style:background-image/>
      </style:table-cell-properties>
    </style:style>
    <style:style style:name="Tabuľka73" style:family="table">
      <style:table-properties style:width="16.249cm" fo:margin-left="0cm" table:align="left" style:may-break-between-rows="true" style:writing-mode="lr-tb"/>
    </style:style>
    <style:style style:name="Tabuľka73.A" style:family="table-column">
      <style:table-column-properties style:column-width="6.618cm"/>
    </style:style>
    <style:style style:name="Tabuľka73.B" style:family="table-column">
      <style:table-column-properties style:column-width="2.14cm"/>
    </style:style>
    <style:style style:name="Tabuľka73.C" style:family="table-column">
      <style:table-column-properties style:column-width="2.54cm"/>
    </style:style>
    <style:style style:name="Tabuľka73.D" style:family="table-column">
      <style:table-column-properties style:column-width="2.526cm"/>
    </style:style>
    <style:style style:name="Tabuľka73.E" style:family="table-column">
      <style:table-column-properties style:column-width="2.425cm"/>
    </style:style>
    <style:style style:name="Tabuľka73.1" style:family="table-row">
      <style:table-row-properties style:min-row-height="0.953cm"/>
    </style:style>
    <style:style style:name="Tabuľka73.A1" style:family="table-cell">
      <style:table-cell-properties fo:background-color="#ffffff" fo:padding-left="0.123cm" fo:padding-right="0.123cm" fo:padding-top="0cm" fo:padding-bottom="0cm" fo:border="0.05pt solid #000000" fo:vertical-align="center">
        <style:background-image/>
      </style:table-cell-properties>
    </style:style>
    <style:style style:name="Tabuľka73.2" style:family="table-row">
      <style:table-row-properties style:min-row-height="0.503cm"/>
    </style:style>
    <style:style style:name="Tabuľka73.3" style:family="table-row">
      <style:table-row-properties style:min-row-height="0.582cm"/>
    </style:style>
    <style:style style:name="Tabuľka74" style:family="table">
      <style:table-properties style:width="16.249cm" fo:margin-left="0cm" table:align="left" style:may-break-between-rows="true" style:writing-mode="lr-tb"/>
    </style:style>
    <style:style style:name="Tabuľka74.A" style:family="table-column">
      <style:table-column-properties style:column-width="5.415cm"/>
    </style:style>
    <style:style style:name="Tabuľka74.B" style:family="table-column">
      <style:table-column-properties style:column-width="3.916cm"/>
    </style:style>
    <style:style style:name="Tabuľka74.C" style:family="table-column">
      <style:table-column-properties style:column-width="3.493cm"/>
    </style:style>
    <style:style style:name="Tabuľka74.D" style:family="table-column">
      <style:table-column-properties style:column-width="3.425cm"/>
    </style:style>
    <style:style style:name="Tabuľka74.1" style:family="table-row">
      <style:table-row-properties style:min-row-height="0.397cm"/>
    </style:style>
    <style:style style:name="Tabuľka74.A1" style:family="table-cell">
      <style:table-cell-properties fo:background-color="#ffffff" fo:padding-left="0.123cm" fo:padding-right="0.123cm" fo:padding-top="0cm" fo:padding-bottom="0cm" fo:border="0.05pt solid #000000" fo:vertical-align="center">
        <style:background-image/>
      </style:table-cell-properties>
    </style:style>
    <style:style style:name="Tabuľka74.2" style:family="table-row">
      <style:table-row-properties style:min-row-height="0.582cm"/>
    </style:style>
    <style:style style:name="Tabuľka75" style:family="table">
      <style:table-properties style:width="16.249cm" fo:margin-left="0cm" table:align="left" style:may-break-between-rows="true" style:writing-mode="lr-tb"/>
    </style:style>
    <style:style style:name="Tabuľka75.A" style:family="table-column">
      <style:table-column-properties style:column-width="6.473cm"/>
    </style:style>
    <style:style style:name="Tabuľka75.B" style:family="table-column">
      <style:table-column-properties style:column-width="4.471cm"/>
    </style:style>
    <style:style style:name="Tabuľka75.C" style:family="table-column">
      <style:table-column-properties style:column-width="5.304cm"/>
    </style:style>
    <style:style style:name="Tabuľka75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76" style:family="table">
      <style:table-properties style:width="16.316cm" fo:margin-left="0cm" table:align="left" style:may-break-between-rows="true" style:writing-mode="lr-tb"/>
    </style:style>
    <style:style style:name="Tabuľka76.A" style:family="table-column">
      <style:table-column-properties style:column-width="6.473cm"/>
    </style:style>
    <style:style style:name="Tabuľka76.B" style:family="table-column">
      <style:table-column-properties style:column-width="2.461cm"/>
    </style:style>
    <style:style style:name="Tabuľka76.1" style:family="table-row">
      <style:table-row-properties style:min-row-height="0.847cm"/>
    </style:style>
    <style:style style:name="Tabuľka76.A1" style:family="table-cell">
      <style:table-cell-properties fo:background-color="#ffffff" fo:padding-left="0.123cm" fo:padding-right="0.123cm" fo:padding-top="0cm" fo:padding-bottom="0cm" fo:border="0.05pt solid #000000" fo:vertical-align="center">
        <style:background-image/>
      </style:table-cell-properties>
    </style:style>
    <style:style style:name="Tabuľka76.2" style:family="table-row">
      <style:table-row-properties style:min-row-height="0.609cm"/>
    </style:style>
    <style:style style:name="Tabuľka76.3" style:family="table-row">
      <style:table-row-properties style:min-row-height="0.741cm"/>
    </style:style>
    <style:style style:name="Tabuľka76.B3" style:family="table-cell" style:data-style-name="N0">
      <style:table-cell-properties fo:background-color="#ffffff" fo:padding-left="0.123cm" fo:padding-right="0.123cm" fo:padding-top="0cm" fo:padding-bottom="0cm" fo:border="0.05pt solid #000000" fo:vertical-align="center">
        <style:background-image/>
      </style:table-cell-properties>
    </style:style>
    <style:style style:name="Tabuľka77" style:family="table">
      <style:table-properties style:width="16.219cm" fo:margin-left="0cm" table:align="left" style:may-break-between-rows="true" style:writing-mode="lr-tb"/>
    </style:style>
    <style:style style:name="Tabuľka77.A" style:family="table-column">
      <style:table-column-properties style:column-width="1.614cm"/>
    </style:style>
    <style:style style:name="Tabuľka77.B" style:family="table-column">
      <style:table-column-properties style:column-width="10.478cm"/>
    </style:style>
    <style:style style:name="Tabuľka77.C" style:family="table-column">
      <style:table-column-properties style:column-width="4.128cm"/>
    </style:style>
    <style:style style:name="Tabuľka77.1" style:family="table-row">
      <style:table-row-properties style:min-row-height="0.801cm"/>
    </style:style>
    <style:style style:name="Tabuľka77.A1" style:family="table-cell">
      <style:table-cell-properties fo:background-color="#ffffff" fo:padding-left="0.018cm" fo:padding-right="0.018cm" fo:padding-top="0cm" fo:padding-bottom="0cm" fo:border="0.05pt solid #000000" fo:vertical-align="center">
        <style:background-image/>
      </style:table-cell-properties>
    </style:style>
    <style:style style:name="Tabuľka77.A2" style:family="table-cell">
      <style:table-cell-properties fo:background-color="#808080" fo:padding-left="0.018cm" fo:padding-right="0.018cm" fo:padding-top="0cm" fo:padding-bottom="0cm" fo:border="0.05pt solid #000000" fo:vertical-align="bottom">
        <style:background-image/>
      </style:table-cell-properties>
    </style:style>
    <style:style style:name="Tabuľka77.A85" style:family="table-cell">
      <style:table-cell-properties fo:background-color="#c0c0c0" fo:padding-left="0.018cm" fo:padding-right="0.018cm" fo:padding-top="0cm" fo:padding-bottom="0cm" fo:border="0.05pt solid #000000" fo:vertical-align="bottom">
        <style:background-image/>
      </style:table-cell-properties>
    </style:style>
    <style:style style:name="Tabuľka78" style:family="table">
      <style:table-properties style:width="16.312cm" fo:margin-left="0cm" table:align="left" style:may-break-between-rows="true" style:writing-mode="lr-tb"/>
    </style:style>
    <style:style style:name="Tabuľka78.A" style:family="table-column">
      <style:table-column-properties style:column-width="4.078cm"/>
    </style:style>
    <style:style style:name="Tabuľka78.1" style:family="table-row">
      <style:table-row-properties style:min-row-height="1.325cm"/>
    </style:style>
    <style:style style:name="Tabuľka78.A1" style:family="table-cell">
      <style:table-cell-properties fo:background-color="#ffffff" fo:padding-left="0.123cm" fo:padding-right="0.123cm" fo:padding-top="0cm" fo:padding-bottom="0cm" fo:border="0.05pt solid #000000" fo:vertical-align="top">
        <style:background-image/>
      </style:table-cell-properties>
    </style:style>
    <style:style style:name="Tabuľka78.2" style:family="table-row">
      <style:table-row-properties style:min-row-height="0.677cm"/>
    </style:style>
    <style:style style:name="P1" style:family="paragraph" style:parent-style-name="Standard">
      <style:paragraph-properties fo:line-height="100%" fo:text-align="start" style:justify-single-word="false"/>
      <style:text-properties style:use-window-font-color="true" loext:opacity="0%" style:font-name="Calibri" fo:font-size="11pt" fo:font-weight="normal" fo:background-color="transparent" style:font-name-asian="Calibri" style:font-name-complex="Calibri"/>
    </style:style>
    <style:style style:name="P2" style:family="paragraph" style:parent-style-name="Standard">
      <style:paragraph-properties fo:line-height="100%" fo:text-align="center" style:justify-single-word="false"/>
      <style:text-properties style:use-window-font-color="true" loext:opacity="0%" style:font-name="Calibri" fo:font-size="11pt" fo:font-weight="normal" fo:background-color="transparent" style:font-name-asian="Calibri" style:font-name-complex="Calibri"/>
    </style:style>
    <style:style style:name="P3" style:family="paragraph" style:parent-style-name="Standard">
      <style:paragraph-properties fo:line-height="100%" fo:text-align="center" style:justify-single-word="false"/>
    </style:style>
    <style:style style:name="P4" style:family="paragraph" style:parent-style-name="Standard">
      <style:paragraph-properties fo:margin-left="5.002cm" fo:margin-right="0cm" fo:line-height="100%" fo:text-align="start" style:justify-single-word="false" fo:text-indent="1.251cm" style:auto-text-indent="false"/>
    </style:style>
    <style:style style:name="P5" style:family="paragraph" style:parent-style-name="Standard">
      <style:paragraph-properties fo:line-height="100%" fo:text-align="start" style:justify-single-word="false"/>
      <style:text-properties style:use-window-font-color="true" loext:opacity="0%" style:font-name="Calibri" fo:font-size="11pt" fo:font-weight="bold" fo:background-color="transparent" style:font-name-asian="Calibri" style:font-name-complex="Calibri"/>
    </style:style>
    <style:style style:name="P6" style:family="paragraph" style:parent-style-name="Standard">
      <style:paragraph-properties fo:line-height="100%" fo:text-align="start" style:justify-single-word="false"/>
    </style:style>
    <style:style style:name="P7" style:family="paragraph" style:parent-style-name="Standard">
      <style:paragraph-properties fo:margin-left="-0.25cm" fo:margin-right="0cm" fo:line-height="100%" fo:text-align="start" style:justify-single-word="false" fo:text-indent="0cm" style:auto-text-indent="false"/>
      <style:text-properties style:use-window-font-color="true" loext:opacity="0%" style:font-name="Calibri" fo:font-size="11pt" fo:font-weight="normal" fo:background-color="transparent" style:font-name-asian="Calibri" style:font-name-complex="Calibri"/>
    </style:style>
    <style:style style:name="P8" style:family="paragraph" style:parent-style-name="Standard">
      <style:paragraph-properties fo:margin-left="1.27cm" fo:margin-right="0cm" fo:line-height="100%" fo:text-align="start" style:justify-single-word="false" fo:text-indent="-0.635cm" style:auto-text-indent="false">
        <style:tab-stops>
          <style:tab-stop style:position="0cm"/>
        </style:tab-stops>
      </style:paragraph-properties>
    </style:style>
    <style:style style:name="P9" style:family="paragraph" style:parent-style-name="Standard">
      <style:paragraph-properties fo:margin-left="2.54cm" fo:margin-right="0cm" fo:line-height="100%" fo:text-align="start" style:justify-single-word="false" fo:text-indent="-0.635cm" style:auto-text-indent="false">
        <style:tab-stops>
          <style:tab-stop style:position="0cm"/>
        </style:tab-stops>
      </style:paragraph-properties>
    </style:style>
    <style:style style:name="P10" style:family="paragraph" style:parent-style-name="Standard">
      <style:paragraph-properties fo:margin-left="1.905cm" fo:margin-right="0cm" fo:line-height="100%" fo:text-align="start" style:justify-single-word="false" fo:text-indent="0cm" style:auto-text-indent="false"/>
      <style:text-properties style:use-window-font-color="true" loext:opacity="0%" style:font-name="Calibri" fo:font-size="11pt" fo:font-weight="normal" fo:background-color="transparent" style:font-name-asian="Calibri" style:font-name-complex="Calibri"/>
    </style:style>
    <style:style style:name="P11" style:family="paragraph" style:parent-style-name="Standard">
      <style:paragraph-properties fo:line-height="100%" fo:text-align="start" style:justify-single-word="false"/>
      <style:text-properties style:use-window-font-color="true" loext:opacity="0%" style:font-name="Arial Narrow" fo:font-size="9pt" fo:font-weight="normal" fo:background-color="transparent" style:font-name-asian="Arial Narrow" style:font-name-complex="Arial Narrow"/>
    </style:style>
    <style:style style:name="P12" style:family="paragraph" style:parent-style-name="Standard">
      <style:paragraph-properties fo:margin-left="1.905cm" fo:margin-right="0cm" fo:line-height="100%" fo:text-align="start" style:justify-single-word="false" fo:text-indent="0cm" style:auto-text-indent="false"/>
    </style:style>
    <style:style style:name="P13" style:family="paragraph" style:parent-style-name="Standard">
      <style:paragraph-properties fo:line-height="100%" fo:text-align="center" style:justify-single-word="false"/>
      <style:text-properties style:use-window-font-color="true" loext:opacity="0%" style:font-name="Arial Narrow" fo:font-size="9pt" fo:font-weight="bold" fo:background-color="transparent" style:font-name-asian="Arial Narrow" style:font-name-complex="Arial Narrow"/>
    </style:style>
    <style:style style:name="P14" style:family="paragraph" style:parent-style-name="Standard">
      <style:paragraph-properties fo:line-height="100%" fo:text-align="start" style:justify-single-word="false">
        <style:tab-stops>
          <style:tab-stop style:position="4.921cm"/>
        </style:tab-stops>
      </style:paragraph-properties>
      <style:text-properties style:use-window-font-color="true" loext:opacity="0%" style:font-name="Arial Narrow" fo:font-size="9pt" fo:font-weight="normal" fo:background-color="transparent" style:font-name-asian="Arial Narrow" style:font-name-complex="Arial Narrow"/>
    </style:style>
    <style:style style:name="P15" style:family="paragraph" style:parent-style-name="Standard">
      <style:paragraph-properties fo:margin-left="1.27cm" fo:margin-right="0cm" fo:line-height="100%" fo:text-align="start" style:justify-single-word="false" fo:text-indent="-0.635cm" style:auto-text-indent="false">
        <style:tab-stops>
          <style:tab-stop style:position="0cm"/>
          <style:tab-stop style:position="3.651cm"/>
        </style:tab-stops>
      </style:paragraph-properties>
      <style:text-properties style:use-window-font-color="true" loext:opacity="0%" style:font-name="Arial Narrow" fo:font-size="9pt" fo:font-weight="normal" fo:background-color="transparent" style:font-name-asian="Arial Narrow" style:font-name-complex="Arial Narrow"/>
    </style:style>
    <style:style style:name="P16" style:family="paragraph" style:parent-style-name="Standard">
      <style:paragraph-properties fo:margin-left="1.27cm" fo:margin-right="0cm" fo:line-height="100%" fo:text-align="start" style:justify-single-word="false" fo:text-indent="-0.635cm" style:auto-text-indent="false"/>
    </style:style>
    <style:style style:name="P17" style:family="paragraph" style:parent-style-name="Standard">
      <style:paragraph-properties fo:margin-left="1.27cm" fo:margin-right="0cm" fo:line-height="100%" fo:text-align="start" style:justify-single-word="false" fo:text-indent="-0.635cm" style:auto-text-indent="false"/>
      <style:text-properties style:use-window-font-color="true" loext:opacity="0%" style:font-name="Arial Narrow" fo:font-size="9pt" fo:font-weight="normal" fo:background-color="transparent" style:font-name-asian="Arial Narrow" style:font-name-complex="Arial Narrow"/>
    </style:style>
    <style:style style:name="P18" style:family="paragraph" style:parent-style-name="Standard">
      <style:paragraph-properties fo:margin-left="1.905cm" fo:margin-right="0cm" fo:line-height="100%" fo:text-align="start" style:justify-single-word="false" fo:text-indent="0cm" style:auto-text-indent="false">
        <style:tab-stops>
          <style:tab-stop style:position="3.016cm"/>
        </style:tab-stops>
      </style:paragraph-properties>
      <style:text-properties style:use-window-font-color="true" loext:opacity="0%" style:font-name="Calibri" fo:font-size="11pt" fo:font-weight="normal" fo:background-color="transparent" style:font-name-asian="Calibri" style:font-name-complex="Calibri"/>
    </style:style>
    <style:style style:name="P19" style:family="paragraph" style:parent-style-name="Standard">
      <style:paragraph-properties fo:line-height="100%" fo:text-align="start" style:justify-single-word="false">
        <style:tab-stops>
          <style:tab-stop style:position="4.921cm"/>
        </style:tab-stops>
      </style:paragraph-properties>
    </style:style>
    <style:style style:name="P20" style:family="paragraph" style:parent-style-name="Standard">
      <style:paragraph-properties fo:margin-left="0.635cm" fo:margin-right="0cm" fo:line-height="100%" fo:text-align="start" style:justify-single-word="false" fo:text-indent="0cm" style:auto-text-indent="false">
        <style:tab-stops>
          <style:tab-stop style:position="4.286cm"/>
        </style:tab-stops>
      </style:paragraph-properties>
      <style:text-properties style:use-window-font-color="true" loext:opacity="0%" style:font-name="Calibri" fo:font-size="11pt" fo:font-weight="normal" fo:background-color="transparent" style:font-name-asian="Calibri" style:font-name-complex="Calibri"/>
    </style:style>
    <style:style style:name="P21" style:family="paragraph" style:parent-style-name="Standard">
      <style:paragraph-properties fo:line-height="100%" fo:text-align="center" style:justify-single-word="false">
        <style:tab-stops>
          <style:tab-stop style:position="4.921cm"/>
        </style:tab-stops>
      </style:paragraph-properties>
    </style:style>
    <style:style style:name="P22" style:family="paragraph" style:parent-style-name="Standard">
      <style:paragraph-properties fo:line-height="100%" fo:text-align="center" style:justify-single-word="false">
        <style:tab-stops>
          <style:tab-stop style:position="4.921cm"/>
        </style:tab-stops>
      </style:paragraph-properties>
      <style:text-properties style:use-window-font-color="true" loext:opacity="0%" style:font-name="Arial Narrow" fo:font-size="9pt" fo:font-weight="bold" fo:background-color="transparent" style:font-name-asian="Arial Narrow" style:font-name-complex="Arial Narrow"/>
    </style:style>
    <style:style style:name="P23" style:family="paragraph" style:parent-style-name="Standard">
      <style:paragraph-properties fo:line-height="100%" fo:text-align="start" style:justify-single-word="false">
        <style:tab-stops>
          <style:tab-stop style:position="4.921cm"/>
        </style:tab-stops>
      </style:paragraph-properties>
      <style:text-properties style:use-window-font-color="true" loext:opacity="0%" style:font-name="Calibri" fo:font-size="11pt" fo:font-weight="normal" fo:background-color="transparent" style:font-name-asian="Calibri" style:font-name-complex="Calibri"/>
    </style:style>
    <style:style style:name="P24" style:family="paragraph" style:parent-style-name="Standard">
      <style:paragraph-properties fo:margin-left="1.905cm" fo:margin-right="0cm" fo:line-height="100%" fo:text-align="start" style:justify-single-word="false" fo:text-indent="-1.905cm" style:auto-text-indent="false">
        <style:tab-stops>
          <style:tab-stop style:position="0cm"/>
          <style:tab-stop style:position="3.016cm"/>
        </style:tab-stops>
      </style:paragraph-properties>
      <style:text-properties style:use-window-font-color="true" loext:opacity="0%" style:font-name="Calibri" fo:font-size="11pt" fo:font-weight="normal" fo:background-color="transparent" style:font-name-asian="Calibri" style:font-name-complex="Calibri"/>
    </style:style>
    <style:style style:name="P25" style:family="paragraph" style:parent-style-name="Standard">
      <style:paragraph-properties fo:margin-left="1.905cm" fo:margin-right="0cm" fo:line-height="100%" fo:text-align="start" style:justify-single-word="false" fo:text-indent="-1.905cm" style:auto-text-indent="false">
        <style:tab-stops>
          <style:tab-stop style:position="0cm"/>
          <style:tab-stop style:position="3.016cm"/>
        </style:tab-stops>
      </style:paragraph-properties>
    </style:style>
    <style:style style:name="P26" style:family="paragraph" style:parent-style-name="Standard">
      <style:paragraph-properties fo:margin-left="0.635cm" fo:margin-right="0cm" fo:line-height="100%" fo:text-align="start" style:justify-single-word="false" fo:text-indent="0cm" style:auto-text-indent="false"/>
      <style:text-properties style:use-window-font-color="true" loext:opacity="0%" style:font-name="Calibri" fo:font-size="11pt" fo:font-weight="normal" fo:background-color="transparent" style:font-name-asian="Calibri" style:font-name-complex="Calibri"/>
    </style:style>
    <style:style style:name="P27" style:family="paragraph" style:parent-style-name="Standard">
      <style:paragraph-properties fo:margin-left="1.905cm" fo:margin-right="0cm" fo:line-height="100%" fo:text-align="start" style:justify-single-word="false" fo:text-indent="0cm" style:auto-text-indent="false"/>
      <style:text-properties style:use-window-font-color="true" loext:opacity="0%" style:font-name="Arial Narrow" fo:font-size="9pt" fo:font-weight="bold" fo:background-color="transparent" style:font-name-asian="Arial Narrow" style:font-name-complex="Arial Narrow"/>
    </style:style>
    <style:style style:name="P28" style:family="paragraph" style:parent-style-name="Standard">
      <style:paragraph-properties fo:margin-left="2.54cm" fo:margin-right="0cm" fo:line-height="100%" fo:text-align="start" style:justify-single-word="false" fo:text-indent="-0.635cm" style:auto-text-indent="false">
        <style:tab-stops>
          <style:tab-stop style:position="0cm"/>
        </style:tab-stops>
      </style:paragraph-properties>
      <style:text-properties style:use-window-font-color="true" loext:opacity="0%" style:font-name="Calibri" fo:font-size="11pt" fo:font-weight="normal" fo:background-color="transparent" style:font-name-asian="Calibri" style:font-name-complex="Calibri"/>
    </style:style>
    <style:style style:name="P29" style:family="paragraph" style:parent-style-name="Standard">
      <style:paragraph-properties fo:margin-left="4.128cm" fo:margin-right="0cm" fo:line-height="100%" fo:text-align="start" style:justify-single-word="false" fo:text-indent="-0.635cm" style:auto-text-indent="false">
        <style:tab-stops>
          <style:tab-stop style:position="0cm"/>
        </style:tab-stops>
      </style:paragraph-properties>
      <style:text-properties fo:text-transform="uppercase" style:use-window-font-color="true" loext:opacity="0%" style:font-name="Arial Narrow" fo:font-size="9pt" fo:font-weight="bold" fo:background-color="transparent" style:font-name-asian="Arial Narrow" style:font-name-complex="Arial Narrow"/>
    </style:style>
    <style:style style:name="P30" style:family="paragraph" style:parent-style-name="Standard">
      <style:paragraph-properties fo:margin-left="0.635cm" fo:margin-right="0cm" fo:line-height="100%" fo:text-align="start" style:justify-single-word="false" fo:text-indent="-0.635cm" style:auto-text-indent="false">
        <style:tab-stops>
          <style:tab-stop style:position="0cm"/>
        </style:tab-stops>
      </style:paragraph-properties>
    </style:style>
    <style:style style:name="P31" style:family="paragraph" style:parent-style-name="Standard">
      <style:paragraph-properties fo:margin-left="0.635cm" fo:margin-right="0cm" fo:line-height="100%" fo:text-align="start" style:justify-single-word="false" fo:text-indent="-0.635cm" style:auto-text-indent="false"/>
      <style:text-properties style:use-window-font-color="true" loext:opacity="0%" style:font-name="Arial Narrow" fo:font-size="9pt" fo:font-weight="normal" fo:background-color="transparent" style:font-name-asian="Arial Narrow" style:font-name-complex="Arial Narrow"/>
    </style:style>
    <style:style style:name="P32" style:family="paragraph" style:parent-style-name="Standard">
      <style:paragraph-properties fo:line-height="100%" fo:text-align="start" style:justify-single-word="false"/>
      <style:text-properties style:use-window-font-color="true" loext:opacity="0%" style:font-name="Arial Narrow" fo:font-size="9pt" fo:font-weight="bold" fo:background-color="transparent" style:font-name-asian="Arial Narrow" style:font-name-complex="Arial Narrow"/>
    </style:style>
    <style:style style:name="P33" style:family="paragraph" style:parent-style-name="Standard">
      <style:paragraph-properties fo:margin-left="0.635cm" fo:margin-right="0cm" fo:line-height="100%" fo:text-align="start" style:justify-single-word="false" fo:text-indent="-0.635cm" style:auto-text-indent="false">
        <style:tab-stops>
          <style:tab-stop style:position="0cm"/>
        </style:tab-stops>
      </style:paragraph-properties>
      <style:text-properties style:use-window-font-color="true" loext:opacity="0%" style:font-name="Arial Narrow" fo:font-size="9pt" fo:font-weight="normal" fo:background-color="transparent" style:font-name-asian="Arial Narrow" style:font-name-complex="Arial Narrow"/>
    </style:style>
    <style:style style:name="P34" style:family="paragraph" style:parent-style-name="Standard">
      <style:paragraph-properties fo:margin-left="1.27cm" fo:margin-right="0cm" fo:line-height="100%" fo:text-align="start" style:justify-single-word="false" fo:text-indent="0cm" style:auto-text-indent="false"/>
      <style:text-properties style:use-window-font-color="true" loext:opacity="0%" style:font-name="Arial Narrow" fo:font-size="9pt" fo:font-weight="bold" fo:background-color="transparent" style:font-name-asian="Arial Narrow" style:font-name-complex="Arial Narrow"/>
    </style:style>
    <style:style style:name="P35" style:family="paragraph" style:parent-style-name="Standard">
      <style:paragraph-properties fo:margin-left="4.128cm" fo:margin-right="0cm" fo:line-height="100%" fo:text-align="start" style:justify-single-word="false" fo:text-indent="-0.635cm" style:auto-text-indent="false">
        <style:tab-stops>
          <style:tab-stop style:position="0cm"/>
        </style:tab-stops>
      </style:paragraph-properties>
    </style:style>
    <style:style style:name="P36" style:family="paragraph" style:parent-style-name="Standard">
      <style:paragraph-properties fo:margin-left="3.493cm" fo:margin-right="0cm" fo:line-height="100%" fo:text-align="start" style:justify-single-word="false" fo:text-indent="0cm" style:auto-text-indent="false"/>
      <style:text-properties style:use-window-font-color="true" loext:opacity="0%" style:font-name="Calibri" fo:font-size="11pt" fo:font-weight="normal" fo:background-color="transparent" style:font-name-asian="Calibri" style:font-name-complex="Calibri"/>
    </style:style>
    <style:style style:name="P37" style:family="paragraph" style:parent-style-name="Standard">
      <style:paragraph-properties fo:margin-left="2.54cm" fo:margin-right="0cm" fo:line-height="100%" fo:text-align="start" style:justify-single-word="false" fo:text-indent="-0.635cm" style:auto-text-indent="false">
        <style:tab-stops>
          <style:tab-stop style:position="0cm"/>
        </style:tab-stops>
      </style:paragraph-properties>
      <style:text-properties style:use-window-font-color="true" loext:opacity="0%" style:font-name="Arial Narrow" fo:font-size="10pt" fo:font-style="italic" fo:font-weight="bold" fo:background-color="transparent" style:font-name-asian="Arial Narrow" style:font-name-complex="Arial Narrow"/>
    </style:style>
    <style:style style:name="P38" style:family="paragraph" style:parent-style-name="Standard">
      <style:paragraph-properties fo:margin-left="1.27cm" fo:margin-right="0cm" fo:line-height="100%" fo:text-align="start" style:justify-single-word="false" fo:text-indent="-0.635cm" style:auto-text-indent="false">
        <style:tab-stops>
          <style:tab-stop style:position="0cm"/>
        </style:tab-stops>
      </style:paragraph-properties>
      <style:text-properties style:use-window-font-color="true" loext:opacity="0%" style:font-name="Arial Narrow" fo:font-size="11pt" fo:font-weight="bold" fo:background-color="transparent" style:font-name-asian="Arial Narrow" style:font-name-complex="Arial Narrow"/>
    </style:style>
    <style:style style:name="P39" style:family="paragraph" style:parent-style-name="Standard">
      <style:paragraph-properties fo:line-height="100%" fo:text-align="center" style:justify-single-word="false"/>
      <style:text-properties style:use-window-font-color="true" loext:opacity="0%" style:font-name="Arial Narrow" fo:font-size="8pt" fo:font-weight="normal" fo:background-color="transparent" style:font-name-asian="Arial Narrow" style:font-name-complex="Arial Narrow"/>
    </style:style>
    <style:style style:name="P40" style:family="paragraph" style:parent-style-name="Standard">
      <style:paragraph-properties fo:margin-left="0cm" fo:margin-right="0cm" fo:line-height="100%" fo:text-align="center" style:justify-single-word="false" fo:text-indent="-0.189cm" style:auto-text-indent="false"/>
      <style:text-properties style:use-window-font-color="true" loext:opacity="0%" style:font-name="Arial Narrow" fo:font-size="8pt" fo:font-weight="normal" fo:background-color="transparent" style:font-name-asian="Arial Narrow" style:font-name-complex="Arial Narrow"/>
    </style:style>
    <style:style style:name="P41" style:family="paragraph" style:parent-style-name="Standard">
      <style:paragraph-properties fo:margin-left="1.905cm" fo:margin-right="0cm" fo:line-height="100%" fo:text-align="start" style:justify-single-word="false" fo:text-indent="0cm" style:auto-text-indent="false"/>
      <style:text-properties style:use-window-font-color="true" loext:opacity="0%" style:font-name="Arial Narrow" fo:font-size="10pt" fo:font-style="italic" fo:font-weight="bold" fo:background-color="transparent" style:font-name-asian="Arial Narrow" style:font-name-complex="Arial Narrow"/>
    </style:style>
    <style:style style:name="P42" style:family="paragraph" style:parent-style-name="Standard">
      <style:paragraph-properties fo:margin-left="0cm" fo:margin-right="0cm" fo:line-height="100%" fo:text-align="start" style:justify-single-word="false" fo:text-indent="-0.123cm" style:auto-text-indent="false"/>
      <style:text-properties style:use-window-font-color="true" loext:opacity="0%" style:font-name="Arial Narrow" fo:font-size="9pt" fo:font-weight="normal" fo:background-color="transparent" style:font-name-asian="Arial Narrow" style:font-name-complex="Arial Narrow"/>
    </style:style>
    <style:style style:name="P43" style:family="paragraph" style:parent-style-name="Standard">
      <style:paragraph-properties fo:margin-left="0cm" fo:margin-right="0cm" fo:line-height="100%" fo:text-align="start" style:justify-single-word="false" fo:text-indent="-0.166cm" style:auto-text-indent="false"/>
      <style:text-properties style:use-window-font-color="true" loext:opacity="0%" style:font-name="Arial Narrow" fo:font-size="9pt" fo:font-weight="normal" fo:background-color="transparent" style:font-name-asian="Arial Narrow" style:font-name-complex="Arial Narrow"/>
    </style:style>
    <style:style style:name="P44" style:family="paragraph" style:parent-style-name="Standard">
      <style:paragraph-properties fo:line-height="100%" fo:text-align="start" style:justify-single-word="false"/>
      <style:text-properties style:use-window-font-color="true" loext:opacity="0%" style:font-name="Arial Narrow" fo:font-size="8pt" fo:font-weight="normal" fo:background-color="transparent" style:font-name-asian="Arial Narrow" style:font-name-complex="Arial Narrow"/>
    </style:style>
    <style:style style:name="P45" style:family="paragraph" style:parent-style-name="Standard">
      <style:paragraph-properties fo:margin-left="0cm" fo:margin-right="0cm" fo:line-height="100%" fo:text-align="center" style:justify-single-word="false" fo:text-indent="-0.166cm" style:auto-text-indent="false"/>
      <style:text-properties style:use-window-font-color="true" loext:opacity="0%" style:font-name="Arial Narrow" fo:font-size="9pt" fo:font-weight="bold" fo:background-color="transparent" style:font-name-asian="Arial Narrow" style:font-name-complex="Arial Narrow"/>
    </style:style>
    <style:style style:name="P46" style:family="paragraph" style:parent-style-name="Standard">
      <style:paragraph-properties fo:line-height="100%" fo:text-align="center" style:justify-single-word="false"/>
      <style:text-properties style:use-window-font-color="true" loext:opacity="0%" style:font-name="Arial Narrow" fo:font-size="11pt" fo:font-weight="bold" fo:background-color="transparent" style:font-name-asian="Arial Narrow" style:font-name-complex="Arial Narrow"/>
    </style:style>
    <style:style style:name="P47" style:family="paragraph" style:parent-style-name="Standard">
      <style:paragraph-properties fo:line-height="100%" fo:text-align="start" style:justify-single-word="false"/>
      <style:text-properties style:use-window-font-color="true" loext:opacity="0%" style:font-name="Calibri" fo:font-size="11pt" fo:font-weight="normal" officeooo:rsid="000d4568" officeooo:paragraph-rsid="000d4568" fo:background-color="transparent" style:font-name-asian="Calibri" style:font-name-complex="Calibri"/>
    </style:style>
    <style:style style:name="P48" style:family="paragraph" style:parent-style-name="Standard">
      <style:paragraph-properties fo:margin-left="2.54cm" fo:margin-right="0cm" fo:line-height="100%" fo:text-align="start" style:justify-single-word="false" fo:text-indent="0cm" style:auto-text-indent="false"/>
      <style:text-properties style:use-window-font-color="true" loext:opacity="0%" style:font-name="Calibri" fo:font-size="11pt" fo:font-weight="normal" fo:background-color="transparent" style:font-name-asian="Calibri" style:font-name-complex="Calibri"/>
    </style:style>
    <style:style style:name="P49" style:family="paragraph" style:parent-style-name="Standard">
      <style:paragraph-properties fo:line-height="100%" fo:text-align="start" style:justify-single-word="false"/>
      <style:text-properties style:use-window-font-color="true" loext:opacity="0%" style:font-name="Arial Narrow" fo:font-size="9pt" fo:font-weight="normal" officeooo:rsid="000aeb0c" officeooo:paragraph-rsid="000aeb0c" fo:background-color="transparent" style:font-name-asian="Arial Narrow" style:font-name-complex="Arial Narrow"/>
    </style:style>
    <style:style style:name="P50" style:family="paragraph" style:parent-style-name="Standard">
      <style:paragraph-properties fo:margin-left="2.54cm" fo:margin-right="0cm" fo:line-height="100%" fo:text-align="start" style:justify-single-word="false" fo:text-indent="-0.635cm" style:auto-text-indent="false"/>
      <style:text-properties style:use-window-font-color="true" loext:opacity="0%" style:font-name="Calibri" fo:font-size="11pt" fo:font-weight="normal" fo:background-color="transparent" style:font-name-asian="Calibri" style:font-name-complex="Calibri"/>
    </style:style>
    <style:style style:name="P51" style:family="paragraph" style:parent-style-name="Standard">
      <style:paragraph-properties fo:margin-left="3.771cm" fo:margin-right="0cm" fo:line-height="100%" fo:text-align="start" style:justify-single-word="false" fo:text-indent="-0.635cm" style:auto-text-indent="false">
        <style:tab-stops>
          <style:tab-stop style:position="0cm"/>
          <style:tab-stop style:position="6.706cm" style:leader-style="dotted" style:leader-text="."/>
        </style:tab-stops>
      </style:paragraph-properties>
      <style:text-properties style:use-window-font-color="true" loext:opacity="0%" style:font-name="Arial Narrow" fo:font-size="10pt" fo:font-style="italic" fo:font-weight="bold" fo:background-color="transparent" style:font-name-asian="Arial Narrow" style:font-name-complex="Arial Narrow"/>
    </style:style>
    <style:style style:name="P52" style:family="paragraph" style:parent-style-name="Standard">
      <style:paragraph-properties fo:margin-left="3.752cm" fo:margin-right="0cm" fo:line-height="100%" fo:text-align="start" style:justify-single-word="false" fo:text-indent="0cm" style:auto-text-indent="false"/>
      <style:text-properties style:use-window-font-color="true" loext:opacity="0%" style:font-name="Calibri" fo:font-size="11pt" fo:font-weight="normal" fo:background-color="transparent" style:font-name-asian="Calibri" style:font-name-complex="Calibri"/>
    </style:style>
    <style:style style:name="P53" style:family="paragraph" style:parent-style-name="Standard">
      <style:paragraph-properties fo:margin-left="3.752cm" fo:margin-right="0cm" fo:line-height="100%" fo:text-align="start" style:justify-single-word="false" fo:text-indent="0cm" style:auto-text-indent="false"/>
    </style:style>
    <style:style style:name="P54" style:family="paragraph" style:parent-style-name="Standard">
      <style:paragraph-properties fo:line-height="100%" fo:text-align="start" style:justify-single-word="false"/>
      <style:text-properties style:use-window-font-color="true" loext:opacity="0%" style:font-name="Arial Narrow" fo:font-size="10pt" fo:font-style="italic" fo:font-weight="bold" fo:background-color="transparent" style:font-name-asian="Arial Narrow" style:font-name-complex="Arial Narrow"/>
    </style:style>
    <style:style style:name="P55" style:family="paragraph" style:parent-style-name="Standard">
      <style:paragraph-properties fo:margin-left="3.771cm" fo:margin-right="0cm" fo:line-height="100%" fo:text-align="start" style:justify-single-word="false" fo:text-indent="-0.635cm" style:auto-text-indent="false">
        <style:tab-stops>
          <style:tab-stop style:position="0cm"/>
        </style:tab-stops>
      </style:paragraph-properties>
    </style:style>
    <style:style style:name="P56" style:family="paragraph" style:parent-style-name="Standard">
      <style:paragraph-properties fo:margin-left="3.771cm" fo:margin-right="0cm" fo:line-height="100%" fo:text-align="start" style:justify-single-word="false" fo:text-indent="-0.635cm" style:auto-text-indent="false">
        <style:tab-stops>
          <style:tab-stop style:position="0cm"/>
        </style:tab-stops>
      </style:paragraph-properties>
      <style:text-properties style:use-window-font-color="true" loext:opacity="0%" style:font-name="Arial Narrow" fo:font-size="10pt" fo:font-style="italic" fo:font-weight="bold" fo:background-color="transparent" style:font-name-asian="Arial Narrow" style:font-name-complex="Arial Narrow"/>
    </style:style>
    <style:style style:name="P57" style:family="paragraph" style:parent-style-name="Standard">
      <style:paragraph-properties fo:margin-left="3.752cm" fo:margin-right="0cm" fo:line-height="100%" fo:text-align="start" style:justify-single-word="false" fo:text-indent="0cm" style:auto-text-indent="false">
        <style:tab-stops>
          <style:tab-stop style:position="-1.847cm"/>
        </style:tab-stops>
      </style:paragraph-properties>
    </style:style>
    <style:style style:name="P58" style:family="paragraph" style:parent-style-name="Standard">
      <style:paragraph-properties fo:line-height="100%" fo:text-align="start" style:justify-single-word="false"/>
      <style:text-properties style:use-window-font-color="true" loext:opacity="0%" style:font-name="Arial Narrow" fo:font-size="9pt" fo:font-weight="normal" officeooo:rsid="000ac984" officeooo:paragraph-rsid="000ac984" fo:background-color="transparent" style:font-name-asian="Arial Narrow" style:font-name-complex="Arial Narrow"/>
    </style:style>
    <style:style style:name="P59" style:family="paragraph" style:parent-style-name="Standard">
      <style:paragraph-properties fo:line-height="100%" fo:text-align="start" style:justify-single-word="false"/>
      <style:text-properties style:use-window-font-color="true" loext:opacity="0%" style:font-name="Arial Narrow" fo:font-size="9pt" fo:font-weight="normal" officeooo:rsid="000d4568" officeooo:paragraph-rsid="000d4568" fo:background-color="transparent" style:font-name-asian="Arial Narrow" style:font-name-complex="Arial Narrow"/>
    </style:style>
    <style:style style:name="P60" style:family="paragraph" style:parent-style-name="Standard">
      <style:paragraph-properties fo:line-height="100%" fo:text-align="center" style:justify-single-word="false"/>
      <style:text-properties style:use-window-font-color="true" loext:opacity="0%" style:font-name="Arial Narrow" fo:font-size="9pt" fo:font-weight="normal" fo:background-color="transparent" style:font-name-asian="Arial Narrow" style:font-name-complex="Arial Narrow"/>
    </style:style>
    <style:style style:name="P61" style:family="paragraph" style:parent-style-name="Standard">
      <style:paragraph-properties fo:line-height="100%" fo:text-align="start" style:justify-single-word="false"/>
      <style:text-properties style:use-window-font-color="true" loext:opacity="0%" style:font-name="Arial Narrow" fo:font-size="9pt" fo:font-weight="normal" officeooo:rsid="000c643d" officeooo:paragraph-rsid="000c643d" fo:background-color="transparent" style:font-name-asian="Arial Narrow" style:font-name-complex="Arial Narrow"/>
    </style:style>
    <style:style style:name="P62" style:family="paragraph" style:parent-style-name="Standard">
      <style:paragraph-properties fo:line-height="100%" fo:text-align="start" style:justify-single-word="false"/>
      <style:text-properties style:use-window-font-color="true" loext:opacity="0%" style:font-name="Times New Roman CE" fo:font-size="9pt" fo:font-weight="normal" fo:background-color="transparent" style:font-name-asian="Times New Roman CE" style:font-name-complex="Times New Roman CE"/>
    </style:style>
    <style:style style:name="P63" style:family="paragraph" style:parent-style-name="Standard">
      <style:paragraph-properties fo:line-height="100%" fo:text-align="end" style:justify-single-word="false"/>
      <style:text-properties style:use-window-font-color="true" loext:opacity="0%" style:font-name="Arial Narrow" fo:font-size="9pt" fo:font-style="italic" fo:font-weight="bold" fo:background-color="transparent" style:font-name-asian="Arial Narrow" style:font-name-complex="Arial Narrow"/>
    </style:style>
    <style:style style:name="P64" style:family="paragraph" style:parent-style-name="Standard">
      <style:paragraph-properties fo:margin-left="0cm" fo:margin-right="0.291cm" fo:line-height="100%" fo:text-align="start" style:justify-single-word="false" fo:text-indent="0cm" style:auto-text-indent="false"/>
      <style:text-properties style:use-window-font-color="true" loext:opacity="0%" style:font-name="Times New Roman CE" fo:font-size="9pt" fo:font-weight="normal" fo:background-color="transparent" style:font-name-asian="Times New Roman CE" style:font-name-complex="Times New Roman CE"/>
    </style:style>
    <style:style style:name="P65" style:family="paragraph" style:parent-style-name="Standard">
      <style:paragraph-properties fo:margin-left="0cm" fo:margin-right="0.291cm" fo:line-height="100%" fo:text-align="end" style:justify-single-word="false" fo:text-indent="0cm" style:auto-text-indent="false"/>
      <style:text-properties style:use-window-font-color="true" loext:opacity="0%" style:font-name="Calibri" fo:font-size="11pt" fo:font-weight="normal" fo:background-color="transparent" style:font-name-asian="Calibri" style:font-name-complex="Calibri"/>
    </style:style>
    <style:style style:name="P66" style:family="paragraph" style:parent-style-name="Standard">
      <style:paragraph-properties fo:line-height="100%" fo:text-align="end" style:justify-single-word="false"/>
      <style:text-properties style:use-window-font-color="true" loext:opacity="0%" style:font-name="Arial Narrow" fo:font-size="9pt" fo:font-weight="normal" fo:background-color="transparent" style:font-name-asian="Arial Narrow" style:font-name-complex="Arial Narrow"/>
    </style:style>
    <style:style style:name="P67" style:family="paragraph" style:parent-style-name="Standard">
      <style:paragraph-properties fo:margin-left="0cm" fo:margin-right="0.291cm" fo:line-height="100%" fo:text-align="start" style:justify-single-word="false" fo:text-indent="0cm" style:auto-text-indent="false"/>
      <style:text-properties style:use-window-font-color="true" loext:opacity="0%" style:font-name="Calibri" fo:font-size="11pt" fo:font-weight="normal" fo:background-color="transparent" style:font-name-asian="Calibri" style:font-name-complex="Calibri"/>
    </style:style>
    <style:style style:name="P68" style:family="paragraph" style:parent-style-name="Standard">
      <style:paragraph-properties fo:line-height="100%" fo:text-align="end" style:justify-single-word="false"/>
      <style:text-properties style:use-window-font-color="true" loext:opacity="0%" style:font-name="Times New Roman CE" fo:font-size="9pt" fo:font-weight="normal" fo:background-color="transparent" style:font-name-asian="Times New Roman CE" style:font-name-complex="Times New Roman CE"/>
    </style:style>
    <style:style style:name="P69" style:family="paragraph" style:parent-style-name="Standard">
      <style:paragraph-properties fo:line-height="100%" fo:text-align="start" style:justify-single-word="false"/>
      <style:text-properties style:use-window-font-color="true" loext:opacity="0%" style:font-name="Arial Narrow" fo:font-size="9pt" fo:font-style="italic" fo:font-weight="bold" fo:background-color="transparent" style:font-name-asian="Arial Narrow" style:font-name-complex="Arial Narrow"/>
    </style:style>
    <style:style style:name="P70" style:family="paragraph" style:parent-style-name="Standard">
      <style:paragraph-properties fo:margin-left="0cm" fo:margin-right="0.291cm" fo:line-height="100%" fo:text-align="start" style:justify-single-word="false" fo:text-indent="0cm" style:auto-text-indent="false"/>
      <style:text-properties style:use-window-font-color="true" loext:opacity="0%" style:font-name="Arial Narrow" fo:font-size="9pt" fo:font-weight="bold" fo:background-color="transparent" style:font-name-asian="Arial Narrow" style:font-name-complex="Arial Narrow"/>
    </style:style>
    <style:style style:name="P71" style:family="paragraph" style:parent-style-name="Standard">
      <style:paragraph-properties fo:line-height="100%" fo:text-align="end" style:justify-single-word="false"/>
      <style:text-properties style:use-window-font-color="true" loext:opacity="0%" style:font-name="Arial Narrow" fo:font-size="11pt" fo:font-weight="bold" fo:background-color="transparent" style:font-name-asian="Arial Narrow" style:font-name-complex="Arial Narrow"/>
    </style:style>
    <style:style style:name="P72" style:family="paragraph" style:parent-style-name="Standard">
      <style:paragraph-properties fo:margin-left="0cm" fo:margin-right="0.291cm" fo:line-height="100%" fo:text-align="start" style:justify-single-word="false" fo:text-indent="0cm" style:auto-text-indent="false"/>
      <style:text-properties style:use-window-font-color="true" loext:opacity="0%" style:font-name="Times New Roman CE" fo:font-size="9pt" fo:font-style="italic" fo:font-weight="bold" fo:background-color="transparent" style:font-name-asian="Times New Roman CE" style:font-name-complex="Times New Roman CE"/>
    </style:style>
    <style:style style:name="P73" style:family="paragraph" style:parent-style-name="Standard">
      <style:paragraph-properties fo:margin-left="0cm" fo:margin-right="0.291cm" fo:line-height="100%" fo:text-align="center" style:justify-single-word="false" fo:text-indent="0cm" style:auto-text-indent="false"/>
      <style:text-properties style:use-window-font-color="true" loext:opacity="0%" style:font-name="Arial Narrow" fo:font-size="9pt" fo:font-weight="bold" fo:background-color="transparent" style:font-name-asian="Arial Narrow" style:font-name-complex="Arial Narrow"/>
    </style:style>
    <style:style style:name="T1" style:family="text">
      <style:text-properties style:use-window-font-color="true" loext:opacity="0%" style:font-name="Arial Narrow" fo:font-size="18pt" fo:font-style="italic" fo:font-weight="bold" fo:background-color="transparent" loext:char-shading-value="0" style:font-name-asian="Arial Narrow" style:font-name-complex="Arial Narrow"/>
    </style:style>
    <style:style style:name="T2" style:family="text">
      <style:text-properties style:use-window-font-color="true" loext:opacity="0%" style:font-name="Calibri" fo:font-size="18pt" fo:font-style="italic" fo:font-weight="bold" fo:background-color="transparent" loext:char-shading-value="0" style:font-name-asian="Calibri" style:font-name-complex="Calibri"/>
    </style:style>
    <style:style style:name="T3" style:family="text">
      <style:text-properties style:use-window-font-color="true" loext:opacity="0%" fo:font-family="Arial" fo:font-size="18pt" fo:font-weight="bold" fo:background-color="transparent" loext:char-shading-value="0" style:font-family-asian="Arial" style:font-family-complex="Arial"/>
    </style:style>
    <style:style style:name="T4" style:family="text">
      <style:text-properties style:use-window-font-color="true" loext:opacity="0%" fo:font-family="Arial" fo:font-size="18pt" fo:font-weight="bold" officeooo:rsid="0008eefb" fo:background-color="transparent" loext:char-shading-value="0" style:font-family-asian="Arial" style:font-family-complex="Arial"/>
    </style:style>
    <style:style style:name="T5" style:family="text">
      <style:text-properties style:use-window-font-color="true" loext:opacity="0%" style:font-name="Arial Narrow" fo:font-size="14pt" fo:font-weight="bold" fo:background-color="transparent" loext:char-shading-value="0" style:font-name-asian="Arial Narrow" style:font-name-complex="Arial Narrow"/>
    </style:style>
    <style:style style:name="T6" style:family="text">
      <style:text-properties style:use-window-font-color="true" loext:opacity="0%" style:font-name="Calibri" fo:font-size="14pt" fo:font-weight="bold" fo:background-color="transparent" loext:char-shading-value="0" style:font-name-asian="Calibri" style:font-name-complex="Calibri"/>
    </style:style>
    <style:style style:name="T7" style:family="text">
      <style:text-properties style:use-window-font-color="true" loext:opacity="0%" style:font-name="Arial Narrow" fo:font-size="9pt" fo:font-weight="normal" fo:background-color="transparent" loext:char-shading-value="0" style:font-name-asian="Arial Narrow" style:font-name-complex="Arial Narrow"/>
    </style:style>
    <style:style style:name="T8" style:family="text">
      <style:text-properties style:use-window-font-color="true" loext:opacity="0%" style:font-name="Arial Narrow" fo:font-size="18pt" fo:font-weight="normal" fo:background-color="transparent" loext:char-shading-value="0" style:font-name-asian="Arial Narrow" style:font-name-complex="Arial Narrow"/>
    </style:style>
    <style:style style:name="T9" style:family="text">
      <style:text-properties style:use-window-font-color="true" loext:opacity="0%" style:font-name="Arial Narrow" fo:font-size="12pt" fo:font-weight="bold" fo:background-color="transparent" loext:char-shading-value="0" style:font-name-asian="Arial Narrow" style:font-name-complex="Arial Narrow"/>
    </style:style>
    <style:style style:name="T10" style:family="text">
      <style:text-properties style:use-window-font-color="true" loext:opacity="0%" style:font-name="Calibri" fo:font-size="12pt" fo:font-weight="bold" fo:background-color="transparent" loext:char-shading-value="0" style:font-name-asian="Calibri" style:font-name-complex="Calibri"/>
    </style:style>
    <style:style style:name="T11" style:family="text">
      <style:text-properties style:use-window-font-color="true" loext:opacity="0%" style:font-name="Arial Narrow" fo:font-size="12pt" fo:font-weight="bold" officeooo:rsid="0008eefb" fo:background-color="transparent" loext:char-shading-value="0" style:font-name-asian="Arial Narrow" style:font-name-complex="Arial Narrow"/>
    </style:style>
    <style:style style:name="T12" style:family="text">
      <style:text-properties style:use-window-font-color="true" loext:opacity="0%" style:font-name="Arial Narrow" fo:font-size="10pt" fo:font-weight="normal" fo:background-color="transparent" loext:char-shading-value="0" style:font-name-asian="Arial Narrow" style:font-name-complex="Arial Narrow"/>
    </style:style>
    <style:style style:name="T13" style:family="text">
      <style:text-properties style:use-window-font-color="true" loext:opacity="0%" style:font-name="Calibri" fo:font-size="10pt" fo:font-weight="normal" fo:background-color="transparent" loext:char-shading-value="0" style:font-name-asian="Calibri" style:font-name-complex="Calibri"/>
    </style:style>
    <style:style style:name="T14" style:family="text">
      <style:text-properties style:use-window-font-color="true" loext:opacity="0%" style:font-name="Arial Narrow" fo:font-size="12pt" fo:font-weight="normal" fo:background-color="transparent" loext:char-shading-value="0" style:font-name-asian="Arial Narrow" style:font-name-complex="Arial Narrow"/>
    </style:style>
    <style:style style:name="T15" style:family="text">
      <style:text-properties style:use-window-font-color="true" loext:opacity="0%" style:font-name="Arial Narrow" fo:font-size="11pt" fo:font-weight="bold" fo:background-color="transparent" loext:char-shading-value="0" style:font-name-asian="Arial Narrow" style:font-name-complex="Arial Narrow"/>
    </style:style>
    <style:style style:name="T16" style:family="text">
      <style:text-properties style:use-window-font-color="true" loext:opacity="0%" style:font-name="Calibri" fo:font-size="11pt" fo:font-weight="bold" fo:background-color="transparent" loext:char-shading-value="0" style:font-name-asian="Calibri" style:font-name-complex="Calibri"/>
    </style:style>
    <style:style style:name="T17" style:family="text">
      <style:text-properties style:use-window-font-color="true" loext:opacity="0%" style:font-name="Arial Narrow" fo:font-size="10pt" fo:font-style="italic" fo:font-weight="bold" fo:background-color="transparent" loext:char-shading-value="0" style:font-name-asian="Arial Narrow" style:font-name-complex="Arial Narrow"/>
    </style:style>
    <style:style style:name="T18" style:family="text">
      <style:text-properties style:use-window-font-color="true" loext:opacity="0%" style:font-name="Calibri" fo:font-size="10pt" fo:font-style="italic" fo:font-weight="bold" fo:background-color="transparent" loext:char-shading-value="0" style:font-name-asian="Calibri" style:font-name-complex="Calibri"/>
    </style:style>
    <style:style style:name="T19" style:family="text">
      <style:text-properties style:use-window-font-color="true" loext:opacity="0%" style:font-name="Calibri" fo:font-size="9pt" fo:font-weight="normal" fo:background-color="transparent" loext:char-shading-value="0" style:font-name-asian="Calibri" style:font-name-complex="Calibri"/>
    </style:style>
    <style:style style:name="T20" style:family="text">
      <style:text-properties style:use-window-font-color="true" loext:opacity="0%" style:font-name="Arial Narrow" fo:font-size="9pt" fo:font-weight="normal" officeooo:rsid="000d4568" fo:background-color="transparent" loext:char-shading-value="0" style:font-name-asian="Arial Narrow" style:font-name-complex="Arial Narrow"/>
    </style:style>
    <style:style style:name="T21" style:family="text">
      <style:text-properties style:use-window-font-color="true" loext:opacity="0%" style:font-name="Arial Narrow" fo:font-size="9pt" fo:font-weight="bold" fo:background-color="transparent" loext:char-shading-value="0" style:font-name-asian="Arial Narrow" style:font-name-complex="Arial Narrow"/>
    </style:style>
    <style:style style:name="T22" style:family="text">
      <style:text-properties style:use-window-font-color="true" loext:opacity="0%" style:font-name="Arial Narrow" fo:font-size="9pt" fo:font-weight="normal" officeooo:rsid="0008eefb" fo:background-color="transparent" loext:char-shading-value="0" style:font-name-asian="Arial Narrow" style:font-name-complex="Arial Narrow"/>
    </style:style>
    <style:style style:name="T23" style:family="text">
      <style:text-properties style:use-window-font-color="true" loext:opacity="0%" fo:font-family="Wingdings" fo:font-size="9pt" fo:font-weight="normal" fo:background-color="transparent" loext:char-shading-value="0" style:font-family-asian="Wingdings" style:font-family-complex="Wingdings"/>
    </style:style>
    <style:style style:name="T24" style:family="text">
      <style:text-properties style:use-window-font-color="true" loext:opacity="0%" style:font-name="Calibri" fo:font-size="9pt" fo:font-weight="bold" fo:background-color="transparent" loext:char-shading-value="0" style:font-name-asian="Calibri" style:font-name-complex="Calibri"/>
    </style:style>
    <style:style style:name="T25" style:family="text">
      <style:text-properties style:use-window-font-color="true" loext:opacity="0%" fo:font-family="'Arial CE'" fo:font-size="9pt" fo:font-weight="bold" fo:background-color="transparent" loext:char-shading-value="0" style:font-family-asian="'Arial CE'" style:font-family-complex="'Arial CE'"/>
    </style:style>
    <style:style style:name="T26" style:family="text">
      <style:text-properties fo:text-transform="uppercase" style:use-window-font-color="true" loext:opacity="0%" style:font-name="Arial Narrow" fo:font-size="9pt" fo:font-weight="bold" fo:background-color="transparent" loext:char-shading-value="0" style:font-name-asian="Arial Narrow" style:font-name-complex="Arial Narrow"/>
    </style:style>
    <style:style style:name="T27" style:family="text">
      <style:text-properties fo:text-transform="uppercase" style:use-window-font-color="true" loext:opacity="0%" style:font-name="Calibri" fo:font-size="9pt" fo:font-weight="bold" fo:background-color="transparent" loext:char-shading-value="0" style:font-name-asian="Calibri" style:font-name-complex="Calibri"/>
    </style:style>
    <style:style style:name="T28" style:family="text">
      <style:text-properties officeooo:rsid="000aeb0c"/>
    </style:style>
    <style:style style:name="T29" style:family="text">
      <style:text-properties style:use-window-font-color="true" loext:opacity="0%" style:font-name="Arial Narrow" fo:font-size="9pt" fo:font-style="italic" fo:font-weight="bold" fo:background-color="transparent" loext:char-shading-value="0" style:font-name-asian="Arial Narrow" style:font-name-complex="Arial Narrow"/>
    </style:style>
    <style:style style:name="T30" style:family="text">
      <style:text-properties officeooo:rsid="000c643d"/>
    </style:style>
    <style:style style:name="T31" style:family="text">
      <style:text-properties officeooo:rsid="000dd65b"/>
    </style:style>
    <style:style style:name="T32" style:family="text">
      <style:text-properties style:use-window-font-color="true" loext:opacity="0%" style:font-name="Arial Narrow" fo:font-size="10pt" fo:font-weight="bold" fo:background-color="transparent" loext:char-shading-value="0" style:font-name-asian="Arial Narrow" style:font-name-complex="Arial Narrow"/>
    </style:style>
    <style:style style:name="T33" style:family="text">
      <style:text-properties style:use-window-font-color="true" loext:opacity="0%" style:font-name="Calibri" fo:font-size="10pt" fo:font-weight="bold" fo:background-color="transparent" loext:char-shading-value="0" style:font-name-asian="Calibri" style:font-name-complex="Calibri"/>
    </style:style>
    <style:style style:name="T34" style:family="text">
      <style:text-properties style:use-window-font-color="true" loext:opacity="0%" style:font-name="Calibri" fo:font-size="9pt" fo:font-style="italic" fo:font-weight="bold" fo:background-color="transparent" loext:char-shading-value="0" style:font-name-asian="Calibri" style:font-name-complex="Calibri"/>
    </style:style>
    <style:style style:name="T35" style:family="text">
      <style:text-properties style:use-window-font-color="true" loext:opacity="0%" style:font-name="Arial Narrow" fo:font-size="8pt" fo:font-weight="normal" fo:background-color="transparent" loext:char-shading-value="0" style:font-name-asian="Arial Narrow" style:font-name-complex="Arial Narrow"/>
    </style:style>
    <style:style style:name="T36" style:family="text">
      <style:text-properties style:use-window-font-color="true" loext:opacity="0%" style:font-name="Calibri" fo:font-size="8pt" fo:font-weight="normal" fo:background-color="transparent" loext:char-shading-value="0" style:font-name-asian="Calibri" style:font-name-complex="Calibri"/>
    </style:style>
    <style:style style:name="T37" style:family="text">
      <style:text-properties style:use-window-font-color="true" loext:opacity="0%" style:font-name="Arial Narrow" fo:font-size="8pt" fo:font-weight="normal" officeooo:rsid="000ac984" fo:background-color="transparent" loext:char-shading-value="0" style:font-name-asian="Arial Narrow" style:font-name-complex="Arial Narrow"/>
    </style:style>
    <style:style style:name="T38" style:family="text">
      <style:text-properties officeooo:rsid="000ac984"/>
    </style:style>
    <number:number-style style:name="N0">
      <number:number number:min-integer-digits="1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1"/>
      <text:p text:style-name="P1"/>
      <text:p text:style-name="P2"/>
      <text:p text:style-name="P2"/>
      <text:p text:style-name="P2"/>
      <text:p text:style-name="P2"/>
      <text:p text:style-name="P2"/>
      <text:p text:style-name="P2"/>
      <text:p text:style-name="P3"><text:span text:style-name="T1">Poznámky k ú</text:span><text:span text:style-name="T2">č</text:span><text:span text:style-name="T1">tovnej z</text:span><text:span text:style-name="T2">á</text:span><text:span text:style-name="T1">vierke</text:span></text:p>
      <text:p text:style-name="P1"/>
      <text:p text:style-name="P4"><text:span text:style-name="T1">k 31.12.20</text:span><text:span text:style-name="T3">2</text:span><text:span text:style-name="T4">5</text:span></text:p>
      <text:p text:style-name="P5"/>
      <text:p text:style-name="P1"/>
      <text:p text:style-name="P1"/>
      <text:p text:style-name="P1"/>
      <text:p text:style-name="P1"/>
      <text:p text:style-name="P6"><text:span text:style-name="T5">Ú</text:span><text:span text:style-name="T6">č</text:span><text:span text:style-name="T5">tovn</text:span><text:span text:style-name="T6">á</text:span><text:span text:style-name="T5"> jednotka</text:span><text:span text:style-name="T7">: </text:span><text:span text:style-name="T8">Gamatech s.r.o.</text:span></text:p>
      <text:p text:style-name="P1"/>
      <text:p text:style-name="P1"/>
      <text:p text:style-name="P1"/>
      <text:p text:style-name="P1"/>
      <text:p text:style-name="P6"><text:span text:style-name="T9">Zostavené d</text:span><text:span text:style-name="T10">ň</text:span><text:span text:style-name="T9">a:31.12.202</text:span><text:span text:style-name="T11">5</text:span></text:p>
      <text:p text:style-name="P1"/>
      <text:p text:style-name="P6"><text:span text:style-name="T9">Schválené d</text:span><text:span text:style-name="T10">ň</text:span><text:span text:style-name="T9">a:31.12.202</text:span><text:span text:style-name="T11">5</text:span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6"><text:span text:style-name="T12">Podpis </text:span><text:span text:style-name="T13">č</text:span><text:span text:style-name="T12">lena </text:span><text:span text:style-name="T13">š</text:span><text:span text:style-name="T12">tatut</text:span><text:span text:style-name="T13">á</text:span><text:span text:style-name="T12">rneho org</text:span><text:span text:style-name="T13">á</text:span><text:span text:style-name="T12">nu </text:span><text:span text:style-name="T13">úč</text:span><text:span text:style-name="T12">tovnej jednotky:</text:span></text:p>
      <text:p text:style-name="P1"/>
      <text:p text:style-name="P6"><text:span text:style-name="T12">Podpis osoby zodpovednej za zostavenie ú</text:span><text:span text:style-name="T13">č</text:span><text:span text:style-name="T12">tovnej z</text:span><text:span text:style-name="T13">á</text:span><text:span text:style-name="T12">vierky:</text:span></text:p>
      <text:p text:style-name="P6"><text:span text:style-name="T12"><text:line-break/>Podpis osoby zodpovednej za vedenie ú</text:span><text:span text:style-name="T13">č</text:span><text:span text:style-name="T12">tovn</text:span><text:span text:style-name="T13">í</text:span><text:span text:style-name="T12">ctva</text:span><text:span text:style-name="T14">:</text:span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7"/>
      <text:p text:style-name="P8"><text:span text:style-name="T15">A.<text:tab/>Informácie o ú</text:span><text:span text:style-name="T16">č</text:span><text:span text:style-name="T15">tovnej jednotke</text:span></text:p>
      <text:p text:style-name="P1"><text:soft-page-break/></text:p>
      <text:p text:style-name="P9"><text:span text:style-name="T17">a)<text:tab/>Obchodné meno a sídlo spolo</text:span><text:span text:style-name="T18">č</text:span><text:span text:style-name="T17">nosti</text:span></text:p>
      <text:p text:style-name="P10"/>
      <text:p text:style-name="P1"/>
      <text:p text:style-name="P11">Obchodné meno Gamatech s.r.o.</text:p>
      <text:p text:style-name="P6"><text:span text:style-name="T7">Sídlo <text:s/>Svr</text:span><text:span text:style-name="T19">č</text:span><text:span text:style-name="T7">inovec 200 <text:s text:c="2"/><text:tab/><text:tab/></text:span></text:p>
      <text:p text:style-name="P1"/>
      <text:p text:style-name="P6"><text:span text:style-name="T7">založená d</text:span><text:span text:style-name="T19">ň</text:span><text:span text:style-name="T7">a25.10.2006</text:span></text:p>
      <text:p text:style-name="P6"><text:span text:style-name="T7">zapísaná do obchodného registra d</text:span><text:span text:style-name="T19">ň</text:span><text:span text:style-name="T7">a25.10.2006 <text:s/>I</text:span><text:span text:style-name="T19">Č</text:span><text:span text:style-name="T7">O 36690970</text:span></text:p>
      <text:p text:style-name="P10"/>
      <text:p text:style-name="P10"/>
      <text:p text:style-name="P10"/>
      <text:p text:style-name="P9"><text:span text:style-name="T17">b)<text:tab/>Hlavné </text:span><text:span text:style-name="T18">č</text:span><text:span text:style-name="T17">innosti spolo</text:span><text:span text:style-name="T18">č</text:span><text:span text:style-name="T17">nosti</text:span></text:p>
      <text:p text:style-name="P10"/>
      <text:p text:style-name="P12"><text:span text:style-name="T7">Maloobchod v rozsahu vo</text:span><text:span text:style-name="T19">ľ</text:span><text:span text:style-name="T7">n</text:span><text:span text:style-name="T19">ý</text:span><text:span text:style-name="T7">ch </text:span><text:span text:style-name="T19">ž</text:span><text:span text:style-name="T7">ivnosti</text:span></text:p>
      <text:p text:style-name="P10"/>
      <text:p text:style-name="P10"/>
      <text:p text:style-name="P10"/>
      <text:p text:style-name="P9"><text:span text:style-name="T17">c)<text:tab/>Priemerný po</text:span><text:span text:style-name="T18">č</text:span><text:span text:style-name="T17">et zamestnancov</text:span></text:p>
      <text:p text:style-name="P10"/>
      <text:p text:style-name="P6"><text:span text:style-name="T7">Po</text:span><text:span text:style-name="T19">č</text:span><text:span text:style-name="T7">et</text:span><text:span text:style-name="T20">1</text:span></text:p>
      <text:p text:style-name="P11">z toho vedúcich1</text:p>
      <text:p text:style-name="P10"/>
      <text:p text:style-name="P9"><text:span text:style-name="T17">d)<text:tab/>Ú</text:span><text:span text:style-name="T18">č</text:span><text:span text:style-name="T17">tovn</text:span><text:span text:style-name="T18">é</text:span><text:span text:style-name="T17"> jednotky, v</text:span><text:span text:style-name="T18"> </text:span><text:span text:style-name="T17">ktor</text:span><text:span text:style-name="T18">ý</text:span><text:span text:style-name="T17">ch je </text:span><text:span text:style-name="T18">úč</text:span><text:span text:style-name="T17">tovn</text:span><text:span text:style-name="T18">á</text:span><text:span text:style-name="T17"> jednotka neobmedzene ru</text:span><text:span text:style-name="T18">č</text:span><text:span text:style-name="T17">iacim spolo</text:span><text:span text:style-name="T18">č</text:span><text:span text:style-name="T17">n</text:span><text:span text:style-name="T18">í</text:span><text:span text:style-name="T17">kom</text:span></text:p>
      <table:table table:name="Tabuľka1" table:style-name="Tabuľka1">
        <table:table-column table:style-name="Tabuľka1.A"/>
        <table:table-column table:style-name="Tabuľka1.B"/>
        <table:table-column table:style-name="Tabuľka1.C"/>
        <table:table-row>
          <table:table-cell table:style-name="Tabuľka1.A1" office:value-type="string">
            <text:p text:style-name="P13">Obchodné meno</text:p>
          </table:table-cell>
          <table:table-cell table:style-name="Tabuľka1.A1" office:value-type="string">
            <text:p text:style-name="P13">sídlo</text:p>
          </table:table-cell>
          <table:table-cell table:style-name="Tabuľka1.A1" office:value-type="string">
            <text:p text:style-name="P13">Ostatné významné údaje</text:p>
          </table:table-cell>
        </table:table-row>
        <table:table-row>
          <table:table-cell table:style-name="Tabuľka1.A1" office:value-type="string">
            <text:p text:style-name="P1"/>
          </table:table-cell>
          <table:table-cell table:style-name="Tabuľka1.A1" office:value-type="string">
            <text:p text:style-name="P1"/>
          </table:table-cell>
          <table:table-cell table:style-name="Tabuľka1.A1" office:value-type="string">
            <text:p text:style-name="P1"/>
          </table:table-cell>
        </table:table-row>
        <table:table-row>
          <table:table-cell table:style-name="Tabuľka1.A1" office:value-type="string">
            <text:p text:style-name="P1"/>
          </table:table-cell>
          <table:table-cell table:style-name="Tabuľka1.A1" office:value-type="string">
            <text:p text:style-name="P1"/>
          </table:table-cell>
          <table:table-cell table:style-name="Tabuľka1.A1" office:value-type="string">
            <text:p text:style-name="P1"/>
          </table:table-cell>
        </table:table-row>
        <table:table-row>
          <table:table-cell table:style-name="Tabuľka1.A1" office:value-type="string">
            <text:p text:style-name="P1"/>
          </table:table-cell>
          <table:table-cell table:style-name="Tabuľka1.A1" office:value-type="string">
            <text:p text:style-name="P1"/>
          </table:table-cell>
          <table:table-cell table:style-name="Tabuľka1.A1" office:value-type="string">
            <text:p text:style-name="P1"/>
          </table:table-cell>
        </table:table-row>
        <table:table-row>
          <table:table-cell table:style-name="Tabuľka1.A1" office:value-type="string">
            <text:p text:style-name="P1"/>
          </table:table-cell>
          <table:table-cell table:style-name="Tabuľka1.A1" office:value-type="string">
            <text:p text:style-name="P1"/>
          </table:table-cell>
          <table:table-cell table:style-name="Tabuľka1.A1" office:value-type="string">
            <text:p text:style-name="P1"/>
          </table:table-cell>
        </table:table-row>
      </table:table>
      <text:p text:style-name="P10"/>
      <text:p text:style-name="P10"/>
      <text:p text:style-name="P9"><text:span text:style-name="T17">e)<text:tab/>Právny dôvod na zostavenie ú</text:span><text:span text:style-name="T18">č</text:span><text:span text:style-name="T17">tovnej z</text:span><text:span text:style-name="T18">á</text:span><text:span text:style-name="T17">vierky</text:span></text:p>
      <text:p text:style-name="P10"/>
      <text:p text:style-name="P6"><text:span text:style-name="T21">riadna</text:span><text:span text:style-name="T7"> pod</text:span><text:span text:style-name="T19">ľ</text:span><text:span text:style-name="T7">a </text:span><text:span text:style-name="T19">§</text:span><text:span text:style-name="T7"> 17 ods. 6 Z</text:span><text:span text:style-name="T19">á</text:span><text:span text:style-name="T7">kona 431/2002 Z.z. o</text:span><text:span text:style-name="T19"> úč</text:span><text:span text:style-name="T7">tovn</text:span><text:span text:style-name="T19">í</text:span><text:span text:style-name="T7">ctve <text:s/>za obdobie ...202</text:span><text:span text:style-name="T22">5</text:span></text:p>
      <text:p text:style-name="P1"/>
      <text:p text:style-name="P6"><text:span text:style-name="T21">mimoriadna </text:span><text:span text:style-name="T7">v súlade s § 16-17 Zákona 431/2002 Z.z. o ú</text:span><text:span text:style-name="T19">č</text:span><text:span text:style-name="T7">tovn</text:span><text:span text:style-name="T19">í</text:span><text:span text:style-name="T7">ctve <text:s/>za obdobie</text:span></text:p>
      <text:p text:style-name="P14">......................<text:tab/></text:p>
      <text:p text:style-name="P6"><text:span text:style-name="T7">Dôvodom na zostavenie mimoriadnej ú</text:span><text:span text:style-name="T19">č</text:span><text:span text:style-name="T7">tovnej z</text:span><text:span text:style-name="T19">á</text:span><text:span text:style-name="T7">vierky je:</text:span></text:p>
      <text:p text:style-name="P6"><text:span text:style-name="T23">Ø<text:tab/></text:span><text:span text:style-name="T7">zánik spoločnosti</text:span></text:p>
      <text:p text:style-name="P15"/>
      <text:p text:style-name="P16"><text:span text:style-name="T23">Ø<text:tab/></text:span><text:span text:style-name="T7">zrušenie bez likvidácie</text:span></text:p>
      <text:p text:style-name="P16"><text:span text:style-name="T23">Ø<text:tab/></text:span><text:span text:style-name="T7">začiatok likvidácie spoločnosti</text:span></text:p>
      <text:p text:style-name="P17"/>
      <text:p text:style-name="P16"><text:span text:style-name="T23">Ø<text:tab/></text:span><text:span text:style-name="T7">vyhlásenie konkurzu alebo vyrovnania</text:span></text:p>
      <text:p text:style-name="P16"><text:span text:style-name="T23">Ø<text:tab/></text:span><text:span text:style-name="T7">ukončenie likvidácie</text:span></text:p>
      <text:p text:style-name="P17"/>
      <text:p text:style-name="P16"><text:span text:style-name="T23">Ø<text:tab/></text:span><text:span text:style-name="T7">zrušenie konkurzu alebo vyrovnania</text:span></text:p>
      <text:p text:style-name="P16"><text:span text:style-name="T23">Ø<text:tab/></text:span><text:span text:style-name="T7">iné:</text:span></text:p>
      <text:p text:style-name="P18"/>
      <text:p text:style-name="P9"><text:span text:style-name="T17">f)<text:tab/>Dátum schválenia ú</text:span><text:span text:style-name="T18">č</text:span><text:span text:style-name="T17">tovnej z</text:span><text:span text:style-name="T18">á</text:span><text:span text:style-name="T17">vierky za predch</text:span><text:span text:style-name="T18">á</text:span><text:span text:style-name="T17">dzaj</text:span><text:span text:style-name="T18">ú</text:span><text:span text:style-name="T17">ce </text:span><text:span text:style-name="T18">úč</text:span><text:span text:style-name="T17">tovn</text:span><text:span text:style-name="T18">é</text:span><text:span text:style-name="T17"> obdobie</text:span></text:p>
      <text:p text:style-name="P10"/>
      <text:p text:style-name="P19"><text:span text:style-name="T7"><text:s/>Ú</text:span><text:span text:style-name="T19">č</text:span><text:span text:style-name="T7">tovn</text:span><text:span text:style-name="T19">á</text:span><text:span text:style-name="T7"> z</text:span><text:span text:style-name="T19">á</text:span><text:span text:style-name="T7">vierka spolo</text:span><text:span text:style-name="T19">č</text:span><text:span text:style-name="T7">nosti k 31.12.202</text:span><text:span text:style-name="T22">5</text:span><text:span text:style-name="T7">, za predch</text:span><text:span text:style-name="T19">á</text:span><text:span text:style-name="T7">dzaj</text:span><text:span text:style-name="T19">ú</text:span><text:span text:style-name="T7">ce </text:span><text:span text:style-name="T19">úč</text:span><text:span text:style-name="T7">tovn</text:span><text:span text:style-name="T19">é</text:span><text:span text:style-name="T7"> obdobie, bola schv</text:span><text:span text:style-name="T19">á</text:span><text:span text:style-name="T7">len</text:span><text:span text:style-name="T19">á</text:span><text:span text:style-name="T7"> ......31.12.202</text:span><text:span text:style-name="T22">5</text:span><text:span text:style-name="T7">...................... d</text:span><text:span text:style-name="T19">ň</text:span><text:span text:style-name="T7">a</text:span></text:p>
      <text:p text:style-name="P18"/>
      <text:p text:style-name="P8"><text:span text:style-name="T15">B.<text:tab/>Informácie o orgánoch ú</text:span><text:span text:style-name="T16">č</text:span><text:span text:style-name="T15">tovnej jednotky</text:span></text:p>
      <text:p text:style-name="P20"/>
      <text:p text:style-name="P9"><text:span text:style-name="T17">a)<text:tab/>Štatutárne orgány, dozorné orgány <text:s/>a iné orgány spolo</text:span><text:span text:style-name="T18">č</text:span><text:span text:style-name="T17">nosti</text:span></text:p>
      <text:p text:style-name="P10"/>
      <text:p text:style-name="P14">Štatutárne orgány</text:p>
      <table:table table:name="Tabuľka2" table:style-name="Tabuľka2">
        <table:table-column table:style-name="Tabuľka2.A"/>
        <table:table-column table:style-name="Tabuľka2.B"/>
        <table:table-row>
          <table:table-cell table:style-name="Tabuľka2.A1" office:value-type="string">
            <text:p text:style-name="P21"><text:span text:style-name="T21">Meno a priezvisko/Obchodné meno </text:span><text:span text:style-name="T24">č</text:span><text:span text:style-name="T21">lena</text:span></text:p>
          </table:table-cell>
          <table:table-cell table:style-name="Tabuľka2.A1" office:value-type="string">
            <text:p text:style-name="P22">Názov orgánu</text:p>
          </table:table-cell>
        </table:table-row>
        <table:table-row>
          <table:table-cell table:style-name="Tabuľka2.A1" office:value-type="string">
            <text:p text:style-name="P14">Pavol Kubica</text:p>
          </table:table-cell>
          <table:table-cell table:style-name="Tabuľka2.A1" office:value-type="string">
            <text:p text:style-name="P23"/>
          </table:table-cell>
        </table:table-row>
        <text:soft-page-break/>
        <table:table-row>
          <table:table-cell table:style-name="Tabuľka2.A1" office:value-type="string">
            <text:p text:style-name="P23"/>
          </table:table-cell>
          <table:table-cell table:style-name="Tabuľka2.A1" office:value-type="string">
            <text:p text:style-name="P23"/>
          </table:table-cell>
        </table:table-row>
        <table:table-row>
          <table:table-cell table:style-name="Tabuľka2.A1" office:value-type="string">
            <text:p text:style-name="P23"/>
          </table:table-cell>
          <table:table-cell table:style-name="Tabuľka2.A1" office:value-type="string">
            <text:p text:style-name="P23"/>
          </table:table-cell>
        </table:table-row>
      </table:table>
      <text:p text:style-name="P23"/>
      <text:p text:style-name="P23"/>
      <text:p text:style-name="P23"/>
      <text:p text:style-name="P23"/>
      <text:p text:style-name="P14">Dozorné orgány</text:p>
      <table:table table:name="Tabuľka3" table:style-name="Tabuľka3">
        <table:table-column table:style-name="Tabuľka3.A"/>
        <table:table-column table:style-name="Tabuľka3.B"/>
        <table:table-row>
          <table:table-cell table:style-name="Tabuľka3.A1" office:value-type="string">
            <text:p text:style-name="P21"><text:span text:style-name="T21">Meno a priezvisko/Obchodné meno </text:span><text:span text:style-name="T24">č</text:span><text:span text:style-name="T21">lena</text:span></text:p>
          </table:table-cell>
          <table:table-cell table:style-name="Tabuľka3.A1" office:value-type="string">
            <text:p text:style-name="P22">Názov orgánu</text:p>
          </table:table-cell>
        </table:table-row>
        <table:table-row>
          <table:table-cell table:style-name="Tabuľka3.A1" office:value-type="string">
            <text:p text:style-name="P23"/>
          </table:table-cell>
          <table:table-cell table:style-name="Tabuľka3.A1" office:value-type="string">
            <text:p text:style-name="P23"/>
          </table:table-cell>
        </table:table-row>
        <table:table-row>
          <table:table-cell table:style-name="Tabuľka3.A1" office:value-type="string">
            <text:p text:style-name="P23"/>
          </table:table-cell>
          <table:table-cell table:style-name="Tabuľka3.A1" office:value-type="string">
            <text:p text:style-name="P23"/>
          </table:table-cell>
        </table:table-row>
        <table:table-row>
          <table:table-cell table:style-name="Tabuľka3.A1" office:value-type="string">
            <text:p text:style-name="P23"/>
          </table:table-cell>
          <table:table-cell table:style-name="Tabuľka3.A1" office:value-type="string">
            <text:p text:style-name="P23"/>
          </table:table-cell>
        </table:table-row>
      </table:table>
      <text:p text:style-name="P24"/>
      <text:p text:style-name="P25"><text:span text:style-name="T7">Iné orgány spolo</text:span><text:span text:style-name="T19">č</text:span><text:span text:style-name="T7">nosti</text:span></text:p>
      <table:table table:name="Tabuľka4" table:style-name="Tabuľka4">
        <table:table-column table:style-name="Tabuľka4.A"/>
        <table:table-column table:style-name="Tabuľka4.B"/>
        <table:table-row>
          <table:table-cell table:style-name="Tabuľka4.A1" office:value-type="string">
            <text:p text:style-name="P21"><text:span text:style-name="T21">Meno a priezvisko/Obchodné meno </text:span><text:span text:style-name="T24">č</text:span><text:span text:style-name="T21">lena</text:span></text:p>
          </table:table-cell>
          <table:table-cell table:style-name="Tabuľka4.A1" office:value-type="string">
            <text:p text:style-name="P22">Názov orgánu</text:p>
          </table:table-cell>
        </table:table-row>
        <table:table-row>
          <table:table-cell table:style-name="Tabuľka4.A1" office:value-type="string">
            <text:p text:style-name="P23"/>
          </table:table-cell>
          <table:table-cell table:style-name="Tabuľka4.A1" office:value-type="string">
            <text:p text:style-name="P23"/>
          </table:table-cell>
        </table:table-row>
        <table:table-row>
          <table:table-cell table:style-name="Tabuľka4.A1" office:value-type="string">
            <text:p text:style-name="P23"/>
          </table:table-cell>
          <table:table-cell table:style-name="Tabuľka4.A1" office:value-type="string">
            <text:p text:style-name="P23"/>
          </table:table-cell>
        </table:table-row>
        <table:table-row>
          <table:table-cell table:style-name="Tabuľka4.A1" office:value-type="string">
            <text:p text:style-name="P23"/>
          </table:table-cell>
          <table:table-cell table:style-name="Tabuľka4.A1" office:value-type="string">
            <text:p text:style-name="P23"/>
          </table:table-cell>
        </table:table-row>
      </table:table>
      <text:p text:style-name="P18"/>
      <text:p text:style-name="P18"/>
      <text:p text:style-name="P9"><text:span text:style-name="T17">b)<text:tab/>Informácie o akcionároch a spolo</text:span><text:span text:style-name="T18">č</text:span><text:span text:style-name="T17">n</text:span><text:span text:style-name="T18">í</text:span><text:span text:style-name="T17">koch </text:span><text:span text:style-name="T18">úč</text:span><text:span text:style-name="T17">tovnej jednotky</text:span></text:p>
      <text:p text:style-name="P1"/>
      <table:table table:name="Tabuľka5" table:style-name="Tabuľka5">
        <table:table-column table:style-name="Tabuľka5.A"/>
        <table:table-column table:style-name="Tabuľka5.B"/>
        <table:table-column table:style-name="Tabuľka5.C" table:number-columns-repeated="2"/>
        <table:table-column table:style-name="Tabuľka5.E" table:number-columns-repeated="2"/>
        <table:table-row table:style-name="Tabuľka5.1">
          <table:table-cell table:style-name="Tabuľka5.A1" office:value-type="string">
            <text:p text:style-name="P3"><text:span text:style-name="T21">Akcionári/Spolo</text:span><text:span text:style-name="T24">č</text:span><text:span text:style-name="T21">n</text:span><text:span text:style-name="T24">í</text:span><text:span text:style-name="T21">ci</text:span></text:p>
          </table:table-cell>
          <table:table-cell table:style-name="Tabuľka5.A1" table:number-columns-spanned="2" office:value-type="string">
            <text:p text:style-name="P13">Podiel na základnom imaní</text:p>
          </table:table-cell>
          <table:covered-table-cell/>
          <table:table-cell table:style-name="Tabuľka5.A1" office:value-type="string">
            <text:p text:style-name="P13">Hlasovacie</text:p>
            <text:p text:style-name="P13">práva</text:p>
          </table:table-cell>
          <table:table-cell table:style-name="Tabuľka5.A1" table:number-columns-spanned="2" office:value-type="string">
            <text:p text:style-name="P13">Podiel na ostatných položkách vlastného imania</text:p>
          </table:table-cell>
          <table:covered-table-cell/>
        </table:table-row>
        <table:table-row table:style-name="Tabuľka5.2">
          <table:table-cell table:style-name="Tabuľka5.A1" office:value-type="string">
            <text:p text:style-name="P2"/>
          </table:table-cell>
          <table:table-cell table:style-name="Tabuľka5.A1" office:value-type="string">
            <text:p text:style-name="P3"><text:span text:style-name="T21">v celých </text:span><text:span text:style-name="T25">€</text:span></text:p>
          </table:table-cell>
          <table:table-cell table:style-name="Tabuľka5.A1" office:value-type="string">
            <text:p text:style-name="P13">%</text:p>
          </table:table-cell>
          <table:table-cell table:style-name="Tabuľka5.A1" office:value-type="string">
            <text:p text:style-name="P13">%</text:p>
          </table:table-cell>
          <table:table-cell table:style-name="Tabuľka5.A1" office:value-type="string">
            <text:p text:style-name="P3"><text:span text:style-name="T21">v celých </text:span><text:span text:style-name="T25">€</text:span></text:p>
          </table:table-cell>
          <table:table-cell table:style-name="Tabuľka5.A1" office:value-type="string">
            <text:p text:style-name="P13">%</text:p>
          </table:table-cell>
        </table:table-row>
        <table:table-row>
          <table:table-cell table:style-name="Tabuľka5.A1" office:value-type="string">
            <text:p text:style-name="P11">Kubica Pavol</text:p>
          </table:table-cell>
          <table:table-cell table:style-name="Tabuľka5.A1" office:value-type="string">
            <text:p text:style-name="P11">6638</text:p>
          </table:table-cell>
          <table:table-cell table:style-name="Tabuľka5.A1" office:value-type="string">
            <text:p text:style-name="P11">100</text:p>
          </table:table-cell>
          <table:table-cell table:style-name="Tabuľka5.A1" office:value-type="string">
            <text:p text:style-name="P1"/>
          </table:table-cell>
          <table:table-cell table:style-name="Tabuľka5.A1" office:value-type="string">
            <text:p text:style-name="P1"/>
          </table:table-cell>
          <table:table-cell table:style-name="Tabuľka5.A1" office:value-type="string">
            <text:p text:style-name="P1"/>
          </table:table-cell>
        </table:table-row>
        <table:table-row>
          <table:table-cell table:style-name="Tabuľka5.A1" office:value-type="string">
            <text:p text:style-name="P1"/>
          </table:table-cell>
          <table:table-cell table:style-name="Tabuľka5.A1" office:value-type="string">
            <text:p text:style-name="P1"/>
          </table:table-cell>
          <table:table-cell table:style-name="Tabuľka5.A1" office:value-type="string">
            <text:p text:style-name="P1"/>
          </table:table-cell>
          <table:table-cell table:style-name="Tabuľka5.A1" office:value-type="string">
            <text:p text:style-name="P1"/>
          </table:table-cell>
          <table:table-cell table:style-name="Tabuľka5.A1" office:value-type="string">
            <text:p text:style-name="P1"/>
          </table:table-cell>
          <table:table-cell table:style-name="Tabuľka5.A1" office:value-type="string">
            <text:p text:style-name="P1"/>
          </table:table-cell>
        </table:table-row>
        <table:table-row>
          <table:table-cell table:style-name="Tabuľka5.A1" office:value-type="string">
            <text:p text:style-name="P1"/>
          </table:table-cell>
          <table:table-cell table:style-name="Tabuľka5.A1" office:value-type="string">
            <text:p text:style-name="P1"/>
          </table:table-cell>
          <table:table-cell table:style-name="Tabuľka5.A1" office:value-type="string">
            <text:p text:style-name="P1"/>
          </table:table-cell>
          <table:table-cell table:style-name="Tabuľka5.A1" office:value-type="string">
            <text:p text:style-name="P1"/>
          </table:table-cell>
          <table:table-cell table:style-name="Tabuľka5.A1" office:value-type="string">
            <text:p text:style-name="P1"/>
          </table:table-cell>
          <table:table-cell table:style-name="Tabuľka5.A1" office:value-type="string">
            <text:p text:style-name="P1"/>
          </table:table-cell>
        </table:table-row>
      </table:table>
      <text:p text:style-name="P1"/>
      <text:p text:style-name="P8"><text:span text:style-name="T15">C.<text:tab/>Informácie o ú</text:span><text:span text:style-name="T16">č</text:span><text:span text:style-name="T15">tovnej jednotke ako s</text:span><text:span text:style-name="T16">úč</text:span><text:span text:style-name="T15">asti konsolidovan</text:span><text:span text:style-name="T16">é</text:span><text:span text:style-name="T15">ho celku</text:span></text:p>
      <text:p text:style-name="P26"/>
      <text:p text:style-name="P6"><text:span text:style-name="T7">ú</text:span><text:span text:style-name="T19">č</text:span><text:span text:style-name="T7">tovn</text:span><text:span text:style-name="T19">á</text:span><text:span text:style-name="T7"> jednotka <text:s/>je sú</text:span><text:span text:style-name="T19">č</text:span><text:span text:style-name="T7">as</text:span><text:span text:style-name="T19">ť</text:span><text:span text:style-name="T7">ou konsolidovan</text:span><text:span text:style-name="T19">é</text:span><text:span text:style-name="T7">ho celku <text:s text:c="4"/></text:span><text:span text:style-name="T21">áno – nie</text:span></text:p>
      <text:p text:style-name="P1"/>
      <text:p text:style-name="P9"><text:span text:style-name="T17">a)<text:tab/>Informácie o konsolidujúcej ú</text:span><text:span text:style-name="T18">č</text:span><text:span text:style-name="T17">tovnej jednotke, ktor</text:span><text:span text:style-name="T18">á</text:span><text:span text:style-name="T17"> zostavuje konsolidovan</text:span><text:span text:style-name="T18">ú</text:span><text:span text:style-name="T17"> </text:span><text:span text:style-name="T18">úč</text:span><text:span text:style-name="T17">tovn</text:span><text:span text:style-name="T18">ú</text:span><text:span text:style-name="T17"> z</text:span><text:span text:style-name="T18">á</text:span><text:span text:style-name="T17">vierku za v</text:span><text:span text:style-name="T18">š</text:span><text:span text:style-name="T17">etky skupiny </text:span><text:span text:style-name="T18">úč</text:span><text:span text:style-name="T17">tovn</text:span><text:span text:style-name="T18">ý</text:span><text:span text:style-name="T17">ch jednotiek konsolidovan</text:span><text:span text:style-name="T18">é</text:span><text:span text:style-name="T17">ho celku, pre ktor</text:span><text:span text:style-name="T18">ú</text:span><text:span text:style-name="T17"> je </text:span><text:span text:style-name="T18">úč</text:span><text:span text:style-name="T17">tovn</text:span><text:span text:style-name="T18">á</text:span><text:span text:style-name="T17"> jednotka konsolidovanou </text:span><text:span text:style-name="T18">úč</text:span><text:span text:style-name="T17">tovnou jednotkou</text:span></text:p>
      <text:p text:style-name="P10"/>
      <text:p text:style-name="P11">Obchodné meno:</text:p>
      <text:p text:style-name="P1"/>
      <text:p text:style-name="P11">Sídlo:</text:p>
      <text:p text:style-name="P10"/>
      <text:p text:style-name="P9"><text:span text:style-name="T17">b)<text:tab/>Informácie o konsolidujúcej ú</text:span><text:span text:style-name="T18">č</text:span><text:span text:style-name="T17">tovnej jednotke, ktor</text:span><text:span text:style-name="T18">á</text:span><text:span text:style-name="T17"> zostavuje konsolidovan</text:span><text:span text:style-name="T18">ú</text:span><text:span text:style-name="T17"> </text:span><text:span text:style-name="T18">úč</text:span><text:span text:style-name="T17">tovn</text:span><text:span text:style-name="T18">ú</text:span><text:span text:style-name="T17"> z</text:span><text:span text:style-name="T18">á</text:span><text:span text:style-name="T17">vierku za t</text:span><text:span text:style-name="T18">ú</text:span><text:span text:style-name="T17"> skupinu </text:span><text:span text:style-name="T18">úč</text:span><text:span text:style-name="T17">tovn</text:span><text:span text:style-name="T18">ý</text:span><text:span text:style-name="T17">ch jednotiek konsolidovan</text:span><text:span text:style-name="T18">é</text:span><text:span text:style-name="T17">ho celku, ktor</text:span><text:span text:style-name="T18">é</text:span><text:span text:style-name="T17">ho s</text:span><text:span text:style-name="T18">úč</text:span><text:span text:style-name="T17">as</text:span><text:span text:style-name="T18">ť</text:span><text:span text:style-name="T17">ou je aj </text:span><text:span text:style-name="T18">úč</text:span><text:span text:style-name="T17">tovn</text:span><text:span text:style-name="T18">á</text:span><text:span text:style-name="T17"> jednotka.</text:span></text:p>
      <text:p text:style-name="P10"/>
      <text:p text:style-name="P11">Obchodné meno:</text:p>
      <text:p text:style-name="P1"/>
      <text:p text:style-name="P11">Sídlo:</text:p>
      <text:p text:style-name="P10"/>
      <text:p text:style-name="P9"><text:span text:style-name="T17">c)<text:tab/>Informácie o konsolidujúcej ú</text:span><text:span text:style-name="T18">č</text:span><text:span text:style-name="T17">tovnej jednotke, v</text:span><text:span text:style-name="T18"> </text:span><text:span text:style-name="T17">ktorej s</text:span><text:span text:style-name="T18">ú</text:span><text:span text:style-name="T17"> pr</text:span><text:span text:style-name="T18">í</text:span><text:span text:style-name="T17">stupn</text:span><text:span text:style-name="T18">é</text:span><text:span text:style-name="T17"> konsolidovan</text:span><text:span text:style-name="T18">é</text:span><text:span text:style-name="T17"> </text:span><text:span text:style-name="T18">úč</text:span><text:span text:style-name="T17">tovn</text:span><text:span text:style-name="T18">é</text:span><text:span text:style-name="T17"> z</text:span><text:span text:style-name="T18">á</text:span><text:span text:style-name="T17">vierky</text:span></text:p>
      <text:p text:style-name="P10"/>
      <text:p text:style-name="P11">Obchodné meno:</text:p>
      <text:p text:style-name="P1"/>
      <text:p text:style-name="P11">Sídlo:</text:p>
      <text:p text:style-name="P10"/>
      <text:p text:style-name="P6"><text:span text:style-name="T7">Adresa príslušného registrového súdu, ktorý vedie obchodný register, v ktorom sú uložené konsolidované ú</text:span><text:span text:style-name="T19">č</text:span><text:span text:style-name="T7">tovn</text:span><text:span text:style-name="T19">é</text:span><text:span text:style-name="T7"> z</text:span><text:span text:style-name="T19">á</text:span><text:span text:style-name="T7">vierky:</text:span></text:p>
      <text:p text:style-name="P10"/>
      <text:p text:style-name="P10"/>
      <text:p text:style-name="P8"><text:span text:style-name="T15">D.<text:tab/>Informácie o ú</text:span><text:span text:style-name="T16">č</text:span><text:span text:style-name="T15">tovn</text:span><text:span text:style-name="T16">ý</text:span><text:span text:style-name="T15">ch z</text:span><text:span text:style-name="T16">á</text:span><text:span text:style-name="T15">sad</text:span><text:span text:style-name="T16">á</text:span><text:span text:style-name="T15">ch a</text:span><text:span text:style-name="T16"> úč</text:span><text:span text:style-name="T15">tovn</text:span><text:span text:style-name="T16">ý</text:span><text:span text:style-name="T15">ch met</text:span><text:span text:style-name="T16">ó</text:span><text:span text:style-name="T15">dach</text:span></text:p>
      <text:p text:style-name="P26"/>
      <text:p text:style-name="P9"><text:soft-page-break/><text:span text:style-name="T17">a)<text:tab/>východiská pre zostavenie ú</text:span><text:span text:style-name="T18">č</text:span><text:span text:style-name="T17">tovnej z</text:span><text:span text:style-name="T18">á</text:span><text:span text:style-name="T17">vierky</text:span></text:p>
      <text:p text:style-name="P10"/>
      <text:p text:style-name="P6"><text:span text:style-name="T7">Ú</text:span><text:span text:style-name="T19">č</text:span><text:span text:style-name="T7">tovn</text:span><text:span text:style-name="T19">á</text:span><text:span text:style-name="T7"> z</text:span><text:span text:style-name="T19">á</text:span><text:span text:style-name="T7">vierka bola zostaven</text:span><text:span text:style-name="T19">á</text:span><text:span text:style-name="T7"> za predpokladu nepretr</text:span><text:span text:style-name="T19">ž</text:span><text:span text:style-name="T7">it</text:span><text:span text:style-name="T19">é</text:span><text:span text:style-name="T7">ho trvania spolo</text:span><text:span text:style-name="T19">č</text:span><text:span text:style-name="T7">nosti</text:span></text:p>
      <text:p text:style-name="P27">áno – nie</text:p>
      <text:p text:style-name="P10"/>
      <text:p text:style-name="P10"/>
      <text:p text:style-name="P28"/>
      <text:p text:style-name="P28"/>
      <text:p text:style-name="P28"/>
      <text:p text:style-name="P9"><text:span text:style-name="T17">b)<text:tab/>Informácie o zmenách ú</text:span><text:span text:style-name="T18">č</text:span><text:span text:style-name="T17">tovn</text:span><text:span text:style-name="T18">ý</text:span><text:span text:style-name="T17">ch z</text:span><text:span text:style-name="T18">á</text:span><text:span text:style-name="T17">sad a</text:span><text:span text:style-name="T18"> úč</text:span><text:span text:style-name="T17">tovn</text:span><text:span text:style-name="T18">ý</text:span><text:span text:style-name="T17">ch met</text:span><text:span text:style-name="T18">ó</text:span><text:span text:style-name="T17">d</text:span></text:p>
      <text:p text:style-name="P1"/>
      <table:table table:name="Tabuľka6" table:style-name="Tabuľka6">
        <table:table-column table:style-name="Tabuľka6.A"/>
        <table:table-column table:style-name="Tabuľka6.B" table:number-columns-repeated="2"/>
        <table:table-row>
          <table:table-cell table:style-name="Tabuľka6.A1" office:value-type="string">
            <text:p text:style-name="P13">Zmena</text:p>
          </table:table-cell>
          <table:table-cell table:style-name="Tabuľka6.A1" office:value-type="string">
            <text:p text:style-name="P13">Dôvod zmeny</text:p>
          </table:table-cell>
          <table:table-cell table:style-name="Tabuľka6.A1" office:value-type="string">
            <text:p text:style-name="P13">Vplyv zmeny na hodnotu majetku, záväzkov, vlastného imania a HV</text:p>
          </table:table-cell>
        </table:table-row>
        <table:table-row>
          <table:table-cell table:style-name="Tabuľka6.A1" office:value-type="string">
            <text:p text:style-name="P1"/>
          </table:table-cell>
          <table:table-cell table:style-name="Tabuľka6.A1" office:value-type="string">
            <text:p text:style-name="P11">novelizácia právnych predpisov</text:p>
          </table:table-cell>
          <table:table-cell table:style-name="Tabuľka6.A1" office:value-type="string">
            <text:p text:style-name="P11">bez vplyvu</text:p>
          </table:table-cell>
        </table:table-row>
        <table:table-row>
          <table:table-cell table:style-name="Tabuľka6.A1" office:value-type="string">
            <text:p text:style-name="P1"/>
          </table:table-cell>
          <table:table-cell table:style-name="Tabuľka6.A1" office:value-type="string">
            <text:p text:style-name="P1"/>
          </table:table-cell>
          <table:table-cell table:style-name="Tabuľka6.A1" office:value-type="string">
            <text:p text:style-name="P1"/>
          </table:table-cell>
        </table:table-row>
        <table:table-row>
          <table:table-cell table:style-name="Tabuľka6.A1" office:value-type="string">
            <text:p text:style-name="P1"/>
          </table:table-cell>
          <table:table-cell table:style-name="Tabuľka6.A1" office:value-type="string">
            <text:p text:style-name="P1"/>
          </table:table-cell>
          <table:table-cell table:style-name="Tabuľka6.A1" office:value-type="string">
            <text:p text:style-name="P1"/>
          </table:table-cell>
        </table:table-row>
        <table:table-row>
          <table:table-cell table:style-name="Tabuľka6.A1" office:value-type="string">
            <text:p text:style-name="P1"/>
          </table:table-cell>
          <table:table-cell table:style-name="Tabuľka6.A1" office:value-type="string">
            <text:p text:style-name="P1"/>
          </table:table-cell>
          <table:table-cell table:style-name="Tabuľka6.A1" office:value-type="string">
            <text:p text:style-name="P1"/>
          </table:table-cell>
        </table:table-row>
      </table:table>
      <text:p text:style-name="P1"/>
      <text:p text:style-name="P9"><text:span text:style-name="T17">c)<text:tab/>spôsob oce</text:span><text:span text:style-name="T18">ň</text:span><text:span text:style-name="T17">ovania jednotliv</text:span><text:span text:style-name="T18">ý</text:span><text:span text:style-name="T17">ch zlo</text:span><text:span text:style-name="T18">ž</text:span><text:span text:style-name="T17">iek majetku a</text:span><text:span text:style-name="T18"> </text:span><text:span text:style-name="T17">z</text:span><text:span text:style-name="T18">á</text:span><text:span text:style-name="T17">v</text:span><text:span text:style-name="T18">ä</text:span><text:span text:style-name="T17">zkov v</text:span><text:span text:style-name="T18"> č</text:span><text:span text:style-name="T17">lenen</text:span><text:span text:style-name="T18">í</text:span><text:span text:style-name="T17"> na:</text:span></text:p>
      <text:p text:style-name="P10"/>
      <text:p text:style-name="P29">1.<text:tab/>dlhodobý nehmotný majetok </text:p>
      <text:p text:style-name="P30"><text:span text:style-name="T23">Ø<text:tab/></text:span><text:span text:style-name="T7">obstaraný kúpou je oceňovaný </text:span><text:span text:style-name="T21">obstarávacou cenou</text:span><text:span text:style-name="T7">, <text:s/>ktorá zahr</text:span><text:span text:style-name="T19">ň</text:span><text:span text:style-name="T7">uje cenu obstarania a</text:span><text:span text:style-name="T19"> </text:span><text:span text:style-name="T7">n</text:span><text:span text:style-name="T19">á</text:span><text:span text:style-name="T7">klady s</text:span><text:span text:style-name="T19">ú</text:span><text:span text:style-name="T7">visiace s</text:span><text:span text:style-name="T19"> </text:span><text:span text:style-name="T7">obstaran</text:span><text:span text:style-name="T19">í</text:span><text:span text:style-name="T7">m ...........................................</text:span></text:p>
      <text:p text:style-name="P30"><text:span text:style-name="T23">Ø<text:tab/></text:span><text:span text:style-name="T7">obstaraný vlastnou </text:span></text:p>
      <text:p text:style-name="P31">inoseou je oceňovaný </text:p>
      <text:p text:style-name="P11"><text:s text:c="11"/>vlastnými nákladmi</text:p>
      <text:p text:style-name="P1"/>
      <text:p text:style-name="P6"><text:span text:style-name="T21"><text:s text:c="12"/>reproduk</text:span><text:span text:style-name="T24">č</text:span><text:span text:style-name="T21">nou obstar</text:span><text:span text:style-name="T24">á</text:span><text:span text:style-name="T21">vacou cenou </text:span><text:span text:style-name="T7">(vlastné náklady sú vyššie ako reproduk</text:span><text:span text:style-name="T19">č</text:span><text:span text:style-name="T7">n</text:span><text:span text:style-name="T19">á</text:span><text:span text:style-name="T7"> obstar</text:span><text:span text:style-name="T19">á</text:span><text:span text:style-name="T7">vacia cena)</text:span></text:p>
      <text:p text:style-name="P30"><text:span text:style-name="T23">Ø<text:tab/></text:span><text:span text:style-name="T7">obstaraný iným spôsobom je oceňovaný</text:span></text:p>
      <text:p text:style-name="P6"><text:span text:style-name="T21"><text:s text:c="5"/><text:tab/>reproduk</text:span><text:span text:style-name="T24">č</text:span><text:span text:style-name="T21">nou obstar</text:span><text:span text:style-name="T24">á</text:span><text:span text:style-name="T21">vacou cenou<text:tab/></text:span></text:p>
      <text:p text:style-name="P32"><text:s text:c="13"/>inak:</text:p>
      <text:p text:style-name="P1"/>
      <text:p text:style-name="P29">2.<text:tab/>dlhodobý hmotný majetok</text:p>
      <text:p text:style-name="P30"><text:span text:style-name="T23">Ø<text:tab/></text:span><text:span text:style-name="T7">obstaraný kúpou je oceňovaný </text:span><text:span text:style-name="T21">obstarávacou cenou</text:span><text:span text:style-name="T7">, <text:s/>ktorá zahr</text:span><text:span text:style-name="T19">ň</text:span><text:span text:style-name="T7">uje cenu obstarania a</text:span><text:span text:style-name="T19"> </text:span><text:span text:style-name="T7">n</text:span><text:span text:style-name="T19">á</text:span><text:span text:style-name="T7">klady s</text:span><text:span text:style-name="T19">ú</text:span><text:span text:style-name="T7">visiace s</text:span><text:span text:style-name="T19"> </text:span><text:span text:style-name="T7">obstaran</text:span><text:span text:style-name="T19">í</text:span><text:span text:style-name="T7">m ...........................................</text:span></text:p>
      <text:p text:style-name="P30"><text:span text:style-name="T23">Ø<text:tab/></text:span><text:span text:style-name="T7">obstaraný vlastnou </text:span></text:p>
      <text:p text:style-name="P31">innoseou je oceňovaný </text:p>
      <text:p text:style-name="P6"><text:span text:style-name="T7"><text:s text:c="12"/></text:span><text:span text:style-name="T21">vlastnými nákladmi</text:span></text:p>
      <text:p text:style-name="P6"><text:span text:style-name="T21"><text:s text:c="12"/>reproduk</text:span><text:span text:style-name="T24">č</text:span><text:span text:style-name="T21">nou obstar</text:span><text:span text:style-name="T24">á</text:span><text:span text:style-name="T21">vacou cenou </text:span><text:span text:style-name="T7">(vlastné náklady sú vyššie ako reproduk</text:span><text:span text:style-name="T19">č</text:span><text:span text:style-name="T7">n</text:span><text:span text:style-name="T19">á</text:span><text:span text:style-name="T7"> obstar</text:span><text:span text:style-name="T19">á</text:span><text:span text:style-name="T7">vacia cena)</text:span></text:p>
      <text:p text:style-name="P30"><text:span text:style-name="T23">Ø<text:tab/></text:span><text:span text:style-name="T7">obstaraný iným spôsobom je oceňovaný</text:span></text:p>
      <text:p text:style-name="P6"><text:span text:style-name="T21"><text:s text:c="11"/>reproduk</text:span><text:span text:style-name="T24">č</text:span><text:span text:style-name="T21">nou obstar</text:span><text:span text:style-name="T24">á</text:span><text:span text:style-name="T21">vacou cenou<text:tab/></text:span></text:p>
      <text:p text:style-name="P32"><text:s text:c="11"/>inak:</text:p>
      <text:p text:style-name="P1"/>
      <text:p text:style-name="P29">3.<text:tab/>Zásoby</text:p>
      <text:p text:style-name="P30"><text:span text:style-name="T23">Ø<text:tab/></text:span><text:span text:style-name="T7">obstarané kúpou sú oceňované </text:span><text:span text:style-name="T21">obstarávacou cenou</text:span><text:span text:style-name="T7">, <text:s/>ktorá zahr</text:span><text:span text:style-name="T19">ň</text:span><text:span text:style-name="T7">uje cenu obstarania a</text:span><text:span text:style-name="T19"> </text:span><text:span text:style-name="T7">n</text:span><text:span text:style-name="T19">á</text:span><text:span text:style-name="T7">klady s</text:span><text:span text:style-name="T19">ú</text:span><text:span text:style-name="T7">visiace s</text:span><text:span text:style-name="T19"> </text:span><text:span text:style-name="T7">obstaran</text:span><text:span text:style-name="T19">í</text:span><text:span text:style-name="T7">m ...........................................</text:span></text:p>
      <text:p text:style-name="P30"><text:span text:style-name="T23">Ø<text:tab/></text:span><text:span text:style-name="T7">obstarané vlastnou </text:span></text:p>
      <text:p text:style-name="P31">innoseou sú oceňované </text:p>
      <text:p text:style-name="P6"><text:span text:style-name="T7"><text:s text:c="12"/></text:span><text:span text:style-name="T21">vlastnými nákladmi</text:span></text:p>
      <text:p text:style-name="P6"><text:span text:style-name="T21"><text:tab/><text:tab/>- priamymi nákladmi vynaloženými na výrobu alebo inú </text:span><text:span text:style-name="T24">č</text:span><text:span text:style-name="T21">innos</text:span><text:span text:style-name="T24">ť</text:span></text:p>
      <text:p text:style-name="P6"><text:span text:style-name="T21"><text:tab/><text:tab/>- aj </text:span><text:span text:style-name="T24">č</text:span><text:span text:style-name="T21">as</text:span><text:span text:style-name="T24">ť</text:span><text:span text:style-name="T21">ou nepriamych n</text:span><text:span text:style-name="T24">á</text:span><text:span text:style-name="T21">kladov, ktor</text:span><text:span text:style-name="T24">á</text:span><text:span text:style-name="T21"> sa vz</text:span><text:span text:style-name="T24">ť</text:span><text:span text:style-name="T21">ahuje na v</text:span><text:span text:style-name="T24">ý</text:span><text:span text:style-name="T21">robu alebo in</text:span><text:span text:style-name="T24">ú</text:span><text:span text:style-name="T21"> </text:span><text:span text:style-name="T24">č</text:span><text:span text:style-name="T21">innos</text:span><text:span text:style-name="T24">ť</text:span></text:p>
      <text:p text:style-name="P32"><text:s text:c="12"/></text:p>
      <text:p text:style-name="P30"><text:span text:style-name="T23">Ø<text:tab/></text:span><text:span text:style-name="T7">úbytok zásob bol oceňovaný</text:span></text:p>
      <text:p text:style-name="P33"/>
      <text:p text:style-name="P34">- váženým aritmetickým priemerom </text:p>
      <text:p text:style-name="P34">- metódou FIFO</text:p>
      <text:p text:style-name="P1"/>
      <text:p text:style-name="P35"><text:span text:style-name="T26">4.<text:tab/>Poh</text:span><text:span text:style-name="T27">ľ</text:span><text:span text:style-name="T26">ad</text:span><text:span text:style-name="T27">á</text:span><text:span text:style-name="T26">vky</text:span></text:p>
      <text:p text:style-name="P6"><text:span text:style-name="T7">Poh</text:span><text:span text:style-name="T19">ľ</text:span><text:span text:style-name="T7">ad</text:span><text:span text:style-name="T19">á</text:span><text:span text:style-name="T7">vky sa pri ich vzniku oce</text:span><text:span text:style-name="T19">ň</text:span><text:span text:style-name="T7">uj</text:span><text:span text:style-name="T19">ú</text:span><text:span text:style-name="T7"> menovitou hodnotou. Post</text:span><text:span text:style-name="T19">ú</text:span><text:span text:style-name="T7">pen</text:span><text:span text:style-name="T19">é</text:span><text:span text:style-name="T7"> poh</text:span><text:span text:style-name="T19">ľ</text:span><text:span text:style-name="T7">ad</text:span><text:span text:style-name="T19">á</text:span><text:span text:style-name="T7">vky a</text:span><text:span text:style-name="T19"> </text:span><text:span text:style-name="T7">poh</text:span><text:span text:style-name="T19">ľ</text:span><text:span text:style-name="T7">ad</text:span><text:span text:style-name="T19">á</text:span><text:span text:style-name="T7">vky nadobudnut</text:span><text:span text:style-name="T19">é</text:span><text:span text:style-name="T7"> vkladom do z</text:span><text:span text:style-name="T19">á</text:span><text:span text:style-name="T7">kladn</text:span><text:span text:style-name="T19">é</text:span><text:span text:style-name="T7">ho imania sa oce</text:span><text:span text:style-name="T19">ň</text:span><text:span text:style-name="T7">uj</text:span><text:span text:style-name="T19">ú</text:span><text:span text:style-name="T7"> obstar</text:span><text:span text:style-name="T19">á</text:span><text:span text:style-name="T7">vacou cenou.</text:span></text:p>
      <text:p text:style-name="P36"/>
      <text:p text:style-name="P35"><text:span text:style-name="T26">5.<text:tab/>Pe</text:span><text:span text:style-name="T27">ň</text:span><text:span text:style-name="T26">a</text:span><text:span text:style-name="T27">ž</text:span><text:span text:style-name="T26">n</text:span><text:span text:style-name="T27">é</text:span><text:span text:style-name="T26"> prostriedky a ceniny </text:span></text:p>
      <text:p text:style-name="P6"><text:span text:style-name="T7">Pe</text:span><text:span text:style-name="T19">ň</text:span><text:span text:style-name="T7">a</text:span><text:span text:style-name="T19">ž</text:span><text:span text:style-name="T7">n</text:span><text:span text:style-name="T19">é</text:span><text:span text:style-name="T7"> prostriedky a</text:span><text:span text:style-name="T19"> </text:span><text:span text:style-name="T7">ceniny sa oce</text:span><text:span text:style-name="T19">ň</text:span><text:span text:style-name="T7">uj</text:span><text:span text:style-name="T19">ú</text:span><text:span text:style-name="T7"> ich menovitou hodnotou. </text:span></text:p>
      <text:p text:style-name="P1"/>
      <text:p text:style-name="P29"><text:soft-page-break/>6.<text:tab/>Náklady budúcich období a príjmy budúcich období</text:p>
      <text:p text:style-name="P6"><text:span text:style-name="T7">Náklady budúcich období sa vykazujú vo výške, ktorá je potrebná na dodržanie zásady vecnej a </text:span><text:span text:style-name="T19">č</text:span><text:span text:style-name="T7">asovej s</text:span><text:span text:style-name="T19">ú</text:span><text:span text:style-name="T7">vislosti s</text:span><text:span text:style-name="T19"> úč</text:span><text:span text:style-name="T7">tovn</text:span><text:span text:style-name="T19">ý</text:span><text:span text:style-name="T7">m obdob</text:span><text:span text:style-name="T19">í</text:span><text:span text:style-name="T7">m.</text:span></text:p>
      <text:p text:style-name="P1"/>
      <text:p text:style-name="P29">7.<text:tab/>Výdavky budúcich období a výnosy budúcich období</text:p>
      <text:p text:style-name="P6"><text:span text:style-name="T7">Výdavky budúcich období a výnosy budúcich období sa vykazujú vo výške, ktorá je potrebná na dodržanie zásady vecnej a </text:span><text:span text:style-name="T19">č</text:span><text:span text:style-name="T7">asovej s</text:span><text:span text:style-name="T19">ú</text:span><text:span text:style-name="T7">vislosti s</text:span><text:span text:style-name="T19"> úč</text:span><text:span text:style-name="T7">tovn</text:span><text:span text:style-name="T19">ý</text:span><text:span text:style-name="T7">m obdob</text:span><text:span text:style-name="T19">í</text:span><text:span text:style-name="T7">m.</text:span></text:p>
      <text:p text:style-name="P1"/>
      <text:p text:style-name="P29">8.<text:tab/>Záväzky</text:p>
      <text:p text:style-name="P6"><text:span text:style-name="T7">Záväzky sa pri ich vzniku oce</text:span><text:span text:style-name="T19">ň</text:span><text:span text:style-name="T7">uj</text:span><text:span text:style-name="T19">ú</text:span><text:span text:style-name="T7"> menovitou hodnotou. Z</text:span><text:span text:style-name="T19">á</text:span><text:span text:style-name="T7">v</text:span><text:span text:style-name="T19">ä</text:span><text:span text:style-name="T7">zky pri ich prevzat</text:span><text:span text:style-name="T19">í</text:span><text:span text:style-name="T7"> sa oce</text:span><text:span text:style-name="T19">ň</text:span><text:span text:style-name="T7">uj</text:span><text:span text:style-name="T19">ú</text:span><text:span text:style-name="T7"> obstar</text:span><text:span text:style-name="T19">á</text:span><text:span text:style-name="T7">vacou cenou. Ak sa pri inventariz</text:span><text:span text:style-name="T19">á</text:span><text:span text:style-name="T7">cii zist</text:span><text:span text:style-name="T19">í</text:span><text:span text:style-name="T7">, </text:span><text:span text:style-name="T19">ž</text:span><text:span text:style-name="T7">e suma z</text:span><text:span text:style-name="T19">á</text:span><text:span text:style-name="T7">v</text:span><text:span text:style-name="T19">ä</text:span><text:span text:style-name="T7">zkov je in</text:span><text:span text:style-name="T19">á</text:span><text:span text:style-name="T7"> ako ich v</text:span><text:span text:style-name="T19">ýš</text:span><text:span text:style-name="T7">ka v</text:span><text:span text:style-name="T19"> úč</text:span><text:span text:style-name="T7">tovn</text:span><text:span text:style-name="T19">í</text:span><text:span text:style-name="T7">ctve, uved</text:span><text:span text:style-name="T19">ú</text:span><text:span text:style-name="T7"> sa z</text:span><text:span text:style-name="T19">á</text:span><text:span text:style-name="T7">v</text:span><text:span text:style-name="T19">ä</text:span><text:span text:style-name="T7">zky v</text:span><text:span text:style-name="T19"> úč</text:span><text:span text:style-name="T7">tovn</text:span><text:span text:style-name="T19">í</text:span><text:span text:style-name="T7">ctve a</text:span><text:span text:style-name="T19"> </text:span><text:span text:style-name="T7">v</text:span><text:span text:style-name="T19"> úč</text:span><text:span text:style-name="T7">tovnej z</text:span><text:span text:style-name="T19">á</text:span><text:span text:style-name="T7">vierke v</text:span><text:span text:style-name="T19"> </text:span><text:span text:style-name="T7">tomto zistenom ocenen</text:span><text:span text:style-name="T19">í</text:span><text:span text:style-name="T7">.</text:span></text:p>
      <text:p text:style-name="P1"/>
      <text:p text:style-name="P35"><text:span text:style-name="T26">9.<text:tab/>Der</text:span><text:span text:style-name="T7">I</text:span><text:span text:style-name="T26">váty</text:span></text:p>
      <text:p text:style-name="P6"><text:span text:style-name="T7">Deriváty sa oce</text:span><text:span text:style-name="T19">ň</text:span><text:span text:style-name="T7">uj</text:span><text:span text:style-name="T19">ú</text:span><text:span text:style-name="T7"> re</text:span><text:span text:style-name="T19">á</text:span><text:span text:style-name="T7">lnou hodnotou.</text:span></text:p>
      <text:p text:style-name="P1"/>
      <text:p text:style-name="P35"><text:span text:style-name="T26">10.<text:tab/>Majetok a záväzky zabezpe</text:span><text:span text:style-name="T27">č</text:span><text:span text:style-name="T26">en</text:span><text:span text:style-name="T27">é</text:span><text:span text:style-name="T26"> deriv</text:span><text:span text:style-name="T27">á</text:span><text:span text:style-name="T26">tmi</text:span></text:p>
      <text:p text:style-name="P6"><text:span text:style-name="T7">Majetok a záväzky zabezpe</text:span><text:span text:style-name="T19">č</text:span><text:span text:style-name="T7">en</text:span><text:span text:style-name="T19">é</text:span><text:span text:style-name="T7"> deriv</text:span><text:span text:style-name="T19">á</text:span><text:span text:style-name="T7">tmi sa oce</text:span><text:span text:style-name="T19">ň</text:span><text:span text:style-name="T7">uj</text:span><text:span text:style-name="T19">ú</text:span><text:span text:style-name="T7"> re</text:span><text:span text:style-name="T19">á</text:span><text:span text:style-name="T7">lnou hodnotou. </text:span></text:p>
      <text:p text:style-name="P1"/>
      <text:p text:style-name="P29">11.<text:tab/>Cudzia mena</text:p>
      <text:p text:style-name="P6"><text:span text:style-name="T7">Majetok a záväzky evidované v cudzej mene sa prepo</text:span><text:span text:style-name="T19">čí</text:span><text:span text:style-name="T7">tavaj</text:span><text:span text:style-name="T19">ú</text:span><text:span text:style-name="T7"> na slovensk</text:span><text:span text:style-name="T19">ú</text:span><text:span text:style-name="T7"> menu kurzom N</text:span><text:span text:style-name="T19">á</text:span><text:span text:style-name="T7">rodnej banky Slovenska ku d</text:span><text:span text:style-name="T19">ň</text:span><text:span text:style-name="T7">u uskuto</text:span><text:span text:style-name="T19">č</text:span><text:span text:style-name="T7">nenia </text:span><text:span text:style-name="T19">úč</text:span><text:span text:style-name="T7">tovn</text:span><text:span text:style-name="T19">é</text:span><text:span text:style-name="T7">ho pr</text:span><text:span text:style-name="T19">í</text:span><text:span text:style-name="T7">padu a</text:span><text:span text:style-name="T19"> </text:span><text:span text:style-name="T7">v</text:span><text:span text:style-name="T19"> úč</text:span><text:span text:style-name="T7">tovnej z</text:span><text:span text:style-name="T19">á</text:span><text:span text:style-name="T7">vierke platn</text:span><text:span text:style-name="T19">ý</text:span><text:span text:style-name="T7">m ku d</text:span><text:span text:style-name="T19">ň</text:span><text:span text:style-name="T7">u, ku ktor</text:span><text:span text:style-name="T19">é</text:span><text:span text:style-name="T7">mu sa zostavuje. </text:span><text:span text:style-name="T19">Úč</text:span><text:span text:style-name="T7">tuj</text:span><text:span text:style-name="T19">ú</text:span><text:span text:style-name="T7"> sa s</text:span><text:span text:style-name="T19"> </text:span><text:span text:style-name="T7">vplyvom na v</text:span><text:span text:style-name="T19">ý</text:span><text:span text:style-name="T7">sledok hospod</text:span><text:span text:style-name="T19">á</text:span><text:span text:style-name="T7">renia.</text:span></text:p>
      <text:p text:style-name="P1"/>
      <text:p text:style-name="P37">d)<text:tab/>Tvorba odpisového plánu pre dlhodobý majetok</text:p>
      <text:p text:style-name="P10"/>
      <text:p text:style-name="P6"><text:span text:style-name="T7">Ú</text:span><text:span text:style-name="T19">č</text:span><text:span text:style-name="T7">tovn</text:span><text:span text:style-name="T19">á</text:span><text:span text:style-name="T7"> jednotka odpisuje dlhodob</text:span><text:span text:style-name="T19">ý</text:span><text:span text:style-name="T7"> hmotn</text:span><text:span text:style-name="T19">á</text:span><text:span text:style-name="T7"> majetok s</text:span><text:span text:style-name="T19"> </text:span><text:span text:style-name="T7">oh</text:span><text:span text:style-name="T19">ľ</text:span><text:span text:style-name="T7">adom na opotrebovanie zodpovedaj</text:span><text:span text:style-name="T19">ú</text:span><text:span text:style-name="T7">ce be</text:span><text:span text:style-name="T19">ž</text:span><text:span text:style-name="T7">n</text:span><text:span text:style-name="T19">ý</text:span><text:span text:style-name="T7">m podmienkam jeho pou</text:span><text:span text:style-name="T19">ží</text:span><text:span text:style-name="T7">vania. </text:span></text:p>
      <text:p text:style-name="P6"><text:span text:style-name="T7">Ú</text:span><text:span text:style-name="T19">č</text:span><text:span text:style-name="T7">tovn</text:span><text:span text:style-name="T19">á</text:span><text:span text:style-name="T7"> jednotka tvor</text:span><text:span text:style-name="T19">í</text:span><text:span text:style-name="T7"> odpisov</text:span><text:span text:style-name="T19">ý</text:span><text:span text:style-name="T7"> pl</text:span><text:span text:style-name="T19">á</text:span><text:span text:style-name="T7">n dlhodob</text:span><text:span text:style-name="T19">é</text:span><text:span text:style-name="T7">ho hmotn</text:span><text:span text:style-name="T19">é</text:span><text:span text:style-name="T7">ho majetku v</text:span><text:span text:style-name="T19"> </text:span><text:span text:style-name="T7">s</text:span><text:span text:style-name="T19">ú</text:span><text:span text:style-name="T7">lade s</text:span><text:span text:style-name="T19"> </text:span><text:span text:style-name="T7">da</text:span><text:span text:style-name="T19">ň</text:span><text:span text:style-name="T7">ov</text:span><text:span text:style-name="T19">ý</text:span><text:span text:style-name="T7">mi odpismi </text:span></text:p>
      <text:p text:style-name="P6"><text:span text:style-name="T7">Ú</text:span><text:span text:style-name="T19">č</text:span><text:span text:style-name="T7">tovn</text:span><text:span text:style-name="T19">á</text:span><text:span text:style-name="T7"> jednotka odpisuje dlhodob</text:span><text:span text:style-name="T19">ý</text:span><text:span text:style-name="T7"> nehmotn</text:span><text:span text:style-name="T19">ý</text:span><text:span text:style-name="T7"> majetok s</text:span><text:span text:style-name="T19"> </text:span><text:span text:style-name="T7">oh</text:span><text:span text:style-name="T19">ľ</text:span><text:span text:style-name="T7">adom na maxim</text:span><text:span text:style-name="T19">á</text:span><text:span text:style-name="T7">lnu dobu odpisovania 5 rokov.</text:span></text:p>
      <text:p text:style-name="P6"><text:span text:style-name="T7">Ú</text:span><text:span text:style-name="T19">č</text:span><text:span text:style-name="T7">tovn</text:span><text:span text:style-name="T19">á</text:span><text:span text:style-name="T7"> jednotka tvor</text:span><text:span text:style-name="T19">í</text:span><text:span text:style-name="T7"> odpisov</text:span><text:span text:style-name="T19">ý</text:span><text:span text:style-name="T7"> pl</text:span><text:span text:style-name="T19">á</text:span><text:span text:style-name="T7">n dlhodob</text:span><text:span text:style-name="T19">é</text:span><text:span text:style-name="T7">ho nehmotn</text:span><text:span text:style-name="T19">é</text:span><text:span text:style-name="T7">ho majetku v</text:span><text:span text:style-name="T19"> </text:span><text:span text:style-name="T7">s</text:span><text:span text:style-name="T19">ú</text:span><text:span text:style-name="T7">lade s</text:span><text:span text:style-name="T19"> </text:span><text:span text:style-name="T7">da</text:span><text:span text:style-name="T19">ň</text:span><text:span text:style-name="T7">ov</text:span><text:span text:style-name="T19">ý</text:span><text:span text:style-name="T7">mi odpismi </text:span></text:p>
      <text:p text:style-name="P1"/>
      <text:p text:style-name="P6"><text:span text:style-name="T7">Predpokladaná doba používania, metóda odpisovania a odpisová sadzba sú uvedené v nasledujúcej tabu</text:span><text:span text:style-name="T19">ľ</text:span><text:span text:style-name="T7">ke:</text:span></text:p>
      <table:table table:name="Tabuľka7" table:style-name="Tabuľka7">
        <table:table-column table:style-name="Tabuľka7.A" table:number-columns-repeated="4"/>
        <table:table-row>
          <table:table-cell table:style-name="Tabuľka7.A1" office:value-type="string">
            <text:p text:style-name="P13">Druh majetku</text:p>
          </table:table-cell>
          <table:table-cell table:style-name="Tabuľka7.A1" office:value-type="string">
            <text:p text:style-name="P13">Predpokladaná doba používania</text:p>
          </table:table-cell>
          <table:table-cell table:style-name="Tabuľka7.A1" office:value-type="string">
            <text:p text:style-name="P13">Metóda odpisovania</text:p>
          </table:table-cell>
          <table:table-cell table:style-name="Tabuľka7.A1" office:value-type="string">
            <text:p text:style-name="P3"><text:span text:style-name="T21">Ro</text:span><text:span text:style-name="T24">č</text:span><text:span text:style-name="T21">n</text:span><text:span text:style-name="T24">á</text:span><text:span text:style-name="T21"> odpisov</text:span><text:span text:style-name="T24">á</text:span><text:span text:style-name="T21"> sadzba</text:span></text:p>
          </table:table-cell>
        </table:table-row>
        <table:table-row>
          <table:table-cell table:style-name="Tabuľka7.A1" office:value-type="string">
            <text:p text:style-name="P1"/>
          </table:table-cell>
          <table:table-cell table:style-name="Tabuľka7.A1" office:value-type="string">
            <text:p text:style-name="P1"/>
          </table:table-cell>
          <table:table-cell table:style-name="Tabuľka7.A1" office:value-type="string">
            <text:p text:style-name="P1"/>
          </table:table-cell>
          <table:table-cell table:style-name="Tabuľka7.A1" office:value-type="string">
            <text:p text:style-name="P1"/>
          </table:table-cell>
        </table:table-row>
        <table:table-row>
          <table:table-cell table:style-name="Tabuľka7.A1" office:value-type="string">
            <text:p text:style-name="P1"/>
          </table:table-cell>
          <table:table-cell table:style-name="Tabuľka7.A1" office:value-type="string">
            <text:p text:style-name="P1"/>
          </table:table-cell>
          <table:table-cell table:style-name="Tabuľka7.A1" office:value-type="string">
            <text:p text:style-name="P1"/>
          </table:table-cell>
          <table:table-cell table:style-name="Tabuľka7.A1" office:value-type="string">
            <text:p text:style-name="P1"/>
          </table:table-cell>
        </table:table-row>
        <table:table-row>
          <table:table-cell table:style-name="Tabuľka7.A1" office:value-type="string">
            <text:p text:style-name="P1"/>
          </table:table-cell>
          <table:table-cell table:style-name="Tabuľka7.A1" office:value-type="string">
            <text:p text:style-name="P1"/>
          </table:table-cell>
          <table:table-cell table:style-name="Tabuľka7.A1" office:value-type="string">
            <text:p text:style-name="P1"/>
          </table:table-cell>
          <table:table-cell table:style-name="Tabuľka7.A1" office:value-type="string">
            <text:p text:style-name="P1"/>
          </table:table-cell>
        </table:table-row>
      </table:table>
      <text:p text:style-name="P1"/>
      <text:p text:style-name="P37">e)<text:tab/>Dotácie poskytnuté na obstaranie majetku </text:p>
      <table:table table:name="Tabuľka8" table:style-name="Tabuľka8">
        <table:table-column table:style-name="Tabuľka8.A"/>
        <table:table-column table:style-name="Tabuľka8.B" table:number-columns-repeated="2"/>
        <table:table-row>
          <table:table-cell table:style-name="Tabuľka8.A1" office:value-type="string">
            <text:p text:style-name="P13">Zložka majetku</text:p>
          </table:table-cell>
          <table:table-cell table:style-name="Tabuľka8.A1" office:value-type="string">
            <text:p text:style-name="P13">Ocenenie</text:p>
          </table:table-cell>
          <table:table-cell table:style-name="Tabuľka8.A1" office:value-type="string">
            <text:p text:style-name="P13">Výška dotácie</text:p>
          </table:table-cell>
        </table:table-row>
        <table:table-row>
          <table:table-cell table:style-name="Tabuľka8.A1" office:value-type="string">
            <text:p text:style-name="P1"/>
          </table:table-cell>
          <table:table-cell table:style-name="Tabuľka8.A1" office:value-type="string">
            <text:p text:style-name="P1"/>
          </table:table-cell>
          <table:table-cell table:style-name="Tabuľka8.A1" office:value-type="string">
            <text:p text:style-name="P1"/>
          </table:table-cell>
        </table:table-row>
        <table:table-row>
          <table:table-cell table:style-name="Tabuľka8.A1" office:value-type="string">
            <text:p text:style-name="P1"/>
          </table:table-cell>
          <table:table-cell table:style-name="Tabuľka8.A1" office:value-type="string">
            <text:p text:style-name="P1"/>
          </table:table-cell>
          <table:table-cell table:style-name="Tabuľka8.A1" office:value-type="string">
            <text:p text:style-name="P1"/>
          </table:table-cell>
        </table:table-row>
        <table:table-row>
          <table:table-cell table:style-name="Tabuľka8.A1" office:value-type="string">
            <text:p text:style-name="P1"/>
          </table:table-cell>
          <table:table-cell table:style-name="Tabuľka8.A1" office:value-type="string">
            <text:p text:style-name="P1"/>
          </table:table-cell>
          <table:table-cell table:style-name="Tabuľka8.A1" office:value-type="string">
            <text:p text:style-name="P1"/>
          </table:table-cell>
        </table:table-row>
      </table:table>
      <text:p text:style-name="P1"/>
      <text:p text:style-name="P38">E.<text:tab/>Údaje vykázané na strane aktív súvahy </text:p>
      <text:p text:style-name="P9"><text:span text:style-name="T17">a)<text:tab/>Informácie o dlhodobom nehmotnom a hmotnom majetku za bežné ú</text:span><text:span text:style-name="T18">č</text:span><text:span text:style-name="T17">tovn</text:span><text:span text:style-name="T18">é</text:span><text:span text:style-name="T17"> obdobie</text:span></text:p>
      <text:p text:style-name="P10"/>
      <table:table table:name="Tabuľka9" table:style-name="Tabuľka9">
        <table:table-column table:style-name="Tabuľka9.A"/>
        <table:table-column table:style-name="Tabuľka9.B" table:number-columns-repeated="2"/>
        <table:table-column table:style-name="Tabuľka9.D"/>
        <table:table-column table:style-name="Tabuľka9.B"/>
        <table:table-column table:style-name="Tabuľka9.D"/>
        <table:table-column table:style-name="Tabuľka9.G"/>
        <table:table-column table:style-name="Tabuľka9.H"/>
        <table:table-column table:style-name="Tabuľka9.I" table:number-columns-repeated="2"/>
        <table:table-column table:style-name="Tabuľka9.K"/>
        <table:table-column table:style-name="Tabuľka9.L" table:number-columns-repeated="2"/>
        <table:table-row table:style-name="Tabuľka9.1">
          <table:table-cell table:style-name="Tabuľka9.A1" office:value-type="string">
            <text:p text:style-name="P2"/>
            <text:p text:style-name="P2"/>
            <text:p text:style-name="P13">Druh majetku</text:p>
          </table:table-cell>
          <table:table-cell table:style-name="Tabuľka9.A1" table:number-columns-spanned="5" office:value-type="string">
            <text:p text:style-name="P3"><text:span text:style-name="T21">Obstarávacia cena (v celých </text:span><text:span text:style-name="T25">€</text:span><text:span text:style-name="T21">)</text:span></text:p>
          </table:table-cell>
          <table:covered-table-cell/>
          <table:covered-table-cell/>
          <table:covered-table-cell/>
          <table:covered-table-cell/>
          <table:table-cell table:style-name="Tabuľka9.A1" table:number-columns-spanned="5" office:value-type="string">
            <text:p text:style-name="P3"><text:span text:style-name="T21">Oprávky a opravné položky (v celých </text:span><text:span text:style-name="T25">€</text:span><text:span text:style-name="T21">)</text:span></text:p>
          </table:table-cell>
          <table:covered-table-cell/>
          <table:covered-table-cell/>
          <table:covered-table-cell/>
          <table:covered-table-cell/>
          <table:table-cell table:style-name="Tabuľka9.A1" table:number-columns-spanned="2" office:value-type="string">
            <text:p text:style-name="P3"><text:span text:style-name="T21">Zostatková cena (v celých </text:span><text:span text:style-name="T25">€</text:span><text:span text:style-name="T21">)</text:span></text:p>
          </table:table-cell>
          <table:covered-table-cell/>
        </table:table-row>
        <table:table-row table:style-name="Tabuľka9.2">
          <table:table-cell table:style-name="Tabuľka9.A1" office:value-type="string">
            <text:p text:style-name="P2"/>
          </table:table-cell>
          <table:table-cell table:style-name="Tabuľka9.A1" office:value-type="string">
            <text:p text:style-name="P39">PS</text:p>
          </table:table-cell>
          <table:table-cell table:style-name="Tabuľka9.A1" office:value-type="string">
            <text:p text:style-name="P40">Prírastok</text:p>
          </table:table-cell>
          <table:table-cell table:style-name="Tabuľka9.A1" office:value-type="string">
            <text:p text:style-name="P39">Úbytok</text:p>
          </table:table-cell>
          <table:table-cell table:style-name="Tabuľka9.A1" office:value-type="string">
            <text:p text:style-name="P39">Presuny</text:p>
          </table:table-cell>
          <table:table-cell table:style-name="Tabuľka9.A1" office:value-type="string">
            <text:p text:style-name="P39">KS</text:p>
          </table:table-cell>
          <table:table-cell table:style-name="Tabuľka9.A1" office:value-type="string">
            <text:p text:style-name="P39">PS</text:p>
          </table:table-cell>
          <table:table-cell table:style-name="Tabuľka9.A1" office:value-type="string">
            <text:p text:style-name="P39">Prírastok</text:p>
          </table:table-cell>
          <table:table-cell table:style-name="Tabuľka9.A1" office:value-type="string">
            <text:p text:style-name="P39">Úbytok</text:p>
          </table:table-cell>
          <table:table-cell table:style-name="Tabuľka9.A1" office:value-type="string">
            <text:p text:style-name="P39">Presuny</text:p>
          </table:table-cell>
          <table:table-cell table:style-name="Tabuľka9.A1" office:value-type="string">
            <text:p text:style-name="P39">KS</text:p>
          </table:table-cell>
          <table:table-cell table:style-name="Tabuľka9.A1" office:value-type="string">
            <text:p text:style-name="P39">PS</text:p>
          </table:table-cell>
          <table:table-cell table:style-name="Tabuľka9.A1" office:value-type="string">
            <text:p text:style-name="P39">KS</text:p>
          </table:table-cell>
        </table:table-row>
        <table:table-row table:style-name="Tabuľka9.3">
          <table:table-cell table:style-name="Tabuľka9.A1" office:value-type="string">
            <text:p text:style-name="P6"><text:span text:style-name="T7">Zria</text:span><text:span text:style-name="T19">ď</text:span><text:span text:style-name="T7">ovacie n</text:span><text:span text:style-name="T19">á</text:span><text:span text:style-name="T7">klady</text:span></text:p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</table:table-row>
        <table:table-row table:style-name="Tabuľka9.3">
          <table:table-cell table:style-name="Tabuľka9.A1" office:value-type="string">
            <text:p text:style-name="P11">Aktivované náklady na vývoj</text:p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</table:table-row>
        <table:table-row table:style-name="Tabuľka9.3">
          <table:table-cell table:style-name="Tabuľka9.A1" office:value-type="string">
            <text:p text:style-name="P11">Softvér</text:p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</table:table-row>
        <table:table-row table:style-name="Tabuľka9.3">
          <table:table-cell table:style-name="Tabuľka9.A1" office:value-type="string">
            <text:p text:style-name="P6"><text:span text:style-name="T7">Ocenite</text:span><text:span text:style-name="T19">ľ</text:span><text:span text:style-name="T7">n</text:span><text:span text:style-name="T19">é</text:span><text:span text:style-name="T7"> pr</text:span><text:span text:style-name="T19">á</text:span><text:span text:style-name="T7">va</text:span></text:p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</table:table-row>
        <table:table-row table:style-name="Tabuľka9.3">
          <table:table-cell table:style-name="Tabuľka9.A1" office:value-type="string">
            <text:p text:style-name="P11">Goodwill</text:p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</table:table-row>
        <table:table-row table:style-name="Tabuľka9.3">
          <table:table-cell table:style-name="Tabuľka9.A1" office:value-type="string">
            <text:p text:style-name="P11">Ostatný dlhodobý nehm. majetok</text:p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</table:table-row>
        <table:table-row table:style-name="Tabuľka9.3">
          <table:table-cell table:style-name="Tabuľka9.A1" office:value-type="string">
            <text:p text:style-name="P11">Obstarávaný dlhodobý nehm. majetok</text:p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</table:table-row>
        <text:soft-page-break/>
        <table:table-row table:style-name="Tabuľka9.3">
          <table:table-cell table:style-name="Tabuľka9.A1" office:value-type="string">
            <text:p text:style-name="P11">Poskytnuté preddavky na dlhodobý nehm. majetok</text:p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</table:table-row>
        <table:table-row table:style-name="Tabuľka9.3">
          <table:table-cell table:style-name="Tabuľka9.A1" office:value-type="string">
            <text:p text:style-name="P32">Dlhodobý nehmotný majetok <text:s/>spolu</text:p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</table:table-row>
        <table:table-row table:style-name="Tabuľka9.3">
          <table:table-cell table:style-name="Tabuľka9.A1" office:value-type="string">
            <text:p text:style-name="P11">Pozemky</text:p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</table:table-row>
        <table:table-row table:style-name="Tabuľka9.3">
          <table:table-cell table:style-name="Tabuľka9.A1" office:value-type="string">
            <text:p text:style-name="P11">Stavby</text:p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</table:table-row>
        <table:table-row table:style-name="Tabuľka9.3">
          <table:table-cell table:style-name="Tabuľka9.A1" office:value-type="string">
            <text:p text:style-name="P6"><text:span text:style-name="T7">Samostatné hnute</text:span><text:span text:style-name="T19">ľ</text:span><text:span text:style-name="T7">n</text:span><text:span text:style-name="T19">é</text:span><text:span text:style-name="T7"> veci a súbory hnute</text:span><text:span text:style-name="T19">ľ</text:span><text:span text:style-name="T7">n</text:span><text:span text:style-name="T19">ý</text:span><text:span text:style-name="T7">ch vec</text:span><text:span text:style-name="T19">í</text:span></text:p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</table:table-row>
        <table:table-row table:style-name="Tabuľka9.3">
          <table:table-cell table:style-name="Tabuľka9.A1" office:value-type="string">
            <text:p text:style-name="P11">Obstarávaný dlhodobý hmotný majetok </text:p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</table:table-row>
        <table:table-row table:style-name="Tabuľka9.3">
          <table:table-cell table:style-name="Tabuľka9.A1" office:value-type="string">
            <text:p text:style-name="P11">Poskytnuté preddavky na dlhodobý hmotný majetok</text:p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</table:table-row>
        <table:table-row table:style-name="Tabuľka9.3">
          <table:table-cell table:style-name="Tabuľka9.A1" office:value-type="string">
            <text:p text:style-name="P32">Dlhodobý hmotný majetok spolu</text:p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  <table:table-cell table:style-name="Tabuľka9.A1" office:value-type="string">
            <text:p text:style-name="P1"/>
          </table:table-cell>
        </table:table-row>
      </table:table>
      <text:p text:style-name="P1"/>
      <text:p text:style-name="P41">Poistenie dlhodobého hmotného a nehmotného majetku</text:p>
      <table:table table:name="Tabuľka10" table:style-name="Tabuľka10">
        <table:table-column table:style-name="Tabuľka10.A"/>
        <table:table-column table:style-name="Tabuľka10.B" table:number-columns-repeated="2"/>
        <table:table-row>
          <table:table-cell table:style-name="Tabuľka10.A1" office:value-type="string">
            <text:p text:style-name="P13">Zložka majetku</text:p>
          </table:table-cell>
          <table:table-cell table:style-name="Tabuľka10.A1" office:value-type="string">
            <text:p text:style-name="P13">Spôsob poistenia</text:p>
          </table:table-cell>
          <table:table-cell table:style-name="Tabuľka10.A1" office:value-type="string">
            <text:p text:style-name="P13">Výška poistenia</text:p>
          </table:table-cell>
        </table:table-row>
        <table:table-row>
          <table:table-cell table:style-name="Tabuľka10.A1" office:value-type="string">
            <text:p text:style-name="P1"/>
          </table:table-cell>
          <table:table-cell table:style-name="Tabuľka10.A1" office:value-type="string">
            <text:p text:style-name="P1"/>
          </table:table-cell>
          <table:table-cell table:style-name="Tabuľka10.A1" office:value-type="string">
            <text:p text:style-name="P1"/>
          </table:table-cell>
        </table:table-row>
        <table:table-row>
          <table:table-cell table:style-name="Tabuľka10.A1" office:value-type="string">
            <text:p text:style-name="P1"/>
          </table:table-cell>
          <table:table-cell table:style-name="Tabuľka10.A1" office:value-type="string">
            <text:p text:style-name="P1"/>
          </table:table-cell>
          <table:table-cell table:style-name="Tabuľka10.A1" office:value-type="string">
            <text:p text:style-name="P1"/>
          </table:table-cell>
        </table:table-row>
        <table:table-row>
          <table:table-cell table:style-name="Tabuľka10.A1" office:value-type="string">
            <text:p text:style-name="P1"/>
          </table:table-cell>
          <table:table-cell table:style-name="Tabuľka10.A1" office:value-type="string">
            <text:p text:style-name="P1"/>
          </table:table-cell>
          <table:table-cell table:style-name="Tabuľka10.A1" office:value-type="string">
            <text:p text:style-name="P1"/>
          </table:table-cell>
        </table:table-row>
      </table:table>
      <text:p text:style-name="P1"/>
      <text:p text:style-name="P9"><text:span text:style-name="T17">b)<text:tab/>Dlhodobý majetok, na ktorý je zriadené záložné právo, alebo má ú</text:span><text:span text:style-name="T18">č</text:span><text:span text:style-name="T17">tovn</text:span><text:span text:style-name="T18">á</text:span><text:span text:style-name="T17"> jednotka obmedzen</text:span><text:span text:style-name="T18">é</text:span><text:span text:style-name="T17"> pr</text:span><text:span text:style-name="T18">á</text:span><text:span text:style-name="T17">vo naklada</text:span><text:span text:style-name="T18">ť</text:span><text:span text:style-name="T17"> s</text:span><text:span text:style-name="T18"> </text:span><text:span text:style-name="T17">n</text:span><text:span text:style-name="T18">í</text:span><text:span text:style-name="T17">m</text:span></text:p>
      <text:p text:style-name="P11">Dlhodobý majetok, na ktorý je zriadené záložné právo</text:p>
      <table:table table:name="Tabuľka11" table:style-name="Tabuľka11">
        <table:table-column table:style-name="Tabuľka11.A"/>
        <table:table-column table:style-name="Tabuľka11.B" table:number-columns-repeated="2"/>
        <table:table-row>
          <table:table-cell table:style-name="Tabuľka11.A1" office:value-type="string">
            <text:p text:style-name="P13">Zložka majetku</text:p>
          </table:table-cell>
          <table:table-cell table:style-name="Tabuľka11.A1" office:value-type="string">
            <text:p text:style-name="P13">Hodnota</text:p>
          </table:table-cell>
          <table:table-cell table:style-name="Tabuľka11.A1" office:value-type="string">
            <text:p text:style-name="P13">Poznámka</text:p>
          </table:table-cell>
        </table:table-row>
        <table:table-row>
          <table:table-cell table:style-name="Tabuľka11.A1" office:value-type="string">
            <text:p text:style-name="P1"/>
          </table:table-cell>
          <table:table-cell table:style-name="Tabuľka11.A1" office:value-type="string">
            <text:p text:style-name="P1"/>
          </table:table-cell>
          <table:table-cell table:style-name="Tabuľka11.A1" office:value-type="string">
            <text:p text:style-name="P1"/>
          </table:table-cell>
        </table:table-row>
        <table:table-row>
          <table:table-cell table:style-name="Tabuľka11.A1" office:value-type="string">
            <text:p text:style-name="P1"/>
          </table:table-cell>
          <table:table-cell table:style-name="Tabuľka11.A1" office:value-type="string">
            <text:p text:style-name="P1"/>
          </table:table-cell>
          <table:table-cell table:style-name="Tabuľka11.A1" office:value-type="string">
            <text:p text:style-name="P1"/>
          </table:table-cell>
        </table:table-row>
        <table:table-row>
          <table:table-cell table:style-name="Tabuľka11.A1" office:value-type="string">
            <text:p text:style-name="P1"/>
          </table:table-cell>
          <table:table-cell table:style-name="Tabuľka11.A1" office:value-type="string">
            <text:p text:style-name="P1"/>
          </table:table-cell>
          <table:table-cell table:style-name="Tabuľka11.A1" office:value-type="string">
            <text:p text:style-name="P1"/>
          </table:table-cell>
        </table:table-row>
      </table:table>
      <text:p text:style-name="P1"/>
      <text:p text:style-name="P6"><text:span text:style-name="T7">Dlhodobý majetok, pri <text:s/>ktorom má ú</text:span><text:span text:style-name="T19">č</text:span><text:span text:style-name="T7">tovn</text:span><text:span text:style-name="T19">á</text:span><text:span text:style-name="T7"> jednotka obmedzen</text:span><text:span text:style-name="T19">é</text:span><text:span text:style-name="T7"> pr</text:span><text:span text:style-name="T19">á</text:span><text:span text:style-name="T7">vo naklada</text:span><text:span text:style-name="T19">ť</text:span><text:span text:style-name="T7"> s</text:span><text:span text:style-name="T19"> </text:span><text:span text:style-name="T7">n</text:span><text:span text:style-name="T19">í</text:span><text:span text:style-name="T7">m</text:span></text:p>
      <table:table table:name="Tabuľka12" table:style-name="Tabuľka12">
        <table:table-column table:style-name="Tabuľka12.A"/>
        <table:table-column table:style-name="Tabuľka12.B" table:number-columns-repeated="2"/>
        <table:table-row>
          <table:table-cell table:style-name="Tabuľka12.A1" office:value-type="string">
            <text:p text:style-name="P13">Zložka majetku</text:p>
          </table:table-cell>
          <table:table-cell table:style-name="Tabuľka12.A1" office:value-type="string">
            <text:p text:style-name="P13">Hodnota</text:p>
          </table:table-cell>
          <table:table-cell table:style-name="Tabuľka12.A1" office:value-type="string">
            <text:p text:style-name="P13">Poznámka</text:p>
          </table:table-cell>
        </table:table-row>
        <table:table-row>
          <table:table-cell table:style-name="Tabuľka12.A1" office:value-type="string">
            <text:p text:style-name="P1"/>
          </table:table-cell>
          <table:table-cell table:style-name="Tabuľka12.A1" office:value-type="string">
            <text:p text:style-name="P1"/>
          </table:table-cell>
          <table:table-cell table:style-name="Tabuľka12.A1" office:value-type="string">
            <text:p text:style-name="P1"/>
          </table:table-cell>
        </table:table-row>
        <table:table-row>
          <table:table-cell table:style-name="Tabuľka12.A1" office:value-type="string">
            <text:p text:style-name="P1"/>
          </table:table-cell>
          <table:table-cell table:style-name="Tabuľka12.A1" office:value-type="string">
            <text:p text:style-name="P1"/>
          </table:table-cell>
          <table:table-cell table:style-name="Tabuľka12.A1" office:value-type="string">
            <text:p text:style-name="P1"/>
          </table:table-cell>
        </table:table-row>
        <table:table-row>
          <table:table-cell table:style-name="Tabuľka12.A1" office:value-type="string">
            <text:p text:style-name="P1"/>
          </table:table-cell>
          <table:table-cell table:style-name="Tabuľka12.A1" office:value-type="string">
            <text:p text:style-name="P1"/>
          </table:table-cell>
          <table:table-cell table:style-name="Tabuľka12.A1" office:value-type="string">
            <text:p text:style-name="P1"/>
          </table:table-cell>
        </table:table-row>
      </table:table>
      <text:p text:style-name="P1"/>
      <text:p text:style-name="P9"><text:span text:style-name="T17">c)<text:tab/>Dlhodobý majetok, pri ktorom vlastnícke práva nadobudol verite</text:span><text:span text:style-name="T18">ľ</text:span><text:span text:style-name="T17">, ale ktor</text:span><text:span text:style-name="T18">ý</text:span><text:span text:style-name="T17"> u</text:span><text:span text:style-name="T18">ží</text:span><text:span text:style-name="T17">va </text:span><text:span text:style-name="T18">úč</text:span><text:span text:style-name="T17">tovn</text:span><text:span text:style-name="T18">á</text:span><text:span text:style-name="T17"> jednotka na z</text:span><text:span text:style-name="T18">á</text:span><text:span text:style-name="T17">klade zmluvy o</text:span><text:span text:style-name="T18"> </text:span><text:span text:style-name="T17">v</text:span><text:span text:style-name="T18">ý</text:span><text:span text:style-name="T17">po</text:span><text:span text:style-name="T18">ž</text:span><text:span text:style-name="T17">i</text:span><text:span text:style-name="T18">č</text:span><text:span text:style-name="T17">ke</text:span></text:p>
      <text:p text:style-name="P10"/>
      <table:table table:name="Tabuľka13" table:style-name="Tabuľka13">
        <table:table-column table:style-name="Tabuľka13.A"/>
        <table:table-column table:style-name="Tabuľka13.B" table:number-columns-repeated="2"/>
        <table:table-row>
          <table:table-cell table:style-name="Tabuľka13.A1" office:value-type="string">
            <text:p text:style-name="P13">Zložka majetku</text:p>
          </table:table-cell>
          <table:table-cell table:style-name="Tabuľka13.A1" office:value-type="string">
            <text:p text:style-name="P13">Hodnota</text:p>
          </table:table-cell>
          <table:table-cell table:style-name="Tabuľka13.A1" office:value-type="string">
            <text:p text:style-name="P13">Poznámka</text:p>
          </table:table-cell>
        </table:table-row>
        <table:table-row>
          <table:table-cell table:style-name="Tabuľka13.A1" office:value-type="string">
            <text:p text:style-name="P1"/>
          </table:table-cell>
          <table:table-cell table:style-name="Tabuľka13.A1" office:value-type="string">
            <text:p text:style-name="P1"/>
          </table:table-cell>
          <table:table-cell table:style-name="Tabuľka13.A1" office:value-type="string">
            <text:p text:style-name="P1"/>
          </table:table-cell>
        </table:table-row>
        <table:table-row>
          <table:table-cell table:style-name="Tabuľka13.A1" office:value-type="string">
            <text:p text:style-name="P1"/>
          </table:table-cell>
          <table:table-cell table:style-name="Tabuľka13.A1" office:value-type="string">
            <text:p text:style-name="P1"/>
          </table:table-cell>
          <table:table-cell table:style-name="Tabuľka13.A1" office:value-type="string">
            <text:p text:style-name="P1"/>
          </table:table-cell>
        </table:table-row>
        <table:table-row>
          <table:table-cell table:style-name="Tabuľka13.A1" office:value-type="string">
            <text:p text:style-name="P1"/>
          </table:table-cell>
          <table:table-cell table:style-name="Tabuľka13.A1" office:value-type="string">
            <text:p text:style-name="P1"/>
          </table:table-cell>
          <table:table-cell table:style-name="Tabuľka13.A1" office:value-type="string">
            <text:p text:style-name="P1"/>
          </table:table-cell>
        </table:table-row>
      </table:table>
      <text:p text:style-name="P1"/>
      <text:p text:style-name="P9"><text:span text:style-name="T17">d)<text:tab/>Nadobudnutý dlhodobý nehnute</text:span><text:span text:style-name="T18">ľ</text:span><text:span text:style-name="T17">n</text:span><text:span text:style-name="T18">ý</text:span><text:span text:style-name="T17"> majetok alebo preveden</text:span><text:span text:style-name="T18">ý</text:span><text:span text:style-name="T17"> dlhodob</text:span><text:span text:style-name="T18">ý</text:span><text:span text:style-name="T17"> nehnute</text:span><text:span text:style-name="T18">ľ</text:span><text:span text:style-name="T17">n</text:span><text:span text:style-name="T18">ý</text:span><text:span text:style-name="T17"> majetok, pri ktorom nebolo vlastn</text:span><text:span text:style-name="T18">í</text:span><text:span text:style-name="T17">cke pr</text:span><text:span text:style-name="T18">á</text:span><text:span text:style-name="T17">vo zap</text:span><text:span text:style-name="T18">í</text:span><text:span text:style-name="T17">san</text:span><text:span text:style-name="T18">é</text:span><text:span text:style-name="T17"> vkladom do katastra nehnute</text:span><text:span text:style-name="T18">ľ</text:span><text:span text:style-name="T17">nost</text:span><text:span text:style-name="T18">í</text:span><text:span text:style-name="T17"> do d</text:span><text:span text:style-name="T18">ň</text:span><text:span text:style-name="T17">a, ku ktor</text:span><text:span text:style-name="T18">é</text:span><text:span text:style-name="T17">mu sa zostavuje </text:span><text:span text:style-name="T18">úč</text:span><text:span text:style-name="T17">tovn</text:span><text:span text:style-name="T18">á</text:span><text:span text:style-name="T17"> z</text:span><text:span text:style-name="T18">á</text:span><text:span text:style-name="T17">vierka, pri</text:span><text:span text:style-name="T18">č</text:span><text:span text:style-name="T17">om </text:span><text:span text:style-name="T18">úč</text:span><text:span text:style-name="T17">tovn</text:span><text:span text:style-name="T18">á</text:span><text:span text:style-name="T17"> jednotka majetok u</text:span><text:span text:style-name="T18">ží</text:span><text:span text:style-name="T17">va</text:span></text:p>
      <text:p text:style-name="P10"/>
      <table:table table:name="Tabuľka14" table:style-name="Tabuľka14">
        <table:table-column table:style-name="Tabuľka14.A"/>
        <table:table-column table:style-name="Tabuľka14.B" table:number-columns-repeated="2"/>
        <table:table-row>
          <table:table-cell table:style-name="Tabuľka14.A1" office:value-type="string">
            <text:p text:style-name="P13">Zložka majetku</text:p>
          </table:table-cell>
          <table:table-cell table:style-name="Tabuľka14.A1" office:value-type="string">
            <text:p text:style-name="P13">Hodnota</text:p>
          </table:table-cell>
          <table:table-cell table:style-name="Tabuľka14.A1" office:value-type="string">
            <text:p text:style-name="P13">Poznámka</text:p>
          </table:table-cell>
        </table:table-row>
        <table:table-row>
          <table:table-cell table:style-name="Tabuľka14.A1" office:value-type="string">
            <text:p text:style-name="P1"/>
          </table:table-cell>
          <table:table-cell table:style-name="Tabuľka14.A1" office:value-type="string">
            <text:p text:style-name="P1"/>
          </table:table-cell>
          <table:table-cell table:style-name="Tabuľka14.A1" office:value-type="string">
            <text:p text:style-name="P1"/>
          </table:table-cell>
        </table:table-row>
        <table:table-row>
          <table:table-cell table:style-name="Tabuľka14.A1" office:value-type="string">
            <text:p text:style-name="P1"/>
          </table:table-cell>
          <table:table-cell table:style-name="Tabuľka14.A1" office:value-type="string">
            <text:p text:style-name="P1"/>
          </table:table-cell>
          <table:table-cell table:style-name="Tabuľka14.A1" office:value-type="string">
            <text:p text:style-name="P1"/>
          </table:table-cell>
        </table:table-row>
        <table:table-row>
          <table:table-cell table:style-name="Tabuľka14.A1" office:value-type="string">
            <text:p text:style-name="P1"/>
          </table:table-cell>
          <table:table-cell table:style-name="Tabuľka14.A1" office:value-type="string">
            <text:p text:style-name="P1"/>
          </table:table-cell>
          <table:table-cell table:style-name="Tabuľka14.A1" office:value-type="string">
            <text:p text:style-name="P1"/>
          </table:table-cell>
        </table:table-row>
      </table:table>
      <text:p text:style-name="P1"/>
      <text:p text:style-name="P37">e)<text:tab/>Goodwill</text:p>
      <text:p text:style-name="P10"/>
      <table:table table:name="Tabuľka15" table:style-name="Tabuľka15">
        <table:table-column table:style-name="Tabuľka15.A"/>
        <table:table-column table:style-name="Tabuľka15.B"/>
        <table:table-column table:style-name="Tabuľka15.C"/>
        <table:table-row>
          <table:table-cell table:style-name="Tabuľka15.A1" office:value-type="string">
            <text:p text:style-name="P13">Zložka majetku</text:p>
          </table:table-cell>
          <table:table-cell table:style-name="Tabuľka15.A1" office:value-type="string">
            <text:p text:style-name="P3"><text:span text:style-name="T21">Metóda výpo</text:span><text:span text:style-name="T24">č</text:span><text:span text:style-name="T21">tu</text:span></text:p>
          </table:table-cell>
          <table:table-cell table:style-name="Tabuľka15.A1" office:value-type="string">
            <text:p text:style-name="P13">Poznámka</text:p>
          </table:table-cell>
        </table:table-row>
        <table:table-row>
          <table:table-cell table:style-name="Tabuľka15.A1" office:value-type="string">
            <text:p text:style-name="P1"/>
          </table:table-cell>
          <table:table-cell table:style-name="Tabuľka15.A1" office:value-type="string">
            <text:p text:style-name="P1"/>
          </table:table-cell>
          <table:table-cell table:style-name="Tabuľka15.A1" office:value-type="string">
            <text:p text:style-name="P1"/>
          </table:table-cell>
        </table:table-row>
        <text:soft-page-break/>
        <table:table-row>
          <table:table-cell table:style-name="Tabuľka15.A1" office:value-type="string">
            <text:p text:style-name="P1"/>
          </table:table-cell>
          <table:table-cell table:style-name="Tabuľka15.A1" office:value-type="string">
            <text:p text:style-name="P1"/>
          </table:table-cell>
          <table:table-cell table:style-name="Tabuľka15.A1" office:value-type="string">
            <text:p text:style-name="P1"/>
          </table:table-cell>
        </table:table-row>
        <table:table-row>
          <table:table-cell table:style-name="Tabuľka15.A1" office:value-type="string">
            <text:p text:style-name="P1"/>
          </table:table-cell>
          <table:table-cell table:style-name="Tabuľka15.A1" office:value-type="string">
            <text:p text:style-name="P1"/>
          </table:table-cell>
          <table:table-cell table:style-name="Tabuľka15.A1" office:value-type="string">
            <text:p text:style-name="P1"/>
          </table:table-cell>
        </table:table-row>
      </table:table>
      <text:p text:style-name="P1"/>
      <text:p text:style-name="P37">f)<text:tab/>Opravná položka k nadobudnutému majetku</text:p>
      <text:p text:style-name="P10"/>
      <table:table table:name="Tabuľka16" table:style-name="Tabuľka16">
        <table:table-column table:style-name="Tabuľka16.A"/>
        <table:table-column table:style-name="Tabuľka16.B" table:number-columns-repeated="2"/>
        <table:table-row>
          <table:table-cell table:style-name="Tabuľka16.A1" office:value-type="string">
            <text:p text:style-name="P13">Zložka majetku</text:p>
          </table:table-cell>
          <table:table-cell table:style-name="Tabuľka16.A1" office:value-type="string">
            <text:p text:style-name="P13">Hodnota</text:p>
          </table:table-cell>
          <table:table-cell table:style-name="Tabuľka16.A1" office:value-type="string">
            <text:p text:style-name="P13">Výška poistenia</text:p>
          </table:table-cell>
        </table:table-row>
        <table:table-row>
          <table:table-cell table:style-name="Tabuľka16.A1" office:value-type="string">
            <text:p text:style-name="P1"/>
          </table:table-cell>
          <table:table-cell table:style-name="Tabuľka16.A1" office:value-type="string">
            <text:p text:style-name="P1"/>
          </table:table-cell>
          <table:table-cell table:style-name="Tabuľka16.A1" office:value-type="string">
            <text:p text:style-name="P1"/>
          </table:table-cell>
        </table:table-row>
        <table:table-row>
          <table:table-cell table:style-name="Tabuľka16.A1" office:value-type="string">
            <text:p text:style-name="P1"/>
          </table:table-cell>
          <table:table-cell table:style-name="Tabuľka16.A1" office:value-type="string">
            <text:p text:style-name="P1"/>
          </table:table-cell>
          <table:table-cell table:style-name="Tabuľka16.A1" office:value-type="string">
            <text:p text:style-name="P1"/>
          </table:table-cell>
        </table:table-row>
        <table:table-row>
          <table:table-cell table:style-name="Tabuľka16.A1" office:value-type="string">
            <text:p text:style-name="P1"/>
          </table:table-cell>
          <table:table-cell table:style-name="Tabuľka16.A1" office:value-type="string">
            <text:p text:style-name="P1"/>
          </table:table-cell>
          <table:table-cell table:style-name="Tabuľka16.A1" office:value-type="string">
            <text:p text:style-name="P1"/>
          </table:table-cell>
        </table:table-row>
      </table:table>
      <text:p text:style-name="P1"/>
      <text:p text:style-name="P9"><text:span text:style-name="T17">g)<text:tab/>Výskumná a vývojová </text:span><text:span text:style-name="T18">č</text:span><text:span text:style-name="T17">innos</text:span><text:span text:style-name="T18">ť</text:span><text:span text:style-name="T17"> </text:span><text:span text:style-name="T18">úč</text:span><text:span text:style-name="T17">tovnej jednotky </text:span></text:p>
      <text:p text:style-name="P10"/>
      <table:table table:name="Tabuľka17" table:style-name="Tabuľka17">
        <table:table-column table:style-name="Tabuľka17.A"/>
        <table:table-column table:style-name="Tabuľka17.B"/>
        <table:table-column table:style-name="Tabuľka17.C"/>
        <table:table-row>
          <table:table-cell table:style-name="Tabuľka17.A1" office:value-type="string">
            <text:p text:style-name="P13">Položka</text:p>
          </table:table-cell>
          <table:table-cell table:style-name="Tabuľka17.A1" office:value-type="string">
            <text:p text:style-name="P13">Hodnota</text:p>
          </table:table-cell>
          <table:table-cell table:style-name="Tabuľka17.A1" office:value-type="string">
            <text:p text:style-name="P13">Poznámka</text:p>
          </table:table-cell>
        </table:table-row>
        <table:table-row>
          <table:table-cell table:style-name="Tabuľka17.A1" office:value-type="string">
            <text:p text:style-name="P11">Náklady výskum a vývoj v bežnom období</text:p>
          </table:table-cell>
          <table:table-cell table:style-name="Tabuľka17.A1" office:value-type="string">
            <text:p text:style-name="P1"/>
          </table:table-cell>
          <table:table-cell table:style-name="Tabuľka17.A1" office:value-type="string">
            <text:p text:style-name="P1"/>
          </table:table-cell>
        </table:table-row>
        <table:table-row>
          <table:table-cell table:style-name="Tabuľka17.A1" office:value-type="string">
            <text:p text:style-name="P11">Náklady na výskum</text:p>
          </table:table-cell>
          <table:table-cell table:style-name="Tabuľka17.A1" office:value-type="string">
            <text:p text:style-name="P1"/>
          </table:table-cell>
          <table:table-cell table:style-name="Tabuľka17.A1" office:value-type="string">
            <text:p text:style-name="P1"/>
          </table:table-cell>
        </table:table-row>
        <table:table-row>
          <table:table-cell table:style-name="Tabuľka17.A1" office:value-type="string">
            <text:p text:style-name="P11">Neaktivované náklady na vývoj</text:p>
          </table:table-cell>
          <table:table-cell table:style-name="Tabuľka17.A1" office:value-type="string">
            <text:p text:style-name="P1"/>
          </table:table-cell>
          <table:table-cell table:style-name="Tabuľka17.A1" office:value-type="string">
            <text:p text:style-name="P1"/>
          </table:table-cell>
        </table:table-row>
        <table:table-row>
          <table:table-cell table:style-name="Tabuľka17.A1" office:value-type="string">
            <text:p text:style-name="P11">Aktivované náklady na vývoj</text:p>
          </table:table-cell>
          <table:table-cell table:style-name="Tabuľka17.A1" office:value-type="string">
            <text:p text:style-name="P1"/>
          </table:table-cell>
          <table:table-cell table:style-name="Tabuľka17.A1" office:value-type="string">
            <text:p text:style-name="P1"/>
          </table:table-cell>
        </table:table-row>
      </table:table>
      <text:p text:style-name="P1"/>
      <text:p text:style-name="P9"><text:span text:style-name="T17">h)<text:tab/>Dlhodobý finan</text:span><text:span text:style-name="T18">č</text:span><text:span text:style-name="T17">n</text:span><text:span text:style-name="T18">ý</text:span><text:span text:style-name="T17"> majetok</text:span></text:p>
      <text:p text:style-name="P6"><text:span text:style-name="T7">Štruktúra dlhodobého finan</text:span><text:span text:style-name="T19">č</text:span><text:span text:style-name="T7">n</text:span><text:span text:style-name="T19">é</text:span><text:span text:style-name="T7">ho majetku</text:span></text:p>
      <table:table table:name="Tabuľka18" table:style-name="Tabuľka18">
        <table:table-column table:style-name="Tabuľka18.A"/>
        <table:table-column table:style-name="Tabuľka18.B" table:number-columns-repeated="2"/>
        <table:table-column table:style-name="Tabuľka18.D"/>
        <table:table-column table:style-name="Tabuľka18.B"/>
        <table:table-column table:style-name="Tabuľka18.D"/>
        <table:table-column table:style-name="Tabuľka18.G" table:number-columns-repeated="5"/>
        <table:table-column table:style-name="Tabuľka18.L" table:number-columns-repeated="2"/>
        <table:table-row table:style-name="Tabuľka18.1">
          <table:table-cell table:style-name="Tabuľka18.A1" office:value-type="string">
            <text:p text:style-name="P13">Druh majetku</text:p>
          </table:table-cell>
          <table:table-cell table:style-name="Tabuľka18.A1" table:number-columns-spanned="5" office:value-type="string">
            <text:p text:style-name="P3"><text:span text:style-name="T21">Obstarávacia cena (v celých </text:span><text:span text:style-name="T25">€</text:span><text:span text:style-name="T21">)</text:span></text:p>
          </table:table-cell>
          <table:covered-table-cell/>
          <table:covered-table-cell/>
          <table:covered-table-cell/>
          <table:covered-table-cell/>
          <table:table-cell table:style-name="Tabuľka18.A1" table:number-columns-spanned="5" office:value-type="string">
            <text:p text:style-name="P3"><text:span text:style-name="T21">Opravné položky (v celých </text:span><text:span text:style-name="T25">€</text:span><text:span text:style-name="T21">)</text:span></text:p>
          </table:table-cell>
          <table:covered-table-cell/>
          <table:covered-table-cell/>
          <table:covered-table-cell/>
          <table:covered-table-cell/>
          <table:table-cell table:style-name="Tabuľka18.A1" table:number-columns-spanned="2" office:value-type="string">
            <text:p text:style-name="P3"><text:span text:style-name="T21">Zostatková cena (v celých </text:span><text:span text:style-name="T25">€</text:span><text:span text:style-name="T21">)</text:span></text:p>
          </table:table-cell>
          <table:covered-table-cell/>
        </table:table-row>
        <table:table-row table:style-name="Tabuľka18.2"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1">PS</text:p>
          </table:table-cell>
          <table:table-cell table:style-name="Tabuľka18.A1" office:value-type="string">
            <text:p text:style-name="P42">Prírastok</text:p>
          </table:table-cell>
          <table:table-cell table:style-name="Tabuľka18.A1" office:value-type="string">
            <text:p text:style-name="P11">Úbytok</text:p>
          </table:table-cell>
          <table:table-cell table:style-name="Tabuľka18.A1" office:value-type="string">
            <text:p text:style-name="P11">Presun</text:p>
          </table:table-cell>
          <table:table-cell table:style-name="Tabuľka18.A1" office:value-type="string">
            <text:p text:style-name="P11">KS</text:p>
          </table:table-cell>
          <table:table-cell table:style-name="Tabuľka18.A1" office:value-type="string">
            <text:p text:style-name="P11">PS</text:p>
          </table:table-cell>
          <table:table-cell table:style-name="Tabuľka18.A1" office:value-type="string">
            <text:p text:style-name="P43">Prírastok</text:p>
          </table:table-cell>
          <table:table-cell table:style-name="Tabuľka18.A1" office:value-type="string">
            <text:p text:style-name="P11">Úbytok</text:p>
          </table:table-cell>
          <table:table-cell table:style-name="Tabuľka18.A1" office:value-type="string">
            <text:p text:style-name="P11">Presun</text:p>
          </table:table-cell>
          <table:table-cell table:style-name="Tabuľka18.A1" office:value-type="string">
            <text:p text:style-name="P11">KS</text:p>
          </table:table-cell>
          <table:table-cell table:style-name="Tabuľka18.A1" office:value-type="string">
            <text:p text:style-name="P11">PS</text:p>
          </table:table-cell>
          <table:table-cell table:style-name="Tabuľka18.A1" office:value-type="string">
            <text:p text:style-name="P11">KS</text:p>
          </table:table-cell>
        </table:table-row>
        <table:table-row>
          <table:table-cell table:style-name="Tabuľka18.A1" office:value-type="string">
            <text:p text:style-name="P11">Podielové cenné papiere v ovládanej osobe</text:p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</table:table-row>
        <table:table-row>
          <table:table-cell table:style-name="Tabuľka18.A1" office:value-type="string">
            <text:p text:style-name="P6"><text:span text:style-name="T7">Podielové cenné papiere v spolo</text:span><text:span text:style-name="T19">č</text:span><text:span text:style-name="T7">nosti s</text:span><text:span text:style-name="T19"> </text:span><text:span text:style-name="T7">podstatn</text:span><text:span text:style-name="T19">ý</text:span><text:span text:style-name="T7">m vplyvom</text:span></text:p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</table:table-row>
        <table:table-row>
          <table:table-cell table:style-name="Tabuľka18.A1" office:value-type="string">
            <text:p text:style-name="P11">Ostatné dlhodobé cenné papiere a podiely</text:p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</table:table-row>
        <table:table-row>
          <table:table-cell table:style-name="Tabuľka18.A1" office:value-type="string">
            <text:p text:style-name="P6"><text:span text:style-name="T7">Pôži</text:span><text:span text:style-name="T19">č</text:span><text:span text:style-name="T7">ky </text:span><text:span text:style-name="T19">úč</text:span><text:span text:style-name="T7">tovnej jednotke v</text:span><text:span text:style-name="T19"> </text:span><text:span text:style-name="T7">konsolidovanom celku</text:span></text:p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44"><text:s/></text:p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</table:table-row>
        <table:table-row>
          <table:table-cell table:style-name="Tabuľka18.A1" office:value-type="string">
            <text:p text:style-name="P6"><text:span text:style-name="T7">Ostatný dlhodobý finan</text:span><text:span text:style-name="T19">č</text:span><text:span text:style-name="T7">n</text:span><text:span text:style-name="T19">ý</text:span><text:span text:style-name="T7"> majetok</text:span></text:p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</table:table-row>
        <table:table-row>
          <table:table-cell table:style-name="Tabuľka18.A1" office:value-type="string">
            <text:p text:style-name="P6"><text:span text:style-name="T7">Pôži</text:span><text:span text:style-name="T19">č</text:span><text:span text:style-name="T7">ky s</text:span><text:span text:style-name="T19"> </text:span><text:span text:style-name="T7">dobou splatnosti najviac 1 rok</text:span></text:p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</table:table-row>
        <table:table-row>
          <table:table-cell table:style-name="Tabuľka18.A1" office:value-type="string">
            <text:p text:style-name="P6"><text:span text:style-name="T7">Obstarávaný dlhodobý finan</text:span><text:span text:style-name="T19">č</text:span><text:span text:style-name="T7">n</text:span><text:span text:style-name="T19">ý</text:span><text:span text:style-name="T7"> majetok</text:span></text:p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</table:table-row>
        <table:table-row>
          <table:table-cell table:style-name="Tabuľka18.A1" office:value-type="string">
            <text:p text:style-name="P11">Poskytnuté preddavky na dlhodobý fin. majetok</text:p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</table:table-row>
        <table:table-row>
          <table:table-cell table:style-name="Tabuľka18.A1" office:value-type="string">
            <text:p text:style-name="P6"><text:span text:style-name="T21">Dlhodobý finan</text:span><text:span text:style-name="T24">č</text:span><text:span text:style-name="T21">n</text:span><text:span text:style-name="T24">ý</text:span><text:span text:style-name="T21"> majetok celkom</text:span></text:p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  <table:table-cell table:style-name="Tabuľka18.A1" office:value-type="string">
            <text:p text:style-name="P1"/>
          </table:table-cell>
        </table:table-row>
      </table:table>
      <text:p text:style-name="P1"/>
      <text:p text:style-name="P6"><text:span text:style-name="T7">Ú</text:span><text:span text:style-name="T19">č</text:span><text:span text:style-name="T7">tovn</text:span><text:span text:style-name="T19">é</text:span><text:span text:style-name="T7"> jednotky, v</text:span><text:span text:style-name="T19"> </text:span><text:span text:style-name="T7">ktor</text:span><text:span text:style-name="T19">ý</text:span><text:span text:style-name="T7">ch </text:span><text:span text:style-name="T19">úč</text:span><text:span text:style-name="T7">tovn</text:span><text:span text:style-name="T19">á</text:span><text:span text:style-name="T7"> jednotka vykon</text:span><text:span text:style-name="T19">á</text:span><text:span text:style-name="T7">va rozhoduj</text:span><text:span text:style-name="T19">ú</text:span><text:span text:style-name="T7">ci vplyv alebo je vo vz</text:span><text:span text:style-name="T19">ť</text:span><text:span text:style-name="T7">ahu k</text:span><text:span text:style-name="T19"> </text:span><text:span text:style-name="T7">nej ovl</text:span><text:span text:style-name="T19">á</text:span><text:span text:style-name="T7">daj</text:span><text:span text:style-name="T19">ú</text:span><text:span text:style-name="T7">cou osobou</text:span></text:p>
      <table:table table:name="Tabuľka19" table:style-name="Tabuľka19">
        <table:table-column table:style-name="Tabuľka19.A"/>
        <table:table-column table:style-name="Tabuľka19.B"/>
        <table:table-column table:style-name="Tabuľka19.C"/>
        <table:table-column table:style-name="Tabuľka19.B"/>
        <table:table-column table:style-name="Tabuľka19.C"/>
        <table:table-row table:style-name="Tabuľka19.1">
          <table:table-cell table:style-name="Tabuľka19.A1" office:value-type="string">
            <text:p text:style-name="P3"><text:span text:style-name="T21">Obchodné meno a sídlo ú</text:span><text:span text:style-name="T24">č</text:span><text:span text:style-name="T21">tovnej jednotky</text:span></text:p>
          </table:table-cell>
          <table:table-cell table:style-name="Tabuľka19.A1" table:number-columns-spanned="2" office:value-type="string">
            <text:p text:style-name="P13">Výška vlastného imania</text:p>
          </table:table-cell>
          <table:covered-table-cell/>
          <table:table-cell table:style-name="Tabuľka19.A1" table:number-columns-spanned="2" office:value-type="string">
            <text:p text:style-name="P13">Výsledky hospodárenia</text:p>
          </table:table-cell>
          <table:covered-table-cell/>
        </table:table-row>
        <table:table-row table:style-name="Tabuľka19.2">
          <table:table-cell table:style-name="Tabuľka19.A1" office:value-type="string">
            <text:p text:style-name="P2"/>
          </table:table-cell>
          <table:table-cell table:style-name="Tabuľka19.A1" office:value-type="string">
            <text:p text:style-name="P13">bežné obdobie</text:p>
          </table:table-cell>
          <table:table-cell table:style-name="Tabuľka19.A1" office:value-type="string">
            <text:p text:style-name="P13">predch. obdobie</text:p>
          </table:table-cell>
          <table:table-cell table:style-name="Tabuľka19.A1" office:value-type="string">
            <text:p text:style-name="P13">bežné obdobie</text:p>
          </table:table-cell>
          <table:table-cell table:style-name="Tabuľka19.A1" office:value-type="string">
            <text:p text:style-name="P13">predch. obdobie</text:p>
          </table:table-cell>
        </table:table-row>
        <table:table-row>
          <table:table-cell table:style-name="Tabuľka19.A1" office:value-type="string">
            <text:p text:style-name="P1"/>
          </table:table-cell>
          <table:table-cell table:style-name="Tabuľka19.A1" office:value-type="string">
            <text:p text:style-name="P1"/>
          </table:table-cell>
          <table:table-cell table:style-name="Tabuľka19.A1" office:value-type="string">
            <text:p text:style-name="P1"/>
          </table:table-cell>
          <table:table-cell table:style-name="Tabuľka19.A1" office:value-type="string">
            <text:p text:style-name="P1"/>
          </table:table-cell>
          <table:table-cell table:style-name="Tabuľka19.A1" office:value-type="string">
            <text:p text:style-name="P1"/>
          </table:table-cell>
        </table:table-row>
        <table:table-row>
          <table:table-cell table:style-name="Tabuľka19.A1" office:value-type="string">
            <text:p text:style-name="P1"/>
          </table:table-cell>
          <table:table-cell table:style-name="Tabuľka19.A1" office:value-type="string">
            <text:p text:style-name="P1"/>
          </table:table-cell>
          <table:table-cell table:style-name="Tabuľka19.A1" office:value-type="string">
            <text:p text:style-name="P1"/>
          </table:table-cell>
          <table:table-cell table:style-name="Tabuľka19.A1" office:value-type="string">
            <text:p text:style-name="P1"/>
          </table:table-cell>
          <table:table-cell table:style-name="Tabuľka19.A1" office:value-type="string">
            <text:p text:style-name="P1"/>
          </table:table-cell>
        </table:table-row>
        <table:table-row>
          <table:table-cell table:style-name="Tabuľka19.A1" office:value-type="string">
            <text:p text:style-name="P1"/>
          </table:table-cell>
          <table:table-cell table:style-name="Tabuľka19.A1" office:value-type="string">
            <text:p text:style-name="P1"/>
          </table:table-cell>
          <table:table-cell table:style-name="Tabuľka19.A1" office:value-type="string">
            <text:p text:style-name="P1"/>
          </table:table-cell>
          <table:table-cell table:style-name="Tabuľka19.A1" office:value-type="string">
            <text:p text:style-name="P1"/>
          </table:table-cell>
          <table:table-cell table:style-name="Tabuľka19.A1" office:value-type="string">
            <text:p text:style-name="P1"/>
          </table:table-cell>
        </table:table-row>
      </table:table>
      <text:p text:style-name="P1"/>
      <text:p text:style-name="P9"><text:span text:style-name="T17">i)<text:tab/>Dlhodobý finan</text:span><text:span text:style-name="T18">č</text:span><text:span text:style-name="T17">n</text:span><text:span text:style-name="T18">ý</text:span><text:span text:style-name="T17"> majetok, na ktor</text:span><text:span text:style-name="T18">ý</text:span><text:span text:style-name="T17"> je zriaden</text:span><text:span text:style-name="T18">é</text:span><text:span text:style-name="T17"> z</text:span><text:span text:style-name="T18">á</text:span><text:span text:style-name="T17">lo</text:span><text:span text:style-name="T18">ž</text:span><text:span text:style-name="T17">n</text:span><text:span text:style-name="T18">é</text:span><text:span text:style-name="T17"> pr</text:span><text:span text:style-name="T18">á</text:span><text:span text:style-name="T17">vo, alebo m</text:span><text:span text:style-name="T18">á</text:span><text:span text:style-name="T17"> </text:span><text:span text:style-name="T18">úč</text:span><text:span text:style-name="T17">tovn</text:span><text:span text:style-name="T18">á</text:span><text:span text:style-name="T17"> jednotka obmedzen</text:span><text:span text:style-name="T18">é</text:span><text:span text:style-name="T17"> pr</text:span><text:span text:style-name="T18">á</text:span><text:span text:style-name="T17">vo naklada</text:span><text:span text:style-name="T18">ť</text:span><text:span text:style-name="T17"> s</text:span><text:span text:style-name="T18"> </text:span><text:span text:style-name="T17">n</text:span><text:span text:style-name="T18">í</text:span><text:span text:style-name="T17">m</text:span></text:p>
      <text:p text:style-name="P10"/>
      <text:p text:style-name="P6"><text:span text:style-name="T7">Dlhodobý finan</text:span><text:span text:style-name="T19">č</text:span><text:span text:style-name="T7">n</text:span><text:span text:style-name="T19">ý</text:span><text:span text:style-name="T7"> majetok, na ktor</text:span><text:span text:style-name="T19">ý</text:span><text:span text:style-name="T7"> je zriaden</text:span><text:span text:style-name="T19">é</text:span><text:span text:style-name="T7"> z</text:span><text:span text:style-name="T19">á</text:span><text:span text:style-name="T7">lo</text:span><text:span text:style-name="T19">ž</text:span><text:span text:style-name="T7">n</text:span><text:span text:style-name="T19">é</text:span><text:span text:style-name="T7"> pr</text:span><text:span text:style-name="T19">á</text:span><text:span text:style-name="T7">vo</text:span></text:p>
      <table:table table:name="Tabuľka20" table:style-name="Tabuľka20">
        <table:table-column table:style-name="Tabuľka20.A"/>
        <table:table-column table:style-name="Tabuľka20.B" table:number-columns-repeated="2"/>
        <table:table-row>
          <table:table-cell table:style-name="Tabuľka20.A1" office:value-type="string">
            <text:p text:style-name="P13">Zložka majetku</text:p>
          </table:table-cell>
          <table:table-cell table:style-name="Tabuľka20.A1" office:value-type="string">
            <text:p text:style-name="P13">Hodnota</text:p>
          </table:table-cell>
          <table:table-cell table:style-name="Tabuľka20.A1" office:value-type="string">
            <text:p text:style-name="P13">Poznámka</text:p>
          </table:table-cell>
        </table:table-row>
        <table:table-row>
          <table:table-cell table:style-name="Tabuľka20.A1" office:value-type="string">
            <text:p text:style-name="P1"/>
          </table:table-cell>
          <table:table-cell table:style-name="Tabuľka20.A1" office:value-type="string">
            <text:p text:style-name="P1"/>
          </table:table-cell>
          <table:table-cell table:style-name="Tabuľka20.A1" office:value-type="string">
            <text:p text:style-name="P1"/>
          </table:table-cell>
        </table:table-row>
        <table:table-row>
          <table:table-cell table:style-name="Tabuľka20.A1" office:value-type="string">
            <text:p text:style-name="P1"/>
          </table:table-cell>
          <table:table-cell table:style-name="Tabuľka20.A1" office:value-type="string">
            <text:p text:style-name="P1"/>
          </table:table-cell>
          <table:table-cell table:style-name="Tabuľka20.A1" office:value-type="string">
            <text:p text:style-name="P1"/>
          </table:table-cell>
        </table:table-row>
        <table:table-row>
          <table:table-cell table:style-name="Tabuľka20.A1" office:value-type="string">
            <text:p text:style-name="P1"/>
          </table:table-cell>
          <table:table-cell table:style-name="Tabuľka20.A1" office:value-type="string">
            <text:p text:style-name="P1"/>
          </table:table-cell>
          <table:table-cell table:style-name="Tabuľka20.A1" office:value-type="string">
            <text:p text:style-name="P1"/>
          </table:table-cell>
        </table:table-row>
      </table:table>
      <text:p text:style-name="P1"><text:soft-page-break/></text:p>
      <text:p text:style-name="P6"><text:span text:style-name="T7">Dlhodobý finan</text:span><text:span text:style-name="T19">č</text:span><text:span text:style-name="T7">n</text:span><text:span text:style-name="T19">ý</text:span><text:span text:style-name="T7"> majetok, pri <text:s/>ktorom má ú</text:span><text:span text:style-name="T19">č</text:span><text:span text:style-name="T7">tovn</text:span><text:span text:style-name="T19">á</text:span><text:span text:style-name="T7"> jednotka obmedzen</text:span><text:span text:style-name="T19">é</text:span><text:span text:style-name="T7"> pr</text:span><text:span text:style-name="T19">á</text:span><text:span text:style-name="T7">vo </text:span></text:p>
      <text:p text:style-name="P6"><text:span text:style-name="T7">naklada</text:span><text:span text:style-name="T19">ť</text:span><text:span text:style-name="T7"> s</text:span><text:span text:style-name="T19"> </text:span><text:span text:style-name="T7">n</text:span><text:span text:style-name="T19">í</text:span><text:span text:style-name="T7">m</text:span></text:p>
      <text:p text:style-name="P1"/>
      <text:p text:style-name="P1"/>
      <table:table table:name="Tabuľka21" table:style-name="Tabuľka21">
        <table:table-column table:style-name="Tabuľka21.A"/>
        <table:table-column table:style-name="Tabuľka21.B" table:number-columns-repeated="2"/>
        <table:table-row>
          <table:table-cell table:style-name="Tabuľka21.A1" office:value-type="string">
            <text:p text:style-name="P13">Zložka majetku</text:p>
          </table:table-cell>
          <table:table-cell table:style-name="Tabuľka21.A1" office:value-type="string">
            <text:p text:style-name="P13">Hodnota</text:p>
          </table:table-cell>
          <table:table-cell table:style-name="Tabuľka21.A1" office:value-type="string">
            <text:p text:style-name="P13">Poznámka</text:p>
          </table:table-cell>
        </table:table-row>
        <table:table-row>
          <table:table-cell table:style-name="Tabuľka21.A1" office:value-type="string">
            <text:p text:style-name="P1"/>
          </table:table-cell>
          <table:table-cell table:style-name="Tabuľka21.A1" office:value-type="string">
            <text:p text:style-name="P1"/>
          </table:table-cell>
          <table:table-cell table:style-name="Tabuľka21.A1" office:value-type="string">
            <text:p text:style-name="P1"/>
          </table:table-cell>
        </table:table-row>
        <table:table-row>
          <table:table-cell table:style-name="Tabuľka21.A1" office:value-type="string">
            <text:p text:style-name="P1"/>
          </table:table-cell>
          <table:table-cell table:style-name="Tabuľka21.A1" office:value-type="string">
            <text:p text:style-name="P1"/>
          </table:table-cell>
          <table:table-cell table:style-name="Tabuľka21.A1" office:value-type="string">
            <text:p text:style-name="P1"/>
          </table:table-cell>
        </table:table-row>
        <table:table-row>
          <table:table-cell table:style-name="Tabuľka21.A1" office:value-type="string">
            <text:p text:style-name="P1"/>
          </table:table-cell>
          <table:table-cell table:style-name="Tabuľka21.A1" office:value-type="string">
            <text:p text:style-name="P1"/>
          </table:table-cell>
          <table:table-cell table:style-name="Tabuľka21.A1" office:value-type="string">
            <text:p text:style-name="P1"/>
          </table:table-cell>
        </table:table-row>
      </table:table>
      <text:p text:style-name="P1"/>
      <text:p text:style-name="P1"/>
      <text:p text:style-name="P9"><text:span text:style-name="T17">j)<text:tab/>Ocenenie dlhodobého finan</text:span><text:span text:style-name="T18">č</text:span><text:span text:style-name="T17">n</text:span><text:span text:style-name="T18">é</text:span><text:span text:style-name="T17">ho majetku</text:span></text:p>
      <text:p text:style-name="P10"/>
      <table:table table:name="Tabuľka22" table:style-name="Tabuľka22">
        <table:table-column table:style-name="Tabuľka22.A"/>
        <table:table-column table:style-name="Tabuľka22.B" table:number-columns-repeated="2"/>
        <table:table-row>
          <table:table-cell table:style-name="Tabuľka22.A1" office:value-type="string">
            <text:p text:style-name="P13">Zložka majetku</text:p>
          </table:table-cell>
          <table:table-cell table:style-name="Tabuľka22.A1" office:value-type="string">
            <text:p text:style-name="P13">Metóda ocenenia</text:p>
          </table:table-cell>
          <table:table-cell table:style-name="Tabuľka22.A1" office:value-type="string">
            <text:p text:style-name="P13">Vplyv na výsledok hospodárenia</text:p>
          </table:table-cell>
        </table:table-row>
        <table:table-row>
          <table:table-cell table:style-name="Tabuľka22.A1" office:value-type="string">
            <text:p text:style-name="P1"/>
          </table:table-cell>
          <table:table-cell table:style-name="Tabuľka22.A1" office:value-type="string">
            <text:p text:style-name="P1"/>
          </table:table-cell>
          <table:table-cell table:style-name="Tabuľka22.A1" office:value-type="string">
            <text:p text:style-name="P1"/>
          </table:table-cell>
        </table:table-row>
        <table:table-row>
          <table:table-cell table:style-name="Tabuľka22.A1" office:value-type="string">
            <text:p text:style-name="P1"/>
          </table:table-cell>
          <table:table-cell table:style-name="Tabuľka22.A1" office:value-type="string">
            <text:p text:style-name="P1"/>
          </table:table-cell>
          <table:table-cell table:style-name="Tabuľka22.A1" office:value-type="string">
            <text:p text:style-name="P1"/>
          </table:table-cell>
        </table:table-row>
        <table:table-row>
          <table:table-cell table:style-name="Tabuľka22.A1" office:value-type="string">
            <text:p text:style-name="P1"/>
          </table:table-cell>
          <table:table-cell table:style-name="Tabuľka22.A1" office:value-type="string">
            <text:p text:style-name="P1"/>
          </table:table-cell>
          <table:table-cell table:style-name="Tabuľka22.A1" office:value-type="string">
            <text:p text:style-name="P1"/>
          </table:table-cell>
        </table:table-row>
      </table:table>
      <text:p text:style-name="P11"><text:s/></text:p>
      <text:p text:style-name="P37">k)<text:tab/>Opravné položky k zásobám</text:p>
      <text:p text:style-name="P1"/>
      <table:table table:name="Tabuľka23" table:style-name="Tabuľka23">
        <table:table-column table:style-name="Tabuľka23.A"/>
        <table:table-column table:style-name="Tabuľka23.B"/>
        <table:table-column table:style-name="Tabuľka23.C"/>
        <table:table-column table:style-name="Tabuľka23.B"/>
        <table:table-column table:style-name="Tabuľka23.C"/>
        <table:table-column table:style-name="Tabuľka23.F"/>
        <table:table-column table:style-name="Tabuľka23.G"/>
        <table:table-row table:style-name="Tabuľka23.1">
          <table:table-cell table:style-name="Tabuľka23.A1" office:value-type="string">
            <text:p text:style-name="P2"/>
            <text:p text:style-name="P2"/>
            <text:p text:style-name="P13">Druh zásoby</text:p>
          </table:table-cell>
          <table:table-cell table:style-name="Tabuľka23.A1" table:number-columns-spanned="5" office:value-type="string">
            <text:p text:style-name="P3"><text:span text:style-name="T21">Opravné položky (v celých </text:span><text:span text:style-name="T25">€</text:span><text:span text:style-name="T21">)</text:span></text:p>
          </table:table-cell>
          <table:covered-table-cell/>
          <table:covered-table-cell/>
          <table:covered-table-cell/>
          <table:covered-table-cell/>
          <table:table-cell table:style-name="Tabuľka23.A1" office:value-type="string">
            <text:p text:style-name="P13">Poznámka</text:p>
          </table:table-cell>
        </table:table-row>
        <table:table-row table:style-name="Tabuľka23.2">
          <table:table-cell table:style-name="Tabuľka23.A1" office:value-type="string">
            <text:p text:style-name="P2"/>
          </table:table-cell>
          <table:table-cell table:style-name="Tabuľka23.A1" office:value-type="string">
            <text:p text:style-name="P13">PS</text:p>
          </table:table-cell>
          <table:table-cell table:style-name="Tabuľka23.A1" office:value-type="string">
            <text:p text:style-name="P45">Tvorba</text:p>
          </table:table-cell>
          <table:table-cell table:style-name="Tabuľka23.A1" office:value-type="string">
            <text:p text:style-name="P13">Zníženie</text:p>
          </table:table-cell>
          <table:table-cell table:style-name="Tabuľka23.A1" office:value-type="string">
            <text:p text:style-name="P13">Zrušenie</text:p>
          </table:table-cell>
          <table:table-cell table:style-name="Tabuľka23.A1" office:value-type="string">
            <text:p text:style-name="P13">KS</text:p>
          </table:table-cell>
          <table:table-cell table:style-name="Tabuľka23.A1" office:value-type="string">
            <text:p text:style-name="P2"/>
          </table:table-cell>
        </table:table-row>
        <table:table-row table:style-name="Tabuľka23.3">
          <table:table-cell table:style-name="Tabuľka23.A1" office:value-type="string">
            <text:p text:style-name="P11">Materiál</text:p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</table:table-row>
        <table:table-row table:style-name="Tabuľka23.3">
          <table:table-cell table:style-name="Tabuľka23.A1" office:value-type="string">
            <text:p text:style-name="P6"><text:span text:style-name="T7">Nedokon</text:span><text:span text:style-name="T19">č</text:span><text:span text:style-name="T7">en</text:span><text:span text:style-name="T19">á</text:span><text:span text:style-name="T7"> v</text:span><text:span text:style-name="T19">ý</text:span><text:span text:style-name="T7">roba a</text:span><text:span text:style-name="T19"> </text:span><text:span text:style-name="T7">polotovary</text:span></text:p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</table:table-row>
        <table:table-row table:style-name="Tabuľka23.3">
          <table:table-cell table:style-name="Tabuľka23.A1" office:value-type="string">
            <text:p text:style-name="P6"><text:span text:style-name="T7">Zákazková výroba s predpokladanou dobou ukon</text:span><text:span text:style-name="T19">č</text:span><text:span text:style-name="T7">enia dlh</text:span><text:span text:style-name="T19">š</text:span><text:span text:style-name="T7">ou ako 1 rok</text:span></text:p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</table:table-row>
        <table:table-row table:style-name="Tabuľka23.3">
          <table:table-cell table:style-name="Tabuľka23.A1" office:value-type="string">
            <text:p text:style-name="P11">Výrobky</text:p>
          </table:table-cell>
          <table:table-cell table:style-name="Tabuľka23.A1" office:value-type="string">
            <text:p text:style-name="P44"><text:s/></text:p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</table:table-row>
        <table:table-row table:style-name="Tabuľka23.3">
          <table:table-cell table:style-name="Tabuľka23.A1" office:value-type="string">
            <text:p text:style-name="P11">Zvieratá</text:p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</table:table-row>
        <table:table-row table:style-name="Tabuľka23.3">
          <table:table-cell table:style-name="Tabuľka23.A1" office:value-type="string">
            <text:p text:style-name="P11">Tovar</text:p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</table:table-row>
        <table:table-row table:style-name="Tabuľka23.3">
          <table:table-cell table:style-name="Tabuľka23.A1" office:value-type="string">
            <text:p text:style-name="P11">Poskytnuté preddavky na zásoby</text:p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</table:table-row>
        <table:table-row table:style-name="Tabuľka23.3">
          <table:table-cell table:style-name="Tabuľka23.A1" office:value-type="string">
            <text:p text:style-name="P32">Zásoby celkom</text:p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  <table:table-cell table:style-name="Tabuľka23.A1" office:value-type="string">
            <text:p text:style-name="P1"/>
          </table:table-cell>
        </table:table-row>
      </table:table>
      <text:p text:style-name="P1"/>
      <text:p text:style-name="P9"><text:span text:style-name="T17">l)<text:tab/> Zásoby, na ktoré je zriadené záložné právo, alebo má ú</text:span><text:span text:style-name="T18">č</text:span><text:span text:style-name="T17">tovn</text:span><text:span text:style-name="T18">á</text:span><text:span text:style-name="T17"> jednotka obmedzen</text:span><text:span text:style-name="T18">é</text:span><text:span text:style-name="T17"> pr</text:span><text:span text:style-name="T18">á</text:span><text:span text:style-name="T17">vo naklada</text:span><text:span text:style-name="T18">ť</text:span><text:span text:style-name="T17"> s</text:span><text:span text:style-name="T18"> </text:span><text:span text:style-name="T17">nim</text:span></text:p>
      <text:p text:style-name="P10"/>
      <text:p text:style-name="P11">Zásoby, na ktoré je zriadené záložné právo</text:p>
      <table:table table:name="Tabuľka24" table:style-name="Tabuľka24">
        <table:table-column table:style-name="Tabuľka24.A"/>
        <table:table-column table:style-name="Tabuľka24.B" table:number-columns-repeated="2"/>
        <table:table-row>
          <table:table-cell table:style-name="Tabuľka24.A1" office:value-type="string">
            <text:p text:style-name="P13">Zásoba</text:p>
          </table:table-cell>
          <table:table-cell table:style-name="Tabuľka24.A1" office:value-type="string">
            <text:p text:style-name="P13">Hodnota</text:p>
          </table:table-cell>
          <table:table-cell table:style-name="Tabuľka24.A1" office:value-type="string">
            <text:p text:style-name="P13">Poznámka</text:p>
          </table:table-cell>
        </table:table-row>
        <table:table-row>
          <table:table-cell table:style-name="Tabuľka24.A1" office:value-type="string">
            <text:p text:style-name="P1"/>
          </table:table-cell>
          <table:table-cell table:style-name="Tabuľka24.A1" office:value-type="string">
            <text:p text:style-name="P1"/>
          </table:table-cell>
          <table:table-cell table:style-name="Tabuľka24.A1" office:value-type="string">
            <text:p text:style-name="P1"/>
          </table:table-cell>
        </table:table-row>
        <table:table-row>
          <table:table-cell table:style-name="Tabuľka24.A1" office:value-type="string">
            <text:p text:style-name="P1"/>
          </table:table-cell>
          <table:table-cell table:style-name="Tabuľka24.A1" office:value-type="string">
            <text:p text:style-name="P1"/>
          </table:table-cell>
          <table:table-cell table:style-name="Tabuľka24.A1" office:value-type="string">
            <text:p text:style-name="P1"/>
          </table:table-cell>
        </table:table-row>
        <table:table-row>
          <table:table-cell table:style-name="Tabuľka24.A1" office:value-type="string">
            <text:p text:style-name="P1"/>
          </table:table-cell>
          <table:table-cell table:style-name="Tabuľka24.A1" office:value-type="string">
            <text:p text:style-name="P1"/>
          </table:table-cell>
          <table:table-cell table:style-name="Tabuľka24.A1" office:value-type="string">
            <text:p text:style-name="P1"/>
          </table:table-cell>
        </table:table-row>
      </table:table>
      <text:p text:style-name="P1"/>
      <text:p text:style-name="P6"><text:span text:style-name="T7">Zásoby, pri <text:s/>ktorých má ú</text:span><text:span text:style-name="T19">č</text:span><text:span text:style-name="T7">tovn</text:span><text:span text:style-name="T19">á</text:span><text:span text:style-name="T7"> jednotka obmedzen</text:span><text:span text:style-name="T19">é</text:span><text:span text:style-name="T7"> pr</text:span><text:span text:style-name="T19">á</text:span><text:span text:style-name="T7">vo naklada</text:span><text:span text:style-name="T19">ť</text:span><text:span text:style-name="T7"> s</text:span><text:span text:style-name="T19"> </text:span><text:span text:style-name="T7">nimi</text:span></text:p>
      <table:table table:name="Tabuľka25" table:style-name="Tabuľka25">
        <table:table-column table:style-name="Tabuľka25.A"/>
        <table:table-column table:style-name="Tabuľka25.B" table:number-columns-repeated="2"/>
        <table:table-row>
          <table:table-cell table:style-name="Tabuľka25.A1" office:value-type="string">
            <text:p text:style-name="P13">Zásoba</text:p>
          </table:table-cell>
          <table:table-cell table:style-name="Tabuľka25.A1" office:value-type="string">
            <text:p text:style-name="P13">Hodnota</text:p>
          </table:table-cell>
          <table:table-cell table:style-name="Tabuľka25.A1" office:value-type="string">
            <text:p text:style-name="P13">Poznámka</text:p>
          </table:table-cell>
        </table:table-row>
        <table:table-row>
          <table:table-cell table:style-name="Tabuľka25.A1" office:value-type="string">
            <text:p text:style-name="P1"/>
          </table:table-cell>
          <table:table-cell table:style-name="Tabuľka25.A1" office:value-type="string">
            <text:p text:style-name="P1"/>
          </table:table-cell>
          <table:table-cell table:style-name="Tabuľka25.A1" office:value-type="string">
            <text:p text:style-name="P1"/>
          </table:table-cell>
        </table:table-row>
        <table:table-row>
          <table:table-cell table:style-name="Tabuľka25.A1" office:value-type="string">
            <text:p text:style-name="P1"/>
          </table:table-cell>
          <table:table-cell table:style-name="Tabuľka25.A1" office:value-type="string">
            <text:p text:style-name="P1"/>
          </table:table-cell>
          <table:table-cell table:style-name="Tabuľka25.A1" office:value-type="string">
            <text:p text:style-name="P1"/>
          </table:table-cell>
        </table:table-row>
        <table:table-row>
          <table:table-cell table:style-name="Tabuľka25.A1" office:value-type="string">
            <text:p text:style-name="P1"/>
          </table:table-cell>
          <table:table-cell table:style-name="Tabuľka25.A1" office:value-type="string">
            <text:p text:style-name="P1"/>
          </table:table-cell>
          <table:table-cell table:style-name="Tabuľka25.A1" office:value-type="string">
            <text:p text:style-name="P1"/>
          </table:table-cell>
        </table:table-row>
      </table:table>
      <text:p text:style-name="P1"/>
      <text:p text:style-name="P37">m)<text:tab/>Zákazková výroba</text:p>
      <text:p text:style-name="P10"/>
      <table:table table:name="Tabuľka26" table:style-name="Tabuľka26">
        <table:table-column table:style-name="Tabuľka26.A" table:number-columns-repeated="2"/>
        <text:soft-page-break/>
        <table:table-row>
          <table:table-cell table:style-name="Tabuľka26.A1" office:value-type="string">
            <text:p text:style-name="P13">Zákazková výroba <text:s/>- všeobecné údaje</text:p>
          </table:table-cell>
          <table:table-cell table:style-name="Tabuľka26.A1" office:value-type="string">
            <text:p text:style-name="P2"/>
          </table:table-cell>
        </table:table-row>
        <table:table-row>
          <table:table-cell table:style-name="Tabuľka26.A1" office:value-type="string">
            <text:p text:style-name="P6"><text:span text:style-name="T7">Hodnota tej </text:span><text:span text:style-name="T19">č</text:span><text:span text:style-name="T7">asti celkov</text:span><text:span text:style-name="T19">ý</text:span><text:span text:style-name="T7">ch v</text:span><text:span text:style-name="T19">ý</text:span><text:span text:style-name="T7">nosov zo z</text:span><text:span text:style-name="T19">á</text:span><text:span text:style-name="T7">kazkovej v</text:span><text:span text:style-name="T19">ý</text:span><text:span text:style-name="T7">roby, ktor</text:span><text:span text:style-name="T19">á</text:span><text:span text:style-name="T7"> bola v</text:span><text:span text:style-name="T19"> </text:span><text:span text:style-name="T7">be</text:span><text:span text:style-name="T19">ž</text:span><text:span text:style-name="T7">nom obdob</text:span><text:span text:style-name="T19">í</text:span><text:span text:style-name="T7"> vyk</text:span><text:span text:style-name="T19">á</text:span><text:span text:style-name="T7">zan</text:span><text:span text:style-name="T19">á</text:span><text:span text:style-name="T7"> vo v</text:span><text:span text:style-name="T19">ý</text:span><text:span text:style-name="T7">nosoch</text:span></text:p>
          </table:table-cell>
          <table:table-cell table:style-name="Tabuľka26.A1" office:value-type="string">
            <text:p text:style-name="P1"/>
          </table:table-cell>
        </table:table-row>
        <table:table-row>
          <table:table-cell table:style-name="Tabuľka26.A1" office:value-type="string">
            <text:p text:style-name="P6"><text:span text:style-name="T7">Metóda ur</text:span><text:span text:style-name="T19">č</text:span><text:span text:style-name="T7">enia v</text:span><text:span text:style-name="T19">ý</text:span><text:span text:style-name="T7">nosov zo z</text:span><text:span text:style-name="T19">á</text:span><text:span text:style-name="T7">kazkovej v</text:span><text:span text:style-name="T19">ý</text:span><text:span text:style-name="T7">roby vyk</text:span><text:span text:style-name="T19">á</text:span><text:span text:style-name="T7">zan</text:span><text:span text:style-name="T19">ý</text:span><text:span text:style-name="T7">ch v</text:span><text:span text:style-name="T19"> </text:span><text:span text:style-name="T7">be</text:span><text:span text:style-name="T19">ž</text:span><text:span text:style-name="T7">nom </text:span><text:span text:style-name="T19">úč</text:span><text:span text:style-name="T7">tovnom obdob</text:span><text:span text:style-name="T19">í</text:span></text:p>
          </table:table-cell>
          <table:table-cell table:style-name="Tabuľka26.A1" office:value-type="string">
            <text:p text:style-name="P1"/>
          </table:table-cell>
        </table:table-row>
        <table:table-row>
          <table:table-cell table:style-name="Tabuľka26.A1" office:value-type="string">
            <text:p text:style-name="P6"><text:span text:style-name="T7">Metóda ur</text:span><text:span text:style-name="T19">č</text:span><text:span text:style-name="T7">enia stup</text:span><text:span text:style-name="T19">ň</text:span><text:span text:style-name="T7">a dokon</text:span><text:span text:style-name="T19">č</text:span><text:span text:style-name="T7">enia z</text:span><text:span text:style-name="T19">á</text:span><text:span text:style-name="T7">kazkovej v</text:span><text:span text:style-name="T19">ý</text:span><text:span text:style-name="T7">roby</text:span></text:p>
          </table:table-cell>
          <table:table-cell table:style-name="Tabuľka26.A1" office:value-type="string">
            <text:p text:style-name="P1"/>
          </table:table-cell>
        </table:table-row>
      </table:table>
      <text:p text:style-name="P1"/>
      <text:p text:style-name="P1"/>
      <text:p text:style-name="P1"/>
      <text:p text:style-name="P1"/>
      <table:table table:name="Tabuľka27" table:style-name="Tabuľka27">
        <table:table-column table:style-name="Tabuľka27.A"/>
        <table:table-column table:style-name="Tabuľka27.B" table:number-columns-repeated="2"/>
        <table:table-column table:style-name="Tabuľka27.D"/>
        <table:table-column table:style-name="Tabuľka27.B"/>
        <table:table-column table:style-name="Tabuľka27.D"/>
        <table:table-row table:style-name="Tabuľka27.1">
          <table:table-cell table:style-name="Tabuľka27.A1" office:value-type="string">
            <text:p text:style-name="P3"><text:span text:style-name="T21">Zákazková výroba , ktorá nebola ukon</text:span><text:span text:style-name="T24">č</text:span><text:span text:style-name="T21">en</text:span><text:span text:style-name="T24">á</text:span><text:span text:style-name="T21"> ku d</text:span><text:span text:style-name="T24">ň</text:span><text:span text:style-name="T21">u zostavenia </text:span><text:span text:style-name="T24">úč</text:span><text:span text:style-name="T21">tovnej z</text:span><text:span text:style-name="T24">á</text:span><text:span text:style-name="T21">vierky</text:span></text:p>
          </table:table-cell>
          <table:table-cell table:style-name="Tabuľka27.A1" office:value-type="string">
            <text:p text:style-name="P13">Vynaložené náklady</text:p>
          </table:table-cell>
          <table:table-cell table:style-name="Tabuľka27.A1" office:value-type="string">
            <text:p text:style-name="P13">Zisk/Strata</text:p>
          </table:table-cell>
          <table:table-cell table:style-name="Tabuľka27.A1" office:value-type="string">
            <text:p text:style-name="P13">Prijaté preddavky</text:p>
          </table:table-cell>
          <table:table-cell table:style-name="Tabuľka27.A1" office:value-type="string">
            <text:p text:style-name="P13">Zadržané platby</text:p>
          </table:table-cell>
          <table:table-cell table:style-name="Tabuľka27.A1" office:value-type="string">
            <text:p text:style-name="P13">Saldo zákazkovej výroby</text:p>
          </table:table-cell>
        </table:table-row>
        <table:table-row table:style-name="Tabuľka27.2">
          <table:table-cell table:style-name="Tabuľka27.A1" office:value-type="string">
            <text:p text:style-name="P1"/>
          </table:table-cell>
          <table:table-cell table:style-name="Tabuľka27.A1" office:value-type="string">
            <text:p text:style-name="P1"/>
          </table:table-cell>
          <table:table-cell table:style-name="Tabuľka27.A1" office:value-type="string">
            <text:p text:style-name="P1"/>
          </table:table-cell>
          <table:table-cell table:style-name="Tabuľka27.A1" office:value-type="string">
            <text:p text:style-name="P1"/>
          </table:table-cell>
          <table:table-cell table:style-name="Tabuľka27.A1" office:value-type="string">
            <text:p text:style-name="P1"/>
          </table:table-cell>
          <table:table-cell table:style-name="Tabuľka27.A1" office:value-type="string">
            <text:p text:style-name="P1"/>
          </table:table-cell>
        </table:table-row>
        <table:table-row>
          <table:table-cell table:style-name="Tabuľka27.A1" office:value-type="string">
            <text:p text:style-name="P1"/>
          </table:table-cell>
          <table:table-cell table:style-name="Tabuľka27.A1" office:value-type="string">
            <text:p text:style-name="P1"/>
          </table:table-cell>
          <table:table-cell table:style-name="Tabuľka27.A1" office:value-type="string">
            <text:p text:style-name="P1"/>
          </table:table-cell>
          <table:table-cell table:style-name="Tabuľka27.A1" office:value-type="string">
            <text:p text:style-name="P1"/>
          </table:table-cell>
          <table:table-cell table:style-name="Tabuľka27.A1" office:value-type="string">
            <text:p text:style-name="P1"/>
          </table:table-cell>
          <table:table-cell table:style-name="Tabuľka27.A1" office:value-type="string">
            <text:p text:style-name="P1"/>
          </table:table-cell>
        </table:table-row>
        <table:table-row>
          <table:table-cell table:style-name="Tabuľka27.A1" office:value-type="string">
            <text:p text:style-name="P1"/>
          </table:table-cell>
          <table:table-cell table:style-name="Tabuľka27.A1" office:value-type="string">
            <text:p text:style-name="P1"/>
          </table:table-cell>
          <table:table-cell table:style-name="Tabuľka27.A1" office:value-type="string">
            <text:p text:style-name="P1"/>
          </table:table-cell>
          <table:table-cell table:style-name="Tabuľka27.A1" office:value-type="string">
            <text:p text:style-name="P1"/>
          </table:table-cell>
          <table:table-cell table:style-name="Tabuľka27.A1" office:value-type="string">
            <text:p text:style-name="P1"/>
          </table:table-cell>
          <table:table-cell table:style-name="Tabuľka27.A1" office:value-type="string">
            <text:p text:style-name="P1"/>
          </table:table-cell>
        </table:table-row>
        <table:table-row>
          <table:table-cell table:style-name="Tabuľka27.A1" office:value-type="string">
            <text:p text:style-name="P1"/>
          </table:table-cell>
          <table:table-cell table:style-name="Tabuľka27.A1" office:value-type="string">
            <text:p text:style-name="P1"/>
          </table:table-cell>
          <table:table-cell table:style-name="Tabuľka27.A1" office:value-type="string">
            <text:p text:style-name="P1"/>
          </table:table-cell>
          <table:table-cell table:style-name="Tabuľka27.A1" office:value-type="string">
            <text:p text:style-name="P1"/>
          </table:table-cell>
          <table:table-cell table:style-name="Tabuľka27.A1" office:value-type="string">
            <text:p text:style-name="P1"/>
          </table:table-cell>
          <table:table-cell table:style-name="Tabuľka27.A1" office:value-type="string">
            <text:p text:style-name="P1"/>
          </table:table-cell>
        </table:table-row>
      </table:table>
      <text:p text:style-name="P1"/>
      <text:p text:style-name="P9"><text:span text:style-name="T17">n)<text:tab/>Poh</text:span><text:span text:style-name="T18">ľ</text:span><text:span text:style-name="T17">ad</text:span><text:span text:style-name="T18">á</text:span><text:span text:style-name="T17">vky</text:span></text:p>
      <text:p text:style-name="P6"><text:span text:style-name="T19">č</text:span><text:span text:style-name="T7">lenenie poh</text:span><text:span text:style-name="T19">ľ</text:span><text:span text:style-name="T7">ad</text:span><text:span text:style-name="T19">á</text:span><text:span text:style-name="T7">vok pod</text:span><text:span text:style-name="T19">ľ</text:span><text:span text:style-name="T7">a lehoty splatnosti</text:span></text:p>
      <table:table table:name="Tabuľka28" table:style-name="Tabuľka28">
        <table:table-column table:style-name="Tabuľka28.A"/>
        <table:table-column table:style-name="Tabuľka28.B" table:number-columns-repeated="2"/>
        <table:table-row>
          <table:table-cell table:style-name="Tabuľka28.A1" office:value-type="string">
            <text:p text:style-name="P3"><text:span text:style-name="T21">Poh</text:span><text:span text:style-name="T24">ľ</text:span><text:span text:style-name="T21">ad</text:span><text:span text:style-name="T24">á</text:span><text:span text:style-name="T21">vky</text:span></text:p>
          </table:table-cell>
          <table:table-cell table:style-name="Tabuľka28.A1" office:value-type="string">
            <text:p text:style-name="P13">Hodnota</text:p>
          </table:table-cell>
          <table:table-cell table:style-name="Tabuľka28.A1" office:value-type="string">
            <text:p text:style-name="P13">Poznámka</text:p>
          </table:table-cell>
        </table:table-row>
        <table:table-row>
          <table:table-cell table:style-name="Tabuľka28.A1" office:value-type="string">
            <text:p text:style-name="P11">v lehote splatnosti</text:p>
          </table:table-cell>
          <table:table-cell table:style-name="Tabuľka28.A1" office:value-type="string">
            <text:p text:style-name="P11">0</text:p>
          </table:table-cell>
          <table:table-cell table:style-name="Tabuľka28.A1" office:value-type="string">
            <text:p text:style-name="P1"/>
          </table:table-cell>
        </table:table-row>
        <table:table-row>
          <table:table-cell table:style-name="Tabuľka28.A1" office:value-type="string">
            <text:p text:style-name="P11">po lehote splatnosti</text:p>
          </table:table-cell>
          <table:table-cell table:style-name="Tabuľka28.A1" office:value-type="string">
            <text:p text:style-name="P11">1637</text:p>
          </table:table-cell>
          <table:table-cell table:style-name="Tabuľka28.A1" office:value-type="string">
            <text:p text:style-name="P1"/>
          </table:table-cell>
        </table:table-row>
        <table:table-row>
          <table:table-cell table:style-name="Tabuľka28.A1" office:value-type="string">
            <text:p text:style-name="P1"/>
          </table:table-cell>
          <table:table-cell table:style-name="Tabuľka28.A1" office:value-type="string">
            <text:p text:style-name="P1"/>
          </table:table-cell>
          <table:table-cell table:style-name="Tabuľka28.A1" office:value-type="string">
            <text:p text:style-name="P1"/>
          </table:table-cell>
        </table:table-row>
      </table:table>
      <text:p text:style-name="P1"/>
      <text:p text:style-name="P6"><text:span text:style-name="T7">Opravné položky k poh</text:span><text:span text:style-name="T19">ľ</text:span><text:span text:style-name="T7">ad</text:span><text:span text:style-name="T19">á</text:span><text:span text:style-name="T7">vkam</text:span></text:p>
      <table:table table:name="Tabuľka29" table:style-name="Tabuľka29">
        <table:table-column table:style-name="Tabuľka29.A"/>
        <table:table-column table:style-name="Tabuľka29.B"/>
        <table:table-column table:style-name="Tabuľka29.C"/>
        <table:table-column table:style-name="Tabuľka29.B"/>
        <table:table-column table:style-name="Tabuľka29.C"/>
        <table:table-column table:style-name="Tabuľka29.F"/>
        <table:table-column table:style-name="Tabuľka29.G"/>
        <table:table-row table:style-name="Tabuľka29.1">
          <table:table-cell table:style-name="Tabuľka29.A1" office:value-type="string">
            <text:p text:style-name="P2"/>
            <text:p text:style-name="P3"><text:span text:style-name="T21">Poh</text:span><text:span text:style-name="T24">ľ</text:span><text:span text:style-name="T21">ad</text:span><text:span text:style-name="T24">á</text:span><text:span text:style-name="T21">vky</text:span></text:p>
          </table:table-cell>
          <table:table-cell table:style-name="Tabuľka29.A1" table:number-columns-spanned="5" office:value-type="string">
            <text:p text:style-name="P3"><text:span text:style-name="T21">Opravné položky (v celých </text:span><text:span text:style-name="T25">€</text:span><text:span text:style-name="T21">)</text:span></text:p>
          </table:table-cell>
          <table:covered-table-cell/>
          <table:covered-table-cell/>
          <table:covered-table-cell/>
          <table:covered-table-cell/>
          <table:table-cell table:style-name="Tabuľka29.A1" office:value-type="string">
            <text:p text:style-name="P13">Poznámka</text:p>
          </table:table-cell>
        </table:table-row>
        <table:table-row table:style-name="Tabuľka29.2">
          <table:table-cell table:style-name="Tabuľka29.A1" office:value-type="string">
            <text:p text:style-name="P2"/>
          </table:table-cell>
          <table:table-cell table:style-name="Tabuľka29.A1" office:value-type="string">
            <text:p text:style-name="P3"><text:span text:style-name="T21">Po</text:span><text:span text:style-name="T24">č</text:span><text:span text:style-name="T21">. stav</text:span></text:p>
          </table:table-cell>
          <table:table-cell table:style-name="Tabuľka29.A1" office:value-type="string">
            <text:p text:style-name="P45">Tvorba</text:p>
          </table:table-cell>
          <table:table-cell table:style-name="Tabuľka29.A1" office:value-type="string">
            <text:p text:style-name="P13">Zniženie</text:p>
          </table:table-cell>
          <table:table-cell table:style-name="Tabuľka29.A1" office:value-type="string">
            <text:p text:style-name="P13">Zrušenie</text:p>
          </table:table-cell>
          <table:table-cell table:style-name="Tabuľka29.A1" office:value-type="string">
            <text:p text:style-name="P13">Kon. stav</text:p>
          </table:table-cell>
          <table:table-cell table:style-name="Tabuľka29.A1" office:value-type="string">
            <text:p text:style-name="P2"/>
          </table:table-cell>
        </table:table-row>
        <table:table-row table:style-name="Tabuľka29.3">
          <table:table-cell table:style-name="Tabuľka29.A1" office:value-type="string">
            <text:p text:style-name="P6"><text:span text:style-name="T21">Dlhodobé poh</text:span><text:span text:style-name="T24">ľ</text:span><text:span text:style-name="T21">ad</text:span><text:span text:style-name="T24">á</text:span><text:span text:style-name="T21">vky celkom</text:span></text:p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</table:table-row>
        <table:table-row table:style-name="Tabuľka29.3">
          <table:table-cell table:style-name="Tabuľka29.A1" office:value-type="string">
            <text:p text:style-name="P6"><text:span text:style-name="T7">Poh</text:span><text:span text:style-name="T19">ľ</text:span><text:span text:style-name="T7">ad</text:span><text:span text:style-name="T19">á</text:span><text:span text:style-name="T7">vky z</text:span><text:span text:style-name="T19"> </text:span><text:span text:style-name="T7">obchodn</text:span><text:span text:style-name="T19">é</text:span><text:span text:style-name="T7">ho styku</text:span></text:p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</table:table-row>
        <table:table-row table:style-name="Tabuľka29.3">
          <table:table-cell table:style-name="Tabuľka29.A1" office:value-type="string">
            <text:p text:style-name="P6"><text:span text:style-name="T7">Poh</text:span><text:span text:style-name="T19">ľ</text:span><text:span text:style-name="T7">ad</text:span><text:span text:style-name="T19">á</text:span><text:span text:style-name="T7">vky vo</text:span><text:span text:style-name="T19">č</text:span><text:span text:style-name="T7">i ovl</text:span><text:span text:style-name="T19">á</text:span><text:span text:style-name="T7">danej osobe a</text:span><text:span text:style-name="T19"> </text:span><text:span text:style-name="T7">ovl</text:span><text:span text:style-name="T19">á</text:span><text:span text:style-name="T7">daj</text:span><text:span text:style-name="T19">ú</text:span><text:span text:style-name="T7">cej osobe</text:span></text:p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</table:table-row>
        <table:table-row table:style-name="Tabuľka29.3">
          <table:table-cell table:style-name="Tabuľka29.A1" office:value-type="string">
            <text:p text:style-name="P6"><text:span text:style-name="T7">Ostatné poh</text:span><text:span text:style-name="T19">ľ</text:span><text:span text:style-name="T7">ad</text:span><text:span text:style-name="T19">á</text:span><text:span text:style-name="T7">vky v</text:span><text:span text:style-name="T19"> </text:span><text:span text:style-name="T7">r</text:span><text:span text:style-name="T19">á</text:span><text:span text:style-name="T7">mci konsolidovan</text:span><text:span text:style-name="T19">é</text:span><text:span text:style-name="T7">ho celku</text:span></text:p>
          </table:table-cell>
          <table:table-cell table:style-name="Tabuľka29.A1" office:value-type="string">
            <text:p text:style-name="P44"><text:s/></text:p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</table:table-row>
        <table:table-row table:style-name="Tabuľka29.3">
          <table:table-cell table:style-name="Tabuľka29.A1" office:value-type="string">
            <text:p text:style-name="P6"><text:span text:style-name="T7">Poh</text:span><text:span text:style-name="T19">ľ</text:span><text:span text:style-name="T7">ad</text:span><text:span text:style-name="T19">á</text:span><text:span text:style-name="T7">vky vo</text:span><text:span text:style-name="T19">č</text:span><text:span text:style-name="T7">i spolo</text:span><text:span text:style-name="T19">č</text:span><text:span text:style-name="T7">n</text:span><text:span text:style-name="T19">í</text:span><text:span text:style-name="T7">kom, </text:span><text:span text:style-name="T19">č</text:span><text:span text:style-name="T7">lenom a</text:span><text:span text:style-name="T19"> </text:span><text:span text:style-name="T7">zdru</text:span><text:span text:style-name="T19">ž</text:span><text:span text:style-name="T7">eniu</text:span></text:p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</table:table-row>
        <table:table-row table:style-name="Tabuľka29.3">
          <table:table-cell table:style-name="Tabuľka29.A1" office:value-type="string">
            <text:p text:style-name="P6"><text:span text:style-name="T7">Iné poh</text:span><text:span text:style-name="T19">ľ</text:span><text:span text:style-name="T7">ad</text:span><text:span text:style-name="T19">á</text:span><text:span text:style-name="T7">vky</text:span></text:p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</table:table-row>
        <table:table-row table:style-name="Tabuľka29.3">
          <table:table-cell table:style-name="Tabuľka29.A1" office:value-type="string">
            <text:p text:style-name="P6"><text:span text:style-name="T7">Odložená da</text:span><text:span text:style-name="T19">ň</text:span><text:span text:style-name="T7">ov</text:span><text:span text:style-name="T19">á</text:span><text:span text:style-name="T7"> poh</text:span><text:span text:style-name="T19">ľ</text:span><text:span text:style-name="T7">ad</text:span><text:span text:style-name="T19">á</text:span><text:span text:style-name="T7">vky</text:span></text:p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</table:table-row>
        <table:table-row table:style-name="Tabuľka29.3">
          <table:table-cell table:style-name="Tabuľka29.A1" office:value-type="string">
            <text:p text:style-name="P6"><text:span text:style-name="T21">Krátkodobé poh</text:span><text:span text:style-name="T24">ľ</text:span><text:span text:style-name="T21">ad</text:span><text:span text:style-name="T24">á</text:span><text:span text:style-name="T21">vky celkom</text:span></text:p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</table:table-row>
        <table:table-row table:style-name="Tabuľka29.3">
          <table:table-cell table:style-name="Tabuľka29.A1" office:value-type="string">
            <text:p text:style-name="P6"><text:span text:style-name="T7">Poh</text:span><text:span text:style-name="T19">ľ</text:span><text:span text:style-name="T7">ad</text:span><text:span text:style-name="T19">á</text:span><text:span text:style-name="T7">vky z</text:span><text:span text:style-name="T19"> </text:span><text:span text:style-name="T7">obchodn</text:span><text:span text:style-name="T19">é</text:span><text:span text:style-name="T7">ho styku</text:span></text:p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</table:table-row>
        <table:table-row table:style-name="Tabuľka29.3">
          <table:table-cell table:style-name="Tabuľka29.A1" office:value-type="string">
            <text:p text:style-name="P6"><text:span text:style-name="T7">Poh</text:span><text:span text:style-name="T19">ľ</text:span><text:span text:style-name="T7">ad</text:span><text:span text:style-name="T19">á</text:span><text:span text:style-name="T7">vky vo</text:span><text:span text:style-name="T19">č</text:span><text:span text:style-name="T7">i ovl</text:span><text:span text:style-name="T19">á</text:span><text:span text:style-name="T7">danej osobe a</text:span><text:span text:style-name="T19"> </text:span><text:span text:style-name="T7">ovl</text:span><text:span text:style-name="T19">á</text:span><text:span text:style-name="T7">daj</text:span><text:span text:style-name="T19">ú</text:span><text:span text:style-name="T7">cej osobe</text:span></text:p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</table:table-row>
        <table:table-row table:style-name="Tabuľka29.3">
          <table:table-cell table:style-name="Tabuľka29.A1" office:value-type="string">
            <text:p text:style-name="P6"><text:span text:style-name="T7">Ostatné poh</text:span><text:span text:style-name="T19">ľ</text:span><text:span text:style-name="T7">ad</text:span><text:span text:style-name="T19">á</text:span><text:span text:style-name="T7">vky v</text:span><text:span text:style-name="T19"> </text:span><text:span text:style-name="T7">r</text:span><text:span text:style-name="T19">á</text:span><text:span text:style-name="T7">mci konsolidovan</text:span><text:span text:style-name="T19">é</text:span><text:span text:style-name="T7">ho celku</text:span></text:p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</table:table-row>
        <table:table-row table:style-name="Tabuľka29.3">
          <table:table-cell table:style-name="Tabuľka29.A1" office:value-type="string">
            <text:p text:style-name="P6"><text:span text:style-name="T7">Poh</text:span><text:span text:style-name="T19">ľ</text:span><text:span text:style-name="T7">ad</text:span><text:span text:style-name="T19">á</text:span><text:span text:style-name="T7">vky vo</text:span><text:span text:style-name="T19">č</text:span><text:span text:style-name="T7">i spolo</text:span><text:span text:style-name="T19">č</text:span><text:span text:style-name="T7">n</text:span><text:span text:style-name="T19">í</text:span><text:span text:style-name="T7">kom, </text:span><text:span text:style-name="T19">č</text:span><text:span text:style-name="T7">lenom a</text:span><text:span text:style-name="T19"> </text:span><text:span text:style-name="T7">zdru</text:span><text:span text:style-name="T19">ž</text:span><text:span text:style-name="T7">eniu</text:span></text:p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</table:table-row>
        <table:table-row table:style-name="Tabuľka29.3">
          <table:table-cell table:style-name="Tabuľka29.A1" office:value-type="string">
            <text:p text:style-name="P6"><text:span text:style-name="T7">Sociálne zabezpe</text:span><text:span text:style-name="T19">č</text:span><text:span text:style-name="T7">enie</text:span></text:p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</table:table-row>
        <table:table-row table:style-name="Tabuľka29.3">
          <table:table-cell table:style-name="Tabuľka29.A1" office:value-type="string">
            <text:p text:style-name="P6"><text:span text:style-name="T7">Iné poh</text:span><text:span text:style-name="T19">ľ</text:span><text:span text:style-name="T7">ad</text:span><text:span text:style-name="T19">á</text:span><text:span text:style-name="T7">vky</text:span></text:p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</table:table-row>
        <table:table-row table:style-name="Tabuľka29.3">
          <table:table-cell table:style-name="Tabuľka29.A1" office:value-type="string">
            <text:p text:style-name="P6"><text:span text:style-name="T7">Da</text:span><text:span text:style-name="T19">ň</text:span><text:span text:style-name="T7">ov</text:span><text:span text:style-name="T19">é</text:span><text:span text:style-name="T7"> poh</text:span><text:span text:style-name="T19">ľ</text:span><text:span text:style-name="T7">ad</text:span><text:span text:style-name="T19">á</text:span><text:span text:style-name="T7">vky</text:span></text:p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  <table:table-cell table:style-name="Tabuľka29.A1" office:value-type="string">
            <text:p text:style-name="P1"/>
          </table:table-cell>
        </table:table-row>
      </table:table>
      <text:p text:style-name="P1"><text:soft-page-break/></text:p>
      <text:p text:style-name="P6"><text:span text:style-name="T7">Hodnota poh</text:span><text:span text:style-name="T19">ľ</text:span><text:span text:style-name="T7">ad</text:span><text:span text:style-name="T19">á</text:span><text:span text:style-name="T7">vok zabezpe</text:span><text:span text:style-name="T19">č</text:span><text:span text:style-name="T7">en</text:span><text:span text:style-name="T19">ý</text:span><text:span text:style-name="T7">ch z</text:span><text:span text:style-name="T19">á</text:span><text:span text:style-name="T7">lo</text:span><text:span text:style-name="T19">ž</text:span><text:span text:style-name="T7">n</text:span><text:span text:style-name="T19">ý</text:span><text:span text:style-name="T7">m pr</text:span><text:span text:style-name="T19">á</text:span><text:span text:style-name="T7">vom alebo inou formou zabezpe</text:span><text:span text:style-name="T19">č</text:span><text:span text:style-name="T7">enia</text:span></text:p>
      <table:table table:name="Tabuľka30" table:style-name="Tabuľka30">
        <table:table-column table:style-name="Tabuľka30.A"/>
        <table:table-column table:style-name="Tabuľka30.B" table:number-columns-repeated="2"/>
        <table:table-row>
          <table:table-cell table:style-name="Tabuľka30.A1" office:value-type="string">
            <text:p text:style-name="P3"><text:span text:style-name="T21">Poh</text:span><text:span text:style-name="T24">ľ</text:span><text:span text:style-name="T21">ad</text:span><text:span text:style-name="T24">á</text:span><text:span text:style-name="T21">vky</text:span></text:p>
          </table:table-cell>
          <table:table-cell table:style-name="Tabuľka30.A1" office:value-type="string">
            <text:p text:style-name="P13">Hodnota</text:p>
          </table:table-cell>
          <table:table-cell table:style-name="Tabuľka30.A1" office:value-type="string">
            <text:p text:style-name="P3"><text:span text:style-name="T21">Spôsob zabezpe</text:span><text:span text:style-name="T24">č</text:span><text:span text:style-name="T21">enia</text:span></text:p>
          </table:table-cell>
        </table:table-row>
        <table:table-row>
          <table:table-cell table:style-name="Tabuľka30.A1" office:value-type="string">
            <text:p text:style-name="P1"/>
          </table:table-cell>
          <table:table-cell table:style-name="Tabuľka30.A1" office:value-type="string">
            <text:p text:style-name="P1"/>
          </table:table-cell>
          <table:table-cell table:style-name="Tabuľka30.A1" office:value-type="string">
            <text:p text:style-name="P1"/>
          </table:table-cell>
        </table:table-row>
        <table:table-row>
          <table:table-cell table:style-name="Tabuľka30.A1" office:value-type="string">
            <text:p text:style-name="P1"/>
          </table:table-cell>
          <table:table-cell table:style-name="Tabuľka30.A1" office:value-type="string">
            <text:p text:style-name="P1"/>
          </table:table-cell>
          <table:table-cell table:style-name="Tabuľka30.A1" office:value-type="string">
            <text:p text:style-name="P1"/>
          </table:table-cell>
        </table:table-row>
        <table:table-row>
          <table:table-cell table:style-name="Tabuľka30.A1" office:value-type="string">
            <text:p text:style-name="P1"/>
          </table:table-cell>
          <table:table-cell table:style-name="Tabuľka30.A1" office:value-type="string">
            <text:p text:style-name="P1"/>
          </table:table-cell>
          <table:table-cell table:style-name="Tabuľka30.A1" office:value-type="string">
            <text:p text:style-name="P1"/>
          </table:table-cell>
        </table:table-row>
      </table:table>
      <text:p text:style-name="P1"/>
      <text:p text:style-name="P28"/>
      <text:p text:style-name="P28"/>
      <text:p text:style-name="P28"/>
      <text:p text:style-name="P9"><text:span text:style-name="T17">o)<text:tab/>Poh</text:span><text:span text:style-name="T18">ľ</text:span><text:span text:style-name="T17">ad</text:span><text:span text:style-name="T18">á</text:span><text:span text:style-name="T17">vky, na ktor</text:span><text:span text:style-name="T18">é</text:span><text:span text:style-name="T17"> je zriaden</text:span><text:span text:style-name="T18">é</text:span><text:span text:style-name="T17"> z</text:span><text:span text:style-name="T18">á</text:span><text:span text:style-name="T17">lo</text:span><text:span text:style-name="T18">ž</text:span><text:span text:style-name="T17">n</text:span><text:span text:style-name="T18">é</text:span><text:span text:style-name="T17"> pr</text:span><text:span text:style-name="T18">á</text:span><text:span text:style-name="T17">vo</text:span></text:p>
      <table:table table:name="Tabuľka31" table:style-name="Tabuľka31">
        <table:table-column table:style-name="Tabuľka31.A"/>
        <table:table-column table:style-name="Tabuľka31.B" table:number-columns-repeated="2"/>
        <table:table-row>
          <table:table-cell table:style-name="Tabuľka31.A1" office:value-type="string">
            <text:p text:style-name="P3"><text:span text:style-name="T21">Poh</text:span><text:span text:style-name="T24">ľ</text:span><text:span text:style-name="T21">ad</text:span><text:span text:style-name="T24">á</text:span><text:span text:style-name="T21">vky</text:span></text:p>
          </table:table-cell>
          <table:table-cell table:style-name="Tabuľka31.A1" office:value-type="string">
            <text:p text:style-name="P13">Hodnota</text:p>
          </table:table-cell>
          <table:table-cell table:style-name="Tabuľka31.A1" office:value-type="string">
            <text:p text:style-name="P13">Poznámka</text:p>
          </table:table-cell>
        </table:table-row>
        <table:table-row>
          <table:table-cell table:style-name="Tabuľka31.A1" office:value-type="string">
            <text:p text:style-name="P1"/>
          </table:table-cell>
          <table:table-cell table:style-name="Tabuľka31.A1" office:value-type="string">
            <text:p text:style-name="P1"/>
          </table:table-cell>
          <table:table-cell table:style-name="Tabuľka31.A1" office:value-type="string">
            <text:p text:style-name="P1"/>
          </table:table-cell>
        </table:table-row>
        <table:table-row>
          <table:table-cell table:style-name="Tabuľka31.A1" office:value-type="string">
            <text:p text:style-name="P1"/>
          </table:table-cell>
          <table:table-cell table:style-name="Tabuľka31.A1" office:value-type="string">
            <text:p text:style-name="P1"/>
          </table:table-cell>
          <table:table-cell table:style-name="Tabuľka31.A1" office:value-type="string">
            <text:p text:style-name="P1"/>
          </table:table-cell>
        </table:table-row>
        <table:table-row>
          <table:table-cell table:style-name="Tabuľka31.A1" office:value-type="string">
            <text:p text:style-name="P1"/>
          </table:table-cell>
          <table:table-cell table:style-name="Tabuľka31.A1" office:value-type="string">
            <text:p text:style-name="P1"/>
          </table:table-cell>
          <table:table-cell table:style-name="Tabuľka31.A1" office:value-type="string">
            <text:p text:style-name="P1"/>
          </table:table-cell>
        </table:table-row>
      </table:table>
      <text:p text:style-name="P1"/>
      <text:p text:style-name="P9"><text:span text:style-name="T17">p)<text:tab/>Poh</text:span><text:span text:style-name="T18">ľ</text:span><text:span text:style-name="T17">ad</text:span><text:span text:style-name="T18">á</text:span><text:span text:style-name="T17">vky, pri <text:s/>ktorých má ú</text:span><text:span text:style-name="T18">č</text:span><text:span text:style-name="T17">tovn</text:span><text:span text:style-name="T18">á</text:span><text:span text:style-name="T17"> jednotka obmedzen</text:span><text:span text:style-name="T18">é</text:span><text:span text:style-name="T17"> pr</text:span><text:span text:style-name="T18">á</text:span><text:span text:style-name="T17">vo naklada</text:span><text:span text:style-name="T18">ť</text:span><text:span text:style-name="T17"> s</text:span><text:span text:style-name="T18"> </text:span><text:span text:style-name="T17">nimi</text:span></text:p>
      <table:table table:name="Tabuľka32" table:style-name="Tabuľka32">
        <table:table-column table:style-name="Tabuľka32.A"/>
        <table:table-column table:style-name="Tabuľka32.B" table:number-columns-repeated="2"/>
        <table:table-row>
          <table:table-cell table:style-name="Tabuľka32.A1" office:value-type="string">
            <text:p text:style-name="P3"><text:span text:style-name="T21">Poh</text:span><text:span text:style-name="T24">ľ</text:span><text:span text:style-name="T21">ad</text:span><text:span text:style-name="T24">á</text:span><text:span text:style-name="T21">vky</text:span></text:p>
          </table:table-cell>
          <table:table-cell table:style-name="Tabuľka32.A1" office:value-type="string">
            <text:p text:style-name="P13">Hodnota</text:p>
          </table:table-cell>
          <table:table-cell table:style-name="Tabuľka32.A1" office:value-type="string">
            <text:p text:style-name="P13">Poznámka</text:p>
          </table:table-cell>
        </table:table-row>
        <table:table-row>
          <table:table-cell table:style-name="Tabuľka32.A1" office:value-type="string">
            <text:p text:style-name="P1"/>
          </table:table-cell>
          <table:table-cell table:style-name="Tabuľka32.A1" office:value-type="string">
            <text:p text:style-name="P1"/>
          </table:table-cell>
          <table:table-cell table:style-name="Tabuľka32.A1" office:value-type="string">
            <text:p text:style-name="P1"/>
          </table:table-cell>
        </table:table-row>
        <table:table-row>
          <table:table-cell table:style-name="Tabuľka32.A1" office:value-type="string">
            <text:p text:style-name="P1"/>
          </table:table-cell>
          <table:table-cell table:style-name="Tabuľka32.A1" office:value-type="string">
            <text:p text:style-name="P1"/>
          </table:table-cell>
          <table:table-cell table:style-name="Tabuľka32.A1" office:value-type="string">
            <text:p text:style-name="P1"/>
          </table:table-cell>
        </table:table-row>
        <table:table-row>
          <table:table-cell table:style-name="Tabuľka32.A1" office:value-type="string">
            <text:p text:style-name="P1"/>
          </table:table-cell>
          <table:table-cell table:style-name="Tabuľka32.A1" office:value-type="string">
            <text:p text:style-name="P1"/>
          </table:table-cell>
          <table:table-cell table:style-name="Tabuľka32.A1" office:value-type="string">
            <text:p text:style-name="P1"/>
          </table:table-cell>
        </table:table-row>
      </table:table>
      <text:p text:style-name="P1"/>
      <text:p text:style-name="P9"><text:span text:style-name="T17">q)<text:tab/>Odložená da</text:span><text:span text:style-name="T18">ň</text:span><text:span text:style-name="T17">ov</text:span><text:span text:style-name="T18">á</text:span><text:span text:style-name="T17"> poh</text:span><text:span text:style-name="T18">ľ</text:span><text:span text:style-name="T17">ad</text:span><text:span text:style-name="T18">á</text:span><text:span text:style-name="T17">vka</text:span></text:p>
      <table:table table:name="Tabuľka33" table:style-name="Tabuľka33">
        <table:table-column table:style-name="Tabuľka33.A"/>
        <table:table-column table:style-name="Tabuľka33.B" table:number-columns-repeated="2"/>
        <table:table-row>
          <table:table-cell table:style-name="Tabuľka33.A1" office:value-type="string">
            <text:p text:style-name="P3"><text:span text:style-name="T21">Da</text:span><text:span text:style-name="T24">ň</text:span><text:span text:style-name="T21">ov</text:span><text:span text:style-name="T24">á</text:span><text:span text:style-name="T21"> poh</text:span><text:span text:style-name="T24">ľ</text:span><text:span text:style-name="T21">ad</text:span><text:span text:style-name="T24">á</text:span><text:span text:style-name="T21">vka</text:span></text:p>
          </table:table-cell>
          <table:table-cell table:style-name="Tabuľka33.A1" office:value-type="string">
            <text:p text:style-name="P13">Hodnota</text:p>
          </table:table-cell>
          <table:table-cell table:style-name="Tabuľka33.A1" office:value-type="string">
            <text:p text:style-name="P13">Spôsob vzniku</text:p>
          </table:table-cell>
        </table:table-row>
        <table:table-row>
          <table:table-cell table:style-name="Tabuľka33.A1" office:value-type="string">
            <text:p text:style-name="P1"/>
          </table:table-cell>
          <table:table-cell table:style-name="Tabuľka33.A1" office:value-type="string">
            <text:p text:style-name="P1"/>
          </table:table-cell>
          <table:table-cell table:style-name="Tabuľka33.A1" office:value-type="string">
            <text:p text:style-name="P1"/>
          </table:table-cell>
        </table:table-row>
        <table:table-row>
          <table:table-cell table:style-name="Tabuľka33.A1" office:value-type="string">
            <text:p text:style-name="P1"/>
          </table:table-cell>
          <table:table-cell table:style-name="Tabuľka33.A1" office:value-type="string">
            <text:p text:style-name="P1"/>
          </table:table-cell>
          <table:table-cell table:style-name="Tabuľka33.A1" office:value-type="string">
            <text:p text:style-name="P1"/>
          </table:table-cell>
        </table:table-row>
        <table:table-row>
          <table:table-cell table:style-name="Tabuľka33.A1" office:value-type="string">
            <text:p text:style-name="P1"/>
          </table:table-cell>
          <table:table-cell table:style-name="Tabuľka33.A1" office:value-type="string">
            <text:p text:style-name="P1"/>
          </table:table-cell>
          <table:table-cell table:style-name="Tabuľka33.A1" office:value-type="string">
            <text:p text:style-name="P1"/>
          </table:table-cell>
        </table:table-row>
      </table:table>
      <text:p text:style-name="P1"/>
      <text:p text:style-name="P9"><text:span text:style-name="T17">r)<text:tab/>Významné zložky krátkodobého finan</text:span><text:span text:style-name="T18">č</text:span><text:span text:style-name="T17">n</text:span><text:span text:style-name="T18">é</text:span><text:span text:style-name="T17">ho majetku</text:span></text:p>
      <text:p text:style-name="P10"/>
      <table:table table:name="Tabuľka34" table:style-name="Tabuľka34">
        <table:table-column table:style-name="Tabuľka34.A"/>
        <table:table-column table:style-name="Tabuľka34.B" table:number-columns-repeated="2"/>
        <table:table-row>
          <table:table-cell table:style-name="Tabuľka34.A1" office:value-type="string">
            <text:p text:style-name="P13">Významné zložky majetku</text:p>
          </table:table-cell>
          <table:table-cell table:style-name="Tabuľka34.A1" office:value-type="string">
            <text:p text:style-name="P13">Hodnota</text:p>
          </table:table-cell>
          <table:table-cell table:style-name="Tabuľka34.A1" office:value-type="string">
            <text:p text:style-name="P13">Poznámka</text:p>
          </table:table-cell>
        </table:table-row>
        <table:table-row>
          <table:table-cell table:style-name="Tabuľka34.A1" office:value-type="string">
            <text:p text:style-name="P1"/>
          </table:table-cell>
          <table:table-cell table:style-name="Tabuľka34.A1" office:value-type="string">
            <text:p text:style-name="P1"/>
          </table:table-cell>
          <table:table-cell table:style-name="Tabuľka34.A1" office:value-type="string">
            <text:p text:style-name="P1"/>
          </table:table-cell>
        </table:table-row>
        <table:table-row>
          <table:table-cell table:style-name="Tabuľka34.A1" office:value-type="string">
            <text:p text:style-name="P1"/>
          </table:table-cell>
          <table:table-cell table:style-name="Tabuľka34.A1" office:value-type="string">
            <text:p text:style-name="P1"/>
          </table:table-cell>
          <table:table-cell table:style-name="Tabuľka34.A1" office:value-type="string">
            <text:p text:style-name="P1"/>
          </table:table-cell>
        </table:table-row>
        <table:table-row>
          <table:table-cell table:style-name="Tabuľka34.A1" office:value-type="string">
            <text:p text:style-name="P1"/>
          </table:table-cell>
          <table:table-cell table:style-name="Tabuľka34.A1" office:value-type="string">
            <text:p text:style-name="P1"/>
          </table:table-cell>
          <table:table-cell table:style-name="Tabuľka34.A1" office:value-type="string">
            <text:p text:style-name="P1"/>
          </table:table-cell>
        </table:table-row>
      </table:table>
      <text:p text:style-name="P1"/>
      <text:p text:style-name="P6"><text:span text:style-name="T7"><text:s text:c="2"/>Opravné položky ku krátkodobému finan</text:span><text:span text:style-name="T19">č</text:span><text:span text:style-name="T7">n</text:span><text:span text:style-name="T19">é</text:span><text:span text:style-name="T7">mu majetku</text:span></text:p>
      <table:table table:name="Tabuľka35" table:style-name="Tabuľka35">
        <table:table-column table:style-name="Tabuľka35.A"/>
        <table:table-column table:style-name="Tabuľka35.B"/>
        <table:table-column table:style-name="Tabuľka35.C"/>
        <table:table-column table:style-name="Tabuľka35.B"/>
        <table:table-column table:style-name="Tabuľka35.C"/>
        <table:table-column table:style-name="Tabuľka35.F"/>
        <table:table-column table:style-name="Tabuľka35.G"/>
        <table:table-row table:style-name="Tabuľka35.1">
          <table:table-cell table:style-name="Tabuľka35.A1" office:value-type="string">
            <text:p text:style-name="P2"/>
            <text:p text:style-name="P2"/>
            <text:p text:style-name="P3"><text:span text:style-name="T21">Krátkodobý finan</text:span><text:span text:style-name="T24">č</text:span><text:span text:style-name="T21">n</text:span><text:span text:style-name="T24">ý</text:span><text:span text:style-name="T21"> majetok</text:span></text:p>
          </table:table-cell>
          <table:table-cell table:style-name="Tabuľka35.A1" table:number-columns-spanned="5" office:value-type="string">
            <text:p text:style-name="P3"><text:span text:style-name="T21">Opravné položky (v celých </text:span><text:span text:style-name="T25">€</text:span><text:span text:style-name="T21">)</text:span></text:p>
          </table:table-cell>
          <table:covered-table-cell/>
          <table:covered-table-cell/>
          <table:covered-table-cell/>
          <table:covered-table-cell/>
          <table:table-cell table:style-name="Tabuľka35.A1" office:value-type="string">
            <text:p text:style-name="P13">Poznámka</text:p>
          </table:table-cell>
        </table:table-row>
        <table:table-row table:style-name="Tabuľka35.2">
          <table:table-cell table:style-name="Tabuľka35.A1" office:value-type="string">
            <text:p text:style-name="P2"/>
          </table:table-cell>
          <table:table-cell table:style-name="Tabuľka35.A1" office:value-type="string">
            <text:p text:style-name="P13">PS</text:p>
          </table:table-cell>
          <table:table-cell table:style-name="Tabuľka35.A1" office:value-type="string">
            <text:p text:style-name="P45">Tvorba</text:p>
          </table:table-cell>
          <table:table-cell table:style-name="Tabuľka35.A1" office:value-type="string">
            <text:p text:style-name="P13">Zníženie</text:p>
          </table:table-cell>
          <table:table-cell table:style-name="Tabuľka35.A1" office:value-type="string">
            <text:p text:style-name="P13">Zrušenie</text:p>
          </table:table-cell>
          <table:table-cell table:style-name="Tabuľka35.A1" office:value-type="string">
            <text:p text:style-name="P13">KS</text:p>
          </table:table-cell>
          <table:table-cell table:style-name="Tabuľka35.A1" office:value-type="string">
            <text:p text:style-name="P2"/>
          </table:table-cell>
        </table:table-row>
        <table:table-row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</table:table-row>
        <table:table-row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</table:table-row>
        <table:table-row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</table:table-row>
        <table:table-row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1"><text:s/></text:p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</table:table-row>
        <table:table-row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</table:table-row>
        <table:table-row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</table:table-row>
        <table:table-row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</table:table-row>
        <table:table-row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  <table:table-cell table:style-name="Tabuľka35.A1" office:value-type="string">
            <text:p text:style-name="P1"/>
          </table:table-cell>
        </table:table-row>
      </table:table>
      <text:p text:style-name="P1"/>
      <text:p text:style-name="P6"><text:span text:style-name="T7">Krátkodobý finan</text:span><text:span text:style-name="T19">č</text:span><text:span text:style-name="T7">n</text:span><text:span text:style-name="T19">ý</text:span><text:span text:style-name="T7"> majetok, na ktor</text:span><text:span text:style-name="T19">ý</text:span><text:span text:style-name="T7"> je zriaden</text:span><text:span text:style-name="T19">é</text:span><text:span text:style-name="T7"> z</text:span><text:span text:style-name="T19">á</text:span><text:span text:style-name="T7">lo</text:span><text:span text:style-name="T19">ž</text:span><text:span text:style-name="T7">n</text:span><text:span text:style-name="T19">é</text:span><text:span text:style-name="T7"> pr</text:span><text:span text:style-name="T19">á</text:span><text:span text:style-name="T7">vo, alebo m</text:span><text:span text:style-name="T19">á</text:span><text:span text:style-name="T7"> </text:span><text:span text:style-name="T19">úč</text:span><text:span text:style-name="T7">tovn</text:span><text:span text:style-name="T19">á</text:span><text:span text:style-name="T7"> jednotka obmedzen</text:span><text:span text:style-name="T19">é</text:span><text:span text:style-name="T7"> pr</text:span><text:span text:style-name="T19">á</text:span><text:span text:style-name="T7">vo naklada</text:span><text:span text:style-name="T19">ť</text:span><text:span text:style-name="T7"> s</text:span><text:span text:style-name="T19"> </text:span><text:span text:style-name="T7">n</text:span><text:span text:style-name="T19">í</text:span><text:span text:style-name="T7">m</text:span></text:p>
      <text:p text:style-name="P6"><text:span text:style-name="T7">Poh</text:span><text:span text:style-name="T19">ľ</text:span><text:span text:style-name="T7">ad</text:span><text:span text:style-name="T19">á</text:span><text:span text:style-name="T7">vky, na ktor</text:span><text:span text:style-name="T19">é</text:span><text:span text:style-name="T7"> je zriaden</text:span><text:span text:style-name="T19">é</text:span><text:span text:style-name="T7"> z</text:span><text:span text:style-name="T19">á</text:span><text:span text:style-name="T7">lo</text:span><text:span text:style-name="T19">ž</text:span><text:span text:style-name="T7">n</text:span><text:span text:style-name="T19">é</text:span><text:span text:style-name="T7"> pr</text:span><text:span text:style-name="T19">á</text:span><text:span text:style-name="T7">vo</text:span></text:p>
      <table:table table:name="Tabuľka36" table:style-name="Tabuľka36">
        <table:table-column table:style-name="Tabuľka36.A"/>
        <table:table-column table:style-name="Tabuľka36.B" table:number-columns-repeated="2"/>
        <table:table-row>
          <table:table-cell table:style-name="Tabuľka36.A1" office:value-type="string">
            <text:p text:style-name="P13">Majetok</text:p>
          </table:table-cell>
          <table:table-cell table:style-name="Tabuľka36.A1" office:value-type="string">
            <text:p text:style-name="P13">Hodnota</text:p>
          </table:table-cell>
          <table:table-cell table:style-name="Tabuľka36.A1" office:value-type="string">
            <text:p text:style-name="P13">Poznámka</text:p>
          </table:table-cell>
        </table:table-row>
        <table:table-row>
          <table:table-cell table:style-name="Tabuľka36.A1" office:value-type="string">
            <text:p text:style-name="P1"/>
          </table:table-cell>
          <table:table-cell table:style-name="Tabuľka36.A1" office:value-type="string">
            <text:p text:style-name="P1"/>
          </table:table-cell>
          <table:table-cell table:style-name="Tabuľka36.A1" office:value-type="string">
            <text:p text:style-name="P1"/>
          </table:table-cell>
        </table:table-row>
        <table:table-row>
          <table:table-cell table:style-name="Tabuľka36.A1" office:value-type="string">
            <text:p text:style-name="P1"/>
          </table:table-cell>
          <table:table-cell table:style-name="Tabuľka36.A1" office:value-type="string">
            <text:p text:style-name="P1"/>
          </table:table-cell>
          <table:table-cell table:style-name="Tabuľka36.A1" office:value-type="string">
            <text:p text:style-name="P1"/>
          </table:table-cell>
        </table:table-row>
        <table:table-row>
          <table:table-cell table:style-name="Tabuľka36.A1" office:value-type="string">
            <text:p text:style-name="P1"/>
          </table:table-cell>
          <table:table-cell table:style-name="Tabuľka36.A1" office:value-type="string">
            <text:p text:style-name="P1"/>
          </table:table-cell>
          <table:table-cell table:style-name="Tabuľka36.A1" office:value-type="string">
            <text:p text:style-name="P1"/>
          </table:table-cell>
        </table:table-row>
      </table:table>
      <text:p text:style-name="P1"><text:soft-page-break/></text:p>
      <text:p text:style-name="P6"><text:span text:style-name="T7">Krátkodobý finan</text:span><text:span text:style-name="T19">č</text:span><text:span text:style-name="T7">n</text:span><text:span text:style-name="T19">ý</text:span><text:span text:style-name="T7"> majetok, pri <text:s/>ktorom má ú</text:span><text:span text:style-name="T19">č</text:span><text:span text:style-name="T7">tovn</text:span><text:span text:style-name="T19">á</text:span><text:span text:style-name="T7"> jednotka obmedzen</text:span><text:span text:style-name="T19">é</text:span><text:span text:style-name="T7"> pr</text:span><text:span text:style-name="T19">á</text:span><text:span text:style-name="T7">vo naklada</text:span><text:span text:style-name="T19">ť</text:span><text:span text:style-name="T7"> s</text:span><text:span text:style-name="T19"> </text:span><text:span text:style-name="T7">n</text:span><text:span text:style-name="T19">í</text:span><text:span text:style-name="T7">m</text:span></text:p>
      <table:table table:name="Tabuľka37" table:style-name="Tabuľka37">
        <table:table-column table:style-name="Tabuľka37.A"/>
        <table:table-column table:style-name="Tabuľka37.B" table:number-columns-repeated="2"/>
        <table:table-row>
          <table:table-cell table:style-name="Tabuľka37.A1" office:value-type="string">
            <text:p text:style-name="P13">Majetok</text:p>
          </table:table-cell>
          <table:table-cell table:style-name="Tabuľka37.A1" office:value-type="string">
            <text:p text:style-name="P13">Hodnota</text:p>
          </table:table-cell>
          <table:table-cell table:style-name="Tabuľka37.A1" office:value-type="string">
            <text:p text:style-name="P13">Poznámka</text:p>
          </table:table-cell>
        </table:table-row>
        <table:table-row>
          <table:table-cell table:style-name="Tabuľka37.A1" office:value-type="string">
            <text:p text:style-name="P1"/>
          </table:table-cell>
          <table:table-cell table:style-name="Tabuľka37.A1" office:value-type="string">
            <text:p text:style-name="P1"/>
          </table:table-cell>
          <table:table-cell table:style-name="Tabuľka37.A1" office:value-type="string">
            <text:p text:style-name="P1"/>
          </table:table-cell>
        </table:table-row>
        <table:table-row>
          <table:table-cell table:style-name="Tabuľka37.A1" office:value-type="string">
            <text:p text:style-name="P1"/>
          </table:table-cell>
          <table:table-cell table:style-name="Tabuľka37.A1" office:value-type="string">
            <text:p text:style-name="P1"/>
          </table:table-cell>
          <table:table-cell table:style-name="Tabuľka37.A1" office:value-type="string">
            <text:p text:style-name="P1"/>
          </table:table-cell>
        </table:table-row>
        <table:table-row>
          <table:table-cell table:style-name="Tabuľka37.A1" office:value-type="string">
            <text:p text:style-name="P1"/>
          </table:table-cell>
          <table:table-cell table:style-name="Tabuľka37.A1" office:value-type="string">
            <text:p text:style-name="P1"/>
          </table:table-cell>
          <table:table-cell table:style-name="Tabuľka37.A1" office:value-type="string">
            <text:p text:style-name="P1"/>
          </table:table-cell>
        </table:table-row>
      </table:table>
      <text:p text:style-name="P1"/>
      <text:p text:style-name="P6"><text:span text:style-name="T7">Ocenenie krátkodobého finan</text:span><text:span text:style-name="T19">č</text:span><text:span text:style-name="T7">n</text:span><text:span text:style-name="T19">é</text:span><text:span text:style-name="T7">ho majetku ku d</text:span><text:span text:style-name="T19">ň</text:span><text:span text:style-name="T7">u zostavenia </text:span><text:span text:style-name="T19">úč</text:span><text:span text:style-name="T7">tovnej z</text:span><text:span text:style-name="T19">á</text:span><text:span text:style-name="T7">vierky</text:span></text:p>
      <table:table table:name="Tabuľka38" table:style-name="Tabuľka38">
        <table:table-column table:style-name="Tabuľka38.A"/>
        <table:table-column table:style-name="Tabuľka38.B" table:number-columns-repeated="2"/>
        <table:table-row>
          <table:table-cell table:style-name="Tabuľka38.A1" office:value-type="string">
            <text:p text:style-name="P13">Majetok</text:p>
          </table:table-cell>
          <table:table-cell table:style-name="Tabuľka38.A1" office:value-type="string">
            <text:p text:style-name="P13">Metóda ocenenia</text:p>
          </table:table-cell>
          <table:table-cell table:style-name="Tabuľka38.A1" office:value-type="string">
            <text:p text:style-name="P13">Vplyv na hospodársky výsledok a výšku vlastného imania</text:p>
          </table:table-cell>
        </table:table-row>
        <table:table-row>
          <table:table-cell table:style-name="Tabuľka38.A1" office:value-type="string">
            <text:p text:style-name="P1"/>
          </table:table-cell>
          <table:table-cell table:style-name="Tabuľka38.A1" office:value-type="string">
            <text:p text:style-name="P1"/>
          </table:table-cell>
          <table:table-cell table:style-name="Tabuľka38.A1" office:value-type="string">
            <text:p text:style-name="P1"/>
          </table:table-cell>
        </table:table-row>
        <table:table-row>
          <table:table-cell table:style-name="Tabuľka38.A1" office:value-type="string">
            <text:p text:style-name="P1"/>
          </table:table-cell>
          <table:table-cell table:style-name="Tabuľka38.A1" office:value-type="string">
            <text:p text:style-name="P1"/>
          </table:table-cell>
          <table:table-cell table:style-name="Tabuľka38.A1" office:value-type="string">
            <text:p text:style-name="P1"/>
          </table:table-cell>
        </table:table-row>
        <table:table-row>
          <table:table-cell table:style-name="Tabuľka38.A1" office:value-type="string">
            <text:p text:style-name="P1"/>
          </table:table-cell>
          <table:table-cell table:style-name="Tabuľka38.A1" office:value-type="string">
            <text:p text:style-name="P1"/>
          </table:table-cell>
          <table:table-cell table:style-name="Tabuľka38.A1" office:value-type="string">
            <text:p text:style-name="P1"/>
          </table:table-cell>
        </table:table-row>
      </table:table>
      <text:p text:style-name="P1"/>
      <text:p text:style-name="P1"/>
      <text:p text:style-name="P28"/>
      <text:p text:style-name="P28"/>
      <text:p text:style-name="P28"/>
      <text:p text:style-name="P28"/>
      <text:p text:style-name="P28"/>
      <text:p text:style-name="P9"><text:span text:style-name="T17">s)<text:tab/>Významné položky </text:span><text:span text:style-name="T18">č</text:span><text:span text:style-name="T17">asov</text:span><text:span text:style-name="T18">é</text:span><text:span text:style-name="T17">ho rozl</text:span><text:span text:style-name="T18">íš</text:span><text:span text:style-name="T17">enia n</text:span><text:span text:style-name="T18">á</text:span><text:span text:style-name="T17">kladov bud</text:span><text:span text:style-name="T18">ú</text:span><text:span text:style-name="T17">cich obdob</text:span><text:span text:style-name="T18">í</text:span><text:span text:style-name="T17"> a</text:span><text:span text:style-name="T18"> </text:span><text:span text:style-name="T17">pr</text:span><text:span text:style-name="T18">í</text:span><text:span text:style-name="T17">jmov bud</text:span><text:span text:style-name="T18">ú</text:span><text:span text:style-name="T17">cich obdob</text:span><text:span text:style-name="T18">í</text:span></text:p>
      <text:p text:style-name="P1"/>
      <table:table table:name="Tabuľka39" table:style-name="Tabuľka39">
        <table:table-column table:style-name="Tabuľka39.A"/>
        <table:table-column table:style-name="Tabuľka39.B" table:number-columns-repeated="2"/>
        <table:table-row>
          <table:table-cell table:style-name="Tabuľka39.A1" office:value-type="string">
            <text:p text:style-name="P13">Položka</text:p>
          </table:table-cell>
          <table:table-cell table:style-name="Tabuľka39.A1" office:value-type="string">
            <text:p text:style-name="P13">Hodnota</text:p>
          </table:table-cell>
          <table:table-cell table:style-name="Tabuľka39.A1" office:value-type="string">
            <text:p text:style-name="P13">Poznámka</text:p>
          </table:table-cell>
        </table:table-row>
        <table:table-row>
          <table:table-cell table:style-name="Tabuľka39.A1" office:value-type="string">
            <text:p text:style-name="P1"/>
          </table:table-cell>
          <table:table-cell table:style-name="Tabuľka39.A1" office:value-type="string">
            <text:p text:style-name="P1"/>
          </table:table-cell>
          <table:table-cell table:style-name="Tabuľka39.A1" office:value-type="string">
            <text:p text:style-name="P1"/>
          </table:table-cell>
        </table:table-row>
        <table:table-row>
          <table:table-cell table:style-name="Tabuľka39.A1" office:value-type="string">
            <text:p text:style-name="P1"/>
          </table:table-cell>
          <table:table-cell table:style-name="Tabuľka39.A1" office:value-type="string">
            <text:p text:style-name="P1"/>
          </table:table-cell>
          <table:table-cell table:style-name="Tabuľka39.A1" office:value-type="string">
            <text:p text:style-name="P1"/>
          </table:table-cell>
        </table:table-row>
        <table:table-row>
          <table:table-cell table:style-name="Tabuľka39.A1" office:value-type="string">
            <text:p text:style-name="P1"/>
          </table:table-cell>
          <table:table-cell table:style-name="Tabuľka39.A1" office:value-type="string">
            <text:p text:style-name="P1"/>
          </table:table-cell>
          <table:table-cell table:style-name="Tabuľka39.A1" office:value-type="string">
            <text:p text:style-name="P1"/>
          </table:table-cell>
        </table:table-row>
      </table:table>
      <text:p text:style-name="P26"/>
      <text:p text:style-name="P38">F.<text:tab/>Údaje vykázané na strane pasív súvahy</text:p>
      <text:p text:style-name="P26"/>
      <text:p text:style-name="P37">a)<text:tab/>Vlastné imanie</text:p>
      <text:p text:style-name="P10"/>
      <table:table table:name="Tabuľka40" table:style-name="Tabuľka40">
        <table:table-column table:style-name="Tabuľka40.A" table:number-columns-repeated="2"/>
        <table:table-row>
          <table:table-cell table:style-name="Tabuľka40.A1" office:value-type="string">
            <text:p text:style-name="P6"><text:span text:style-name="T7">Opis vlastného imania spolo</text:span><text:span text:style-name="T19">č</text:span><text:span text:style-name="T7">nosti</text:span></text:p>
          </table:table-cell>
          <table:table-cell table:style-name="Tabuľka40.A1" office:value-type="string">
            <text:p text:style-name="P1"/>
          </table:table-cell>
        </table:table-row>
        <table:table-row>
          <table:table-cell table:style-name="Tabuľka40.A1" office:value-type="string">
            <text:p text:style-name="P6"><text:span text:style-name="T7">Po</text:span><text:span text:style-name="T19">č</text:span><text:span text:style-name="T7">et akci</text:span><text:span text:style-name="T19">í</text:span></text:p>
          </table:table-cell>
          <table:table-cell table:style-name="Tabuľka40.A1" office:value-type="string">
            <text:p text:style-name="P1"/>
          </table:table-cell>
        </table:table-row>
        <table:table-row>
          <table:table-cell table:style-name="Tabuľka40.A1" office:value-type="string">
            <text:p text:style-name="P11">Hodnota akcií</text:p>
          </table:table-cell>
          <table:table-cell table:style-name="Tabuľka40.A1" office:value-type="string">
            <text:p text:style-name="P1"/>
          </table:table-cell>
        </table:table-row>
        <table:table-row>
          <table:table-cell table:style-name="Tabuľka40.A1" office:value-type="string">
            <text:p text:style-name="P11">Splatené základné imanie</text:p>
          </table:table-cell>
          <table:table-cell table:style-name="Tabuľka40.A1" office:value-type="string">
            <text:p text:style-name="P11">6638</text:p>
          </table:table-cell>
        </table:table-row>
        <table:table-row>
          <table:table-cell table:style-name="Tabuľka40.A1" office:value-type="string">
            <text:p text:style-name="P11">Upísané vlastné imanie</text:p>
          </table:table-cell>
          <table:table-cell table:style-name="Tabuľka40.A1" office:value-type="string">
            <text:p text:style-name="P1"/>
          </table:table-cell>
        </table:table-row>
        <table:table-row>
          <table:table-cell table:style-name="Tabuľka40.A1" office:value-type="string">
            <text:p text:style-name="P6"><text:span text:style-name="T7">Podiel na základnom imaní pod</text:span><text:span text:style-name="T19">ľ</text:span><text:span text:style-name="T7">a spolo</text:span><text:span text:style-name="T19">č</text:span><text:span text:style-name="T7">n</text:span><text:span text:style-name="T19">í</text:span><text:span text:style-name="T7">kov/akcion</text:span><text:span text:style-name="T19">á</text:span><text:span text:style-name="T7">rov</text:span></text:p>
          </table:table-cell>
          <table:table-cell table:style-name="Tabuľka40.A1" office:value-type="string">
            <text:p text:style-name="P11">100 %</text:p>
          </table:table-cell>
        </table:table-row>
        <table:table-row>
          <table:table-cell table:style-name="Tabuľka40.A1" office:value-type="string">
            <text:p text:style-name="P6"><text:span text:style-name="T7">Akcie a podiely na základnom imaní vlastnené ú</text:span><text:span text:style-name="T19">č</text:span><text:span text:style-name="T7">tovnou jednotkou vlastnen</text:span><text:span text:style-name="T19">ý</text:span><text:span text:style-name="T7">ch </text:span><text:span text:style-name="T19">ň</text:span><text:span text:style-name="T7">ou ovl</text:span><text:span text:style-name="T19">á</text:span><text:span text:style-name="T7">dan</text:span><text:span text:style-name="T19">ý</text:span><text:span text:style-name="T7">mi osobami a</text:span><text:span text:style-name="T19"> </text:span><text:span text:style-name="T7">osobami, v</text:span><text:span text:style-name="T19"> </text:span><text:span text:style-name="T7">ktor</text:span><text:span text:style-name="T19">ý</text:span><text:span text:style-name="T7">ch ma </text:span><text:span text:style-name="T19">úč</text:span><text:span text:style-name="T7">t. jednotka podstatn</text:span><text:span text:style-name="T19">ý</text:span><text:span text:style-name="T7"> vplyv</text:span></text:p>
          </table:table-cell>
          <table:table-cell table:style-name="Tabuľka40.A1" office:value-type="string">
            <text:p text:style-name="P1"/>
          </table:table-cell>
        </table:table-row>
      </table:table>
      <text:p text:style-name="P1"/>
      <text:p text:style-name="P6"><text:span text:style-name="T7">Ú</text:span><text:span text:style-name="T19">č</text:span><text:span text:style-name="T7">tovn</text:span><text:span text:style-name="T19">á</text:span><text:span text:style-name="T7"> jednotka vyk</text:span><text:span text:style-name="T19">á</text:span><text:span text:style-name="T7">zala v</text:span><text:span text:style-name="T19"> </text:span><text:span text:style-name="T7">predch</text:span><text:span text:style-name="T19">á</text:span><text:span text:style-name="T7">dzaj</text:span><text:span text:style-name="T19">ú</text:span><text:span text:style-name="T7">com obdob</text:span><text:span text:style-name="T19">í</text:span><text:span text:style-name="T7"> </text:span></text:p>
      <table:table table:name="Tabuľka41" table:style-name="Tabuľka41">
        <table:table-column table:style-name="Tabuľka41.A"/>
        <table:table-column table:style-name="Tabuľka41.B"/>
        <table:table-column table:style-name="Tabuľka41.C"/>
        <table:table-row table:style-name="Tabuľka41.1">
          <table:table-cell table:style-name="Tabuľka41.A1" office:value-type="string">
            <text:p text:style-name="P46">Zisk</text:p>
            <text:p text:style-name="P2"/>
            <text:p text:style-name="P3"><text:span text:style-name="T7">Rozdelenie ú</text:span><text:span text:style-name="T19">č</text:span><text:span text:style-name="T7">tovn</text:span><text:span text:style-name="T19">é</text:span><text:span text:style-name="T7">ho zisku z</text:span><text:span text:style-name="T19"> </text:span><text:span text:style-name="T7">predch</text:span><text:span text:style-name="T19">á</text:span><text:span text:style-name="T7">dzaj</text:span><text:span text:style-name="T19">ú</text:span><text:span text:style-name="T7">ceho </text:span><text:span text:style-name="T19">úč</text:span><text:span text:style-name="T7">tovn</text:span><text:span text:style-name="T19">é</text:span><text:span text:style-name="T7">ho obdobia</text:span></text:p>
            <text:p text:style-name="P2"/>
            <text:p text:style-name="P2"/>
            <text:p text:style-name="P2"/>
            <text:p text:style-name="P2"/>
          </table:table-cell>
          <table:table-cell table:style-name="Tabuľka41.A1" office:value-type="string">
            <text:p text:style-name="P11">výplata dividend</text:p>
          </table:table-cell>
          <table:table-cell table:style-name="Tabuľka41.A1" office:value-type="string">
            <text:p text:style-name="P1"/>
          </table:table-cell>
        </table:table-row>
        <table:table-row table:style-name="Tabuľka41.1">
          <table:table-cell table:style-name="Tabuľka41.A1" office:value-type="string">
            <text:p text:style-name="P2"/>
          </table:table-cell>
          <table:table-cell table:style-name="Tabuľka41.A1" office:value-type="string">
            <text:p text:style-name="P11">prídel do sociálneho fondu</text:p>
            <text:p text:style-name="P1"/>
          </table:table-cell>
          <table:table-cell table:style-name="Tabuľka41.A1" office:value-type="string">
            <text:p text:style-name="P1"/>
          </table:table-cell>
        </table:table-row>
        <table:table-row table:style-name="Tabuľka41.1">
          <table:table-cell table:style-name="Tabuľka41.A1" office:value-type="string">
            <text:p text:style-name="P2"/>
          </table:table-cell>
          <table:table-cell table:style-name="Tabuľka41.A1" office:value-type="string">
            <text:p text:style-name="P11">prídel do štatutárnych a ost. fondov</text:p>
          </table:table-cell>
          <table:table-cell table:style-name="Tabuľka41.A1" office:value-type="string">
            <text:p text:style-name="P1"/>
          </table:table-cell>
        </table:table-row>
        <table:table-row table:style-name="Tabuľka41.1">
          <table:table-cell table:style-name="Tabuľka41.A1" office:value-type="string">
            <text:p text:style-name="P2"/>
          </table:table-cell>
          <table:table-cell table:style-name="Tabuľka41.A1" office:value-type="string">
            <text:p text:style-name="P11">úhrada straty minulých období</text:p>
          </table:table-cell>
          <table:table-cell table:style-name="Tabuľka41.A1" office:value-type="string">
            <text:p text:style-name="P47">1096,69</text:p>
          </table:table-cell>
        </table:table-row>
        <text:soft-page-break/>
        <table:table-row table:style-name="Tabuľka41.1">
          <table:table-cell table:style-name="Tabuľka41.A1" office:value-type="string">
            <text:p text:style-name="P2"/>
          </table:table-cell>
          <table:table-cell table:style-name="Tabuľka41.A1" office:value-type="string">
            <text:p text:style-name="P11">prevod na nerozdelený zisk</text:p>
          </table:table-cell>
          <table:table-cell table:style-name="Tabuľka41.A1" office:value-type="string">
            <text:p text:style-name="P1"/>
          </table:table-cell>
        </table:table-row>
        <table:table-row table:style-name="Tabuľka41.6">
          <table:table-cell table:style-name="Tabuľka41.A1" office:value-type="string">
            <text:p text:style-name="P46">Stratu</text:p>
            <text:p text:style-name="P2"/>
            <text:p text:style-name="P3"><text:span text:style-name="T7">Vysporiadanie ú</text:span><text:span text:style-name="T19">č</text:span><text:span text:style-name="T7">tovnej straty vyk</text:span><text:span text:style-name="T19">á</text:span><text:span text:style-name="T7">zanej v predch</text:span><text:span text:style-name="T19">á</text:span><text:span text:style-name="T7">dzaj</text:span><text:span text:style-name="T19">ú</text:span><text:span text:style-name="T7">com </text:span><text:span text:style-name="T19">úč</text:span><text:span text:style-name="T7">tovnom obdob</text:span><text:span text:style-name="T19">í</text:span></text:p>
            <text:p text:style-name="P2"/>
            <text:p text:style-name="P2"/>
            <text:p text:style-name="P2"/>
            <text:p text:style-name="P2"/>
          </table:table-cell>
          <table:table-cell table:style-name="Tabuľka41.A1" office:value-type="string">
            <text:p text:style-name="P1"/>
          </table:table-cell>
          <table:table-cell table:style-name="Tabuľka41.A1" office:value-type="string">
            <text:p text:style-name="P1"/>
          </table:table-cell>
        </table:table-row>
        <table:table-row table:style-name="Tabuľka41.6">
          <table:table-cell table:style-name="Tabuľka41.A1" office:value-type="string">
            <text:p text:style-name="P1"/>
          </table:table-cell>
          <table:table-cell table:style-name="Tabuľka41.A1" office:value-type="string">
            <text:p text:style-name="P1"/>
          </table:table-cell>
          <table:table-cell table:style-name="Tabuľka41.A1" office:value-type="string">
            <text:p text:style-name="P1"/>
          </table:table-cell>
        </table:table-row>
        <table:table-row table:style-name="Tabuľka41.6">
          <table:table-cell table:style-name="Tabuľka41.A1" office:value-type="string">
            <text:p text:style-name="P1"/>
          </table:table-cell>
          <table:table-cell table:style-name="Tabuľka41.A1" office:value-type="string">
            <text:p text:style-name="P1"/>
          </table:table-cell>
          <table:table-cell table:style-name="Tabuľka41.A1" office:value-type="string">
            <text:p text:style-name="P1"/>
          </table:table-cell>
        </table:table-row>
        <table:table-row table:style-name="Tabuľka41.6">
          <table:table-cell table:style-name="Tabuľka41.A1" office:value-type="string">
            <text:p text:style-name="P1"/>
          </table:table-cell>
          <table:table-cell table:style-name="Tabuľka41.A1" office:value-type="string">
            <text:p text:style-name="P1"/>
          </table:table-cell>
          <table:table-cell table:style-name="Tabuľka41.A1" office:value-type="string">
            <text:p text:style-name="P1"/>
          </table:table-cell>
        </table:table-row>
        <table:table-row table:style-name="Tabuľka41.6">
          <table:table-cell table:style-name="Tabuľka41.A1" office:value-type="string">
            <text:p text:style-name="P1"/>
          </table:table-cell>
          <table:table-cell table:style-name="Tabuľka41.A1" office:value-type="string">
            <text:p text:style-name="P1"/>
          </table:table-cell>
          <table:table-cell table:style-name="Tabuľka41.A1" office:value-type="string">
            <text:p text:style-name="P1"/>
          </table:table-cell>
        </table:table-row>
      </table:table>
      <text:p text:style-name="P1"/>
      <text:p text:style-name="P28"/>
      <text:p text:style-name="P28"/>
      <text:p text:style-name="P28"/>
      <text:p text:style-name="P28"/>
      <text:p text:style-name="P28"/>
      <text:p text:style-name="P28"/>
      <text:p text:style-name="P37">b)<text:tab/>Rezervy</text:p>
      <text:p text:style-name="P48"/>
      <table:table table:name="Tabuľka42" table:style-name="Tabuľka42">
        <table:table-column table:style-name="Tabuľka42.A"/>
        <table:table-column table:style-name="Tabuľka42.B"/>
        <table:table-column table:style-name="Tabuľka42.C" table:number-columns-repeated="4"/>
        <table:table-column table:style-name="Tabuľka42.G"/>
        <table:table-column table:style-name="Tabuľka42.H"/>
        <table:table-row table:style-name="Tabuľka42.1">
          <table:table-cell table:style-name="Tabuľka42.A1" office:value-type="string">
            <text:p text:style-name="P2"/>
            <text:p text:style-name="P2"/>
            <text:p text:style-name="P13">Rezervy</text:p>
          </table:table-cell>
          <table:table-cell table:style-name="Tabuľka42.A1" table:number-columns-spanned="6" office:value-type="string">
            <text:p text:style-name="P3"><text:span text:style-name="T21">Rezervy (v celých </text:span><text:span text:style-name="T25">€</text:span><text:span text:style-name="T21">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uľka42.A1" office:value-type="string">
            <text:p text:style-name="P13">Poznámka</text:p>
          </table:table-cell>
        </table:table-row>
        <table:table-row table:style-name="Tabuľka42.2">
          <table:table-cell table:style-name="Tabuľka42.A1" office:value-type="string">
            <text:p text:style-name="P2"/>
          </table:table-cell>
          <table:table-cell table:style-name="Tabuľka42.A1" office:value-type="string">
            <text:p text:style-name="P13">PS</text:p>
          </table:table-cell>
          <table:table-cell table:style-name="Tabuľka42.A1" office:value-type="string">
            <text:p text:style-name="P45">Tvorba</text:p>
          </table:table-cell>
          <table:table-cell table:style-name="Tabuľka42.A1" office:value-type="string">
            <text:p text:style-name="P13">Zníženie</text:p>
          </table:table-cell>
          <table:table-cell table:style-name="Tabuľka42.A1" office:value-type="string">
            <text:p text:style-name="P13">Zrušenie</text:p>
          </table:table-cell>
          <table:table-cell table:style-name="Tabuľka42.A1" office:value-type="string">
            <text:p text:style-name="P13">KS</text:p>
          </table:table-cell>
          <table:table-cell table:style-name="Tabuľka42.A1" office:value-type="string">
            <text:p text:style-name="P13">Predpokl. rok použitia</text:p>
          </table:table-cell>
          <table:table-cell table:style-name="Tabuľka42.A1" office:value-type="string">
            <text:p text:style-name="P2"/>
          </table:table-cell>
        </table:table-row>
        <table:table-row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</table:table-row>
        <table:table-row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</table:table-row>
        <table:table-row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</table:table-row>
        <table:table-row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1"><text:s/></text:p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</table:table-row>
        <table:table-row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</table:table-row>
        <table:table-row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</table:table-row>
        <table:table-row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  <table:table-cell table:style-name="Tabuľka42.A1" office:value-type="string">
            <text:p text:style-name="P1"/>
          </table:table-cell>
        </table:table-row>
      </table:table>
      <text:p text:style-name="P1"/>
      <text:p text:style-name="P37">c)<text:tab/>Záväzky</text:p>
      <text:p text:style-name="P6"><text:span text:style-name="T7">Štruktúra záväzkov pod</text:span><text:span text:style-name="T19">ľ</text:span><text:span text:style-name="T7">a lehoty splatnosti</text:span></text:p>
      <table:table table:name="Tabuľka43" table:style-name="Tabuľka43">
        <table:table-column table:style-name="Tabuľka43.A"/>
        <table:table-column table:style-name="Tabuľka43.B" table:number-columns-repeated="2"/>
        <table:table-row>
          <table:table-cell table:style-name="Tabuľka43.A1" office:value-type="string">
            <text:p text:style-name="P13">Záväzky</text:p>
          </table:table-cell>
          <table:table-cell table:style-name="Tabuľka43.A1" office:value-type="string">
            <text:p text:style-name="P13">Hodnota</text:p>
          </table:table-cell>
          <table:table-cell table:style-name="Tabuľka43.A1" office:value-type="string">
            <text:p text:style-name="P13">Poznámka</text:p>
          </table:table-cell>
        </table:table-row>
        <table:table-row>
          <table:table-cell table:style-name="Tabuľka43.A1" office:value-type="string">
            <text:p text:style-name="P11">v lehote splatnosti</text:p>
          </table:table-cell>
          <table:table-cell table:style-name="Tabuľka43.A1" office:value-type="string">
            <text:p text:style-name="P1"/>
          </table:table-cell>
          <table:table-cell table:style-name="Tabuľka43.A1" office:value-type="string">
            <text:p text:style-name="P1"/>
          </table:table-cell>
        </table:table-row>
        <table:table-row>
          <table:table-cell table:style-name="Tabuľka43.A1" office:value-type="string">
            <text:p text:style-name="P11">po lehote splatnosti</text:p>
          </table:table-cell>
          <table:table-cell table:style-name="Tabuľka43.B3" office:value-type="float" office:value="39314">
            <text:p text:style-name="P11">3<text:span text:style-name="T28">9314</text:span></text:p>
          </table:table-cell>
          <table:table-cell table:style-name="Tabuľka43.A1" office:value-type="string">
            <text:p text:style-name="P1"/>
          </table:table-cell>
        </table:table-row>
      </table:table>
      <text:p text:style-name="P1"/>
      <text:p text:style-name="P6"><text:span text:style-name="T7">Štruktúra záväzkov pod</text:span><text:span text:style-name="T19">ľ</text:span><text:span text:style-name="T7">a zostatkovej doby splatnosti</text:span></text:p>
      <table:table table:name="Tabuľka44" table:style-name="Tabuľka44">
        <table:table-column table:style-name="Tabuľka44.A"/>
        <table:table-column table:style-name="Tabuľka44.B" table:number-columns-repeated="2"/>
        <table:table-row>
          <table:table-cell table:style-name="Tabuľka44.A1" office:value-type="string">
            <text:p text:style-name="P13">Záväzky</text:p>
          </table:table-cell>
          <table:table-cell table:style-name="Tabuľka44.A1" office:value-type="string">
            <text:p text:style-name="P13">Hodnota</text:p>
          </table:table-cell>
          <table:table-cell table:style-name="Tabuľka44.A1" office:value-type="string">
            <text:p text:style-name="P13">Poznámka</text:p>
          </table:table-cell>
        </table:table-row>
        <table:table-row>
          <table:table-cell table:style-name="Tabuľka44.A1" office:value-type="string">
            <text:p text:style-name="P11">do jedného roka vrátane</text:p>
          </table:table-cell>
          <table:table-cell table:style-name="Tabuľka44.B2" office:value-type="float" office:value="18677">
            <text:p text:style-name="P11">18<text:span text:style-name="T28">677</text:span></text:p>
          </table:table-cell>
          <table:table-cell table:style-name="Tabuľka44.A1" office:value-type="string">
            <text:p text:style-name="P1"/>
          </table:table-cell>
        </table:table-row>
        <table:table-row>
          <table:table-cell table:style-name="Tabuľka44.A1" office:value-type="string">
            <text:p text:style-name="P11">od jedného roka do piatich rokov v</text:p>
          </table:table-cell>
          <table:table-cell table:style-name="Tabuľka44.A1" office:value-type="string">
            <text:p text:style-name="P49">20637</text:p>
          </table:table-cell>
          <table:table-cell table:style-name="Tabuľka44.A1" office:value-type="string">
            <text:p text:style-name="P1"/>
          </table:table-cell>
        </table:table-row>
        <table:table-row>
          <table:table-cell table:style-name="Tabuľka44.A1" office:value-type="string">
            <text:p text:style-name="P6"><text:span text:style-name="T7">viac ako pä</text:span><text:span text:style-name="T19">ť</text:span><text:span text:style-name="T7"> rokov</text:span></text:p>
          </table:table-cell>
          <table:table-cell table:style-name="Tabuľka44.A1" office:value-type="string">
            <text:p text:style-name="P1"/>
          </table:table-cell>
          <table:table-cell table:style-name="Tabuľka44.A1" office:value-type="string">
            <text:p text:style-name="P1"/>
          </table:table-cell>
        </table:table-row>
      </table:table>
      <text:p text:style-name="P1"/>
      <text:p text:style-name="P6"><text:span text:style-name="T7">Štruktúra záväzkov zabezpe</text:span><text:span text:style-name="T19">č</text:span><text:span text:style-name="T7">en</text:span><text:span text:style-name="T19">ý</text:span><text:span text:style-name="T7">ch z</text:span><text:span text:style-name="T19">á</text:span><text:span text:style-name="T7">lo</text:span><text:span text:style-name="T19">ž</text:span><text:span text:style-name="T7">n</text:span><text:span text:style-name="T19">ý</text:span><text:span text:style-name="T7">m pr</text:span><text:span text:style-name="T19">á</text:span><text:span text:style-name="T7">vom alebo inou formou zabezpe</text:span><text:span text:style-name="T19">č</text:span><text:span text:style-name="T7">enia</text:span></text:p>
      <table:table table:name="Tabuľka45" table:style-name="Tabuľka45">
        <table:table-column table:style-name="Tabuľka45.A"/>
        <table:table-column table:style-name="Tabuľka45.B" table:number-columns-repeated="2"/>
        <table:table-row>
          <table:table-cell table:style-name="Tabuľka45.A1" office:value-type="string">
            <text:p text:style-name="P13">Záväzky</text:p>
          </table:table-cell>
          <table:table-cell table:style-name="Tabuľka45.A1" office:value-type="string">
            <text:p text:style-name="P13">Hodnota</text:p>
          </table:table-cell>
          <table:table-cell table:style-name="Tabuľka45.A1" office:value-type="string">
            <text:p text:style-name="P3"><text:span text:style-name="T21">Spôsob zabezpe</text:span><text:span text:style-name="T24">č</text:span><text:span text:style-name="T21">enia</text:span></text:p>
          </table:table-cell>
        </table:table-row>
        <table:table-row>
          <table:table-cell table:style-name="Tabuľka45.A1" office:value-type="string">
            <text:p text:style-name="P1"/>
          </table:table-cell>
          <table:table-cell table:style-name="Tabuľka45.A1" office:value-type="string">
            <text:p text:style-name="P1"/>
          </table:table-cell>
          <table:table-cell table:style-name="Tabuľka45.A1" office:value-type="string">
            <text:p text:style-name="P1"/>
          </table:table-cell>
        </table:table-row>
        <table:table-row>
          <table:table-cell table:style-name="Tabuľka45.A1" office:value-type="string">
            <text:p text:style-name="P1"/>
          </table:table-cell>
          <table:table-cell table:style-name="Tabuľka45.A1" office:value-type="string">
            <text:p text:style-name="P1"/>
          </table:table-cell>
          <table:table-cell table:style-name="Tabuľka45.A1" office:value-type="string">
            <text:p text:style-name="P1"/>
          </table:table-cell>
        </table:table-row>
        <table:table-row>
          <table:table-cell table:style-name="Tabuľka45.A1" office:value-type="string">
            <text:p text:style-name="P1"/>
          </table:table-cell>
          <table:table-cell table:style-name="Tabuľka45.A1" office:value-type="string">
            <text:p text:style-name="P1"/>
          </table:table-cell>
          <table:table-cell table:style-name="Tabuľka45.A1" office:value-type="string">
            <text:p text:style-name="P1"/>
          </table:table-cell>
        </table:table-row>
      </table:table>
      <text:p text:style-name="P1"><text:soft-page-break/></text:p>
      <text:p text:style-name="P9"><text:span text:style-name="T17">d)<text:tab/>Štruktúra odložených da</text:span><text:span text:style-name="T18">ň</text:span><text:span text:style-name="T17">ov</text:span><text:span text:style-name="T18">ý</text:span><text:span text:style-name="T17">ch z</text:span><text:span text:style-name="T18">á</text:span><text:span text:style-name="T17">v</text:span><text:span text:style-name="T18">ä</text:span><text:span text:style-name="T17">zkov</text:span></text:p>
      <table:table table:name="Tabuľka46" table:style-name="Tabuľka46">
        <table:table-column table:style-name="Tabuľka46.A"/>
        <table:table-column table:style-name="Tabuľka46.B" table:number-columns-repeated="2"/>
        <table:table-row>
          <table:table-cell table:style-name="Tabuľka46.A1" office:value-type="string">
            <text:p text:style-name="P3"><text:span text:style-name="T21">Da</text:span><text:span text:style-name="T24">ň</text:span><text:span text:style-name="T21">ov</text:span><text:span text:style-name="T24">ý</text:span><text:span text:style-name="T21"> z</text:span><text:span text:style-name="T24">á</text:span><text:span text:style-name="T21">v</text:span><text:span text:style-name="T24">ä</text:span><text:span text:style-name="T21">zok</text:span></text:p>
          </table:table-cell>
          <table:table-cell table:style-name="Tabuľka46.A1" office:value-type="string">
            <text:p text:style-name="P13">Hodnota</text:p>
          </table:table-cell>
          <table:table-cell table:style-name="Tabuľka46.A1" office:value-type="string">
            <text:p text:style-name="P13">Spôsob vzniku</text:p>
          </table:table-cell>
        </table:table-row>
        <table:table-row>
          <table:table-cell table:style-name="Tabuľka46.A1" office:value-type="string">
            <text:p text:style-name="P1"/>
          </table:table-cell>
          <table:table-cell table:style-name="Tabuľka46.A1" office:value-type="string">
            <text:p text:style-name="P1"/>
          </table:table-cell>
          <table:table-cell table:style-name="Tabuľka46.A1" office:value-type="string">
            <text:p text:style-name="P1"/>
          </table:table-cell>
        </table:table-row>
        <table:table-row>
          <table:table-cell table:style-name="Tabuľka46.A1" office:value-type="string">
            <text:p text:style-name="P1"/>
          </table:table-cell>
          <table:table-cell table:style-name="Tabuľka46.A1" office:value-type="string">
            <text:p text:style-name="P1"/>
          </table:table-cell>
          <table:table-cell table:style-name="Tabuľka46.A1" office:value-type="string">
            <text:p text:style-name="P1"/>
          </table:table-cell>
        </table:table-row>
        <table:table-row>
          <table:table-cell table:style-name="Tabuľka46.A1" office:value-type="string">
            <text:p text:style-name="P1"/>
          </table:table-cell>
          <table:table-cell table:style-name="Tabuľka46.A1" office:value-type="string">
            <text:p text:style-name="P1"/>
          </table:table-cell>
          <table:table-cell table:style-name="Tabuľka46.A1" office:value-type="string">
            <text:p text:style-name="P1"/>
          </table:table-cell>
        </table:table-row>
      </table:table>
      <text:p text:style-name="P1"/>
      <text:p text:style-name="P37">e)<text:tab/>Sociálny fond</text:p>
      <table:table table:name="Tabuľka47" table:style-name="Tabuľka47">
        <table:table-column table:style-name="Tabuľka47.A"/>
        <table:table-column table:style-name="Tabuľka47.B" table:number-columns-repeated="2"/>
        <table:table-row>
          <table:table-cell table:style-name="Tabuľka47.A1" office:value-type="string">
            <text:p text:style-name="P13">Sociálny fond</text:p>
          </table:table-cell>
          <table:table-cell table:style-name="Tabuľka47.A1" office:value-type="string">
            <text:p text:style-name="P13">Hodnota</text:p>
          </table:table-cell>
          <table:table-cell table:style-name="Tabuľka47.A1" office:value-type="string">
            <text:p text:style-name="P13">Poznámka</text:p>
          </table:table-cell>
        </table:table-row>
        <table:table-row>
          <table:table-cell table:style-name="Tabuľka47.A1" office:value-type="string">
            <text:p text:style-name="P6"><text:span text:style-name="T7">Stav na za</text:span><text:span text:style-name="T19">č</text:span><text:span text:style-name="T7">iatku </text:span><text:span text:style-name="T19">úč</text:span><text:span text:style-name="T7">t. obdobia</text:span></text:p>
          </table:table-cell>
          <table:table-cell table:style-name="Tabuľka47.B2" office:value-type="float" office:value="337">
            <text:p text:style-name="P49">337</text:p>
          </table:table-cell>
          <table:table-cell table:style-name="Tabuľka47.A1" office:value-type="string">
            <text:p text:style-name="P1"/>
          </table:table-cell>
        </table:table-row>
        <table:table-row>
          <table:table-cell table:style-name="Tabuľka47.A1" office:value-type="string">
            <text:p text:style-name="P11">Tvorba</text:p>
          </table:table-cell>
          <table:table-cell table:style-name="Tabuľka47.B2" office:value-type="float" office:value="34">
            <text:p text:style-name="P49">34</text:p>
          </table:table-cell>
          <table:table-cell table:style-name="Tabuľka47.A1" office:value-type="string">
            <text:p text:style-name="P1"/>
          </table:table-cell>
        </table:table-row>
        <table:table-row>
          <table:table-cell table:style-name="Tabuľka47.A1" office:value-type="string">
            <text:p text:style-name="P6"><text:span text:style-name="T19">Č</text:span><text:span text:style-name="T7">erpanie</text:span></text:p>
          </table:table-cell>
          <table:table-cell table:style-name="Tabuľka47.A1" office:value-type="string">
            <text:p text:style-name="P11">0</text:p>
          </table:table-cell>
          <table:table-cell table:style-name="Tabuľka47.A1" office:value-type="string">
            <text:p text:style-name="P1"/>
          </table:table-cell>
        </table:table-row>
        <table:table-row>
          <table:table-cell table:style-name="Tabuľka47.A1" office:value-type="string">
            <text:p text:style-name="P6"><text:span text:style-name="T7">Stav na konci ú</text:span><text:span text:style-name="T19">č</text:span><text:span text:style-name="T7">t. obdobia</text:span></text:p>
          </table:table-cell>
          <table:table-cell table:style-name="Tabuľka47.B2" office:value-type="float" office:value="371">
            <text:p text:style-name="P11">3<text:span text:style-name="T28">71</text:span></text:p>
          </table:table-cell>
          <table:table-cell table:style-name="Tabuľka47.A1" office:value-type="string">
            <text:p text:style-name="P1"/>
          </table:table-cell>
        </table:table-row>
      </table:table>
      <text:p text:style-name="P1"/>
      <text:p text:style-name="P37">f)<text:tab/>Vydané dlhopisy</text:p>
      <table:table table:name="Tabuľka48" table:style-name="Tabuľka48">
        <table:table-column table:style-name="Tabuľka48.A"/>
        <table:table-column table:style-name="Tabuľka48.B"/>
        <table:table-column table:style-name="Tabuľka48.C" table:number-columns-repeated="2"/>
        <table:table-column table:style-name="Tabuľka48.E"/>
        <table:table-row table:style-name="Tabuľka48.1">
          <table:table-cell table:style-name="Tabuľka48.A1" office:value-type="string">
            <text:p text:style-name="P13">Druh dlhopisu</text:p>
          </table:table-cell>
          <table:table-cell table:style-name="Tabuľka48.A1" table:number-columns-spanned="4" office:value-type="string">
            <text:p text:style-name="P13">Informácie o dlhopisoch</text:p>
          </table:table-cell>
          <table:covered-table-cell/>
          <table:covered-table-cell/>
          <table:covered-table-cell/>
        </table:table-row>
        <table:table-row table:style-name="Tabuľka48.2">
          <table:table-cell table:style-name="Tabuľka48.A1" office:value-type="string">
            <text:p text:style-name="P2"/>
          </table:table-cell>
          <table:table-cell table:style-name="Tabuľka48.A1" office:value-type="string">
            <text:p text:style-name="P13">Menovitá hodnota</text:p>
          </table:table-cell>
          <table:table-cell table:style-name="Tabuľka48.A1" office:value-type="string">
            <text:p text:style-name="P13">Emisný kurz</text:p>
          </table:table-cell>
          <table:table-cell table:style-name="Tabuľka48.A1" office:value-type="string">
            <text:p text:style-name="P13">Úrok</text:p>
          </table:table-cell>
          <table:table-cell table:style-name="Tabuľka48.A1" office:value-type="string">
            <text:p text:style-name="P3"><text:span text:style-name="T21">Splatnos</text:span><text:span text:style-name="T24">ť</text:span></text:p>
          </table:table-cell>
        </table:table-row>
        <table:table-row>
          <table:table-cell table:style-name="Tabuľka48.A1" office:value-type="string">
            <text:p text:style-name="P1"/>
          </table:table-cell>
          <table:table-cell table:style-name="Tabuľka48.A1" office:value-type="string">
            <text:p text:style-name="P1"/>
          </table:table-cell>
          <table:table-cell table:style-name="Tabuľka48.A1" office:value-type="string">
            <text:p text:style-name="P1"/>
          </table:table-cell>
          <table:table-cell table:style-name="Tabuľka48.A1" office:value-type="string">
            <text:p text:style-name="P1"/>
          </table:table-cell>
          <table:table-cell table:style-name="Tabuľka48.A1" office:value-type="string">
            <text:p text:style-name="P1"/>
          </table:table-cell>
        </table:table-row>
        <table:table-row>
          <table:table-cell table:style-name="Tabuľka48.A1" office:value-type="string">
            <text:p text:style-name="P1"/>
          </table:table-cell>
          <table:table-cell table:style-name="Tabuľka48.A1" office:value-type="string">
            <text:p text:style-name="P1"/>
          </table:table-cell>
          <table:table-cell table:style-name="Tabuľka48.A1" office:value-type="string">
            <text:p text:style-name="P1"/>
          </table:table-cell>
          <table:table-cell table:style-name="Tabuľka48.A1" office:value-type="string">
            <text:p text:style-name="P1"/>
          </table:table-cell>
          <table:table-cell table:style-name="Tabuľka48.A1" office:value-type="string">
            <text:p text:style-name="P1"/>
          </table:table-cell>
        </table:table-row>
        <table:table-row>
          <table:table-cell table:style-name="Tabuľka48.A1" office:value-type="string">
            <text:p text:style-name="P1"/>
          </table:table-cell>
          <table:table-cell table:style-name="Tabuľka48.A1" office:value-type="string">
            <text:p text:style-name="P1"/>
          </table:table-cell>
          <table:table-cell table:style-name="Tabuľka48.A1" office:value-type="string">
            <text:p text:style-name="P1"/>
          </table:table-cell>
          <table:table-cell table:style-name="Tabuľka48.A1" office:value-type="string">
            <text:p text:style-name="P1"/>
          </table:table-cell>
          <table:table-cell table:style-name="Tabuľka48.A1" office:value-type="string">
            <text:p text:style-name="P1"/>
          </table:table-cell>
        </table:table-row>
      </table:table>
      <text:p text:style-name="P1"/>
      <text:p text:style-name="P9"><text:span text:style-name="T17">g)<text:tab/>Bankové úvery, pôži</text:span><text:span text:style-name="T18">č</text:span><text:span text:style-name="T17">ky a</text:span><text:span text:style-name="T18"> </text:span><text:span text:style-name="T17">n</text:span><text:span text:style-name="T18">á</text:span><text:span text:style-name="T17">vratn</text:span><text:span text:style-name="T18">é</text:span><text:span text:style-name="T17"> finan</text:span><text:span text:style-name="T18">č</text:span><text:span text:style-name="T17">n</text:span><text:span text:style-name="T18">é</text:span><text:span text:style-name="T17"> v</text:span><text:span text:style-name="T18">ý</text:span><text:span text:style-name="T17">pomoci</text:span></text:p>
      <table:table table:name="Tabuľka49" table:style-name="Tabuľka49">
        <table:table-column table:style-name="Tabuľka49.A"/>
        <table:table-column table:style-name="Tabuľka49.B"/>
        <table:table-column table:style-name="Tabuľka49.C"/>
        <table:table-column table:style-name="Tabuľka49.D"/>
        <table:table-column table:style-name="Tabuľka49.E"/>
        <table:table-column table:style-name="Tabuľka49.F"/>
        <table:table-column table:style-name="Tabuľka49.G"/>
        <table:table-row table:style-name="Tabuľka49.1">
          <table:table-cell table:style-name="Tabuľka49.A1" office:value-type="string">
            <text:p text:style-name="P3"><text:span text:style-name="T21">Druh úveru/pôži</text:span><text:span text:style-name="T24">č</text:span><text:span text:style-name="T21">ky</text:span></text:p>
          </table:table-cell>
          <table:table-cell table:style-name="Tabuľka49.A1" table:number-columns-spanned="6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uľka49.2">
          <table:table-cell table:style-name="Tabuľka49.A1" office:value-type="string">
            <text:p text:style-name="P2"/>
          </table:table-cell>
          <table:table-cell table:style-name="Tabuľka49.A1" office:value-type="string">
            <text:p text:style-name="P13">Mena</text:p>
          </table:table-cell>
          <table:table-cell table:style-name="Tabuľka49.A1" office:value-type="string">
            <text:p text:style-name="P13">Hodnota v mene</text:p>
          </table:table-cell>
          <table:table-cell table:style-name="Tabuľka49.A1" office:value-type="string">
            <text:p text:style-name="P3"><text:span text:style-name="T21">Hodnota v </text:span><text:span text:style-name="T25">€</text:span></text:p>
          </table:table-cell>
          <table:table-cell table:style-name="Tabuľka49.A1" office:value-type="string">
            <text:p text:style-name="P3"><text:span text:style-name="T21">Splatnos</text:span><text:span text:style-name="T24">ť</text:span></text:p>
          </table:table-cell>
          <table:table-cell table:style-name="Tabuľka49.A1" office:value-type="string">
            <text:p text:style-name="P13">Úrok</text:p>
          </table:table-cell>
          <table:table-cell table:style-name="Tabuľka49.A1" office:value-type="string">
            <text:p text:style-name="P3"><text:span text:style-name="T21">Forma zabezpe</text:span><text:span text:style-name="T24">č</text:span><text:span text:style-name="T21">enia</text:span></text:p>
          </table:table-cell>
        </table:table-row>
        <table:table-row>
          <table:table-cell table:style-name="Tabuľka49.A1" office:value-type="string">
            <text:p text:style-name="P6"><text:span text:style-name="T7">pôži</text:span><text:span text:style-name="T19">č</text:span><text:span text:style-name="T7">ka</text:span></text:p>
          </table:table-cell>
          <table:table-cell table:style-name="Tabuľka49.A1" office:value-type="string">
            <text:p text:style-name="P11">EUR</text:p>
          </table:table-cell>
          <table:table-cell table:style-name="Tabuľka49.A1" office:value-type="string">
            <text:p text:style-name="P1"/>
          </table:table-cell>
          <table:table-cell table:style-name="Tabuľka49.A1" office:value-type="string">
            <text:p text:style-name="P11">17373</text:p>
          </table:table-cell>
          <table:table-cell table:style-name="Tabuľka49.A1" office:value-type="string">
            <text:p text:style-name="P1"/>
          </table:table-cell>
          <table:table-cell table:style-name="Tabuľka49.A1" office:value-type="string">
            <text:p text:style-name="P1"/>
          </table:table-cell>
          <table:table-cell table:style-name="Tabuľka49.A1" office:value-type="string">
            <text:p text:style-name="P1"/>
          </table:table-cell>
        </table:table-row>
        <table:table-row>
          <table:table-cell table:style-name="Tabuľka49.A1" office:value-type="string">
            <text:p text:style-name="P1"/>
          </table:table-cell>
          <table:table-cell table:style-name="Tabuľka49.A1" office:value-type="string">
            <text:p text:style-name="P1"/>
          </table:table-cell>
          <table:table-cell table:style-name="Tabuľka49.A1" office:value-type="string">
            <text:p text:style-name="P1"/>
          </table:table-cell>
          <table:table-cell table:style-name="Tabuľka49.A1" office:value-type="string">
            <text:p text:style-name="P1"/>
          </table:table-cell>
          <table:table-cell table:style-name="Tabuľka49.A1" office:value-type="string">
            <text:p text:style-name="P1"/>
          </table:table-cell>
          <table:table-cell table:style-name="Tabuľka49.A1" office:value-type="string">
            <text:p text:style-name="P1"/>
          </table:table-cell>
          <table:table-cell table:style-name="Tabuľka49.A1" office:value-type="string">
            <text:p text:style-name="P1"/>
          </table:table-cell>
        </table:table-row>
        <table:table-row>
          <table:table-cell table:style-name="Tabuľka49.A1" office:value-type="string">
            <text:p text:style-name="P1"/>
          </table:table-cell>
          <table:table-cell table:style-name="Tabuľka49.A1" office:value-type="string">
            <text:p text:style-name="P1"/>
          </table:table-cell>
          <table:table-cell table:style-name="Tabuľka49.A1" office:value-type="string">
            <text:p text:style-name="P1"/>
          </table:table-cell>
          <table:table-cell table:style-name="Tabuľka49.A1" office:value-type="string">
            <text:p text:style-name="P1"/>
          </table:table-cell>
          <table:table-cell table:style-name="Tabuľka49.A1" office:value-type="string">
            <text:p text:style-name="P1"/>
          </table:table-cell>
          <table:table-cell table:style-name="Tabuľka49.A1" office:value-type="string">
            <text:p text:style-name="P1"/>
          </table:table-cell>
          <table:table-cell table:style-name="Tabuľka49.A1" office:value-type="string">
            <text:p text:style-name="P1"/>
          </table:table-cell>
        </table:table-row>
      </table:table>
      <text:p text:style-name="P1"/>
      <text:p text:style-name="P9"><text:span text:style-name="T17">h)<text:tab/>Významné položky </text:span><text:span text:style-name="T18">č</text:span><text:span text:style-name="T17">asov</text:span><text:span text:style-name="T18">é</text:span><text:span text:style-name="T17">ho rozl</text:span><text:span text:style-name="T18">íš</text:span><text:span text:style-name="T17">enia v</text:span><text:span text:style-name="T18">ý</text:span><text:span text:style-name="T17">davkov bud</text:span><text:span text:style-name="T18">ú</text:span><text:span text:style-name="T17">cich obdob</text:span><text:span text:style-name="T18">í</text:span><text:span text:style-name="T17"> a</text:span><text:span text:style-name="T18"> </text:span><text:span text:style-name="T17">v</text:span><text:span text:style-name="T18">ý</text:span><text:span text:style-name="T17">nosov bud</text:span><text:span text:style-name="T18">ú</text:span><text:span text:style-name="T17">cich obdob</text:span><text:span text:style-name="T18">í</text:span></text:p>
      <table:table table:name="Tabuľka50" table:style-name="Tabuľka50">
        <table:table-column table:style-name="Tabuľka50.A"/>
        <table:table-column table:style-name="Tabuľka50.B" table:number-columns-repeated="2"/>
        <table:table-row>
          <table:table-cell table:style-name="Tabuľka50.A1" office:value-type="string">
            <text:p text:style-name="P13">Položka</text:p>
          </table:table-cell>
          <table:table-cell table:style-name="Tabuľka50.A1" office:value-type="string">
            <text:p text:style-name="P13">Hodnota</text:p>
          </table:table-cell>
          <table:table-cell table:style-name="Tabuľka50.A1" office:value-type="string">
            <text:p text:style-name="P13">Poznámka</text:p>
          </table:table-cell>
        </table:table-row>
        <table:table-row>
          <table:table-cell table:style-name="Tabuľka50.A1" office:value-type="string">
            <text:p text:style-name="P1"/>
          </table:table-cell>
          <table:table-cell table:style-name="Tabuľka50.A1" office:value-type="string">
            <text:p text:style-name="P1"/>
          </table:table-cell>
          <table:table-cell table:style-name="Tabuľka50.A1" office:value-type="string">
            <text:p text:style-name="P1"/>
          </table:table-cell>
        </table:table-row>
        <table:table-row>
          <table:table-cell table:style-name="Tabuľka50.A1" office:value-type="string">
            <text:p text:style-name="P1"/>
          </table:table-cell>
          <table:table-cell table:style-name="Tabuľka50.A1" office:value-type="string">
            <text:p text:style-name="P1"/>
          </table:table-cell>
          <table:table-cell table:style-name="Tabuľka50.A1" office:value-type="string">
            <text:p text:style-name="P1"/>
          </table:table-cell>
        </table:table-row>
        <table:table-row>
          <table:table-cell table:style-name="Tabuľka50.A1" office:value-type="string">
            <text:p text:style-name="P1"/>
          </table:table-cell>
          <table:table-cell table:style-name="Tabuľka50.A1" office:value-type="string">
            <text:p text:style-name="P1"/>
          </table:table-cell>
          <table:table-cell table:style-name="Tabuľka50.A1" office:value-type="string">
            <text:p text:style-name="P1"/>
          </table:table-cell>
        </table:table-row>
      </table:table>
      <text:p text:style-name="P1"/>
      <text:p text:style-name="P37">i)<text:tab/>Významné položky derivátov</text:p>
      <table:table table:name="Tabuľka51" table:style-name="Tabuľka51">
        <table:table-column table:style-name="Tabuľka51.A"/>
        <table:table-column table:style-name="Tabuľka51.B" table:number-columns-repeated="2"/>
        <table:table-row>
          <table:table-cell table:style-name="Tabuľka51.A1" office:value-type="string">
            <text:p text:style-name="P13">Položka</text:p>
          </table:table-cell>
          <table:table-cell table:style-name="Tabuľka51.A1" office:value-type="string">
            <text:p text:style-name="P13">Hodnota</text:p>
          </table:table-cell>
          <table:table-cell table:style-name="Tabuľka51.A1" office:value-type="string">
            <text:p text:style-name="P13">Poznámka</text:p>
          </table:table-cell>
        </table:table-row>
        <table:table-row>
          <table:table-cell table:style-name="Tabuľka51.A1" office:value-type="string">
            <text:p text:style-name="P1"/>
          </table:table-cell>
          <table:table-cell table:style-name="Tabuľka51.A1" office:value-type="string">
            <text:p text:style-name="P1"/>
          </table:table-cell>
          <table:table-cell table:style-name="Tabuľka51.A1" office:value-type="string">
            <text:p text:style-name="P1"/>
          </table:table-cell>
        </table:table-row>
        <table:table-row>
          <table:table-cell table:style-name="Tabuľka51.A1" office:value-type="string">
            <text:p text:style-name="P1"/>
          </table:table-cell>
          <table:table-cell table:style-name="Tabuľka51.A1" office:value-type="string">
            <text:p text:style-name="P1"/>
          </table:table-cell>
          <table:table-cell table:style-name="Tabuľka51.A1" office:value-type="string">
            <text:p text:style-name="P1"/>
          </table:table-cell>
        </table:table-row>
        <table:table-row>
          <table:table-cell table:style-name="Tabuľka51.A1" office:value-type="string">
            <text:p text:style-name="P1"/>
          </table:table-cell>
          <table:table-cell table:style-name="Tabuľka51.A1" office:value-type="string">
            <text:p text:style-name="P1"/>
          </table:table-cell>
          <table:table-cell table:style-name="Tabuľka51.A1" office:value-type="string">
            <text:p text:style-name="P1"/>
          </table:table-cell>
        </table:table-row>
      </table:table>
      <text:p text:style-name="P1"/>
      <text:p text:style-name="P9"><text:span text:style-name="T17">j)<text:tab/>Významné položky majetku a záväzkov zabezpe</text:span><text:span text:style-name="T18">č</text:span><text:span text:style-name="T17">en</text:span><text:span text:style-name="T18">ý</text:span><text:span text:style-name="T17">ch deriv</text:span><text:span text:style-name="T18">á</text:span><text:span text:style-name="T17">tmi</text:span></text:p>
      <table:table table:name="Tabuľka52" table:style-name="Tabuľka52">
        <table:table-column table:style-name="Tabuľka52.A"/>
        <table:table-column table:style-name="Tabuľka52.B" table:number-columns-repeated="2"/>
        <table:table-row>
          <table:table-cell table:style-name="Tabuľka52.A1" office:value-type="string">
            <text:p text:style-name="P13">Položka</text:p>
          </table:table-cell>
          <table:table-cell table:style-name="Tabuľka52.A1" office:value-type="string">
            <text:p text:style-name="P13">Hodnota</text:p>
          </table:table-cell>
          <table:table-cell table:style-name="Tabuľka52.A1" office:value-type="string">
            <text:p text:style-name="P13">Poznámka</text:p>
          </table:table-cell>
        </table:table-row>
        <table:table-row>
          <table:table-cell table:style-name="Tabuľka52.A1" office:value-type="string">
            <text:p text:style-name="P1"/>
          </table:table-cell>
          <table:table-cell table:style-name="Tabuľka52.A1" office:value-type="string">
            <text:p text:style-name="P1"/>
          </table:table-cell>
          <table:table-cell table:style-name="Tabuľka52.A1" office:value-type="string">
            <text:p text:style-name="P1"/>
          </table:table-cell>
        </table:table-row>
        <table:table-row>
          <table:table-cell table:style-name="Tabuľka52.A1" office:value-type="string">
            <text:p text:style-name="P1"/>
          </table:table-cell>
          <table:table-cell table:style-name="Tabuľka52.A1" office:value-type="string">
            <text:p text:style-name="P1"/>
          </table:table-cell>
          <table:table-cell table:style-name="Tabuľka52.A1" office:value-type="string">
            <text:p text:style-name="P1"/>
          </table:table-cell>
        </table:table-row>
        <table:table-row>
          <table:table-cell table:style-name="Tabuľka52.A1" office:value-type="string">
            <text:p text:style-name="P1"/>
          </table:table-cell>
          <table:table-cell table:style-name="Tabuľka52.A1" office:value-type="string">
            <text:p text:style-name="P1"/>
          </table:table-cell>
          <table:table-cell table:style-name="Tabuľka52.A1" office:value-type="string">
            <text:p text:style-name="P1"/>
          </table:table-cell>
        </table:table-row>
      </table:table>
      <text:p text:style-name="P1"/>
      <text:p text:style-name="P1"/>
      <text:p text:style-name="P9"><text:span text:style-name="T17">k)<text:tab/>Majetok prenajatý formou finan</text:span><text:span text:style-name="T18">č</text:span><text:span text:style-name="T17">n</text:span><text:span text:style-name="T18">é</text:span><text:span text:style-name="T17">ho pren</text:span><text:span text:style-name="T18">á</text:span><text:span text:style-name="T17">jmu </text:span><text:span text:style-name="T18">–</text:span><text:span text:style-name="T17"> u</text:span><text:span text:style-name="T18"> </text:span><text:span text:style-name="T17">prenaj</text:span><text:span text:style-name="T18">í</text:span><text:span text:style-name="T17">mate</text:span><text:span text:style-name="T18">ľ</text:span><text:span text:style-name="T17">a:</text:span></text:p>
      <text:p text:style-name="P50"/>
      <text:p text:style-name="P51">g)<text:tab/>Celková suma dohodnutých platieb k 31.12. BO: .....................................................................</text:p>
      <text:p text:style-name="P52"/>
      <text:p text:style-name="P53"><text:span text:style-name="T17">z toho istina je: .......................................... <text:s/>a finan</text:span><text:span text:style-name="T18">č</text:span><text:span text:style-name="T17">n</text:span><text:span text:style-name="T18">ý</text:span><text:span text:style-name="T17"> v</text:span><text:span text:style-name="T18">ý</text:span><text:span text:style-name="T17">nos ..................................................</text:span></text:p>
      <text:p text:style-name="P54"><text:tab/><text:tab/></text:p>
      <text:p text:style-name="P55"><text:span text:style-name="T17">g)<text:tab/>Suma istiny u prenajímate</text:span><text:span text:style-name="T18">ľ</text:span><text:span text:style-name="T17">a a</text:span><text:span text:style-name="T18"> </text:span><text:span text:style-name="T17">finan</text:span><text:span text:style-name="T18">č</text:span><text:span text:style-name="T17">n</text:span><text:span text:style-name="T18">é</text:span><text:span text:style-name="T17">ho v</text:span><text:span text:style-name="T18">ý</text:span><text:span text:style-name="T17">nosu pod</text:span><text:span text:style-name="T18">ľ</text:span><text:span text:style-name="T17">a doby splatnosti:</text:span></text:p>
      <table:table table:name="Tabuľka53" table:style-name="Tabuľka53">
        <table:table-column table:style-name="Tabuľka53.A"/>
        <table:table-column table:style-name="Tabuľka53.B" table:number-columns-repeated="2"/>
        <table:table-row>
          <table:table-cell table:style-name="Tabuľka53.A1" office:value-type="string">
            <text:p text:style-name="P13">Doba splatnosti</text:p>
          </table:table-cell>
          <table:table-cell table:style-name="Tabuľka53.A1" office:value-type="string">
            <text:p text:style-name="P13">Istina</text:p>
          </table:table-cell>
          <table:table-cell table:style-name="Tabuľka53.A1" office:value-type="string">
            <text:p text:style-name="P3"><text:span text:style-name="T21">Finan</text:span><text:span text:style-name="T24">č</text:span><text:span text:style-name="T21">n</text:span><text:span text:style-name="T24">ý</text:span><text:span text:style-name="T21"> v</text:span><text:span text:style-name="T24">ý</text:span><text:span text:style-name="T21">nos</text:span></text:p>
          </table:table-cell>
        </table:table-row>
        <text:soft-page-break/>
        <table:table-row>
          <table:table-cell table:style-name="Tabuľka53.A1" office:value-type="string">
            <text:p text:style-name="P11">do 1 roku vrátane</text:p>
          </table:table-cell>
          <table:table-cell table:style-name="Tabuľka53.A1" office:value-type="string">
            <text:p text:style-name="P1"/>
          </table:table-cell>
          <table:table-cell table:style-name="Tabuľka53.A1" office:value-type="string">
            <text:p text:style-name="P1"/>
          </table:table-cell>
        </table:table-row>
        <table:table-row>
          <table:table-cell table:style-name="Tabuľka53.A1" office:value-type="string">
            <text:p text:style-name="P11">od 1 do 5 rokov</text:p>
          </table:table-cell>
          <table:table-cell table:style-name="Tabuľka53.A1" office:value-type="string">
            <text:p text:style-name="P1"/>
          </table:table-cell>
          <table:table-cell table:style-name="Tabuľka53.A1" office:value-type="string">
            <text:p text:style-name="P1"/>
          </table:table-cell>
        </table:table-row>
        <table:table-row>
          <table:table-cell table:style-name="Tabuľka53.A1" office:value-type="string">
            <text:p text:style-name="P11">viac ako 5 rokov</text:p>
          </table:table-cell>
          <table:table-cell table:style-name="Tabuľka53.A1" office:value-type="string">
            <text:p text:style-name="P1"/>
          </table:table-cell>
          <table:table-cell table:style-name="Tabuľka53.A1" office:value-type="string">
            <text:p text:style-name="P1"/>
          </table:table-cell>
        </table:table-row>
      </table:table>
      <text:p text:style-name="P1"/>
      <text:p text:style-name="P1"/>
      <text:p text:style-name="P38">G.<text:tab/>Údaje o výnosoch</text:p>
      <text:p text:style-name="P37">a)<text:tab/>Tržby za vlastné výkony a tovar</text:p>
      <table:table table:name="Tabuľka54" table:style-name="Tabuľka54">
        <table:table-column table:style-name="Tabuľka54.A"/>
        <table:table-column table:style-name="Tabuľka54.B" table:number-columns-repeated="3"/>
        <table:table-column table:style-name="Tabuľka54.E"/>
        <table:table-row table:style-name="Tabuľka54.1">
          <table:table-cell table:style-name="Tabuľka54.A1" office:value-type="string">
            <text:p text:style-name="P13">Produkt</text:p>
          </table:table-cell>
          <table:table-cell table:style-name="Tabuľka54.A1" table:number-columns-spanned="3" office:value-type="string">
            <text:p text:style-name="P3"><text:span text:style-name="T21">Oblas</text:span><text:span text:style-name="T24">ť</text:span><text:span text:style-name="T21"> odbytu</text:span></text:p>
          </table:table-cell>
          <table:covered-table-cell/>
          <table:covered-table-cell/>
          <table:table-cell table:style-name="Tabuľka54.A1" office:value-type="string">
            <text:p text:style-name="P13">Spolu</text:p>
          </table:table-cell>
        </table:table-row>
        <table:table-row table:style-name="Tabuľka54.2">
          <table:table-cell table:style-name="Tabuľka54.A1" office:value-type="string">
            <text:p text:style-name="P1"/>
          </table:table-cell>
          <table:table-cell table:style-name="Tabuľka54.A1" office:value-type="string">
            <text:p text:style-name="P13">Hodnota</text:p>
          </table:table-cell>
          <table:table-cell table:style-name="Tabuľka54.A1" office:value-type="string">
            <text:p text:style-name="P13">Hodnota</text:p>
          </table:table-cell>
          <table:table-cell table:style-name="Tabuľka54.A1" office:value-type="string">
            <text:p text:style-name="P13">Hodnota</text:p>
          </table:table-cell>
          <table:table-cell table:style-name="Tabuľka54.A1" office:value-type="string">
            <text:p text:style-name="P1"/>
          </table:table-cell>
        </table:table-row>
        <table:table-row>
          <table:table-cell table:style-name="Tabuľka54.A1" office:value-type="string">
            <text:p text:style-name="P11">tovar</text:p>
          </table:table-cell>
          <table:table-cell table:style-name="Tabuľka54.A1" office:value-type="string">
            <text:p text:style-name="P1"/>
          </table:table-cell>
          <table:table-cell table:style-name="Tabuľka54.A1" office:value-type="string">
            <text:p text:style-name="P1"/>
          </table:table-cell>
          <table:table-cell table:style-name="Tabuľka54.A1" office:value-type="string">
            <text:p text:style-name="P1"/>
          </table:table-cell>
          <table:table-cell table:style-name="Tabuľka54.A1" office:value-type="string">
            <text:p text:style-name="P49">49982</text:p>
          </table:table-cell>
        </table:table-row>
        <table:table-row>
          <table:table-cell table:style-name="Tabuľka54.A1" office:value-type="string">
            <text:p text:style-name="P1"/>
          </table:table-cell>
          <table:table-cell table:style-name="Tabuľka54.A1" office:value-type="string">
            <text:p text:style-name="P1"/>
          </table:table-cell>
          <table:table-cell table:style-name="Tabuľka54.A1" office:value-type="string">
            <text:p text:style-name="P1"/>
          </table:table-cell>
          <table:table-cell table:style-name="Tabuľka54.A1" office:value-type="string">
            <text:p text:style-name="P1"/>
          </table:table-cell>
          <table:table-cell table:style-name="Tabuľka54.A1" office:value-type="string">
            <text:p text:style-name="P1"/>
          </table:table-cell>
        </table:table-row>
        <table:table-row>
          <table:table-cell table:style-name="Tabuľka54.A1" office:value-type="string">
            <text:p text:style-name="P1"/>
          </table:table-cell>
          <table:table-cell table:style-name="Tabuľka54.A1" office:value-type="string">
            <text:p text:style-name="P1"/>
          </table:table-cell>
          <table:table-cell table:style-name="Tabuľka54.A1" office:value-type="string">
            <text:p text:style-name="P1"/>
          </table:table-cell>
          <table:table-cell table:style-name="Tabuľka54.A1" office:value-type="string">
            <text:p text:style-name="P1"/>
          </table:table-cell>
          <table:table-cell table:style-name="Tabuľka54.A1" office:value-type="string">
            <text:p text:style-name="P1"/>
          </table:table-cell>
        </table:table-row>
      </table:table>
      <text:p text:style-name="P1"/>
      <text:p text:style-name="P9"><text:span text:style-name="T17">b)<text:tab/>Zmeny stavu vnútroorganiza</text:span><text:span text:style-name="T18">č</text:span><text:span text:style-name="T17">n</text:span><text:span text:style-name="T18">ý</text:span><text:span text:style-name="T17">ch z</text:span><text:span text:style-name="T18">á</text:span><text:span text:style-name="T17">sob (zmena ich stavu sa nerovn</text:span><text:span text:style-name="T18">á</text:span><text:span text:style-name="T17"> rozdielu medzi stavom netto na konci predch</text:span><text:span text:style-name="T18">á</text:span><text:span text:style-name="T17">dzaj</text:span><text:span text:style-name="T18">ú</text:span><text:span text:style-name="T17">ceho </text:span><text:span text:style-name="T18">úč</text:span><text:span text:style-name="T17">t. obdobia a</text:span><text:span text:style-name="T18"> </text:span><text:span text:style-name="T17">stavom netto na konci be</text:span><text:span text:style-name="T18">ž</text:span><text:span text:style-name="T17">n</text:span><text:span text:style-name="T18">é</text:span><text:span text:style-name="T17">ho </text:span><text:span text:style-name="T18">úč</text:span><text:span text:style-name="T17">t. obdobia)</text:span></text:p>
      <table:table table:name="Tabuľka55" table:style-name="Tabuľka55">
        <table:table-column table:style-name="Tabuľka55.A"/>
        <table:table-column table:style-name="Tabuľka55.B" table:number-columns-repeated="2"/>
        <table:table-row>
          <table:table-cell table:style-name="Tabuľka55.A1" office:value-type="string">
            <text:p text:style-name="P1"/>
          </table:table-cell>
          <table:table-cell table:style-name="Tabuľka55.A1" office:value-type="string">
            <text:p text:style-name="P1"/>
          </table:table-cell>
          <table:table-cell table:style-name="Tabuľka55.A1" office:value-type="string">
            <text:p text:style-name="P1"/>
          </table:table-cell>
        </table:table-row>
        <table:table-row>
          <table:table-cell table:style-name="Tabuľka55.A1" office:value-type="string">
            <text:p text:style-name="P1"/>
          </table:table-cell>
          <table:table-cell table:style-name="Tabuľka55.A1" office:value-type="string">
            <text:p text:style-name="P1"/>
          </table:table-cell>
          <table:table-cell table:style-name="Tabuľka55.A1" office:value-type="string">
            <text:p text:style-name="P1"/>
          </table:table-cell>
        </table:table-row>
        <table:table-row>
          <table:table-cell table:style-name="Tabuľka55.A1" office:value-type="string">
            <text:p text:style-name="P1"/>
          </table:table-cell>
          <table:table-cell table:style-name="Tabuľka55.A1" office:value-type="string">
            <text:p text:style-name="P1"/>
          </table:table-cell>
          <table:table-cell table:style-name="Tabuľka55.A1" office:value-type="string">
            <text:p text:style-name="P1"/>
          </table:table-cell>
        </table:table-row>
        <table:table-row>
          <table:table-cell table:style-name="Tabuľka55.A1" office:value-type="string">
            <text:p text:style-name="P1"/>
          </table:table-cell>
          <table:table-cell table:style-name="Tabuľka55.A1" office:value-type="string">
            <text:p text:style-name="P1"/>
          </table:table-cell>
          <table:table-cell table:style-name="Tabuľka55.A1" office:value-type="string">
            <text:p text:style-name="P1"/>
          </table:table-cell>
        </table:table-row>
      </table:table>
      <text:p text:style-name="P1"/>
      <text:p text:style-name="P37">c)<text:tab/>Významné položky výnosov pri aktivácii nákladov</text:p>
      <table:table table:name="Tabuľka56" table:style-name="Tabuľka56">
        <table:table-column table:style-name="Tabuľka56.A"/>
        <table:table-column table:style-name="Tabuľka56.B" table:number-columns-repeated="2"/>
        <table:table-row>
          <table:table-cell table:style-name="Tabuľka56.A1" office:value-type="string">
            <text:p text:style-name="P13">Položka</text:p>
          </table:table-cell>
          <table:table-cell table:style-name="Tabuľka56.A1" office:value-type="string">
            <text:p text:style-name="P13">Hodnota</text:p>
          </table:table-cell>
          <table:table-cell table:style-name="Tabuľka56.A1" office:value-type="string">
            <text:p text:style-name="P13">Poznámka</text:p>
          </table:table-cell>
        </table:table-row>
        <table:table-row>
          <table:table-cell table:style-name="Tabuľka56.A1" office:value-type="string">
            <text:p text:style-name="P1"/>
          </table:table-cell>
          <table:table-cell table:style-name="Tabuľka56.A1" office:value-type="string">
            <text:p text:style-name="P1"/>
          </table:table-cell>
          <table:table-cell table:style-name="Tabuľka56.A1" office:value-type="string">
            <text:p text:style-name="P1"/>
          </table:table-cell>
        </table:table-row>
        <table:table-row>
          <table:table-cell table:style-name="Tabuľka56.A1" office:value-type="string">
            <text:p text:style-name="P1"/>
          </table:table-cell>
          <table:table-cell table:style-name="Tabuľka56.A1" office:value-type="string">
            <text:p text:style-name="P1"/>
          </table:table-cell>
          <table:table-cell table:style-name="Tabuľka56.A1" office:value-type="string">
            <text:p text:style-name="P1"/>
          </table:table-cell>
        </table:table-row>
        <table:table-row>
          <table:table-cell table:style-name="Tabuľka56.A1" office:value-type="string">
            <text:p text:style-name="P1"/>
          </table:table-cell>
          <table:table-cell table:style-name="Tabuľka56.A1" office:value-type="string">
            <text:p text:style-name="P1"/>
          </table:table-cell>
          <table:table-cell table:style-name="Tabuľka56.A1" office:value-type="string">
            <text:p text:style-name="P1"/>
          </table:table-cell>
        </table:table-row>
      </table:table>
      <text:p text:style-name="P1"/>
      <text:p text:style-name="P9"><text:span text:style-name="T17">d)<text:tab/>Ostatné významné položky výnosov z hospodárskej </text:span><text:span text:style-name="T18">č</text:span><text:span text:style-name="T17">innosti</text:span></text:p>
      <table:table table:name="Tabuľka57" table:style-name="Tabuľka57">
        <table:table-column table:style-name="Tabuľka57.A"/>
        <table:table-column table:style-name="Tabuľka57.B" table:number-columns-repeated="2"/>
        <table:table-row>
          <table:table-cell table:style-name="Tabuľka57.A1" office:value-type="string">
            <text:p text:style-name="P13">Položka</text:p>
          </table:table-cell>
          <table:table-cell table:style-name="Tabuľka57.A1" office:value-type="string">
            <text:p text:style-name="P13">Hodnota</text:p>
          </table:table-cell>
          <table:table-cell table:style-name="Tabuľka57.A1" office:value-type="string">
            <text:p text:style-name="P13">Poznámka</text:p>
          </table:table-cell>
        </table:table-row>
        <table:table-row>
          <table:table-cell table:style-name="Tabuľka57.A1" office:value-type="string">
            <text:p text:style-name="P1"/>
          </table:table-cell>
          <table:table-cell table:style-name="Tabuľka57.A1" office:value-type="string">
            <text:p text:style-name="P1"/>
          </table:table-cell>
          <table:table-cell table:style-name="Tabuľka57.A1" office:value-type="string">
            <text:p text:style-name="P1"/>
          </table:table-cell>
        </table:table-row>
        <table:table-row>
          <table:table-cell table:style-name="Tabuľka57.A1" office:value-type="string">
            <text:p text:style-name="P1"/>
          </table:table-cell>
          <table:table-cell table:style-name="Tabuľka57.A1" office:value-type="string">
            <text:p text:style-name="P1"/>
          </table:table-cell>
          <table:table-cell table:style-name="Tabuľka57.A1" office:value-type="string">
            <text:p text:style-name="P1"/>
          </table:table-cell>
        </table:table-row>
        <table:table-row>
          <table:table-cell table:style-name="Tabuľka57.A1" office:value-type="string">
            <text:p text:style-name="P1"/>
          </table:table-cell>
          <table:table-cell table:style-name="Tabuľka57.A1" office:value-type="string">
            <text:p text:style-name="P1"/>
          </table:table-cell>
          <table:table-cell table:style-name="Tabuľka57.A1" office:value-type="string">
            <text:p text:style-name="P1"/>
          </table:table-cell>
        </table:table-row>
      </table:table>
      <text:p text:style-name="P1"/>
      <text:p text:style-name="P28"/>
      <text:p text:style-name="P28"/>
      <text:p text:style-name="P9"><text:span text:style-name="T17">e)<text:tab/>Významné položky finan</text:span><text:span text:style-name="T18">č</text:span><text:span text:style-name="T17">n</text:span><text:span text:style-name="T18">ý</text:span><text:span text:style-name="T17">ch v</text:span><text:span text:style-name="T18">ý</text:span><text:span text:style-name="T17">nosov</text:span></text:p>
      <table:table table:name="Tabuľka58" table:style-name="Tabuľka58">
        <table:table-column table:style-name="Tabuľka58.A"/>
        <table:table-column table:style-name="Tabuľka58.B" table:number-columns-repeated="2"/>
        <table:table-row>
          <table:table-cell table:style-name="Tabuľka58.A1" office:value-type="string">
            <text:p text:style-name="P13">Položka</text:p>
          </table:table-cell>
          <table:table-cell table:style-name="Tabuľka58.A1" office:value-type="string">
            <text:p text:style-name="P13">Hodnota</text:p>
          </table:table-cell>
          <table:table-cell table:style-name="Tabuľka58.A1" office:value-type="string">
            <text:p text:style-name="P13">Poznámka</text:p>
          </table:table-cell>
        </table:table-row>
        <table:table-row>
          <table:table-cell table:style-name="Tabuľka58.A1" office:value-type="string">
            <text:p text:style-name="P1"/>
          </table:table-cell>
          <table:table-cell table:style-name="Tabuľka58.A1" office:value-type="string">
            <text:p text:style-name="P1"/>
          </table:table-cell>
          <table:table-cell table:style-name="Tabuľka58.A1" office:value-type="string">
            <text:p text:style-name="P1"/>
          </table:table-cell>
        </table:table-row>
        <table:table-row>
          <table:table-cell table:style-name="Tabuľka58.A1" office:value-type="string">
            <text:p text:style-name="P1"/>
          </table:table-cell>
          <table:table-cell table:style-name="Tabuľka58.A1" office:value-type="string">
            <text:p text:style-name="P1"/>
          </table:table-cell>
          <table:table-cell table:style-name="Tabuľka58.A1" office:value-type="string">
            <text:p text:style-name="P1"/>
          </table:table-cell>
        </table:table-row>
        <table:table-row>
          <table:table-cell table:style-name="Tabuľka58.A1" office:value-type="string">
            <text:p text:style-name="P1"/>
          </table:table-cell>
          <table:table-cell table:style-name="Tabuľka58.A1" office:value-type="string">
            <text:p text:style-name="P1"/>
          </table:table-cell>
          <table:table-cell table:style-name="Tabuľka58.A1" office:value-type="string">
            <text:p text:style-name="P1"/>
          </table:table-cell>
        </table:table-row>
      </table:table>
      <text:p text:style-name="P1"/>
      <text:p text:style-name="P37">f)<text:tab/>Významné položky mimoriadnych výnosov</text:p>
      <table:table table:name="Tabuľka59" table:style-name="Tabuľka59">
        <table:table-column table:style-name="Tabuľka59.A"/>
        <table:table-column table:style-name="Tabuľka59.B"/>
        <table:table-column table:style-name="Tabuľka59.C"/>
        <table:table-column table:style-name="Tabuľka59.D"/>
        <table:table-row table:style-name="Tabuľka59.1">
          <table:table-cell table:style-name="Tabuľka59.A1" office:value-type="string">
            <text:p text:style-name="P13">Položka</text:p>
          </table:table-cell>
          <table:table-cell table:style-name="Tabuľka59.A1" table:number-columns-spanned="2" office:value-type="string">
            <text:p text:style-name="P13">Hodnota</text:p>
          </table:table-cell>
          <table:covered-table-cell/>
          <table:table-cell table:style-name="Tabuľka59.A1" office:value-type="string">
            <text:p text:style-name="P13">Poznámka</text:p>
          </table:table-cell>
        </table:table-row>
        <table:table-row table:style-name="Tabuľka59.2">
          <table:table-cell table:style-name="Tabuľka59.A1" office:value-type="string">
            <text:p text:style-name="P1"/>
          </table:table-cell>
          <table:table-cell table:style-name="Tabuľka59.A1" office:value-type="string">
            <text:p text:style-name="P13">bežné obdobie</text:p>
          </table:table-cell>
          <table:table-cell table:style-name="Tabuľka59.A1" office:value-type="string">
            <text:p text:style-name="P13">predch. obdobie</text:p>
          </table:table-cell>
          <table:table-cell table:style-name="Tabuľka59.A1" office:value-type="string">
            <text:p text:style-name="P1"/>
          </table:table-cell>
        </table:table-row>
        <table:table-row>
          <table:table-cell table:style-name="Tabuľka59.A1" office:value-type="string">
            <text:p text:style-name="P1"/>
          </table:table-cell>
          <table:table-cell table:style-name="Tabuľka59.A1" office:value-type="string">
            <text:p text:style-name="P1"/>
          </table:table-cell>
          <table:table-cell table:style-name="Tabuľka59.A1" office:value-type="string">
            <text:p text:style-name="P1"/>
          </table:table-cell>
          <table:table-cell table:style-name="Tabuľka59.A1" office:value-type="string">
            <text:p text:style-name="P1"/>
          </table:table-cell>
        </table:table-row>
        <table:table-row>
          <table:table-cell table:style-name="Tabuľka59.A1" office:value-type="string">
            <text:p text:style-name="P1"/>
          </table:table-cell>
          <table:table-cell table:style-name="Tabuľka59.A1" office:value-type="string">
            <text:p text:style-name="P1"/>
          </table:table-cell>
          <table:table-cell table:style-name="Tabuľka59.A1" office:value-type="string">
            <text:p text:style-name="P1"/>
          </table:table-cell>
          <table:table-cell table:style-name="Tabuľka59.A1" office:value-type="string">
            <text:p text:style-name="P1"/>
          </table:table-cell>
        </table:table-row>
        <table:table-row>
          <table:table-cell table:style-name="Tabuľka59.A1" office:value-type="string">
            <text:p text:style-name="P1"/>
          </table:table-cell>
          <table:table-cell table:style-name="Tabuľka59.A1" office:value-type="string">
            <text:p text:style-name="P1"/>
          </table:table-cell>
          <table:table-cell table:style-name="Tabuľka59.A1" office:value-type="string">
            <text:p text:style-name="P1"/>
          </table:table-cell>
          <table:table-cell table:style-name="Tabuľka59.A1" office:value-type="string">
            <text:p text:style-name="P1"/>
          </table:table-cell>
        </table:table-row>
      </table:table>
      <text:p text:style-name="P1"/>
      <text:p text:style-name="P9"><text:span text:style-name="T17">g)<text:tab/>Majetok prenajatý formou finan</text:span><text:span text:style-name="T18">č</text:span><text:span text:style-name="T17">n</text:span><text:span text:style-name="T18">é</text:span><text:span text:style-name="T17">ho pren</text:span><text:span text:style-name="T18">á</text:span><text:span text:style-name="T17">jmu - u n</text:span><text:span text:style-name="T18">á</text:span><text:span text:style-name="T17">jomcu</text:span><text:span text:style-name="T29"><text:tab/><text:tab/></text:span></text:p>
      <text:p text:style-name="P56">1)<text:tab/>Celková suma dohodnutých platieb: ........................................................................................</text:p>
      <text:p text:style-name="P52"/>
      <text:p text:style-name="P57"><text:span text:style-name="T17">z toho istina je: .......................................... <text:s/>a finan</text:span><text:span text:style-name="T18">č</text:span><text:span text:style-name="T17">n</text:span><text:span text:style-name="T18">ý</text:span><text:span text:style-name="T17"> n</text:span><text:span text:style-name="T18">á</text:span><text:span text:style-name="T17">klad..................................................</text:span></text:p>
      <text:p text:style-name="P54"><text:tab/><text:tab/></text:p>
      <text:p text:style-name="P55"><text:span text:style-name="T17">2)<text:tab/>Suma istiny u prenajímate</text:span><text:span text:style-name="T18">ľ</text:span><text:span text:style-name="T17">a a</text:span><text:span text:style-name="T18"> </text:span><text:span text:style-name="T17">finan</text:span><text:span text:style-name="T18">č</text:span><text:span text:style-name="T17">n</text:span><text:span text:style-name="T18">é</text:span><text:span text:style-name="T17">ho n</text:span><text:span text:style-name="T18">á</text:span><text:span text:style-name="T17">kladu pod</text:span><text:span text:style-name="T18">ľ</text:span><text:span text:style-name="T17">a doby splatnosti:</text:span></text:p>
      <table:table table:name="Tabuľka60" table:style-name="Tabuľka60">
        <table:table-column table:style-name="Tabuľka60.A"/>
        <table:table-column table:style-name="Tabuľka60.B" table:number-columns-repeated="2"/>
        <table:table-row>
          <table:table-cell table:style-name="Tabuľka60.A1" office:value-type="string">
            <text:p text:style-name="P13">Doba splatnosti</text:p>
          </table:table-cell>
          <table:table-cell table:style-name="Tabuľka60.A1" office:value-type="string">
            <text:p text:style-name="P13">Istina</text:p>
          </table:table-cell>
          <table:table-cell table:style-name="Tabuľka60.A1" office:value-type="string">
            <text:p text:style-name="P3"><text:span text:style-name="T21">Finan</text:span><text:span text:style-name="T24">č</text:span><text:span text:style-name="T21">n</text:span><text:span text:style-name="T24">ý</text:span><text:span text:style-name="T21"> n</text:span><text:span text:style-name="T24">á</text:span><text:span text:style-name="T21">klad</text:span></text:p>
          </table:table-cell>
        </table:table-row>
        <table:table-row>
          <table:table-cell table:style-name="Tabuľka60.A1" office:value-type="string">
            <text:p text:style-name="P11">do 1 roku vrátane</text:p>
          </table:table-cell>
          <table:table-cell table:style-name="Tabuľka60.A1" office:value-type="string">
            <text:p text:style-name="P1"/>
          </table:table-cell>
          <table:table-cell table:style-name="Tabuľka60.A1" office:value-type="string">
            <text:p text:style-name="P1"/>
          </table:table-cell>
        </table:table-row>
        <table:table-row>
          <table:table-cell table:style-name="Tabuľka60.A1" office:value-type="string">
            <text:p text:style-name="P11">od 1 do 5 rokov</text:p>
          </table:table-cell>
          <table:table-cell table:style-name="Tabuľka60.A1" office:value-type="string">
            <text:p text:style-name="P1"/>
          </table:table-cell>
          <table:table-cell table:style-name="Tabuľka60.A1" office:value-type="string">
            <text:p text:style-name="P1"/>
          </table:table-cell>
        </table:table-row>
        <text:soft-page-break/>
        <table:table-row>
          <table:table-cell table:style-name="Tabuľka60.A1" office:value-type="string">
            <text:p text:style-name="P11">viac ako 5 rokov</text:p>
          </table:table-cell>
          <table:table-cell table:style-name="Tabuľka60.A1" office:value-type="string">
            <text:p text:style-name="P1"/>
          </table:table-cell>
          <table:table-cell table:style-name="Tabuľka60.A1" office:value-type="string">
            <text:p text:style-name="P1"/>
          </table:table-cell>
        </table:table-row>
      </table:table>
      <text:p text:style-name="P1"/>
      <text:p text:style-name="P1"/>
      <text:p text:style-name="P38">H.<text:tab/>Údaje o nákladoch</text:p>
      <text:p text:style-name="P37">a)<text:tab/>Významné položky nákladov za poskytnuté služby</text:p>
      <table:table table:name="Tabuľka61" table:style-name="Tabuľka61">
        <table:table-column table:style-name="Tabuľka61.A"/>
        <table:table-column table:style-name="Tabuľka61.B" table:number-columns-repeated="2"/>
        <table:table-row>
          <table:table-cell table:style-name="Tabuľka61.A1" office:value-type="string">
            <text:p text:style-name="P13">Položka</text:p>
          </table:table-cell>
          <table:table-cell table:style-name="Tabuľka61.A1" office:value-type="string">
            <text:p text:style-name="P13">Hodnota</text:p>
          </table:table-cell>
          <table:table-cell table:style-name="Tabuľka61.A1" office:value-type="string">
            <text:p text:style-name="P13">Poznámka</text:p>
          </table:table-cell>
        </table:table-row>
        <table:table-row>
          <table:table-cell table:style-name="Tabuľka61.A1" office:value-type="string">
            <text:p text:style-name="P1"/>
          </table:table-cell>
          <table:table-cell table:style-name="Tabuľka61.A1" office:value-type="string">
            <text:p text:style-name="P1"/>
          </table:table-cell>
          <table:table-cell table:style-name="Tabuľka61.A1" office:value-type="string">
            <text:p text:style-name="P1"/>
          </table:table-cell>
        </table:table-row>
        <table:table-row>
          <table:table-cell table:style-name="Tabuľka61.A1" office:value-type="string">
            <text:p text:style-name="P1"/>
          </table:table-cell>
          <table:table-cell table:style-name="Tabuľka61.A1" office:value-type="string">
            <text:p text:style-name="P1"/>
          </table:table-cell>
          <table:table-cell table:style-name="Tabuľka61.A1" office:value-type="string">
            <text:p text:style-name="P1"/>
          </table:table-cell>
        </table:table-row>
        <table:table-row>
          <table:table-cell table:style-name="Tabuľka61.A1" office:value-type="string">
            <text:p text:style-name="P1"/>
          </table:table-cell>
          <table:table-cell table:style-name="Tabuľka61.A1" office:value-type="string">
            <text:p text:style-name="P1"/>
          </table:table-cell>
          <table:table-cell table:style-name="Tabuľka61.A1" office:value-type="string">
            <text:p text:style-name="P1"/>
          </table:table-cell>
        </table:table-row>
      </table:table>
      <text:p text:style-name="P10"/>
      <text:p text:style-name="P9"><text:span text:style-name="T17">b)<text:tab/>Významné položky ostatných nákladov z hospodárskej </text:span><text:span text:style-name="T18">č</text:span><text:span text:style-name="T17">innosti</text:span></text:p>
      <table:table table:name="Tabuľka62" table:style-name="Tabuľka62">
        <table:table-column table:style-name="Tabuľka62.A"/>
        <table:table-column table:style-name="Tabuľka62.B" table:number-columns-repeated="2"/>
        <table:table-row>
          <table:table-cell table:style-name="Tabuľka62.A1" office:value-type="string">
            <text:p text:style-name="P13">Položka</text:p>
          </table:table-cell>
          <table:table-cell table:style-name="Tabuľka62.A1" office:value-type="string">
            <text:p text:style-name="P13">Hodnota</text:p>
          </table:table-cell>
          <table:table-cell table:style-name="Tabuľka62.A1" office:value-type="string">
            <text:p text:style-name="P13">Poznámka</text:p>
          </table:table-cell>
        </table:table-row>
        <table:table-row>
          <table:table-cell table:style-name="Tabuľka62.A1" office:value-type="string">
            <text:p text:style-name="P1"/>
          </table:table-cell>
          <table:table-cell table:style-name="Tabuľka62.A1" office:value-type="string">
            <text:p text:style-name="P1"/>
          </table:table-cell>
          <table:table-cell table:style-name="Tabuľka62.A1" office:value-type="string">
            <text:p text:style-name="P1"/>
          </table:table-cell>
        </table:table-row>
        <table:table-row>
          <table:table-cell table:style-name="Tabuľka62.A1" office:value-type="string">
            <text:p text:style-name="P1"/>
          </table:table-cell>
          <table:table-cell table:style-name="Tabuľka62.A1" office:value-type="string">
            <text:p text:style-name="P1"/>
          </table:table-cell>
          <table:table-cell table:style-name="Tabuľka62.A1" office:value-type="string">
            <text:p text:style-name="P1"/>
          </table:table-cell>
        </table:table-row>
        <table:table-row>
          <table:table-cell table:style-name="Tabuľka62.A1" office:value-type="string">
            <text:p text:style-name="P1"/>
          </table:table-cell>
          <table:table-cell table:style-name="Tabuľka62.A1" office:value-type="string">
            <text:p text:style-name="P1"/>
          </table:table-cell>
          <table:table-cell table:style-name="Tabuľka62.A1" office:value-type="string">
            <text:p text:style-name="P1"/>
          </table:table-cell>
        </table:table-row>
      </table:table>
      <text:p text:style-name="P1"/>
      <text:p text:style-name="P9"><text:span text:style-name="T17">c)<text:tab/>Významné položky finan</text:span><text:span text:style-name="T18">č</text:span><text:span text:style-name="T17">n</text:span><text:span text:style-name="T18">ý</text:span><text:span text:style-name="T17">ch n</text:span><text:span text:style-name="T18">á</text:span><text:span text:style-name="T17">kladov</text:span></text:p>
      <table:table table:name="Tabuľka63" table:style-name="Tabuľka63">
        <table:table-column table:style-name="Tabuľka63.A"/>
        <table:table-column table:style-name="Tabuľka63.B" table:number-columns-repeated="2"/>
        <table:table-row>
          <table:table-cell table:style-name="Tabuľka63.A1" office:value-type="string">
            <text:p text:style-name="P13">Položka</text:p>
          </table:table-cell>
          <table:table-cell table:style-name="Tabuľka63.A1" office:value-type="string">
            <text:p text:style-name="P13">Hodnota</text:p>
          </table:table-cell>
          <table:table-cell table:style-name="Tabuľka63.A1" office:value-type="string">
            <text:p text:style-name="P13">Poznámka</text:p>
          </table:table-cell>
        </table:table-row>
        <table:table-row>
          <table:table-cell table:style-name="Tabuľka63.A1" office:value-type="string">
            <text:p text:style-name="P1"/>
          </table:table-cell>
          <table:table-cell table:style-name="Tabuľka63.A1" office:value-type="string">
            <text:p text:style-name="P1"/>
          </table:table-cell>
          <table:table-cell table:style-name="Tabuľka63.A1" office:value-type="string">
            <text:p text:style-name="P1"/>
          </table:table-cell>
        </table:table-row>
        <table:table-row>
          <table:table-cell table:style-name="Tabuľka63.A1" office:value-type="string">
            <text:p text:style-name="P1"/>
          </table:table-cell>
          <table:table-cell table:style-name="Tabuľka63.A1" office:value-type="string">
            <text:p text:style-name="P1"/>
          </table:table-cell>
          <table:table-cell table:style-name="Tabuľka63.A1" office:value-type="string">
            <text:p text:style-name="P1"/>
          </table:table-cell>
        </table:table-row>
        <table:table-row>
          <table:table-cell table:style-name="Tabuľka63.A1" office:value-type="string">
            <text:p text:style-name="P1"/>
          </table:table-cell>
          <table:table-cell table:style-name="Tabuľka63.A1" office:value-type="string">
            <text:p text:style-name="P1"/>
          </table:table-cell>
          <table:table-cell table:style-name="Tabuľka63.A1" office:value-type="string">
            <text:p text:style-name="P1"/>
          </table:table-cell>
        </table:table-row>
      </table:table>
      <text:p text:style-name="P1"/>
      <text:p text:style-name="P37">d)<text:tab/>Významné položky mimoriadnych nákladov</text:p>
      <table:table table:name="Tabuľka64" table:style-name="Tabuľka64">
        <table:table-column table:style-name="Tabuľka64.A"/>
        <table:table-column table:style-name="Tabuľka64.B"/>
        <table:table-column table:style-name="Tabuľka64.C"/>
        <table:table-column table:style-name="Tabuľka64.D"/>
        <table:table-row table:style-name="Tabuľka64.1">
          <table:table-cell table:style-name="Tabuľka64.A1" office:value-type="string">
            <text:p text:style-name="P13">Položka</text:p>
          </table:table-cell>
          <table:table-cell table:style-name="Tabuľka64.A1" table:number-columns-spanned="2" office:value-type="string">
            <text:p text:style-name="P13">Hodnota</text:p>
          </table:table-cell>
          <table:covered-table-cell/>
          <table:table-cell table:style-name="Tabuľka64.A1" office:value-type="string">
            <text:p text:style-name="P13">Poznámka</text:p>
          </table:table-cell>
        </table:table-row>
        <table:table-row table:style-name="Tabuľka64.2">
          <table:table-cell table:style-name="Tabuľka64.A1" office:value-type="string">
            <text:p text:style-name="P1"/>
          </table:table-cell>
          <table:table-cell table:style-name="Tabuľka64.A1" office:value-type="string">
            <text:p text:style-name="P13">bežné obdobie</text:p>
          </table:table-cell>
          <table:table-cell table:style-name="Tabuľka64.A1" office:value-type="string">
            <text:p text:style-name="P13">predch. obdobie</text:p>
          </table:table-cell>
          <table:table-cell table:style-name="Tabuľka64.A1" office:value-type="string">
            <text:p text:style-name="P1"/>
          </table:table-cell>
        </table:table-row>
        <table:table-row>
          <table:table-cell table:style-name="Tabuľka64.A1" office:value-type="string">
            <text:p text:style-name="P1"/>
          </table:table-cell>
          <table:table-cell table:style-name="Tabuľka64.A1" office:value-type="string">
            <text:p text:style-name="P1"/>
          </table:table-cell>
          <table:table-cell table:style-name="Tabuľka64.A1" office:value-type="string">
            <text:p text:style-name="P1"/>
          </table:table-cell>
          <table:table-cell table:style-name="Tabuľka64.A1" office:value-type="string">
            <text:p text:style-name="P1"/>
          </table:table-cell>
        </table:table-row>
        <table:table-row>
          <table:table-cell table:style-name="Tabuľka64.A1" office:value-type="string">
            <text:p text:style-name="P1"/>
          </table:table-cell>
          <table:table-cell table:style-name="Tabuľka64.A1" office:value-type="string">
            <text:p text:style-name="P1"/>
          </table:table-cell>
          <table:table-cell table:style-name="Tabuľka64.A1" office:value-type="string">
            <text:p text:style-name="P1"/>
          </table:table-cell>
          <table:table-cell table:style-name="Tabuľka64.A1" office:value-type="string">
            <text:p text:style-name="P1"/>
          </table:table-cell>
        </table:table-row>
        <table:table-row>
          <table:table-cell table:style-name="Tabuľka64.A1" office:value-type="string">
            <text:p text:style-name="P1"/>
          </table:table-cell>
          <table:table-cell table:style-name="Tabuľka64.A1" office:value-type="string">
            <text:p text:style-name="P1"/>
          </table:table-cell>
          <table:table-cell table:style-name="Tabuľka64.A1" office:value-type="string">
            <text:p text:style-name="P1"/>
          </table:table-cell>
          <table:table-cell table:style-name="Tabuľka64.A1" office:value-type="string">
            <text:p text:style-name="P1"/>
          </table:table-cell>
        </table:table-row>
      </table:table>
      <text:p text:style-name="P1"/>
      <text:p text:style-name="P10"/>
      <text:p text:style-name="P38">I.<text:tab/>Údaje o dani z príjmov</text:p>
      <table:table table:name="Tabuľka65" table:style-name="Tabuľka65">
        <table:table-column table:style-name="Tabuľka65.A"/>
        <table:table-column table:style-name="Tabuľka65.B"/>
        <table:table-column table:style-name="Tabuľka65.C"/>
        <table:table-row>
          <table:table-cell table:style-name="Tabuľka65.A1" office:value-type="string">
            <text:p text:style-name="P13">Položka</text:p>
          </table:table-cell>
          <table:table-cell table:style-name="Tabuľka65.A1" office:value-type="string">
            <text:p text:style-name="P13">Hodnota</text:p>
          </table:table-cell>
          <table:table-cell table:style-name="Tabuľka65.A1" office:value-type="string">
            <text:p text:style-name="P13">Poznámka</text:p>
          </table:table-cell>
        </table:table-row>
        <table:table-row>
          <table:table-cell table:style-name="Tabuľka65.A1" office:value-type="string">
            <text:p text:style-name="P6"><text:span text:style-name="T7">Suma odložených daní z príjmov ú</text:span><text:span text:style-name="T19">č</text:span><text:span text:style-name="T7">tovan</text:span><text:span text:style-name="T19">ý</text:span><text:span text:style-name="T7">ch v</text:span><text:span text:style-name="T19"> </text:span><text:span text:style-name="T7">be</text:span><text:span text:style-name="T19">ž</text:span><text:span text:style-name="T7">nom obdob</text:span><text:span text:style-name="T19">í</text:span><text:span text:style-name="T7"> ako <text:s/>náklad alebo výnos vyplývajúci zo zmeny sadzby dane z príjmov</text:span></text:p>
          </table:table-cell>
          <table:table-cell table:style-name="Tabuľka65.A1" office:value-type="string">
            <text:p text:style-name="P1"/>
          </table:table-cell>
          <table:table-cell table:style-name="Tabuľka65.A1" office:value-type="string">
            <text:p text:style-name="P1"/>
          </table:table-cell>
        </table:table-row>
        <table:table-row>
          <table:table-cell table:style-name="Tabuľka65.A1" office:value-type="string">
            <text:p text:style-name="P6"><text:span text:style-name="T7">Suma odloženej da</text:span><text:span text:style-name="T19">ň</text:span><text:span text:style-name="T7">ovej poh</text:span><text:span text:style-name="T19">ľ</text:span><text:span text:style-name="T7">ad</text:span><text:span text:style-name="T19">á</text:span><text:span text:style-name="T7">vky </text:span><text:span text:style-name="T19">úč</text:span><text:span text:style-name="T7">tovanej v</text:span><text:span text:style-name="T19"> </text:span><text:span text:style-name="T7">be</text:span><text:span text:style-name="T19">ž</text:span><text:span text:style-name="T7">nom </text:span><text:span text:style-name="T19">úč</text:span><text:span text:style-name="T7">tovnom obdob</text:span><text:span text:style-name="T19">í</text:span><text:span text:style-name="T7">, t</text:span><text:span text:style-name="T19">ý</text:span><text:span text:style-name="T7">kaj</text:span><text:span text:style-name="T19">ú</text:span><text:span text:style-name="T7">cej sa umorenia da</text:span><text:span text:style-name="T19">ň</text:span><text:span text:style-name="T7">ovej straty, nevyu</text:span><text:span text:style-name="T19">ž</text:span><text:span text:style-name="T7">it</text:span><text:span text:style-name="T19">ý</text:span><text:span text:style-name="T7">ch da</text:span><text:span text:style-name="T19">ň</text:span><text:span text:style-name="T7">ov</text:span><text:span text:style-name="T19">ý</text:span><text:span text:style-name="T7">ch odpo</text:span><text:span text:style-name="T19">č</text:span><text:span text:style-name="T7">tov, do</text:span><text:span text:style-name="T19">č</text:span><text:span text:style-name="T7">asn</text:span><text:span text:style-name="T19">ý</text:span><text:span text:style-name="T7">ch rozdielov predch. </text:span><text:span text:style-name="T19">úč</text:span><text:span text:style-name="T7">tovn</text:span><text:span text:style-name="T19">ý</text:span><text:span text:style-name="T7">ch obdob</text:span><text:span text:style-name="T19">í</text:span><text:span text:style-name="T7">, ku ktor</text:span><text:span text:style-name="T19">ý</text:span><text:span text:style-name="T7">m sa v</text:span><text:span text:style-name="T19"> </text:span><text:span text:style-name="T7">predch. </text:span><text:span text:style-name="T19">úč</text:span><text:span text:style-name="T7">tovn</text:span><text:span text:style-name="T19">ý</text:span><text:span text:style-name="T7">ch obdobiach odlo</text:span><text:span text:style-name="T19">ž</text:span><text:span text:style-name="T7">en</text:span><text:span text:style-name="T19">á</text:span><text:span text:style-name="T7"> da</text:span><text:span text:style-name="T19">ň</text:span><text:span text:style-name="T7">ov</text:span><text:span text:style-name="T19">á</text:span><text:span text:style-name="T7"> poh</text:span><text:span text:style-name="T19">ľ</text:span><text:span text:style-name="T7">ad</text:span><text:span text:style-name="T19">á</text:span><text:span text:style-name="T7">vka ne</text:span><text:span text:style-name="T19">úč</text:span><text:span text:style-name="T7">tovala</text:span></text:p>
          </table:table-cell>
          <table:table-cell table:style-name="Tabuľka65.A1" office:value-type="string">
            <text:p text:style-name="P1"/>
          </table:table-cell>
          <table:table-cell table:style-name="Tabuľka65.A1" office:value-type="string">
            <text:p text:style-name="P1"/>
          </table:table-cell>
        </table:table-row>
        <table:table-row>
          <table:table-cell table:style-name="Tabuľka65.A1" office:value-type="string">
            <text:p text:style-name="P6"><text:span text:style-name="T7">Suma odloženého da</text:span><text:span text:style-name="T19">ň</text:span><text:span text:style-name="T7">ov</text:span><text:span text:style-name="T19">é</text:span><text:span text:style-name="T7">ho z</text:span><text:span text:style-name="T19">á</text:span><text:span text:style-name="T7">v</text:span><text:span text:style-name="T19">ä</text:span><text:span text:style-name="T7">zku, ktor</text:span><text:span text:style-name="T19">ý</text:span><text:span text:style-name="T7"> vznikov z</text:span><text:span text:style-name="T19"> </text:span><text:span text:style-name="T7">d</text:span><text:span text:style-name="T19">ô</text:span><text:span text:style-name="T7">vodu ne</text:span><text:span text:style-name="T19">úč</text:span><text:span text:style-name="T7">tovania tej </text:span><text:span text:style-name="T19">č</text:span><text:span text:style-name="T7">asti odlo</text:span><text:span text:style-name="T19">ž</text:span><text:span text:style-name="T7">enej da</text:span><text:span text:style-name="T19">ň</text:span><text:span text:style-name="T7">ovej poh</text:span><text:span text:style-name="T19">ľ</text:span><text:span text:style-name="T7">ad</text:span><text:span text:style-name="T19">á</text:span><text:span text:style-name="T7">vky v</text:span><text:span text:style-name="T19"> </text:span><text:span text:style-name="T7">be</text:span><text:span text:style-name="T19">ž</text:span><text:span text:style-name="T7">nom obdob</text:span><text:span text:style-name="T19">í</text:span><text:span text:style-name="T7">, o</text:span><text:span text:style-name="T19"> </text:span><text:span text:style-name="T7">ktorej sa </text:span><text:span text:style-name="T19">úč</text:span><text:span text:style-name="T7">tovalo v</text:span><text:span text:style-name="T19"> </text:span><text:span text:style-name="T7">predch. </text:span><text:span text:style-name="T19">úč</text:span><text:span text:style-name="T7">tovn</text:span><text:span text:style-name="T19">ý</text:span><text:span text:style-name="T7">ch obdobiach</text:span></text:p>
          </table:table-cell>
          <table:table-cell table:style-name="Tabuľka65.A1" office:value-type="string">
            <text:p text:style-name="P1"/>
          </table:table-cell>
          <table:table-cell table:style-name="Tabuľka65.A1" office:value-type="string">
            <text:p text:style-name="P1"/>
          </table:table-cell>
        </table:table-row>
        <table:table-row>
          <table:table-cell table:style-name="Tabuľka65.A1" office:value-type="string">
            <text:p text:style-name="P6"><text:span text:style-name="T7">Suma neuplatneného umorenia da</text:span><text:span text:style-name="T19">ň</text:span><text:span text:style-name="T7">ovej straty, nevyu</text:span><text:span text:style-name="T19">ž</text:span><text:span text:style-name="T7">it</text:span><text:span text:style-name="T19">ý</text:span><text:span text:style-name="T7">ch da</text:span><text:span text:style-name="T19">ň</text:span><text:span text:style-name="T7">ov</text:span><text:span text:style-name="T19">ý</text:span><text:span text:style-name="T7">ch odpo</text:span><text:span text:style-name="T19">č</text:span><text:span text:style-name="T7">tov a</text:span><text:span text:style-name="T19"> </text:span><text:span text:style-name="T7">in</text:span><text:span text:style-name="T19">ý</text:span><text:span text:style-name="T7">ch n</text:span><text:span text:style-name="T19">á</text:span><text:span text:style-name="T7">rokov a</text:span><text:span text:style-name="T19"> </text:span><text:span text:style-name="T7">odpo</text:span><text:span text:style-name="T19">čí</text:span><text:span text:style-name="T7">tate</text:span><text:span text:style-name="T19">ľ</text:span><text:span text:style-name="T7">n</text:span><text:span text:style-name="T19">ý</text:span><text:span text:style-name="T7">ch do</text:span><text:span text:style-name="T19">č</text:span><text:span text:style-name="T7">asn</text:span><text:span text:style-name="T19">ý</text:span><text:span text:style-name="T7">ch rozdielov, ku ktor</text:span><text:span text:style-name="T19">ý</text:span><text:span text:style-name="T7">m nebola </text:span><text:span text:style-name="T19">úč</text:span><text:span text:style-name="T7">tovan</text:span><text:span text:style-name="T19">á</text:span><text:span text:style-name="T7"> odlo</text:span><text:span text:style-name="T19">ž</text:span><text:span text:style-name="T7">en</text:span><text:span text:style-name="T19">á</text:span><text:span text:style-name="T7"> da</text:span><text:span text:style-name="T19">ň</text:span><text:span text:style-name="T7">ov</text:span><text:span text:style-name="T19">á</text:span><text:span text:style-name="T7"> poh</text:span><text:span text:style-name="T19">ľ</text:span><text:span text:style-name="T7">ad</text:span><text:span text:style-name="T19">á</text:span><text:span text:style-name="T7">vka</text:span></text:p>
          </table:table-cell>
          <table:table-cell table:style-name="Tabuľka65.A1" office:value-type="string">
            <text:p text:style-name="P1"/>
          </table:table-cell>
          <table:table-cell table:style-name="Tabuľka65.A1" office:value-type="string">
            <text:p text:style-name="P1"/>
          </table:table-cell>
        </table:table-row>
        <table:table-row>
          <table:table-cell table:style-name="Tabuľka65.A1" office:value-type="string">
            <text:p text:style-name="P6"><text:span text:style-name="T7">Odložená da</text:span><text:span text:style-name="T19">ň</text:span><text:span text:style-name="T7"> z</text:span><text:span text:style-name="T19"> </text:span><text:span text:style-name="T7">pr</text:span><text:span text:style-name="T19">í</text:span><text:span text:style-name="T7">jmov, ktor</text:span><text:span text:style-name="T19">á</text:span><text:span text:style-name="T7"> sa vz</text:span><text:span text:style-name="T19">ť</text:span><text:span text:style-name="T7">ahuje k</text:span><text:span text:style-name="T19"> </text:span><text:span text:style-name="T7">polo</text:span><text:span text:style-name="T19">ž</text:span><text:span text:style-name="T7">k</text:span><text:span text:style-name="T19">á</text:span><text:span text:style-name="T7">m </text:span><text:span text:style-name="T19">úč</text:span><text:span text:style-name="T7">tovan</text:span><text:span text:style-name="T19">ý</text:span><text:span text:style-name="T7">m priamo na </text:span><text:span text:style-name="T19">úč</text:span><text:span text:style-name="T7">ty vlastn</text:span><text:span text:style-name="T19">é</text:span><text:span text:style-name="T7">ho imania bez </text:span><text:span text:style-name="T19">úč</text:span><text:span text:style-name="T7">tovania na </text:span><text:span text:style-name="T19">úč</text:span><text:span text:style-name="T7">ty n</text:span><text:span text:style-name="T19">á</text:span><text:span text:style-name="T7">kladov a v</text:span><text:span text:style-name="T19">ý</text:span><text:span text:style-name="T7">nosov</text:span></text:p>
          </table:table-cell>
          <table:table-cell table:style-name="Tabuľka65.A1" office:value-type="string">
            <text:p text:style-name="P1"/>
          </table:table-cell>
          <table:table-cell table:style-name="Tabuľka65.A1" office:value-type="string">
            <text:p text:style-name="P1"/>
          </table:table-cell>
        </table:table-row>
        <table:table-row>
          <table:table-cell table:style-name="Tabuľka65.A1" office:value-type="string">
            <text:p text:style-name="P11">Zmena sadzby dane z príjmov</text:p>
          </table:table-cell>
          <table:table-cell table:style-name="Tabuľka65.A1" office:value-type="string">
            <text:p text:style-name="P1"/>
          </table:table-cell>
          <table:table-cell table:style-name="Tabuľka65.A1" office:value-type="string">
            <text:p text:style-name="P1"/>
          </table:table-cell>
        </table:table-row>
      </table:table>
      <text:p text:style-name="P1"/>
      <text:p text:style-name="P1"/>
      <text:p text:style-name="P1"/>
      <table:table table:name="Tabuľka66" table:style-name="Tabuľka66">
        <table:table-column table:style-name="Tabuľka66.A"/>
        <table:table-column table:style-name="Tabuľka66.B"/>
        <table:table-column table:style-name="Tabuľka66.C" table:number-columns-repeated="2"/>
        <table:table-column table:style-name="Tabuľka66.B"/>
        <table:table-column table:style-name="Tabuľka66.C" table:number-columns-repeated="2"/>
        <table:table-row table:style-name="Tabuľka66.1">
          <table:table-cell table:style-name="Tabuľka66.A1" office:value-type="string">
            <text:p text:style-name="P1"/>
          </table:table-cell>
          <table:table-cell table:style-name="Tabuľka66.A1" table:number-columns-spanned="3" office:value-type="string">
            <text:p text:style-name="P13">Bežné obdobie</text:p>
          </table:table-cell>
          <table:covered-table-cell/>
          <table:covered-table-cell/>
          <table:table-cell table:style-name="Tabuľka66.A1" table:number-columns-spanned="3" office:value-type="string">
            <text:p text:style-name="P13">Predchádzajúce obdobie</text:p>
          </table:table-cell>
          <table:covered-table-cell/>
          <table:covered-table-cell/>
        </table:table-row>
        <table:table-row table:style-name="Tabuľka66.1">
          <table:table-cell table:style-name="Tabuľka66.A1" office:value-type="string">
            <text:p text:style-name="P1"/>
          </table:table-cell>
          <table:table-cell table:style-name="Tabuľka66.A1" office:value-type="string">
            <text:p text:style-name="P13">základ dane</text:p>
          </table:table-cell>
          <table:table-cell table:style-name="Tabuľka66.A1" office:value-type="string">
            <text:p text:style-name="P3"><text:span text:style-name="T21">da</text:span><text:span text:style-name="T24">ň</text:span></text:p>
          </table:table-cell>
          <table:table-cell table:style-name="Tabuľka66.A1" office:value-type="string">
            <text:p text:style-name="P3"><text:span text:style-name="T21">da</text:span><text:span text:style-name="T24">ň</text:span><text:span text:style-name="T21"> v %</text:span></text:p>
          </table:table-cell>
          <table:table-cell table:style-name="Tabuľka66.A1" office:value-type="string">
            <text:p text:style-name="P13">základ dane</text:p>
          </table:table-cell>
          <table:table-cell table:style-name="Tabuľka66.A1" office:value-type="string">
            <text:p text:style-name="P3"><text:span text:style-name="T21">da</text:span><text:span text:style-name="T24">ň</text:span></text:p>
          </table:table-cell>
          <table:table-cell table:style-name="Tabuľka66.A1" office:value-type="string">
            <text:p text:style-name="P3"><text:span text:style-name="T21">da</text:span><text:span text:style-name="T24">ň</text:span><text:span text:style-name="T21"> v %</text:span></text:p>
          </table:table-cell>
        </table:table-row>
        <table:table-row>
          <table:table-cell table:style-name="Tabuľka66.A1" office:value-type="string">
            <text:p text:style-name="P11">1.HV pred zdanením</text:p>
          </table:table-cell>
          <table:table-cell table:style-name="Tabuľka66.B3" office:value-type="float" office:value="691">
            <text:p text:style-name="P49">691</text:p>
          </table:table-cell>
          <table:table-cell table:style-name="Tabuľka66.A1" office:value-type="string">
            <text:p text:style-name="P1"/>
          </table:table-cell>
          <table:table-cell table:style-name="Tabuľka66.A1" office:value-type="string">
            <text:p text:style-name="P1"/>
          </table:table-cell>
          <table:table-cell table:style-name="Tabuľka66.B3" office:value-type="float" office:value="1437">
            <text:p text:style-name="P58">1437</text:p>
          </table:table-cell>
          <table:table-cell table:style-name="Tabuľka66.A1" office:value-type="string">
            <text:p text:style-name="P1"/>
          </table:table-cell>
          <table:table-cell table:style-name="Tabuľka66.A1" office:value-type="string">
            <text:p text:style-name="P1"/>
          </table:table-cell>
        </table:table-row>
        <table:table-row>
          <table:table-cell table:style-name="Tabuľka66.A1" office:value-type="string">
            <text:p text:style-name="P6"><text:span text:style-name="T7">2. da</text:span><text:span text:style-name="T19">ň</text:span><text:span text:style-name="T7"> <text:s/>(r.1 * sadzba dane)</text:span></text:p>
          </table:table-cell>
          <table:table-cell table:style-name="Tabuľka66.A1" office:value-type="string">
            <text:p text:style-name="P1"/>
          </table:table-cell>
          <table:table-cell table:style-name="Tabuľka66.B3" office:value-type="float" office:value="340">
            <text:p text:style-name="P11">340</text:p>
          </table:table-cell>
          <table:table-cell table:style-name="Tabuľka66.A1" office:value-type="string">
            <text:p text:style-name="P11">15</text:p>
          </table:table-cell>
          <table:table-cell table:style-name="Tabuľka66.A1" office:value-type="string">
            <text:p text:style-name="P1"/>
          </table:table-cell>
          <table:table-cell table:style-name="Tabuľka66.B3" office:value-type="float" office:value="340">
            <text:p text:style-name="P58">340</text:p>
          </table:table-cell>
          <table:table-cell table:style-name="Tabuľka66.A1" office:value-type="string">
            <text:p text:style-name="P11">15</text:p>
          </table:table-cell>
        </table:table-row>
        <table:table-row>
          <table:table-cell table:style-name="Tabuľka66.A1" office:value-type="string">
            <text:p text:style-name="P6"><text:span text:style-name="T7">da</text:span><text:span text:style-name="T19">ň</text:span><text:span text:style-name="T7">ovo neuznan</text:span><text:span text:style-name="T19">é</text:span><text:span text:style-name="T7"> n</text:span><text:span text:style-name="T19">á</text:span><text:span text:style-name="T7">klady</text:span></text:p>
          </table:table-cell>
          <table:table-cell table:style-name="Tabuľka66.B3" office:value-type="float" office:value="213">
            <text:p text:style-name="P59">213</text:p>
          </table:table-cell>
          <table:table-cell table:style-name="Tabuľka66.A1" office:value-type="string">
            <text:p text:style-name="P1"/>
          </table:table-cell>
          <table:table-cell table:style-name="Tabuľka66.A1" office:value-type="string">
            <text:p text:style-name="P1"/>
          </table:table-cell>
          <table:table-cell table:style-name="Tabuľka66.B3" office:value-type="float" office:value="43">
            <text:p text:style-name="P58">43</text:p>
          </table:table-cell>
          <table:table-cell table:style-name="Tabuľka66.A1" office:value-type="string">
            <text:p text:style-name="P1"/>
          </table:table-cell>
          <table:table-cell table:style-name="Tabuľka66.A1" office:value-type="string">
            <text:p text:style-name="P1"/>
          </table:table-cell>
        </table:table-row>
        <table:table-row>
          <table:table-cell table:style-name="Tabuľka66.A1" office:value-type="string">
            <text:p text:style-name="P11">výnosy nepodliehajúce dani</text:p>
          </table:table-cell>
          <table:table-cell table:style-name="Tabuľka66.A1" office:value-type="string">
            <text:p text:style-name="P11">0</text:p>
          </table:table-cell>
          <table:table-cell table:style-name="Tabuľka66.A1" office:value-type="string">
            <text:p text:style-name="P1"/>
          </table:table-cell>
          <table:table-cell table:style-name="Tabuľka66.A1" office:value-type="string">
            <text:p text:style-name="P1"/>
          </table:table-cell>
          <table:table-cell table:style-name="Tabuľka66.A1" office:value-type="string">
            <text:p text:style-name="P11">0</text:p>
          </table:table-cell>
          <table:table-cell table:style-name="Tabuľka66.A1" office:value-type="string">
            <text:p text:style-name="P1"/>
          </table:table-cell>
          <table:table-cell table:style-name="Tabuľka66.A1" office:value-type="string">
            <text:p text:style-name="P1"/>
          </table:table-cell>
        </table:table-row>
        <table:table-row>
          <table:table-cell table:style-name="Tabuľka66.A1" office:value-type="string">
            <text:p text:style-name="P6"><text:span text:style-name="T7">4. Splatná da</text:span><text:span text:style-name="T19">ň</text:span></text:p>
          </table:table-cell>
          <table:table-cell table:style-name="Tabuľka66.A1" office:value-type="string">
            <text:p text:style-name="P1"/>
          </table:table-cell>
          <table:table-cell table:style-name="Tabuľka66.B3" office:value-type="float" office:value="340">
            <text:p text:style-name="P11">340</text:p>
          </table:table-cell>
          <table:table-cell table:style-name="Tabuľka66.A1" office:value-type="string">
            <text:p text:style-name="P1"/>
          </table:table-cell>
          <table:table-cell table:style-name="Tabuľka66.A1" office:value-type="string">
            <text:p text:style-name="P1"/>
          </table:table-cell>
          <table:table-cell table:style-name="Tabuľka66.B3" office:value-type="float" office:value="340">
            <text:p text:style-name="P58">340</text:p>
          </table:table-cell>
          <table:table-cell table:style-name="Tabuľka66.A1" office:value-type="string">
            <text:p text:style-name="P1"/>
          </table:table-cell>
        </table:table-row>
        <table:table-row>
          <table:table-cell table:style-name="Tabuľka66.A1" office:value-type="string">
            <text:p text:style-name="P6"><text:span text:style-name="T7">5. Odložená da</text:span><text:span text:style-name="T19">ň</text:span></text:p>
          </table:table-cell>
          <table:table-cell table:style-name="Tabuľka66.A1" office:value-type="string">
            <text:p text:style-name="P1"/>
          </table:table-cell>
          <table:table-cell table:style-name="Tabuľka66.A1" office:value-type="string">
            <text:p text:style-name="P11">0</text:p>
          </table:table-cell>
          <table:table-cell table:style-name="Tabuľka66.A1" office:value-type="string">
            <text:p text:style-name="P1"/>
          </table:table-cell>
          <table:table-cell table:style-name="Tabuľka66.A1" office:value-type="string">
            <text:p text:style-name="P1"/>
          </table:table-cell>
          <table:table-cell table:style-name="Tabuľka66.A1" office:value-type="string">
            <text:p text:style-name="P11">0</text:p>
          </table:table-cell>
          <table:table-cell table:style-name="Tabuľka66.A1" office:value-type="string">
            <text:p text:style-name="P1"/>
          </table:table-cell>
        </table:table-row>
        <text:soft-page-break/>
        <table:table-row>
          <table:table-cell table:style-name="Tabuľka66.A1" office:value-type="string">
            <text:p text:style-name="P6"><text:span text:style-name="T7">6. Celkovo vykázaná da</text:span><text:span text:style-name="T19">ň</text:span></text:p>
          </table:table-cell>
          <table:table-cell table:style-name="Tabuľka66.A1" office:value-type="string">
            <text:p text:style-name="P1"/>
          </table:table-cell>
          <table:table-cell table:style-name="Tabuľka66.A1" office:value-type="string">
            <text:p text:style-name="P11">0</text:p>
          </table:table-cell>
          <table:table-cell table:style-name="Tabuľka66.A1" office:value-type="string">
            <text:p text:style-name="P1"/>
          </table:table-cell>
          <table:table-cell table:style-name="Tabuľka66.A1" office:value-type="string">
            <text:p text:style-name="P1"/>
          </table:table-cell>
          <table:table-cell table:style-name="Tabuľka66.A1" office:value-type="string">
            <text:p text:style-name="P11">0</text:p>
          </table:table-cell>
          <table:table-cell table:style-name="Tabuľka66.A1" office:value-type="string">
            <text:p text:style-name="P1"/>
          </table:table-cell>
        </table:table-row>
        <table:table-row>
          <table:table-cell table:style-name="Tabuľka66.A1" office:value-type="string">
            <text:p text:style-name="P11">7. Rozdiel r. 6- r. 2-</text:p>
          </table:table-cell>
          <table:table-cell table:style-name="Tabuľka66.A1" office:value-type="string">
            <text:p text:style-name="P1"/>
          </table:table-cell>
          <table:table-cell table:style-name="Tabuľka66.B3" office:value-type="float" office:value="340">
            <text:p text:style-name="P11">340</text:p>
          </table:table-cell>
          <table:table-cell table:style-name="Tabuľka66.A1" office:value-type="string">
            <text:p text:style-name="P1"/>
          </table:table-cell>
          <table:table-cell table:style-name="Tabuľka66.A1" office:value-type="string">
            <text:p text:style-name="P1"/>
          </table:table-cell>
          <table:table-cell table:style-name="Tabuľka66.B3" office:value-type="float" office:value="340">
            <text:p text:style-name="P58">340</text:p>
          </table:table-cell>
          <table:table-cell table:style-name="Tabuľka66.A1" office:value-type="string">
            <text:p text:style-name="P1"/>
          </table:table-cell>
        </table:table-row>
      </table:table>
      <text:p text:style-name="P1"/>
      <text:p text:style-name="P1"/>
      <text:p text:style-name="P8"><text:span text:style-name="T15">J.<text:tab/>Údaje na podsúvahových ú</text:span><text:span text:style-name="T16">č</text:span><text:span text:style-name="T15">toch</text:span></text:p>
      <text:p text:style-name="P6"><text:span text:style-name="T7">Významné položky prenajatého majetku, majetku prijatého do úschovy, poh</text:span><text:span text:style-name="T19">ľ</text:span><text:span text:style-name="T7">ad</text:span><text:span text:style-name="T19">á</text:span><text:span text:style-name="T7">vok a</text:span><text:span text:style-name="T19"> </text:span><text:span text:style-name="T7">z</text:span><text:span text:style-name="T19">á</text:span><text:span text:style-name="T7">v</text:span><text:span text:style-name="T19">ä</text:span><text:span text:style-name="T7">zkov z</text:span><text:span text:style-name="T19"> </text:span><text:span text:style-name="T7">opci</text:span><text:span text:style-name="T19">í</text:span><text:span text:style-name="T7">, odp</text:span><text:span text:style-name="T19">í</text:span><text:span text:style-name="T7">san</text:span><text:span text:style-name="T19">ý</text:span><text:span text:style-name="T7">ch poh</text:span><text:span text:style-name="T19">ľ</text:span><text:span text:style-name="T7">ad</text:span><text:span text:style-name="T19">á</text:span><text:span text:style-name="T7">vok a</text:span><text:span text:style-name="T19"> </text:span><text:span text:style-name="T7">poh</text:span><text:span text:style-name="T19">ľ</text:span><text:span text:style-name="T7">ad</text:span><text:span text:style-name="T19">á</text:span><text:span text:style-name="T7">vok a</text:span><text:span text:style-name="T19"> </text:span><text:span text:style-name="T7">z</text:span><text:span text:style-name="T19">á</text:span><text:span text:style-name="T7">v</text:span><text:span text:style-name="T19">ä</text:span><text:span text:style-name="T7">zkov z</text:span><text:span text:style-name="T19"> </text:span><text:span text:style-name="T7">l</text:span><text:span text:style-name="T19">í</text:span><text:span text:style-name="T7">zingu.</text:span></text:p>
      <table:table table:name="Tabuľka67" table:style-name="Tabuľka67">
        <table:table-column table:style-name="Tabuľka67.A"/>
        <table:table-column table:style-name="Tabuľka67.B" table:number-columns-repeated="2"/>
        <table:table-row>
          <table:table-cell table:style-name="Tabuľka67.A1" office:value-type="string">
            <text:p text:style-name="P13">Položka</text:p>
          </table:table-cell>
          <table:table-cell table:style-name="Tabuľka67.A1" office:value-type="string">
            <text:p text:style-name="P13">Hodnota</text:p>
          </table:table-cell>
          <table:table-cell table:style-name="Tabuľka67.A1" office:value-type="string">
            <text:p text:style-name="P13">Poznámka</text:p>
          </table:table-cell>
        </table:table-row>
        <table:table-row>
          <table:table-cell table:style-name="Tabuľka67.A1" office:value-type="string">
            <text:p text:style-name="P1"/>
          </table:table-cell>
          <table:table-cell table:style-name="Tabuľka67.A1" office:value-type="string">
            <text:p text:style-name="P1"/>
          </table:table-cell>
          <table:table-cell table:style-name="Tabuľka67.A1" office:value-type="string">
            <text:p text:style-name="P1"/>
          </table:table-cell>
        </table:table-row>
        <table:table-row>
          <table:table-cell table:style-name="Tabuľka67.A1" office:value-type="string">
            <text:p text:style-name="P1"/>
          </table:table-cell>
          <table:table-cell table:style-name="Tabuľka67.A1" office:value-type="string">
            <text:p text:style-name="P1"/>
          </table:table-cell>
          <table:table-cell table:style-name="Tabuľka67.A1" office:value-type="string">
            <text:p text:style-name="P1"/>
          </table:table-cell>
        </table:table-row>
        <table:table-row>
          <table:table-cell table:style-name="Tabuľka67.A1" office:value-type="string">
            <text:p text:style-name="P1"/>
          </table:table-cell>
          <table:table-cell table:style-name="Tabuľka67.A1" office:value-type="string">
            <text:p text:style-name="P1"/>
          </table:table-cell>
          <table:table-cell table:style-name="Tabuľka67.A1" office:value-type="string">
            <text:p text:style-name="P1"/>
          </table:table-cell>
        </table:table-row>
      </table:table>
      <text:p text:style-name="P1"/>
      <text:p text:style-name="P38">K.<text:tab/>Iné aktíva a pasíva</text:p>
      <text:p text:style-name="P37">a)<text:tab/>Budúce možné záväzky nevykázané v súvahe</text:p>
      <text:p text:style-name="P11">- vyplývajúce zo súdnych rozhodnutí</text:p>
      <table:table table:name="Tabuľka68" table:style-name="Tabuľka68">
        <table:table-column table:style-name="Tabuľka68.A"/>
        <table:table-column table:style-name="Tabuľka68.B"/>
        <table:table-column table:style-name="Tabuľka68.C"/>
        <table:table-column table:style-name="Tabuľka68.D"/>
        <table:table-row>
          <table:table-cell table:style-name="Tabuľka68.A1" office:value-type="string">
            <text:p text:style-name="P13">Položka</text:p>
          </table:table-cell>
          <table:table-cell table:style-name="Tabuľka68.A1" office:value-type="string">
            <text:p text:style-name="P13">Hodnota</text:p>
          </table:table-cell>
          <table:table-cell table:style-name="Tabuľka68.A1" office:value-type="string">
            <text:p text:style-name="P3"><text:span text:style-name="T21">Spôsob zabezpe</text:span><text:span text:style-name="T24">č</text:span><text:span text:style-name="T21">enia</text:span></text:p>
          </table:table-cell>
          <table:table-cell table:style-name="Tabuľka68.A1" office:value-type="string">
            <text:p text:style-name="P3"><text:span text:style-name="T24">Ď</text:span><text:span text:style-name="T21">al</text:span><text:span text:style-name="T24">š</text:span><text:span text:style-name="T21">ie v</text:span><text:span text:style-name="T24">ý</text:span><text:span text:style-name="T21">znamn</text:span><text:span text:style-name="T24">é</text:span><text:span text:style-name="T21"> inform</text:span><text:span text:style-name="T24">á</text:span><text:span text:style-name="T21">cie</text:span></text:p>
          </table:table-cell>
        </table:table-row>
        <table:table-row>
          <table:table-cell table:style-name="Tabuľka68.A1" office:value-type="string">
            <text:p text:style-name="P1"/>
          </table:table-cell>
          <table:table-cell table:style-name="Tabuľka68.A1" office:value-type="string">
            <text:p text:style-name="P1"/>
          </table:table-cell>
          <table:table-cell table:style-name="Tabuľka68.A1" office:value-type="string">
            <text:p text:style-name="P1"/>
          </table:table-cell>
          <table:table-cell table:style-name="Tabuľka68.A1" office:value-type="string">
            <text:p text:style-name="P1"/>
          </table:table-cell>
        </table:table-row>
        <table:table-row>
          <table:table-cell table:style-name="Tabuľka68.A1" office:value-type="string">
            <text:p text:style-name="P1"/>
          </table:table-cell>
          <table:table-cell table:style-name="Tabuľka68.A1" office:value-type="string">
            <text:p text:style-name="P1"/>
          </table:table-cell>
          <table:table-cell table:style-name="Tabuľka68.A1" office:value-type="string">
            <text:p text:style-name="P1"/>
          </table:table-cell>
          <table:table-cell table:style-name="Tabuľka68.A1" office:value-type="string">
            <text:p text:style-name="P1"/>
          </table:table-cell>
        </table:table-row>
        <table:table-row>
          <table:table-cell table:style-name="Tabuľka68.A1" office:value-type="string">
            <text:p text:style-name="P1"/>
          </table:table-cell>
          <table:table-cell table:style-name="Tabuľka68.A1" office:value-type="string">
            <text:p text:style-name="P1"/>
          </table:table-cell>
          <table:table-cell table:style-name="Tabuľka68.A1" office:value-type="string">
            <text:p text:style-name="P1"/>
          </table:table-cell>
          <table:table-cell table:style-name="Tabuľka68.A1" office:value-type="string">
            <text:p text:style-name="P1"/>
          </table:table-cell>
        </table:table-row>
      </table:table>
      <text:p text:style-name="P11">- z poskytnutých záruk</text:p>
      <table:table table:name="Tabuľka69" table:style-name="Tabuľka69">
        <table:table-column table:style-name="Tabuľka69.A"/>
        <table:table-column table:style-name="Tabuľka69.B"/>
        <table:table-column table:style-name="Tabuľka69.C"/>
        <table:table-column table:style-name="Tabuľka69.D"/>
        <table:table-row>
          <table:table-cell table:style-name="Tabuľka69.A1" office:value-type="string">
            <text:p text:style-name="P13">Položka</text:p>
          </table:table-cell>
          <table:table-cell table:style-name="Tabuľka69.A1" office:value-type="string">
            <text:p text:style-name="P13">Hodnota</text:p>
          </table:table-cell>
          <table:table-cell table:style-name="Tabuľka69.A1" office:value-type="string">
            <text:p text:style-name="P3"><text:span text:style-name="T21">Spôsob zabezpe</text:span><text:span text:style-name="T24">č</text:span><text:span text:style-name="T21">enia</text:span></text:p>
          </table:table-cell>
          <table:table-cell table:style-name="Tabuľka69.A1" office:value-type="string">
            <text:p text:style-name="P3"><text:span text:style-name="T24">Ď</text:span><text:span text:style-name="T21">al</text:span><text:span text:style-name="T24">š</text:span><text:span text:style-name="T21">ie v</text:span><text:span text:style-name="T24">ý</text:span><text:span text:style-name="T21">znamn</text:span><text:span text:style-name="T24">é</text:span><text:span text:style-name="T21"> inform</text:span><text:span text:style-name="T24">á</text:span><text:span text:style-name="T21">cie</text:span></text:p>
          </table:table-cell>
        </table:table-row>
        <table:table-row>
          <table:table-cell table:style-name="Tabuľka69.A1" office:value-type="string">
            <text:p text:style-name="P1"/>
          </table:table-cell>
          <table:table-cell table:style-name="Tabuľka69.A1" office:value-type="string">
            <text:p text:style-name="P1"/>
          </table:table-cell>
          <table:table-cell table:style-name="Tabuľka69.A1" office:value-type="string">
            <text:p text:style-name="P1"/>
          </table:table-cell>
          <table:table-cell table:style-name="Tabuľka69.A1" office:value-type="string">
            <text:p text:style-name="P1"/>
          </table:table-cell>
        </table:table-row>
        <table:table-row>
          <table:table-cell table:style-name="Tabuľka69.A1" office:value-type="string">
            <text:p text:style-name="P1"/>
          </table:table-cell>
          <table:table-cell table:style-name="Tabuľka69.A1" office:value-type="string">
            <text:p text:style-name="P1"/>
          </table:table-cell>
          <table:table-cell table:style-name="Tabuľka69.A1" office:value-type="string">
            <text:p text:style-name="P1"/>
          </table:table-cell>
          <table:table-cell table:style-name="Tabuľka69.A1" office:value-type="string">
            <text:p text:style-name="P1"/>
          </table:table-cell>
        </table:table-row>
        <table:table-row>
          <table:table-cell table:style-name="Tabuľka69.A1" office:value-type="string">
            <text:p text:style-name="P1"/>
          </table:table-cell>
          <table:table-cell table:style-name="Tabuľka69.A1" office:value-type="string">
            <text:p text:style-name="P1"/>
          </table:table-cell>
          <table:table-cell table:style-name="Tabuľka69.A1" office:value-type="string">
            <text:p text:style-name="P1"/>
          </table:table-cell>
          <table:table-cell table:style-name="Tabuľka69.A1" office:value-type="string">
            <text:p text:style-name="P1"/>
          </table:table-cell>
        </table:table-row>
      </table:table>
      <text:p text:style-name="P11">- zo všeobecne záväznych právnych predpisov</text:p>
      <table:table table:name="Tabuľka70" table:style-name="Tabuľka70">
        <table:table-column table:style-name="Tabuľka70.A"/>
        <table:table-column table:style-name="Tabuľka70.B"/>
        <table:table-column table:style-name="Tabuľka70.C"/>
        <table:table-column table:style-name="Tabuľka70.D"/>
        <table:table-row>
          <table:table-cell table:style-name="Tabuľka70.A1" office:value-type="string">
            <text:p text:style-name="P13">Položka</text:p>
          </table:table-cell>
          <table:table-cell table:style-name="Tabuľka70.A1" office:value-type="string">
            <text:p text:style-name="P13">Hodnota</text:p>
          </table:table-cell>
          <table:table-cell table:style-name="Tabuľka70.A1" office:value-type="string">
            <text:p text:style-name="P3"><text:span text:style-name="T21">Spôsob zabezpe</text:span><text:span text:style-name="T24">č</text:span><text:span text:style-name="T21">enia</text:span></text:p>
          </table:table-cell>
          <table:table-cell table:style-name="Tabuľka70.A1" office:value-type="string">
            <text:p text:style-name="P3"><text:span text:style-name="T24">Ď</text:span><text:span text:style-name="T21">al</text:span><text:span text:style-name="T24">š</text:span><text:span text:style-name="T21">ie v</text:span><text:span text:style-name="T24">ý</text:span><text:span text:style-name="T21">znamn</text:span><text:span text:style-name="T24">é</text:span><text:span text:style-name="T21"> inform</text:span><text:span text:style-name="T24">á</text:span><text:span text:style-name="T21">cie</text:span></text:p>
          </table:table-cell>
        </table:table-row>
        <table:table-row>
          <table:table-cell table:style-name="Tabuľka70.A1" office:value-type="string">
            <text:p text:style-name="P1"/>
          </table:table-cell>
          <table:table-cell table:style-name="Tabuľka70.A1" office:value-type="string">
            <text:p text:style-name="P1"/>
          </table:table-cell>
          <table:table-cell table:style-name="Tabuľka70.A1" office:value-type="string">
            <text:p text:style-name="P1"/>
          </table:table-cell>
          <table:table-cell table:style-name="Tabuľka70.A1" office:value-type="string">
            <text:p text:style-name="P1"/>
          </table:table-cell>
        </table:table-row>
        <table:table-row>
          <table:table-cell table:style-name="Tabuľka70.A1" office:value-type="string">
            <text:p text:style-name="P1"/>
          </table:table-cell>
          <table:table-cell table:style-name="Tabuľka70.A1" office:value-type="string">
            <text:p text:style-name="P1"/>
          </table:table-cell>
          <table:table-cell table:style-name="Tabuľka70.A1" office:value-type="string">
            <text:p text:style-name="P1"/>
          </table:table-cell>
          <table:table-cell table:style-name="Tabuľka70.A1" office:value-type="string">
            <text:p text:style-name="P1"/>
          </table:table-cell>
        </table:table-row>
        <table:table-row>
          <table:table-cell table:style-name="Tabuľka70.A1" office:value-type="string">
            <text:p text:style-name="P1"/>
          </table:table-cell>
          <table:table-cell table:style-name="Tabuľka70.A1" office:value-type="string">
            <text:p text:style-name="P1"/>
          </table:table-cell>
          <table:table-cell table:style-name="Tabuľka70.A1" office:value-type="string">
            <text:p text:style-name="P1"/>
          </table:table-cell>
          <table:table-cell table:style-name="Tabuľka70.A1" office:value-type="string">
            <text:p text:style-name="P1"/>
          </table:table-cell>
        </table:table-row>
      </table:table>
      <text:p text:style-name="P11">- zo zmlúv o podriadenom záväzku</text:p>
      <table:table table:name="Tabuľka71" table:style-name="Tabuľka71">
        <table:table-column table:style-name="Tabuľka71.A"/>
        <table:table-column table:style-name="Tabuľka71.B"/>
        <table:table-column table:style-name="Tabuľka71.C"/>
        <table:table-column table:style-name="Tabuľka71.D"/>
        <table:table-row>
          <table:table-cell table:style-name="Tabuľka71.A1" office:value-type="string">
            <text:p text:style-name="P13">Položka</text:p>
          </table:table-cell>
          <table:table-cell table:style-name="Tabuľka71.A1" office:value-type="string">
            <text:p text:style-name="P13">Hodnota</text:p>
          </table:table-cell>
          <table:table-cell table:style-name="Tabuľka71.A1" office:value-type="string">
            <text:p text:style-name="P3"><text:span text:style-name="T21">Spôsob zabezpe</text:span><text:span text:style-name="T24">č</text:span><text:span text:style-name="T21">enia</text:span></text:p>
          </table:table-cell>
          <table:table-cell table:style-name="Tabuľka71.A1" office:value-type="string">
            <text:p text:style-name="P3"><text:span text:style-name="T24">Ď</text:span><text:span text:style-name="T21">al</text:span><text:span text:style-name="T24">š</text:span><text:span text:style-name="T21">ie v</text:span><text:span text:style-name="T24">ý</text:span><text:span text:style-name="T21">znamn</text:span><text:span text:style-name="T24">é</text:span><text:span text:style-name="T21"> inform</text:span><text:span text:style-name="T24">á</text:span><text:span text:style-name="T21">cie</text:span></text:p>
          </table:table-cell>
        </table:table-row>
        <table:table-row>
          <table:table-cell table:style-name="Tabuľka71.A1" office:value-type="string">
            <text:p text:style-name="P1"/>
          </table:table-cell>
          <table:table-cell table:style-name="Tabuľka71.A1" office:value-type="string">
            <text:p text:style-name="P1"/>
          </table:table-cell>
          <table:table-cell table:style-name="Tabuľka71.A1" office:value-type="string">
            <text:p text:style-name="P1"/>
          </table:table-cell>
          <table:table-cell table:style-name="Tabuľka71.A1" office:value-type="string">
            <text:p text:style-name="P1"/>
          </table:table-cell>
        </table:table-row>
        <table:table-row>
          <table:table-cell table:style-name="Tabuľka71.A1" office:value-type="string">
            <text:p text:style-name="P1"/>
          </table:table-cell>
          <table:table-cell table:style-name="Tabuľka71.A1" office:value-type="string">
            <text:p text:style-name="P1"/>
          </table:table-cell>
          <table:table-cell table:style-name="Tabuľka71.A1" office:value-type="string">
            <text:p text:style-name="P1"/>
          </table:table-cell>
          <table:table-cell table:style-name="Tabuľka71.A1" office:value-type="string">
            <text:p text:style-name="P1"/>
          </table:table-cell>
        </table:table-row>
        <table:table-row>
          <table:table-cell table:style-name="Tabuľka71.A1" office:value-type="string">
            <text:p text:style-name="P1"/>
          </table:table-cell>
          <table:table-cell table:style-name="Tabuľka71.A1" office:value-type="string">
            <text:p text:style-name="P1"/>
          </table:table-cell>
          <table:table-cell table:style-name="Tabuľka71.A1" office:value-type="string">
            <text:p text:style-name="P1"/>
          </table:table-cell>
          <table:table-cell table:style-name="Tabuľka71.A1" office:value-type="string">
            <text:p text:style-name="P1"/>
          </table:table-cell>
        </table:table-row>
      </table:table>
      <text:p text:style-name="P6"><text:span text:style-name="T7">- z ru</text:span><text:span text:style-name="T19">č</text:span><text:span text:style-name="T7">enia </text:span></text:p>
      <table:table table:name="Tabuľka72" table:style-name="Tabuľka72">
        <table:table-column table:style-name="Tabuľka72.A"/>
        <table:table-column table:style-name="Tabuľka72.B"/>
        <table:table-column table:style-name="Tabuľka72.C"/>
        <table:table-column table:style-name="Tabuľka72.D"/>
        <table:table-row>
          <table:table-cell table:style-name="Tabuľka72.A1" office:value-type="string">
            <text:p text:style-name="P13">Položka</text:p>
          </table:table-cell>
          <table:table-cell table:style-name="Tabuľka72.A1" office:value-type="string">
            <text:p text:style-name="P13">Hodnota</text:p>
          </table:table-cell>
          <table:table-cell table:style-name="Tabuľka72.A1" office:value-type="string">
            <text:p text:style-name="P3"><text:span text:style-name="T21">Spôsob zabezpe</text:span><text:span text:style-name="T24">č</text:span><text:span text:style-name="T21">enia</text:span></text:p>
          </table:table-cell>
          <table:table-cell table:style-name="Tabuľka72.A1" office:value-type="string">
            <text:p text:style-name="P3"><text:span text:style-name="T24">Ď</text:span><text:span text:style-name="T21">al</text:span><text:span text:style-name="T24">š</text:span><text:span text:style-name="T21">ie v</text:span><text:span text:style-name="T24">ý</text:span><text:span text:style-name="T21">znamn</text:span><text:span text:style-name="T24">é</text:span><text:span text:style-name="T21"> inform</text:span><text:span text:style-name="T24">á</text:span><text:span text:style-name="T21">cie</text:span></text:p>
          </table:table-cell>
        </table:table-row>
        <table:table-row>
          <table:table-cell table:style-name="Tabuľka72.A1" office:value-type="string">
            <text:p text:style-name="P1"/>
          </table:table-cell>
          <table:table-cell table:style-name="Tabuľka72.A1" office:value-type="string">
            <text:p text:style-name="P1"/>
          </table:table-cell>
          <table:table-cell table:style-name="Tabuľka72.A1" office:value-type="string">
            <text:p text:style-name="P1"/>
          </table:table-cell>
          <table:table-cell table:style-name="Tabuľka72.A1" office:value-type="string">
            <text:p text:style-name="P1"/>
          </table:table-cell>
        </table:table-row>
        <table:table-row>
          <table:table-cell table:style-name="Tabuľka72.A1" office:value-type="string">
            <text:p text:style-name="P1"/>
          </table:table-cell>
          <table:table-cell table:style-name="Tabuľka72.A1" office:value-type="string">
            <text:p text:style-name="P1"/>
          </table:table-cell>
          <table:table-cell table:style-name="Tabuľka72.A1" office:value-type="string">
            <text:p text:style-name="P1"/>
          </table:table-cell>
          <table:table-cell table:style-name="Tabuľka72.A1" office:value-type="string">
            <text:p text:style-name="P1"/>
          </table:table-cell>
        </table:table-row>
        <table:table-row>
          <table:table-cell table:style-name="Tabuľka72.A1" office:value-type="string">
            <text:p text:style-name="P1"/>
          </table:table-cell>
          <table:table-cell table:style-name="Tabuľka72.A1" office:value-type="string">
            <text:p text:style-name="P1"/>
          </table:table-cell>
          <table:table-cell table:style-name="Tabuľka72.A1" office:value-type="string">
            <text:p text:style-name="P1"/>
          </table:table-cell>
          <table:table-cell table:style-name="Tabuľka72.A1" office:value-type="string">
            <text:p text:style-name="P1"/>
          </table:table-cell>
        </table:table-row>
      </table:table>
      <text:p text:style-name="P1"/>
      <text:p text:style-name="P8"><text:span text:style-name="T15">L.<text:tab/>Údaje o príjmoch a výhodách </text:span><text:span text:style-name="T16">č</text:span><text:span text:style-name="T15">lenov </text:span><text:span text:style-name="T16">š</text:span><text:span text:style-name="T15">tatut</text:span><text:span text:style-name="T16">á</text:span><text:span text:style-name="T15">rnych org</text:span><text:span text:style-name="T16">á</text:span><text:span text:style-name="T15">nov, dozorn</text:span><text:span text:style-name="T16">ý</text:span><text:span text:style-name="T15">ch org</text:span><text:span text:style-name="T16">á</text:span><text:span text:style-name="T15">nov a</text:span><text:span text:style-name="T16"> </text:span><text:span text:style-name="T15">in</text:span><text:span text:style-name="T16">ý</text:span><text:span text:style-name="T15">ch org</text:span><text:span text:style-name="T16">á</text:span><text:span text:style-name="T15">nov </text:span><text:span text:style-name="T16">úč</text:span><text:span text:style-name="T15">tovnej jednotky</text:span></text:p>
      <text:p text:style-name="P1"/>
      <table:table table:name="Tabuľka73" table:style-name="Tabuľka73">
        <table:table-column table:style-name="Tabuľka73.A"/>
        <table:table-column table:style-name="Tabuľka73.B"/>
        <table:table-column table:style-name="Tabuľka73.C"/>
        <table:table-column table:style-name="Tabuľka73.D"/>
        <table:table-column table:style-name="Tabuľka73.E"/>
        <table:table-row table:style-name="Tabuľka73.1">
          <table:table-cell table:style-name="Tabuľka73.A1" office:value-type="string">
            <text:p text:style-name="P2"/>
            <text:p text:style-name="P2"/>
            <text:p text:style-name="P2"/>
          </table:table-cell>
          <table:table-cell table:style-name="Tabuľka73.A1" table:number-columns-spanned="2" office:value-type="string">
            <text:p text:style-name="P3"><text:span text:style-name="T21">Sú</text:span><text:span text:style-name="T24">č</text:span><text:span text:style-name="T21">asn</text:span><text:span text:style-name="T24">í</text:span><text:span text:style-name="T21"> </text:span><text:span text:style-name="T24">č</text:span><text:span text:style-name="T21">lenovia org</text:span><text:span text:style-name="T24">á</text:span><text:span text:style-name="T21">nov</text:span></text:p>
          </table:table-cell>
          <table:covered-table-cell/>
          <table:table-cell table:style-name="Tabuľka73.A1" table:number-columns-spanned="2" office:value-type="string">
            <text:p text:style-name="P3"><text:span text:style-name="T21">Bývalí </text:span><text:span text:style-name="T24">č</text:span><text:span text:style-name="T21">lenovia org</text:span><text:span text:style-name="T24">á</text:span><text:span text:style-name="T21">nov</text:span></text:p>
          </table:table-cell>
          <table:covered-table-cell/>
        </table:table-row>
        <table:table-row table:style-name="Tabuľka73.2">
          <table:table-cell table:style-name="Tabuľka73.A1" office:value-type="string">
            <text:p text:style-name="P1"/>
          </table:table-cell>
          <table:table-cell table:style-name="Tabuľka73.A1" office:value-type="string">
            <text:p text:style-name="P13">štatutárnych</text:p>
          </table:table-cell>
          <table:table-cell table:style-name="Tabuľka73.A1" office:value-type="string">
            <text:p text:style-name="P13">dozorných</text:p>
          </table:table-cell>
          <table:table-cell table:style-name="Tabuľka73.A1" office:value-type="string">
            <text:p text:style-name="P13">štatutárnych</text:p>
          </table:table-cell>
          <table:table-cell table:style-name="Tabuľka73.A1" office:value-type="string">
            <text:p text:style-name="P13">dozorných</text:p>
          </table:table-cell>
        </table:table-row>
        <table:table-row table:style-name="Tabuľka73.3">
          <table:table-cell table:style-name="Tabuľka73.A1" office:value-type="string">
            <text:p text:style-name="P6"><text:span text:style-name="T7">Pe</text:span><text:span text:style-name="T19">ň</text:span><text:span text:style-name="T7">a</text:span><text:span text:style-name="T19">ž</text:span><text:span text:style-name="T7">n</text:span><text:span text:style-name="T19">é</text:span><text:span text:style-name="T7"> pr</text:span><text:span text:style-name="T19">í</text:span><text:span text:style-name="T7">jmy </text:span><text:span text:style-name="T19">č</text:span><text:span text:style-name="T7">lenov org</text:span><text:span text:style-name="T19">á</text:span><text:span text:style-name="T7">nov </text:span><text:span text:style-name="T19">úč</text:span><text:span text:style-name="T7">tovnej jednotky</text:span></text:p>
          </table:table-cell>
          <table:table-cell table:style-name="Tabuľka73.A1" office:value-type="string">
            <text:p text:style-name="P1"/>
          </table:table-cell>
          <table:table-cell table:style-name="Tabuľka73.A1" office:value-type="string">
            <text:p text:style-name="P1"/>
          </table:table-cell>
          <table:table-cell table:style-name="Tabuľka73.A1" office:value-type="string">
            <text:p text:style-name="P1"/>
          </table:table-cell>
          <table:table-cell table:style-name="Tabuľka73.A1" office:value-type="string">
            <text:p text:style-name="P1"/>
          </table:table-cell>
        </table:table-row>
        <table:table-row table:style-name="Tabuľka73.3">
          <table:table-cell table:style-name="Tabuľka73.A1" office:value-type="string">
            <text:p text:style-name="P6"><text:span text:style-name="T7">Nepe</text:span><text:span text:style-name="T19">ň</text:span><text:span text:style-name="T7">a</text:span><text:span text:style-name="T19">ž</text:span><text:span text:style-name="T7">n</text:span><text:span text:style-name="T19">é</text:span><text:span text:style-name="T7"> pr</text:span><text:span text:style-name="T19">í</text:span><text:span text:style-name="T7">jmy </text:span><text:span text:style-name="T19">č</text:span><text:span text:style-name="T7">lenov org</text:span><text:span text:style-name="T19">á</text:span><text:span text:style-name="T7">nov </text:span><text:span text:style-name="T19">úč</text:span><text:span text:style-name="T7">tovnej jednotky</text:span></text:p>
          </table:table-cell>
          <table:table-cell table:style-name="Tabuľka73.A1" office:value-type="string">
            <text:p text:style-name="P1"/>
          </table:table-cell>
          <table:table-cell table:style-name="Tabuľka73.A1" office:value-type="string">
            <text:p text:style-name="P1"/>
          </table:table-cell>
          <table:table-cell table:style-name="Tabuľka73.A1" office:value-type="string">
            <text:p text:style-name="P11"><text:s text:c="2"/></text:p>
          </table:table-cell>
          <table:table-cell table:style-name="Tabuľka73.A1" office:value-type="string">
            <text:p text:style-name="P1"/>
          </table:table-cell>
        </table:table-row>
        <table:table-row table:style-name="Tabuľka73.3">
          <table:table-cell table:style-name="Tabuľka73.A1" office:value-type="string">
            <text:p text:style-name="P6"><text:span text:style-name="T7">Pe</text:span><text:span text:style-name="T19">ň</text:span><text:span text:style-name="T7">a</text:span><text:span text:style-name="T19">ž</text:span><text:span text:style-name="T7">n</text:span><text:span text:style-name="T19">é</text:span><text:span text:style-name="T7"> preddavky </text:span><text:span text:style-name="T19">č</text:span><text:span text:style-name="T7">lenom</text:span></text:p>
          </table:table-cell>
          <table:table-cell table:style-name="Tabuľka73.A1" office:value-type="string">
            <text:p text:style-name="P1"/>
          </table:table-cell>
          <table:table-cell table:style-name="Tabuľka73.A1" office:value-type="string">
            <text:p text:style-name="P1"/>
          </table:table-cell>
          <table:table-cell table:style-name="Tabuľka73.A1" office:value-type="string">
            <text:p text:style-name="P1"/>
          </table:table-cell>
          <table:table-cell table:style-name="Tabuľka73.A1" office:value-type="string">
            <text:p text:style-name="P1"/>
          </table:table-cell>
        </table:table-row>
        <table:table-row table:style-name="Tabuľka73.3">
          <table:table-cell table:style-name="Tabuľka73.A1" office:value-type="string">
            <text:p text:style-name="P6"><text:span text:style-name="T7">Nepe</text:span><text:span text:style-name="T19">ň</text:span><text:span text:style-name="T7">a</text:span><text:span text:style-name="T19">ž</text:span><text:span text:style-name="T7">n</text:span><text:span text:style-name="T19">é</text:span><text:span text:style-name="T7"> preddavky </text:span><text:span text:style-name="T19">č</text:span><text:span text:style-name="T7">lenom</text:span></text:p>
          </table:table-cell>
          <table:table-cell table:style-name="Tabuľka73.A1" office:value-type="string">
            <text:p text:style-name="P1"/>
          </table:table-cell>
          <table:table-cell table:style-name="Tabuľka73.A1" office:value-type="string">
            <text:p text:style-name="P1"/>
          </table:table-cell>
          <table:table-cell table:style-name="Tabuľka73.A1" office:value-type="string">
            <text:p text:style-name="P1"/>
          </table:table-cell>
          <table:table-cell table:style-name="Tabuľka73.A1" office:value-type="string">
            <text:p text:style-name="P1"/>
          </table:table-cell>
        </table:table-row>
        <table:table-row table:style-name="Tabuľka73.3">
          <table:table-cell table:style-name="Tabuľka73.A1" office:value-type="string">
            <text:p text:style-name="P6"><text:span text:style-name="T7">Záruky za záväzky </text:span><text:span text:style-name="T19">č</text:span><text:span text:style-name="T7">lenov </text:span></text:p>
          </table:table-cell>
          <table:table-cell table:style-name="Tabuľka73.A1" office:value-type="string">
            <text:p text:style-name="P1"/>
          </table:table-cell>
          <table:table-cell table:style-name="Tabuľka73.A1" office:value-type="string">
            <text:p text:style-name="P1"/>
          </table:table-cell>
          <table:table-cell table:style-name="Tabuľka73.A1" office:value-type="string">
            <text:p text:style-name="P1"/>
          </table:table-cell>
          <table:table-cell table:style-name="Tabuľka73.A1" office:value-type="string">
            <text:p text:style-name="P1"/>
          </table:table-cell>
        </table:table-row>
      </table:table>
      <text:p text:style-name="P1"><text:soft-page-break/></text:p>
      <text:p text:style-name="P8"><text:span text:style-name="T15">M.<text:tab/>Údaje o ekonomických vz</text:span><text:span text:style-name="T16">ť</text:span><text:span text:style-name="T15">ahoch </text:span><text:span text:style-name="T16">úč</text:span><text:span text:style-name="T15">tovnej jednotky a</text:span><text:span text:style-name="T16"> </text:span><text:span text:style-name="T15">spriaznen</text:span><text:span text:style-name="T16">ý</text:span><text:span text:style-name="T15">ch os</text:span><text:span text:style-name="T16">ô</text:span><text:span text:style-name="T15">b</text:span></text:p>
      <text:p text:style-name="P1"/>
      <text:p text:style-name="P6"><text:span text:style-name="T7">Zoznam obchodov, realizovaných medzi ú</text:span><text:span text:style-name="T19">č</text:span><text:span text:style-name="T7">tovnou jednotkou a</text:span><text:span text:style-name="T19"> </text:span><text:span text:style-name="T7">spriaznen</text:span><text:span text:style-name="T19">ý</text:span><text:span text:style-name="T7">mi osobami</text:span></text:p>
      <text:p text:style-name="P1"/>
      <table:table table:name="Tabuľka74" table:style-name="Tabuľka74">
        <table:table-column table:style-name="Tabuľka74.A"/>
        <table:table-column table:style-name="Tabuľka74.B"/>
        <table:table-column table:style-name="Tabuľka74.C"/>
        <table:table-column table:style-name="Tabuľka74.D"/>
        <table:table-row table:style-name="Tabuľka74.1">
          <table:table-cell table:style-name="Tabuľka74.A1" office:value-type="string">
            <text:p text:style-name="P13">Obchodné meno/Meno a priezvisko spriaznenej osoby</text:p>
          </table:table-cell>
          <table:table-cell table:style-name="Tabuľka74.A1" office:value-type="string">
            <text:p text:style-name="P13">Druh obchodu</text:p>
          </table:table-cell>
          <table:table-cell table:style-name="Tabuľka74.A1" table:number-columns-spanned="2" office:value-type="string">
            <text:p text:style-name="P13">Hodnota obchodov</text:p>
          </table:table-cell>
          <table:covered-table-cell/>
        </table:table-row>
        <table:table-row table:style-name="Tabuľka74.2">
          <table:table-cell table:style-name="Tabuľka74.A1" office:value-type="string">
            <text:p text:style-name="P2"/>
          </table:table-cell>
          <table:table-cell table:style-name="Tabuľka74.A1" office:value-type="string">
            <text:p text:style-name="P2"/>
          </table:table-cell>
          <table:table-cell table:style-name="Tabuľka74.A1" office:value-type="string">
            <text:p text:style-name="P13">Bežné obdobie</text:p>
          </table:table-cell>
          <table:table-cell table:style-name="Tabuľka74.A1" office:value-type="string">
            <text:p text:style-name="P13">Predch. obdobie</text:p>
          </table:table-cell>
        </table:table-row>
        <table:table-row>
          <table:table-cell table:style-name="Tabuľka74.A1" office:value-type="string">
            <text:p text:style-name="P1"/>
          </table:table-cell>
          <table:table-cell table:style-name="Tabuľka74.A1" office:value-type="string">
            <text:p text:style-name="P1"/>
          </table:table-cell>
          <table:table-cell table:style-name="Tabuľka74.A1" office:value-type="string">
            <text:p text:style-name="P1"/>
          </table:table-cell>
          <table:table-cell table:style-name="Tabuľka74.A1" office:value-type="string">
            <text:p text:style-name="P1"/>
          </table:table-cell>
        </table:table-row>
        <table:table-row>
          <table:table-cell table:style-name="Tabuľka74.A1" office:value-type="string">
            <text:p text:style-name="P1"/>
          </table:table-cell>
          <table:table-cell table:style-name="Tabuľka74.A1" office:value-type="string">
            <text:p text:style-name="P1"/>
          </table:table-cell>
          <table:table-cell table:style-name="Tabuľka74.A1" office:value-type="string">
            <text:p text:style-name="P1"/>
          </table:table-cell>
          <table:table-cell table:style-name="Tabuľka74.A1" office:value-type="string">
            <text:p text:style-name="P1"/>
          </table:table-cell>
        </table:table-row>
        <table:table-row>
          <table:table-cell table:style-name="Tabuľka74.A1" office:value-type="string">
            <text:p text:style-name="P11">Realizované obchody so spriaznenými osobami celkom</text:p>
          </table:table-cell>
          <table:table-cell table:style-name="Tabuľka74.A1" office:value-type="string">
            <text:p text:style-name="P60">x</text:p>
          </table:table-cell>
          <table:table-cell table:style-name="Tabuľka74.A1" office:value-type="string">
            <text:p text:style-name="P1"/>
          </table:table-cell>
          <table:table-cell table:style-name="Tabuľka74.A1" office:value-type="string">
            <text:p text:style-name="P1"/>
          </table:table-cell>
        </table:table-row>
      </table:table>
      <text:p text:style-name="P1"/>
      <text:p text:style-name="P8"><text:span text:style-name="T15">N.<text:tab/>Údaje o skuto</text:span><text:span text:style-name="T16">č</text:span><text:span text:style-name="T15">nostiach, ktor</text:span><text:span text:style-name="T16">é</text:span><text:span text:style-name="T15"> nastali po dni, ku ktor</text:span><text:span text:style-name="T16">é</text:span><text:span text:style-name="T15">mu sa zostavuje </text:span><text:span text:style-name="T16">úč</text:span><text:span text:style-name="T15">tovn</text:span><text:span text:style-name="T16">á</text:span><text:span text:style-name="T15"> uz</text:span><text:span text:style-name="T16">á</text:span><text:span text:style-name="T15">vierka</text:span></text:p>
      <text:p text:style-name="P1"/>
      <table:table table:name="Tabuľka75" table:style-name="Tabuľka75">
        <table:table-column table:style-name="Tabuľka75.A"/>
        <table:table-column table:style-name="Tabuľka75.B"/>
        <table:table-column table:style-name="Tabuľka75.C"/>
        <table:table-row>
          <table:table-cell table:style-name="Tabuľka75.A1" office:value-type="string">
            <text:p text:style-name="P1"/>
          </table:table-cell>
          <table:table-cell table:style-name="Tabuľka75.A1" office:value-type="string">
            <text:p text:style-name="P13">Hodnota</text:p>
          </table:table-cell>
          <table:table-cell table:style-name="Tabuľka75.A1" office:value-type="string">
            <text:p text:style-name="P13">Popis zmeny</text:p>
          </table:table-cell>
        </table:table-row>
        <table:table-row>
          <table:table-cell table:style-name="Tabuľka75.A1" office:value-type="string">
            <text:p text:style-name="P6"><text:span text:style-name="T7">Pokles/zvýšenie trhovej ceny finan</text:span><text:span text:style-name="T19">č</text:span><text:span text:style-name="T7">n</text:span><text:span text:style-name="T19">é</text:span><text:span text:style-name="T7">ho majetku</text:span></text:p>
          </table:table-cell>
          <table:table-cell table:style-name="Tabuľka75.A1" office:value-type="string">
            <text:p text:style-name="P1"/>
          </table:table-cell>
          <table:table-cell table:style-name="Tabuľka75.A1" office:value-type="string">
            <text:p text:style-name="P1"/>
          </table:table-cell>
        </table:table-row>
        <table:table-row>
          <table:table-cell table:style-name="Tabuľka75.A1" office:value-type="string">
            <text:p text:style-name="P11">Zmena výšky rezerv a opravných položiek</text:p>
          </table:table-cell>
          <table:table-cell table:style-name="Tabuľka75.A1" office:value-type="string">
            <text:p text:style-name="P1"/>
          </table:table-cell>
          <table:table-cell table:style-name="Tabuľka75.A1" office:value-type="string">
            <text:p text:style-name="P1"/>
          </table:table-cell>
        </table:table-row>
        <table:table-row>
          <table:table-cell table:style-name="Tabuľka75.A1" office:value-type="string">
            <text:p text:style-name="P6"><text:span text:style-name="T7">Zmena spolo</text:span><text:span text:style-name="T19">č</text:span><text:span text:style-name="T7">n</text:span><text:span text:style-name="T19">í</text:span><text:span text:style-name="T7">kov </text:span><text:span text:style-name="T19">úč</text:span><text:span text:style-name="T7">tovnej jednotky</text:span></text:p>
          </table:table-cell>
          <table:table-cell table:style-name="Tabuľka75.A1" office:value-type="string">
            <text:p text:style-name="P1"/>
          </table:table-cell>
          <table:table-cell table:style-name="Tabuľka75.A1" office:value-type="string">
            <text:p text:style-name="P1"/>
          </table:table-cell>
        </table:table-row>
        <table:table-row>
          <table:table-cell table:style-name="Tabuľka75.A1" office:value-type="string">
            <text:p text:style-name="P6"><text:span text:style-name="T7">Rozhodnutie o predaji ú</text:span><text:span text:style-name="T19">č</text:span><text:span text:style-name="T7">tovnej jednotky alebo jej </text:span><text:span text:style-name="T19">č</text:span><text:span text:style-name="T7">asti</text:span></text:p>
          </table:table-cell>
          <table:table-cell table:style-name="Tabuľka75.A1" office:value-type="string">
            <text:p text:style-name="P1"/>
          </table:table-cell>
          <table:table-cell table:style-name="Tabuľka75.A1" office:value-type="string">
            <text:p text:style-name="P1"/>
          </table:table-cell>
        </table:table-row>
        <table:table-row>
          <table:table-cell table:style-name="Tabuľka75.A1" office:value-type="string">
            <text:p text:style-name="P6"><text:span text:style-name="T7">Zmena významných položiek dlhodobého finan</text:span><text:span text:style-name="T19">č</text:span><text:span text:style-name="T7">n</text:span><text:span text:style-name="T19">é</text:span><text:span text:style-name="T7">ho majetku</text:span></text:p>
          </table:table-cell>
          <table:table-cell table:style-name="Tabuľka75.A1" office:value-type="string">
            <text:p text:style-name="P1"/>
          </table:table-cell>
          <table:table-cell table:style-name="Tabuľka75.A1" office:value-type="string">
            <text:p text:style-name="P1"/>
          </table:table-cell>
        </table:table-row>
        <table:table-row>
          <table:table-cell table:style-name="Tabuľka75.A1" office:value-type="string">
            <text:p text:style-name="P6"><text:span text:style-name="T7">Za</text:span><text:span text:style-name="T19">č</text:span><text:span text:style-name="T7">atie/ukon</text:span><text:span text:style-name="T19">č</text:span><text:span text:style-name="T7">enie </text:span><text:span text:style-name="T19">č</text:span><text:span text:style-name="T7">innosti </text:span><text:span text:style-name="T19">č</text:span><text:span text:style-name="T7">asti </text:span><text:span text:style-name="T19">úč</text:span><text:span text:style-name="T7">tovnej jednotky</text:span></text:p>
          </table:table-cell>
          <table:table-cell table:style-name="Tabuľka75.A1" office:value-type="string">
            <text:p text:style-name="P1"/>
          </table:table-cell>
          <table:table-cell table:style-name="Tabuľka75.A1" office:value-type="string">
            <text:p text:style-name="P1"/>
          </table:table-cell>
        </table:table-row>
        <table:table-row>
          <table:table-cell table:style-name="Tabuľka75.A1" office:value-type="string">
            <text:p text:style-name="P11">Vydanie dlhopisov a iných cenných papierov</text:p>
          </table:table-cell>
          <table:table-cell table:style-name="Tabuľka75.A1" office:value-type="string">
            <text:p text:style-name="P1"/>
          </table:table-cell>
          <table:table-cell table:style-name="Tabuľka75.A1" office:value-type="string">
            <text:p text:style-name="P1"/>
          </table:table-cell>
        </table:table-row>
        <table:table-row>
          <table:table-cell table:style-name="Tabuľka75.A1" office:value-type="string">
            <text:p text:style-name="P6"><text:span text:style-name="T7">Zlú</text:span><text:span text:style-name="T19">č</text:span><text:span text:style-name="T7">enie, splynutie, rozdelenie a</text:span><text:span text:style-name="T19"> </text:span><text:span text:style-name="T7">zmena pr</text:span><text:span text:style-name="T19">á</text:span><text:span text:style-name="T7">vnej formy </text:span><text:span text:style-name="T19">úč</text:span><text:span text:style-name="T7">tovnej jednotky </text:span></text:p>
          </table:table-cell>
          <table:table-cell table:style-name="Tabuľka75.A1" office:value-type="string">
            <text:p text:style-name="P1"/>
          </table:table-cell>
          <table:table-cell table:style-name="Tabuľka75.A1" office:value-type="string">
            <text:p text:style-name="P1"/>
          </table:table-cell>
        </table:table-row>
        <table:table-row>
          <table:table-cell table:style-name="Tabuľka75.A1" office:value-type="string">
            <text:p text:style-name="P6"><text:span text:style-name="T7">Mimoriadna udalos</text:span><text:span text:style-name="T19">ť</text:span><text:span text:style-name="T7">, ktor</text:span><text:span text:style-name="T19">á</text:span><text:span text:style-name="T7"> m</text:span><text:span text:style-name="T19">á</text:span><text:span text:style-name="T7"> vplyv na hospod</text:span><text:span text:style-name="T19">á</text:span><text:span text:style-name="T7">renie </text:span><text:span text:style-name="T19">úč</text:span><text:span text:style-name="T7">tovnej jednotky</text:span></text:p>
          </table:table-cell>
          <table:table-cell table:style-name="Tabuľka75.A1" office:value-type="string">
            <text:p text:style-name="P1"/>
          </table:table-cell>
          <table:table-cell table:style-name="Tabuľka75.A1" office:value-type="string">
            <text:p text:style-name="P1"/>
          </table:table-cell>
        </table:table-row>
        <table:table-row>
          <table:table-cell table:style-name="Tabuľka75.A1" office:value-type="string">
            <text:p text:style-name="P6"><text:span text:style-name="T7">Získanie/odobratie licencií alebo iných povolení významných pre </text:span><text:span text:style-name="T19">č</text:span><text:span text:style-name="T7">innos</text:span><text:span text:style-name="T19">ť</text:span><text:span text:style-name="T7"> </text:span><text:span text:style-name="T19">úč</text:span><text:span text:style-name="T7">tovnej jednotky</text:span></text:p>
          </table:table-cell>
          <table:table-cell table:style-name="Tabuľka75.A1" office:value-type="string">
            <text:p text:style-name="P1"/>
          </table:table-cell>
          <table:table-cell table:style-name="Tabuľka75.A1" office:value-type="string">
            <text:p text:style-name="P1"/>
          </table:table-cell>
        </table:table-row>
      </table:table>
      <text:p text:style-name="P1"/>
      <text:p text:style-name="P38">O.<text:tab/>Údaje o vlastnom imaní</text:p>
      <text:p text:style-name="P6"><text:span text:style-name="T7">Preh</text:span><text:span text:style-name="T19">ľ</text:span><text:span text:style-name="T7">ad zmien vlastn</text:span><text:span text:style-name="T19">é</text:span><text:span text:style-name="T7">ho imania v</text:span><text:span text:style-name="T19"> </text:span><text:span text:style-name="T7">priebehu </text:span><text:span text:style-name="T19">úč</text:span><text:span text:style-name="T7">tovn</text:span><text:span text:style-name="T19">é</text:span><text:span text:style-name="T7">ho obdobia</text:span></text:p>
      <text:p text:style-name="P1"/>
      <table:table table:name="Tabuľka76" table:style-name="Tabuľka76">
        <table:table-column table:style-name="Tabuľka76.A"/>
        <table:table-column table:style-name="Tabuľka76.B" table:number-columns-repeated="4"/>
        <table:table-row table:style-name="Tabuľka76.1">
          <table:table-cell table:style-name="Tabuľka76.A1" office:value-type="string">
            <text:p text:style-name="P2"/>
            <text:p text:style-name="P2"/>
            <text:p text:style-name="P13">Položka</text:p>
          </table:table-cell>
          <table:table-cell table:style-name="Tabuľka76.A1" table:number-columns-spanned="4" office:value-type="string">
            <text:p text:style-name="P13">Pohyby vlastného imania</text:p>
          </table:table-cell>
          <table:covered-table-cell/>
          <table:covered-table-cell/>
          <table:covered-table-cell/>
        </table:table-row>
        <table:table-row table:style-name="Tabuľka76.2">
          <table:table-cell table:style-name="Tabuľka76.A1" office:value-type="string">
            <text:p text:style-name="P2"/>
          </table:table-cell>
          <table:table-cell table:style-name="Tabuľka76.A1" office:value-type="string">
            <text:p text:style-name="P13">PS</text:p>
          </table:table-cell>
          <table:table-cell table:style-name="Tabuľka76.A1" office:value-type="string">
            <text:p text:style-name="P45">Prírastok</text:p>
          </table:table-cell>
          <table:table-cell table:style-name="Tabuľka76.A1" office:value-type="string">
            <text:p text:style-name="P13">Úbytok</text:p>
          </table:table-cell>
          <table:table-cell table:style-name="Tabuľka76.A1" office:value-type="string">
            <text:p text:style-name="P3"><text:span text:style-name="T21">Kone</text:span><text:span text:style-name="T24">č</text:span><text:span text:style-name="T21">n</text:span><text:span text:style-name="T24">ý</text:span><text:span text:style-name="T21"> stav</text:span></text:p>
          </table:table-cell>
        </table:table-row>
        <table:table-row table:style-name="Tabuľka76.3">
          <table:table-cell table:style-name="Tabuľka76.A1" office:value-type="string">
            <text:p text:style-name="P32">Vlastné imanie spolu</text:p>
          </table:table-cell>
          <table:table-cell table:style-name="Tabuľka76.B3" office:value-type="float" office:value="-11996">
            <text:p text:style-name="P11">-<text:span text:style-name="T28">11996</text:span></text:p>
          </table:table-cell>
          <table:table-cell table:style-name="Tabuľka76.B3" office:value-type="float" office:value="351">
            <text:p text:style-name="P61">351</text:p>
          </table:table-cell>
          <table:table-cell table:style-name="Tabuľka76.A1" office:value-type="string">
            <text:p text:style-name="P1"/>
          </table:table-cell>
          <table:table-cell table:style-name="Tabuľka76.B3" office:value-type="float" office:value="-11645">
            <text:p text:style-name="P11">-1<text:span text:style-name="T30">1645</text:span></text:p>
          </table:table-cell>
        </table:table-row>
        <table:table-row table:style-name="Tabuľka76.3">
          <table:table-cell table:style-name="Tabuľka76.A1" office:value-type="string">
            <text:p text:style-name="P11">Základné imanie</text:p>
          </table:table-cell>
          <table:table-cell table:style-name="Tabuľka76.A1" office:value-type="string">
            <text:p text:style-name="P11">6638</text:p>
          </table:table-cell>
          <table:table-cell table:style-name="Tabuľka76.A1" office:value-type="string">
            <text:p text:style-name="P11">0</text:p>
          </table:table-cell>
          <table:table-cell table:style-name="Tabuľka76.A1" office:value-type="string">
            <text:p text:style-name="P11">0</text:p>
          </table:table-cell>
          <table:table-cell table:style-name="Tabuľka76.A1" office:value-type="string">
            <text:p text:style-name="P11">6638</text:p>
          </table:table-cell>
        </table:table-row>
        <table:table-row table:style-name="Tabuľka76.3">
          <table:table-cell table:style-name="Tabuľka76.A1" office:value-type="string">
            <text:p text:style-name="P11">Vlastné akcie a vlastné obchodné podiely</text:p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</table:table-row>
        <table:table-row table:style-name="Tabuľka76.3">
          <table:table-cell table:style-name="Tabuľka76.A1" office:value-type="string">
            <text:p text:style-name="P11">Zmena základného imania</text:p>
          </table:table-cell>
          <table:table-cell table:style-name="Tabuľka76.A1" office:value-type="string">
            <text:p text:style-name="P11"><text:s/></text:p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</table:table-row>
        <table:table-row table:style-name="Tabuľka76.3">
          <table:table-cell table:style-name="Tabuľka76.A1" office:value-type="string">
            <text:p text:style-name="P32">Kapitálové fondy</text:p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</table:table-row>
        <table:table-row table:style-name="Tabuľka76.3">
          <table:table-cell table:style-name="Tabuľka76.A1" office:value-type="string">
            <text:p text:style-name="P11">Emisné ážio</text:p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</table:table-row>
        <table:table-row table:style-name="Tabuľka76.3">
          <table:table-cell table:style-name="Tabuľka76.A1" office:value-type="string">
            <text:p text:style-name="P11">Ostatné kapitálové fondy</text:p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</table:table-row>
        <table:table-row table:style-name="Tabuľka76.3">
          <table:table-cell table:style-name="Tabuľka76.A1" office:value-type="string">
            <text:p text:style-name="P11">Zákonný rezervný fond</text:p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</table:table-row>
        <table:table-row table:style-name="Tabuľka76.3">
          <table:table-cell table:style-name="Tabuľka76.A1" office:value-type="string">
            <text:p text:style-name="P6"><text:span text:style-name="T7">Oce</text:span><text:span text:style-name="T19">ň</text:span><text:span text:style-name="T7">ovacie rozdiely z</text:span><text:span text:style-name="T19"> </text:span><text:span text:style-name="T7">precenenia majetku a z</text:span><text:span text:style-name="T19">á</text:span><text:span text:style-name="T7">v</text:span><text:span text:style-name="T19">ä</text:span><text:span text:style-name="T7">zkov</text:span></text:p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</table:table-row>
        <table:table-row table:style-name="Tabuľka76.3">
          <table:table-cell table:style-name="Tabuľka76.A1" office:value-type="string">
            <text:p text:style-name="P6"><text:span text:style-name="T7">Oce</text:span><text:span text:style-name="T19">ň</text:span><text:span text:style-name="T7">ovacie rozdiely z</text:span><text:span text:style-name="T19"> </text:span><text:span text:style-name="T7">kapit</text:span><text:span text:style-name="T19">á</text:span><text:span text:style-name="T7">lov</text:span><text:span text:style-name="T19">ý</text:span><text:span text:style-name="T7">ch </text:span><text:span text:style-name="T19">úč</text:span><text:span text:style-name="T7">ast</text:span><text:span text:style-name="T19">í</text:span><text:span text:style-name="T7">n</text:span></text:p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</table:table-row>
        <table:table-row table:style-name="Tabuľka76.3">
          <table:table-cell table:style-name="Tabuľka76.A1" office:value-type="string">
            <text:p text:style-name="P6"><text:span text:style-name="T7">Oce</text:span><text:span text:style-name="T19">ň</text:span><text:span text:style-name="T7">ovacie rozdiely z</text:span><text:span text:style-name="T19"> </text:span><text:span text:style-name="T7">precenenia pri splynut</text:span><text:span text:style-name="T19">í</text:span><text:span text:style-name="T7"> a</text:span><text:span text:style-name="T19"> </text:span><text:span text:style-name="T7">rozdelen</text:span><text:span text:style-name="T19">í</text:span></text:p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</table:table-row>
        <text:soft-page-break/>
        <table:table-row table:style-name="Tabuľka76.3">
          <table:table-cell table:style-name="Tabuľka76.A1" office:value-type="string">
            <text:p text:style-name="P32">Fondy zo zisku</text:p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</table:table-row>
        <table:table-row table:style-name="Tabuľka76.3">
          <table:table-cell table:style-name="Tabuľka76.A1" office:value-type="string">
            <text:p text:style-name="P11">Zákonný rezervný fond</text:p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</table:table-row>
        <table:table-row table:style-name="Tabuľka76.3">
          <table:table-cell table:style-name="Tabuľka76.A1" office:value-type="string">
            <text:p text:style-name="P6"><text:span text:style-name="T7">Nedelite</text:span><text:span text:style-name="T19">ľ</text:span><text:span text:style-name="T7">n</text:span><text:span text:style-name="T19">ý</text:span><text:span text:style-name="T7"> fond</text:span></text:p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</table:table-row>
        <table:table-row table:style-name="Tabuľka76.3">
          <table:table-cell table:style-name="Tabuľka76.A1" office:value-type="string">
            <text:p text:style-name="P11">Štatutárne fondy a ostatné fondy</text:p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</table:table-row>
        <table:table-row table:style-name="Tabuľka76.3">
          <table:table-cell table:style-name="Tabuľka76.A1" office:value-type="string">
            <text:p text:style-name="P32">Výsledok hospodárenia minulých rokov</text:p>
          </table:table-cell>
          <table:table-cell table:style-name="Tabuľka76.B3" office:value-type="float" office:value="-19732">
            <text:p text:style-name="P11">-<text:span text:style-name="T30">19732</text:span></text:p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  <table:table-cell table:style-name="Tabuľka76.B3" office:value-type="float" office:value="-18635">
            <text:p text:style-name="P11">-1<text:span text:style-name="T30">863</text:span><text:span text:style-name="T31">5</text:span></text:p>
          </table:table-cell>
        </table:table-row>
        <table:table-row table:style-name="Tabuľka76.3">
          <table:table-cell table:style-name="Tabuľka76.A1" office:value-type="string">
            <text:p text:style-name="P11">Nerozdelený zisk minulých rokov</text:p>
          </table:table-cell>
          <table:table-cell table:style-name="Tabuľka76.B3" office:value-type="float" office:value="14639">
            <text:p text:style-name="P61">14639</text:p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  <table:table-cell table:style-name="Tabuľka76.B3" office:value-type="float" office:value="15736">
            <text:p text:style-name="P11">1<text:span text:style-name="T30">5736</text:span></text:p>
          </table:table-cell>
        </table:table-row>
        <table:table-row table:style-name="Tabuľka76.3">
          <table:table-cell table:style-name="Tabuľka76.A1" office:value-type="string">
            <text:p text:style-name="P11">Neuhradená strata minulých rokov</text:p>
          </table:table-cell>
          <table:table-cell table:style-name="Tabuľka76.A1" office:value-type="string">
            <text:p text:style-name="P11">-34371</text:p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1">-34371</text:p>
          </table:table-cell>
        </table:table-row>
        <table:table-row table:style-name="Tabuľka76.3">
          <table:table-cell table:style-name="Tabuľka76.A1" office:value-type="string">
            <text:p text:style-name="P6"><text:span text:style-name="T21">Výsledok hospodárenia za ú</text:span><text:span text:style-name="T24">č</text:span><text:span text:style-name="T21">tovn</text:span><text:span text:style-name="T24">é</text:span><text:span text:style-name="T21"> obdobie</text:span></text:p>
          </table:table-cell>
          <table:table-cell table:style-name="Tabuľka76.B3" office:value-type="float" office:value="1097">
            <text:p text:style-name="P11">1<text:span text:style-name="T30">097</text:span></text:p>
          </table:table-cell>
          <table:table-cell table:style-name="Tabuľka76.A1" office:value-type="string">
            <text:p text:style-name="P1"/>
          </table:table-cell>
          <table:table-cell table:style-name="Tabuľka76.A1" office:value-type="string">
            <text:p text:style-name="P1"/>
          </table:table-cell>
          <table:table-cell table:style-name="Tabuľka76.B3" office:value-type="float" office:value="351">
            <text:p text:style-name="P61">351</text:p>
          </table:table-cell>
        </table:table-row>
      </table:table>
      <text:p text:style-name="P1"/>
      <text:p text:style-name="P10"/>
      <text:p text:style-name="P8"><text:span text:style-name="T15">P.<text:tab/>Preh</text:span><text:span text:style-name="T16">ľ</text:span><text:span text:style-name="T15">ad pe</text:span><text:span text:style-name="T16">ň</text:span><text:span text:style-name="T15">a</text:span><text:span text:style-name="T16">ž</text:span><text:span text:style-name="T15">n</text:span><text:span text:style-name="T16">ý</text:span><text:span text:style-name="T15">ch tokov s</text:span><text:span text:style-name="T16"> </text:span><text:span text:style-name="T15">pou</text:span><text:span text:style-name="T16">ž</text:span><text:span text:style-name="T15">it</text:span><text:span text:style-name="T16">í</text:span><text:span text:style-name="T15">m nepriamej met</text:span><text:span text:style-name="T16">ó</text:span><text:span text:style-name="T15">dy vykazovania pe</text:span><text:span text:style-name="T16">ň</text:span><text:span text:style-name="T15">a</text:span><text:span text:style-name="T16">ž</text:span><text:span text:style-name="T15">n</text:span><text:span text:style-name="T16">ý</text:span><text:span text:style-name="T15">ch tokov z</text:span><text:span text:style-name="T16"> </text:span><text:span text:style-name="T15">prev</text:span><text:span text:style-name="T16">á</text:span><text:span text:style-name="T15">dzkovej </text:span><text:span text:style-name="T16">č</text:span><text:span text:style-name="T15">innosti</text:span></text:p>
      <text:p text:style-name="P1"/>
      <table:table table:name="Tabuľka77" table:style-name="Tabuľka77">
        <table:table-column table:style-name="Tabuľka77.A"/>
        <table:table-column table:style-name="Tabuľka77.B"/>
        <table:table-column table:style-name="Tabuľka77.C"/>
        <table:table-row table:style-name="Tabuľka77.1">
          <table:table-cell table:style-name="Tabuľka77.A1" office:value-type="string">
            <text:p text:style-name="P3"><text:span text:style-name="T21">Ozna</text:span><text:span text:style-name="T24">č</text:span><text:span text:style-name="T21">enie polo</text:span><text:span text:style-name="T24">ž</text:span><text:span text:style-name="T21">ky</text:span></text:p>
          </table:table-cell>
          <table:table-cell table:style-name="Tabuľka77.A1" office:value-type="string">
            <text:p text:style-name="P13">Obsah položky</text:p>
          </table:table-cell>
          <table:table-cell table:style-name="Tabuľka77.A1" office:value-type="string">
            <text:p text:style-name="P13">Hodnota</text:p>
          </table:table-cell>
        </table:table-row>
        <table:table-row table:style-name="Tabuľka77.1">
          <table:table-cell table:style-name="Tabuľka77.A2" office:value-type="string">
            <text:p text:style-name="P62"> </text:p>
          </table:table-cell>
          <table:table-cell table:style-name="Tabuľka77.A2" office:value-type="string">
            <text:p text:style-name="P6"><text:span text:style-name="T32">Pe</text:span><text:span text:style-name="T33">ň</text:span><text:span text:style-name="T32">a</text:span><text:span text:style-name="T33">ž</text:span><text:span text:style-name="T32">n</text:span><text:span text:style-name="T33">é</text:span><text:span text:style-name="T32"> toky z prev</text:span><text:span text:style-name="T33">á</text:span><text:span text:style-name="T32">dzkovej </text:span><text:span text:style-name="T33">č</text:span><text:span text:style-name="T32">innosti </text:span></text:p>
          </table:table-cell>
          <table:table-cell table:style-name="Tabuľka77.A2" office:value-type="string">
            <text:p text:style-name="P62"> </text:p>
          </table:table-cell>
        </table:table-row>
        <table:table-row table:style-name="Tabuľka77.1">
          <table:table-cell table:style-name="Tabuľka77.A1" office:value-type="string">
            <text:p text:style-name="P63">Z/S</text:p>
          </table:table-cell>
          <table:table-cell table:style-name="Tabuľka77.A1" office:value-type="string">
            <text:p text:style-name="P6"><text:span text:style-name="T29">Výsledok hospodárenia z bežnej </text:span><text:span text:style-name="T34">č</text:span><text:span text:style-name="T29">innosti pred zdanen</text:span><text:span text:style-name="T34">í</text:span><text:span text:style-name="T29">m da</text:span><text:span text:style-name="T34">ň</text:span><text:span text:style-name="T29">ou z pr</text:span><text:span text:style-name="T34">í</text:span><text:span text:style-name="T29">jmov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3">A.1</text:p>
          </table:table-cell>
          <table:table-cell table:style-name="Tabuľka77.A1" office:value-type="string">
            <text:p text:style-name="P6"><text:span text:style-name="T29">Nepe</text:span><text:span text:style-name="T34">ň</text:span><text:span text:style-name="T29">a</text:span><text:span text:style-name="T34">ž</text:span><text:span text:style-name="T29">n</text:span><text:span text:style-name="T34">é</text:span><text:span text:style-name="T29"> oper</text:span><text:span text:style-name="T34">á</text:span><text:span text:style-name="T29">cie ovplyv</text:span><text:span text:style-name="T34">ň</text:span><text:span text:style-name="T29">uj</text:span><text:span text:style-name="T34">ú</text:span><text:span text:style-name="T29">ce v</text:span><text:span text:style-name="T34">ý</text:span><text:span text:style-name="T29">sledok hospod</text:span><text:span text:style-name="T34">á</text:span><text:span text:style-name="T29">renia z be</text:span><text:span text:style-name="T34">ž</text:span><text:span text:style-name="T29">nej </text:span><text:span text:style-name="T34">č</text:span><text:span text:style-name="T29">innosti pred zdanen</text:span><text:span text:style-name="T34">í</text:span><text:span text:style-name="T29">m da</text:span><text:span text:style-name="T34">ň</text:span><text:span text:style-name="T29">ou z</text:span><text:span text:style-name="T34"> </text:span><text:span text:style-name="T29">pr</text:span><text:span text:style-name="T34">í</text:span><text:span text:style-name="T29">jmov (A.1.1. a</text:span><text:span text:style-name="T34">ž</text:span><text:span text:style-name="T29"> A.1.13.) (+/-)</text:span></text:p>
          </table:table-cell>
          <table:table-cell table:style-name="Tabuľka77.A1" office:value-type="string">
            <text:p text:style-name="P65"/>
          </table:table-cell>
        </table:table-row>
        <table:table-row table:style-name="Tabuľka77.1">
          <table:table-cell table:style-name="Tabuľka77.A1" office:value-type="string">
            <text:p text:style-name="P66">A.1.1</text:p>
          </table:table-cell>
          <table:table-cell table:style-name="Tabuľka77.A1" office:value-type="string">
            <text:p text:style-name="P11">Odpisy dlhodobého nehmotného a dlhodobého hmotného majetku (+)</text:p>
          </table:table-cell>
          <table:table-cell table:style-name="Tabuľka77.A1" office:value-type="string">
            <text:p text:style-name="P65"/>
          </table:table-cell>
        </table:table-row>
        <table:table-row table:style-name="Tabuľka77.1">
          <table:table-cell table:style-name="Tabuľka77.A1" office:value-type="string">
            <text:p text:style-name="P66">A.1.2.</text:p>
          </table:table-cell>
          <table:table-cell table:style-name="Tabuľka77.A1" office:value-type="string">
            <text:p text:style-name="P6"><text:span text:style-name="T7">Zostatková hodnota dlhodobého nehmotného majetku a dlhodobého hmotného majetku ú</text:span><text:span text:style-name="T19">č</text:span><text:span text:style-name="T7">tovan</text:span><text:span text:style-name="T19">á</text:span><text:span text:style-name="T7"> pri vyraden</text:span><text:span text:style-name="T19">í</text:span><text:span text:style-name="T7"> tohto majetku do n</text:span><text:span text:style-name="T19">á</text:span><text:span text:style-name="T7">kladov na be</text:span><text:span text:style-name="T19">ž</text:span><text:span text:style-name="T7">n</text:span><text:span text:style-name="T19">ú</text:span><text:span text:style-name="T7"> </text:span><text:span text:style-name="T19">č</text:span><text:span text:style-name="T7">innos</text:span><text:span text:style-name="T19">ť</text:span><text:span text:style-name="T7">, s v</text:span><text:span text:style-name="T19">ý</text:span><text:span text:style-name="T7">nimkou jeho predaja (+)</text:span></text:p>
          </table:table-cell>
          <table:table-cell table:style-name="Tabuľka77.A1" office:value-type="string">
            <text:p text:style-name="P65"/>
          </table:table-cell>
        </table:table-row>
        <table:table-row table:style-name="Tabuľka77.1">
          <table:table-cell table:style-name="Tabuľka77.A1" office:value-type="string">
            <text:p text:style-name="P66">A.1.3.</text:p>
          </table:table-cell>
          <table:table-cell table:style-name="Tabuľka77.A1" office:value-type="string">
            <text:p text:style-name="P11">Odpis opravnej položky k nadobudnutému majetku (+/-)</text:p>
          </table:table-cell>
          <table:table-cell table:style-name="Tabuľka77.A1" office:value-type="string">
            <text:p text:style-name="P65"/>
          </table:table-cell>
        </table:table-row>
        <table:table-row table:style-name="Tabuľka77.1">
          <table:table-cell table:style-name="Tabuľka77.A1" office:value-type="string">
            <text:p text:style-name="P66">A.1.4.</text:p>
          </table:table-cell>
          <table:table-cell table:style-name="Tabuľka77.A1" office:value-type="string">
            <text:p text:style-name="P11">Zmena stavu dlhodobý rezerv (+/-)</text:p>
          </table:table-cell>
          <table:table-cell table:style-name="Tabuľka77.A1" office:value-type="string">
            <text:p text:style-name="P65"/>
          </table:table-cell>
        </table:table-row>
        <table:table-row table:style-name="Tabuľka77.1">
          <table:table-cell table:style-name="Tabuľka77.A1" office:value-type="string">
            <text:p text:style-name="P66">A.1.5.</text:p>
          </table:table-cell>
          <table:table-cell table:style-name="Tabuľka77.A1" office:value-type="string">
            <text:p text:style-name="P11">Zmena stavu opravných položiek (+/-)</text:p>
          </table:table-cell>
          <table:table-cell table:style-name="Tabuľka77.A1" office:value-type="string">
            <text:p text:style-name="P65"/>
          </table:table-cell>
        </table:table-row>
        <table:table-row table:style-name="Tabuľka77.1">
          <table:table-cell table:style-name="Tabuľka77.A1" office:value-type="string">
            <text:p text:style-name="P66">A.1.6.</text:p>
          </table:table-cell>
          <table:table-cell table:style-name="Tabuľka77.A1" office:value-type="string">
            <text:p text:style-name="P6"><text:span text:style-name="T7">Zmena stavu položiek </text:span><text:span text:style-name="T19">č</text:span><text:span text:style-name="T7">asov</text:span><text:span text:style-name="T19">é</text:span><text:span text:style-name="T7">ho rozl</text:span><text:span text:style-name="T19">íš</text:span><text:span text:style-name="T7">enia n</text:span><text:span text:style-name="T19">á</text:span><text:span text:style-name="T7">kladov a</text:span><text:span text:style-name="T19"> </text:span><text:span text:style-name="T7">v</text:span><text:span text:style-name="T19">ý</text:span><text:span text:style-name="T7">nosov (+/-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6">A.1.7.</text:p>
          </table:table-cell>
          <table:table-cell table:style-name="Tabuľka77.A1" office:value-type="string">
            <text:p text:style-name="P6"><text:span text:style-name="T7">Dividendy a iné podiely na zisku ú</text:span><text:span text:style-name="T19">č</text:span><text:span text:style-name="T7">tovan</text:span><text:span text:style-name="T19">é</text:span><text:span text:style-name="T7"> do v</text:span><text:span text:style-name="T19">ý</text:span><text:span text:style-name="T7">nosov (-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6">A.1.8.</text:p>
          </table:table-cell>
          <table:table-cell table:style-name="Tabuľka77.A1" office:value-type="string">
            <text:p text:style-name="P6"><text:span text:style-name="T7">Úroky ú</text:span><text:span text:style-name="T19">č</text:span><text:span text:style-name="T7">tovan</text:span><text:span text:style-name="T19">é</text:span><text:span text:style-name="T7"> do n</text:span><text:span text:style-name="T19">á</text:span><text:span text:style-name="T7">kladov (+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6">A.1.9.</text:p>
          </table:table-cell>
          <table:table-cell table:style-name="Tabuľka77.A1" office:value-type="string">
            <text:p text:style-name="P6"><text:span text:style-name="T7">Úroky ú</text:span><text:span text:style-name="T19">č</text:span><text:span text:style-name="T7">tovan</text:span><text:span text:style-name="T19">é</text:span><text:span text:style-name="T7"> do v</text:span><text:span text:style-name="T19">ý</text:span><text:span text:style-name="T7">nosov (-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6">A.1.10.</text:p>
          </table:table-cell>
          <table:table-cell table:style-name="Tabuľka77.A1" office:value-type="string">
            <text:p text:style-name="P6"><text:span text:style-name="T7">Kurzový zisk vy</text:span><text:span text:style-name="T19">čí</text:span><text:span text:style-name="T7">slen</text:span><text:span text:style-name="T19">ý</text:span><text:span text:style-name="T7"> k pe</text:span><text:span text:style-name="T19">ň</text:span><text:span text:style-name="T7">a</text:span><text:span text:style-name="T19">ž</text:span><text:span text:style-name="T7">n</text:span><text:span text:style-name="T19">ý</text:span><text:span text:style-name="T7">m prostriedkom a pe</text:span><text:span text:style-name="T19">ň</text:span><text:span text:style-name="T7">a</text:span><text:span text:style-name="T19">ž</text:span><text:span text:style-name="T7">n</text:span><text:span text:style-name="T19">ý</text:span><text:span text:style-name="T7">m ekvivalentom ku d</text:span><text:span text:style-name="T19">ň</text:span><text:span text:style-name="T7">u ku ktor</text:span><text:span text:style-name="T19">é</text:span><text:span text:style-name="T7">mu sa zostavuje </text:span><text:span text:style-name="T19">úč</text:span><text:span text:style-name="T7">tovn</text:span><text:span text:style-name="T19">á</text:span><text:span text:style-name="T7"> z</text:span><text:span text:style-name="T19">á</text:span><text:span text:style-name="T7">vierka (-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6">A.1.11.</text:p>
          </table:table-cell>
          <table:table-cell table:style-name="Tabuľka77.A1" office:value-type="string">
            <text:p text:style-name="P6"><text:span text:style-name="T7">Kurzová strata vy</text:span><text:span text:style-name="T19">čí</text:span><text:span text:style-name="T7">slen</text:span><text:span text:style-name="T19">ý</text:span><text:span text:style-name="T7"> k pe</text:span><text:span text:style-name="T19">ň</text:span><text:span text:style-name="T7">a</text:span><text:span text:style-name="T19">ž</text:span><text:span text:style-name="T7">n</text:span><text:span text:style-name="T19">ý</text:span><text:span text:style-name="T7">m prostriedkom a</text:span><text:span text:style-name="T19"> </text:span><text:span text:style-name="T7">pe</text:span><text:span text:style-name="T19">ň</text:span><text:span text:style-name="T7">a</text:span><text:span text:style-name="T19">ž</text:span><text:span text:style-name="T7">n</text:span><text:span text:style-name="T19">ý</text:span><text:span text:style-name="T7">m ekvivalentom ku d</text:span><text:span text:style-name="T19">ň</text:span><text:span text:style-name="T7">u ku ktor</text:span><text:span text:style-name="T19">é</text:span><text:span text:style-name="T7">mu sa zostavuje </text:span><text:span text:style-name="T19">úč</text:span><text:span text:style-name="T7">tovn</text:span><text:span text:style-name="T19">á</text:span><text:span text:style-name="T7"> z</text:span><text:span text:style-name="T19">á</text:span><text:span text:style-name="T7">vierka (+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6">A.1.12.</text:p>
          </table:table-cell>
          <table:table-cell table:style-name="Tabuľka77.A1" office:value-type="string">
            <text:p text:style-name="P6"><text:span text:style-name="T7">Výsledok z predaja dlhodobého majetku, s výnimkou majetku, ktorý sa považuje za pe</text:span><text:span text:style-name="T19">ň</text:span><text:span text:style-name="T7">a</text:span><text:span text:style-name="T19">ž</text:span><text:span text:style-name="T7">n</text:span><text:span text:style-name="T19">ý</text:span><text:span text:style-name="T7"> ekvivalent (+/-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6">A.1.13.</text:p>
          </table:table-cell>
          <table:table-cell table:style-name="Tabuľka77.A1" office:value-type="string">
            <text:p text:style-name="P6"><text:span text:style-name="T7">Ostatné položky nepe</text:span><text:span text:style-name="T19">ň</text:span><text:span text:style-name="T7">a</text:span><text:span text:style-name="T19">ž</text:span><text:span text:style-name="T7">n</text:span><text:span text:style-name="T19">é</text:span><text:span text:style-name="T7">ho charakteru, ktor</text:span><text:span text:style-name="T19">é</text:span><text:span text:style-name="T7"> ovplyv</text:span><text:span text:style-name="T19">ň</text:span><text:span text:style-name="T7">uj</text:span><text:span text:style-name="T19">ú</text:span><text:span text:style-name="T7"> v</text:span><text:span text:style-name="T19">ý</text:span><text:span text:style-name="T7">sledok hospod</text:span><text:span text:style-name="T19">á</text:span><text:span text:style-name="T7">renia z be</text:span><text:span text:style-name="T19">ž</text:span><text:span text:style-name="T7">nej </text:span><text:span text:style-name="T19">č</text:span><text:span text:style-name="T7">innosti, s v</text:span><text:span text:style-name="T19">ý</text:span><text:span text:style-name="T7">nimkou t</text:span><text:span text:style-name="T19">ý</text:span><text:span text:style-name="T7">ch, ktor</text:span><text:span text:style-name="T19">é</text:span><text:span text:style-name="T7"> sa uv</text:span><text:span text:style-name="T19">á</text:span><text:span text:style-name="T7">dzaj</text:span><text:span text:style-name="T19">ú</text:span><text:span text:style-name="T7"> osobitne v in</text:span><text:span text:style-name="T19">ý</text:span><text:span text:style-name="T7">ch </text:span><text:span text:style-name="T19">č</text:span><text:span text:style-name="T7">astiach preh</text:span><text:span text:style-name="T19">ľ</text:span><text:span text:style-name="T7">adu pe</text:span><text:span text:style-name="T19">ň</text:span><text:span text:style-name="T7">a</text:span><text:span text:style-name="T19">ž</text:span><text:span text:style-name="T7">n</text:span><text:span text:style-name="T19">ý</text:span><text:span text:style-name="T7">ch tokov (+/-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3">A.2.</text:p>
          </table:table-cell>
          <table:table-cell table:style-name="Tabuľka77.A1" office:value-type="string">
            <text:p text:style-name="P6"><text:span text:style-name="T29">Vplyv zmien stavu pracovného kapitálu, ktorým sa na ú</text:span><text:span text:style-name="T34">č</text:span><text:span text:style-name="T29">ely tohto opatrenia rozumie rozdiel medzi obe</text:span><text:span text:style-name="T34">ž</text:span><text:span text:style-name="T29">n</text:span><text:span text:style-name="T34">ý</text:span><text:span text:style-name="T29">m majetkom a kr</text:span><text:span text:style-name="T34">á</text:span><text:span text:style-name="T29">tkodob</text:span><text:span text:style-name="T34">ý</text:span><text:span text:style-name="T29">mi z</text:span><text:span text:style-name="T34">á</text:span><text:span text:style-name="T29">v</text:span><text:span text:style-name="T34">ä</text:span><text:span text:style-name="T29">zkami s v</text:span><text:span text:style-name="T34">ý</text:span><text:span text:style-name="T29">nimkou polo</text:span><text:span text:style-name="T34">ž</text:span><text:span text:style-name="T29">iek obe</text:span><text:span text:style-name="T34">ž</text:span><text:span text:style-name="T29">n</text:span><text:span text:style-name="T34">é</text:span><text:span text:style-name="T29">ho majetku, ktor</text:span><text:span text:style-name="T34">é</text:span><text:span text:style-name="T29"> s</text:span><text:span text:style-name="T34">ú</text:span><text:span text:style-name="T29"> s</text:span><text:span text:style-name="T34">úč</text:span><text:span text:style-name="T29">as</text:span><text:span text:style-name="T34">ť</text:span><text:span text:style-name="T29">ou pe</text:span><text:span text:style-name="T34">ň</text:span><text:span text:style-name="T29">a</text:span><text:span text:style-name="T34">ž</text:span><text:span text:style-name="T29">n</text:span><text:span text:style-name="T34">ý</text:span><text:span text:style-name="T29">ch prostriedkov a pe</text:span><text:span text:style-name="T34">ň</text:span><text:span text:style-name="T29">a</text:span><text:span text:style-name="T34">ž</text:span><text:span text:style-name="T29">n</text:span><text:span text:style-name="T34">ý</text:span><text:span text:style-name="T29">ch ekvivalentov, na v</text:span><text:span text:style-name="T34">ý</text:span><text:span text:style-name="T29">sledok hospod</text:span><text:span text:style-name="T34">á</text:span><text:span text:style-name="T29">renia z be</text:span><text:span text:style-name="T34">ž</text:span><text:span text:style-name="T29">nej </text:span><text:span text:style-name="T34">č</text:span><text:span text:style-name="T29">innosti (A.2.1 a</text:span><text:span text:style-name="T34">ž</text:span><text:span text:style-name="T29"> A.2.4.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6">A.2.1.</text:p>
          </table:table-cell>
          <table:table-cell table:style-name="Tabuľka77.A1" office:value-type="string">
            <text:p text:style-name="P6"><text:span text:style-name="T7">Zmena stavu poh</text:span><text:span text:style-name="T19">ľ</text:span><text:span text:style-name="T7">ad</text:span><text:span text:style-name="T19">á</text:span><text:span text:style-name="T7">vok z prev</text:span><text:span text:style-name="T19">á</text:span><text:span text:style-name="T7">dzkovej </text:span><text:span text:style-name="T19">č</text:span><text:span text:style-name="T7">innosti (+/-)</text:span></text:p>
          </table:table-cell>
          <table:table-cell table:style-name="Tabuľka77.A1" office:value-type="string">
            <text:p text:style-name="P64"> </text:p>
          </table:table-cell>
        </table:table-row>
        <text:soft-page-break/>
        <table:table-row table:style-name="Tabuľka77.1">
          <table:table-cell table:style-name="Tabuľka77.A1" office:value-type="string">
            <text:p text:style-name="P66">A.2.2.</text:p>
          </table:table-cell>
          <table:table-cell table:style-name="Tabuľka77.A1" office:value-type="string">
            <text:p text:style-name="P6"><text:span text:style-name="T7">Zmena stavu záväzkov z prevádzkovej </text:span><text:span text:style-name="T19">č</text:span><text:span text:style-name="T7">innosti (+/-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6">A.2.3.</text:p>
          </table:table-cell>
          <table:table-cell table:style-name="Tabuľka77.A1" office:value-type="string">
            <text:p text:style-name="P11">Zmena stavu zásob (-/+)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6">A.2.4.</text:p>
          </table:table-cell>
          <table:table-cell table:style-name="Tabuľka77.A1" office:value-type="string">
            <text:p text:style-name="P6"><text:span text:style-name="T7">Zmena stavu krátkodobého finan</text:span><text:span text:style-name="T19">č</text:span><text:span text:style-name="T7">n</text:span><text:span text:style-name="T19">é</text:span><text:span text:style-name="T7">ho majetku, s v</text:span><text:span text:style-name="T19">ý</text:span><text:span text:style-name="T7">nimkou majetku, ktor</text:span><text:span text:style-name="T19">ý</text:span><text:span text:style-name="T7"> je s</text:span><text:span text:style-name="T19">úč</text:span><text:span text:style-name="T7">as</text:span><text:span text:style-name="T19">ť</text:span><text:span text:style-name="T7">ou pe</text:span><text:span text:style-name="T19">ň</text:span><text:span text:style-name="T7">a</text:span><text:span text:style-name="T19">ž</text:span><text:span text:style-name="T7">n</text:span><text:span text:style-name="T19">ý</text:span><text:span text:style-name="T7">ch prostriedkov a pe</text:span><text:span text:style-name="T19">ň</text:span><text:span text:style-name="T7">a</text:span><text:span text:style-name="T19">ž</text:span><text:span text:style-name="T7">n</text:span><text:span text:style-name="T19">ý</text:span><text:span text:style-name="T7">ch ekvivalentov (-/+)</text:span></text:p>
          </table:table-cell>
          <table:table-cell table:style-name="Tabuľka77.A1" office:value-type="string">
            <text:p text:style-name="P64"> </text:p>
            <text:p text:style-name="P67"/>
          </table:table-cell>
        </table:table-row>
        <table:table-row table:style-name="Tabuľka77.1">
          <table:table-cell table:style-name="Tabuľka77.A1" office:value-type="string">
            <text:p text:style-name="P68"> </text:p>
          </table:table-cell>
          <table:table-cell table:style-name="Tabuľka77.A1" office:value-type="string">
            <text:p text:style-name="P6"><text:span text:style-name="T7">Pe</text:span><text:span text:style-name="T19">ň</text:span><text:span text:style-name="T7">a</text:span><text:span text:style-name="T19">ž</text:span><text:span text:style-name="T7">n</text:span><text:span text:style-name="T19">é</text:span><text:span text:style-name="T7"> toky z prev</text:span><text:span text:style-name="T19">á</text:span><text:span text:style-name="T7">dzkovej </text:span><text:span text:style-name="T19">č</text:span><text:span text:style-name="T7">innosti s v</text:span><text:span text:style-name="T19">ý</text:span><text:span text:style-name="T7">nimkou pr</text:span><text:span text:style-name="T19">í</text:span><text:span text:style-name="T7">jmov a v</text:span><text:span text:style-name="T19">ý</text:span><text:span text:style-name="T7">davkov, ktor</text:span><text:span text:style-name="T19">é</text:span><text:span text:style-name="T7"> sa uv</text:span><text:span text:style-name="T19">á</text:span><text:span text:style-name="T7">dzaj</text:span><text:span text:style-name="T19">ú</text:span><text:span text:style-name="T7"> osobitne v in</text:span><text:span text:style-name="T19">ý</text:span><text:span text:style-name="T7">ch </text:span><text:span text:style-name="T19">č</text:span><text:span text:style-name="T7">astiach preh</text:span><text:span text:style-name="T19">ľ</text:span><text:span text:style-name="T7">adu pe</text:span><text:span text:style-name="T19">ň</text:span><text:span text:style-name="T7">a</text:span><text:span text:style-name="T19">ž</text:span><text:span text:style-name="T7">n</text:span><text:span text:style-name="T19">ý</text:span><text:span text:style-name="T7">ch tokov (+/-) (A.2.1.-A.2.4.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3">A.3.</text:p>
          </table:table-cell>
          <table:table-cell table:style-name="Tabuľka77.A1" office:value-type="string">
            <text:p text:style-name="P6"><text:span text:style-name="T29">Prijaté úroky, s výnimkou tých, ktoré sa za</text:span><text:span text:style-name="T34">č</text:span><text:span text:style-name="T29">le</text:span><text:span text:style-name="T34">ň</text:span><text:span text:style-name="T29">uj</text:span><text:span text:style-name="T34">ú</text:span><text:span text:style-name="T29"> do investi</text:span><text:span text:style-name="T34">č</text:span><text:span text:style-name="T29">n</text:span><text:span text:style-name="T34">ý</text:span><text:span text:style-name="T29">ch </text:span><text:span text:style-name="T34">č</text:span><text:span text:style-name="T29">innost</text:span><text:span text:style-name="T34">í</text:span><text:span text:style-name="T29">(+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3">A.4.</text:p>
          </table:table-cell>
          <table:table-cell table:style-name="Tabuľka77.A1" office:value-type="string">
            <text:p text:style-name="P6"><text:span text:style-name="T29">Výdavky na zaplatené úroky, s výnimkou tých, ktoré sa za</text:span><text:span text:style-name="T34">č</text:span><text:span text:style-name="T29">le</text:span><text:span text:style-name="T34">ň</text:span><text:span text:style-name="T29">uj</text:span><text:span text:style-name="T34">ú</text:span><text:span text:style-name="T29"> do finan</text:span><text:span text:style-name="T34">č</text:span><text:span text:style-name="T29">n</text:span><text:span text:style-name="T34">ý</text:span><text:span text:style-name="T29">ch </text:span></text:p>
            <text:p text:style-name="P6"><text:span text:style-name="T34">č</text:span><text:span text:style-name="T29">innost</text:span><text:span text:style-name="T34">í</text:span><text:span text:style-name="T29"> (-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"><text:span text:style-name="T21">Ozna</text:span><text:span text:style-name="T24">č</text:span><text:span text:style-name="T21">enie polo</text:span><text:span text:style-name="T24">ž</text:span><text:span text:style-name="T21">ky</text:span></text:p>
          </table:table-cell>
          <table:table-cell table:style-name="Tabuľka77.A1" office:value-type="string">
            <text:p text:style-name="P32">Obsah položky</text:p>
          </table:table-cell>
          <table:table-cell table:style-name="Tabuľka77.A1" office:value-type="string">
            <text:p text:style-name="P32">Hodnota</text:p>
          </table:table-cell>
        </table:table-row>
        <table:table-row table:style-name="Tabuľka77.1">
          <table:table-cell table:style-name="Tabuľka77.A1" office:value-type="string">
            <text:p text:style-name="P63">A.5.</text:p>
          </table:table-cell>
          <table:table-cell table:style-name="Tabuľka77.A1" office:value-type="string">
            <text:p text:style-name="P6"><text:span text:style-name="T29">Príjmy z dividend a iných podielov na zisku, s výnimkou tých, ktoré sa za</text:span><text:span text:style-name="T34">č</text:span><text:span text:style-name="T29">le</text:span><text:span text:style-name="T34">ň</text:span><text:span text:style-name="T29">uj</text:span><text:span text:style-name="T34">ú</text:span><text:span text:style-name="T29"> do investi</text:span><text:span text:style-name="T34">č</text:span><text:span text:style-name="T29">n</text:span><text:span text:style-name="T34">ý</text:span><text:span text:style-name="T29">ch </text:span><text:span text:style-name="T34">č</text:span><text:span text:style-name="T29">innost</text:span><text:span text:style-name="T34">í</text:span><text:span text:style-name="T29"> (+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3">A.6.</text:p>
          </table:table-cell>
          <table:table-cell table:style-name="Tabuľka77.A1" office:value-type="string">
            <text:p text:style-name="P6"><text:span text:style-name="T29">Výdavky na vyplatené dividendy a iné podiely na zisku s výnimkou tých, ktoré sa za</text:span><text:span text:style-name="T34">č</text:span><text:span text:style-name="T29">le</text:span><text:span text:style-name="T34">ň</text:span><text:span text:style-name="T29">uj</text:span><text:span text:style-name="T34">ú</text:span><text:span text:style-name="T29"> do investi</text:span><text:span text:style-name="T34">č</text:span><text:span text:style-name="T29">n</text:span><text:span text:style-name="T34">ý</text:span><text:span text:style-name="T29">ch </text:span><text:span text:style-name="T34">č</text:span><text:span text:style-name="T29">innost</text:span><text:span text:style-name="T34">í</text:span><text:span text:style-name="T29"> alebo finan</text:span><text:span text:style-name="T34">č</text:span><text:span text:style-name="T29">n</text:span><text:span text:style-name="T34">ý</text:span><text:span text:style-name="T29">ch </text:span><text:span text:style-name="T34">č</text:span><text:span text:style-name="T29">innost</text:span><text:span text:style-name="T34">í</text:span><text:span text:style-name="T29"> (+/-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3">A.7.</text:p>
          </table:table-cell>
          <table:table-cell table:style-name="Tabuľka77.A1" office:value-type="string">
            <text:p text:style-name="P6"><text:span text:style-name="T29">Výdavky na da</text:span><text:span text:style-name="T34">ň</text:span><text:span text:style-name="T29"> z pr</text:span><text:span text:style-name="T34">í</text:span><text:span text:style-name="T29">jmov </text:span><text:span text:style-name="T34">úč</text:span><text:span text:style-name="T29">tovnej jednotky, s v</text:span><text:span text:style-name="T34">ý</text:span><text:span text:style-name="T29">nimkou t</text:span><text:span text:style-name="T34">ý</text:span><text:span text:style-name="T29">ch, ktor</text:span><text:span text:style-name="T34">é</text:span><text:span text:style-name="T29"> sa za</text:span><text:span text:style-name="T34">č</text:span><text:span text:style-name="T29">le</text:span><text:span text:style-name="T34">ň</text:span><text:span text:style-name="T29">uj</text:span><text:span text:style-name="T34">ú</text:span><text:span text:style-name="T29"> do investi</text:span><text:span text:style-name="T34">č</text:span><text:span text:style-name="T29">n</text:span><text:span text:style-name="T34">ý</text:span><text:span text:style-name="T29">ch </text:span><text:span text:style-name="T34">č</text:span><text:span text:style-name="T29">innost</text:span><text:span text:style-name="T34">í</text:span><text:span text:style-name="T29"> alebo finan</text:span><text:span text:style-name="T34">č</text:span><text:span text:style-name="T29">n</text:span><text:span text:style-name="T34">ý</text:span><text:span text:style-name="T29">ch </text:span><text:span text:style-name="T34">č</text:span><text:span text:style-name="T29">innost</text:span><text:span text:style-name="T34">í</text:span><text:span text:style-name="T29"> (-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3">A.8.</text:p>
          </table:table-cell>
          <table:table-cell table:style-name="Tabuľka77.A1" office:value-type="string">
            <text:p text:style-name="P6"><text:span text:style-name="T29">Príjmy mimoriadneho charakteru vz</text:span><text:span text:style-name="T34">ť</text:span><text:span text:style-name="T29">ahuj</text:span><text:span text:style-name="T34">ú</text:span><text:span text:style-name="T29">ce sa na prev</text:span><text:span text:style-name="T34">á</text:span><text:span text:style-name="T29">dzkov</text:span><text:span text:style-name="T34">ú</text:span><text:span text:style-name="T29"> </text:span><text:span text:style-name="T34">č</text:span><text:span text:style-name="T29">innos</text:span><text:span text:style-name="T34">ť</text:span><text:span text:style-name="T29"> (+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3">A.9.</text:p>
          </table:table-cell>
          <table:table-cell table:style-name="Tabuľka77.A1" office:value-type="string">
            <text:p text:style-name="P6"><text:span text:style-name="T29">Výdavky mimoriadneho charakteru vz</text:span><text:span text:style-name="T34">ť</text:span><text:span text:style-name="T29">ahuj</text:span><text:span text:style-name="T34">ú</text:span><text:span text:style-name="T29">ce sa na prev</text:span><text:span text:style-name="T34">á</text:span><text:span text:style-name="T29">dzkov</text:span><text:span text:style-name="T34">ú</text:span><text:span text:style-name="T29"> </text:span><text:span text:style-name="T34">č</text:span><text:span text:style-name="T29">innos</text:span><text:span text:style-name="T34">ť</text:span><text:span text:style-name="T29"> (-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2"> </text:p>
          </table:table-cell>
          <table:table-cell table:style-name="Tabuľka77.A1" office:value-type="string">
            <text:p text:style-name="P6"><text:span text:style-name="T16">Č</text:span><text:span text:style-name="T15">ist</text:span><text:span text:style-name="T16">é</text:span><text:span text:style-name="T15"> pe</text:span><text:span text:style-name="T16">ň</text:span><text:span text:style-name="T15">a</text:span><text:span text:style-name="T16">ž</text:span><text:span text:style-name="T15">n</text:span><text:span text:style-name="T16">é</text:span><text:span text:style-name="T15"> toky z prev</text:span><text:span text:style-name="T16">á</text:span><text:span text:style-name="T15">dzkovej </text:span><text:span text:style-name="T16">č</text:span><text:span text:style-name="T15">innosti (A.1. a</text:span><text:span text:style-name="T16">ž</text:span><text:span text:style-name="T15"> A.9.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2" office:value-type="string">
            <text:p text:style-name="P62"> </text:p>
          </table:table-cell>
          <table:table-cell table:style-name="Tabuľka77.A2" office:value-type="string">
            <text:p text:style-name="P6"><text:span text:style-name="T32">Pe</text:span><text:span text:style-name="T33">ň</text:span><text:span text:style-name="T32">a</text:span><text:span text:style-name="T33">ž</text:span><text:span text:style-name="T32">n</text:span><text:span text:style-name="T33">é</text:span><text:span text:style-name="T32"> toky z investi</text:span><text:span text:style-name="T33">č</text:span><text:span text:style-name="T32">nej </text:span><text:span text:style-name="T33">č</text:span><text:span text:style-name="T32">innosti</text:span></text:p>
          </table:table-cell>
          <table:table-cell table:style-name="Tabuľka77.A2" office:value-type="string">
            <text:p text:style-name="P62"> </text:p>
          </table:table-cell>
        </table:table-row>
        <table:table-row table:style-name="Tabuľka77.1">
          <table:table-cell table:style-name="Tabuľka77.A1" office:value-type="string">
            <text:p text:style-name="P63">B.1.</text:p>
          </table:table-cell>
          <table:table-cell table:style-name="Tabuľka77.A1" office:value-type="string">
            <text:p text:style-name="P69">Výdavky na obstaranie dlhodobého nehmotného majetku (-)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3">B.2.</text:p>
          </table:table-cell>
          <table:table-cell table:style-name="Tabuľka77.A1" office:value-type="string">
            <text:p text:style-name="P69">Výdavky na obstaranie dlhodobého hmotného majetku (-)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3">B.3.</text:p>
          </table:table-cell>
          <table:table-cell table:style-name="Tabuľka77.A1" office:value-type="string">
            <text:p text:style-name="P6"><text:span text:style-name="T29">Výdavky na obstaranie dlhodobých cenných papierov a podielov v iných ú</text:span><text:span text:style-name="T34">č</text:span><text:span text:style-name="T29">tovn</text:span><text:span text:style-name="T34">ý</text:span><text:span text:style-name="T29">ch jednotk</text:span><text:span text:style-name="T34">á</text:span><text:span text:style-name="T29">ch, s v</text:span><text:span text:style-name="T34">ý</text:span><text:span text:style-name="T29">nimkou cenn</text:span><text:span text:style-name="T34">ý</text:span><text:span text:style-name="T29">ch papierov, ktor</text:span><text:span text:style-name="T34">é</text:span><text:span text:style-name="T29"> sa pova</text:span><text:span text:style-name="T34">ž</text:span><text:span text:style-name="T29">uj</text:span><text:span text:style-name="T34">ú</text:span><text:span text:style-name="T29"> za pe</text:span><text:span text:style-name="T34">ň</text:span><text:span text:style-name="T29">a</text:span><text:span text:style-name="T34">ž</text:span><text:span text:style-name="T29">n</text:span><text:span text:style-name="T34">é</text:span><text:span text:style-name="T29"> ekvivalenty a cenn</text:span><text:span text:style-name="T34">ý</text:span><text:span text:style-name="T29">ch papierov ur</text:span><text:span text:style-name="T34">č</text:span><text:span text:style-name="T29">en</text:span><text:span text:style-name="T34">ý</text:span><text:span text:style-name="T29">ch na predaj alebo na obchodovanie (-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3">B.4.</text:p>
          </table:table-cell>
          <table:table-cell table:style-name="Tabuľka77.A1" office:value-type="string">
            <text:p text:style-name="P69">Príjmy z predaja dlhodobého nehmotného <text:s/>majetku (+)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3">B.5.</text:p>
          </table:table-cell>
          <table:table-cell table:style-name="Tabuľka77.A1" office:value-type="string">
            <text:p text:style-name="P69">Príjmy z predaja dlhodobého hmotného majetku (+)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3">B.6.</text:p>
          </table:table-cell>
          <table:table-cell table:style-name="Tabuľka77.A1" office:value-type="string">
            <text:p text:style-name="P6"><text:span text:style-name="T29">Príjmy z predaja dlhodobých cenných papierov a podielov v iných ú</text:span><text:span text:style-name="T34">č</text:span><text:span text:style-name="T29">tovn</text:span><text:span text:style-name="T34">ý</text:span><text:span text:style-name="T29">ch jednotk</text:span><text:span text:style-name="T34">á</text:span><text:span text:style-name="T29">ch, s v</text:span><text:span text:style-name="T34">ý</text:span><text:span text:style-name="T29">nimkou cenn</text:span><text:span text:style-name="T34">ý</text:span><text:span text:style-name="T29">ch papierov, ktor</text:span><text:span text:style-name="T34">é</text:span><text:span text:style-name="T29"> sa pova</text:span><text:span text:style-name="T34">ž</text:span><text:span text:style-name="T29">uj</text:span><text:span text:style-name="T34">ú</text:span><text:span text:style-name="T29"> za pe</text:span><text:span text:style-name="T34">ň</text:span><text:span text:style-name="T29">a</text:span><text:span text:style-name="T34">ž</text:span><text:span text:style-name="T29">n</text:span><text:span text:style-name="T34">é</text:span><text:span text:style-name="T29"> ekvivalenty a cenn</text:span><text:span text:style-name="T34">ý</text:span><text:span text:style-name="T29">ch papierov ur</text:span><text:span text:style-name="T34">č</text:span><text:span text:style-name="T29">en</text:span><text:span text:style-name="T34">ý</text:span><text:span text:style-name="T29">ch predaj alebo na obchodovanie (+) 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3">B.7.</text:p>
          </table:table-cell>
          <table:table-cell table:style-name="Tabuľka77.A1" office:value-type="string">
            <text:p text:style-name="P6"><text:span text:style-name="T29">Výdavky na dlhodobé pôži</text:span><text:span text:style-name="T34">č</text:span><text:span text:style-name="T29">ky poskytnut</text:span><text:span text:style-name="T34">é</text:span><text:span text:style-name="T29"> </text:span><text:span text:style-name="T34">úč</text:span><text:span text:style-name="T29">tovnou jednotkou inej </text:span><text:span text:style-name="T34">úč</text:span><text:span text:style-name="T29">tovnej jednotke, ktor</text:span><text:span text:style-name="T34">á</text:span><text:span text:style-name="T29"> je s</text:span><text:span text:style-name="T34">úč</text:span><text:span text:style-name="T29">as</text:span><text:span text:style-name="T34">ť</text:span><text:span text:style-name="T29">ou konsolidovan</text:span><text:span text:style-name="T34">é</text:span><text:span text:style-name="T29">ho celku (-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3">B.8.</text:p>
          </table:table-cell>
          <table:table-cell table:style-name="Tabuľka77.A1" office:value-type="string">
            <text:p text:style-name="P6"><text:span text:style-name="T29">Príjmy zo splácania dlhodobých pôži</text:span><text:span text:style-name="T34">č</text:span><text:span text:style-name="T29">iek poskytnut</text:span><text:span text:style-name="T34">ý</text:span><text:span text:style-name="T29">ch </text:span><text:span text:style-name="T34">úč</text:span><text:span text:style-name="T29">tovnou jednotkou inej </text:span><text:span text:style-name="T34">úč</text:span><text:span text:style-name="T29">tovnej jednotke, ktor</text:span><text:span text:style-name="T34">á</text:span><text:span text:style-name="T29"> je s</text:span><text:span text:style-name="T34">úč</text:span><text:span text:style-name="T29">as</text:span><text:span text:style-name="T34">ť</text:span><text:span text:style-name="T29">ou konsolidovan</text:span><text:span text:style-name="T34">é</text:span><text:span text:style-name="T29">ho celku (+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3">B.9.</text:p>
          </table:table-cell>
          <table:table-cell table:style-name="Tabuľka77.A1" office:value-type="string">
            <text:p text:style-name="P6"><text:span text:style-name="T29">Výdavky na dlhodobé pôži</text:span><text:span text:style-name="T34">č</text:span><text:span text:style-name="T29">ky poskytnut</text:span><text:span text:style-name="T34">é</text:span><text:span text:style-name="T29"> </text:span><text:span text:style-name="T34">úč</text:span><text:span text:style-name="T29">tovnou jednotkou tret</text:span><text:span text:style-name="T34">í</text:span><text:span text:style-name="T29">m osob</text:span><text:span text:style-name="T34">á</text:span><text:span text:style-name="T29">m s v</text:span><text:span text:style-name="T34">ý</text:span><text:span text:style-name="T29">nimkou dlhodob</text:span><text:span text:style-name="T34">ý</text:span><text:span text:style-name="T29">ch p</text:span><text:span text:style-name="T34">ôž</text:span><text:span text:style-name="T29">i</text:span><text:span text:style-name="T34">č</text:span><text:span text:style-name="T29">iek poskytnut</text:span><text:span text:style-name="T34">ý</text:span><text:span text:style-name="T29">ch </text:span><text:span text:style-name="T34">úč</text:span><text:span text:style-name="T29">tovnej jednotke, ktor</text:span><text:span text:style-name="T34">á</text:span><text:span text:style-name="T29"> je s</text:span><text:span text:style-name="T34">úč</text:span><text:span text:style-name="T29">as</text:span><text:span text:style-name="T34">ť</text:span><text:span text:style-name="T29">ou konsolidovan</text:span><text:span text:style-name="T34">é</text:span><text:span text:style-name="T29">ho celku (-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3">B.10.</text:p>
          </table:table-cell>
          <table:table-cell table:style-name="Tabuľka77.A1" office:value-type="string">
            <text:p text:style-name="P6"><text:span text:style-name="T29">Príjmy zo splácania pôži</text:span><text:span text:style-name="T34">č</text:span><text:span text:style-name="T29">iek poskytnut</text:span><text:span text:style-name="T34">ý</text:span><text:span text:style-name="T29">ch </text:span><text:span text:style-name="T34">úč</text:span><text:span text:style-name="T29">tovnou jednotkou tret</text:span><text:span text:style-name="T34">í</text:span><text:span text:style-name="T29">m osob</text:span><text:span text:style-name="T34">á</text:span><text:span text:style-name="T29">m, s v</text:span><text:span text:style-name="T34">ý</text:span><text:span text:style-name="T29">nimkou p</text:span><text:span text:style-name="T34">ôž</text:span><text:span text:style-name="T29">i</text:span><text:span text:style-name="T34">č</text:span><text:span text:style-name="T29">iek poskytnut</text:span><text:span text:style-name="T34">ý</text:span><text:span text:style-name="T29">ch </text:span><text:span text:style-name="T34">úč</text:span><text:span text:style-name="T29">tovnou jednotkou tret</text:span><text:span text:style-name="T34">í</text:span><text:span text:style-name="T29">m osob</text:span><text:span text:style-name="T34">á</text:span><text:span text:style-name="T29">m, s v</text:span><text:span text:style-name="T34">ý</text:span><text:span text:style-name="T29">nimkou p</text:span><text:span text:style-name="T34">ôž</text:span><text:span text:style-name="T29">i</text:span><text:span text:style-name="T34">č</text:span><text:span text:style-name="T29">iek poskytnut</text:span><text:span text:style-name="T34">ý</text:span><text:span text:style-name="T29">ch </text:span><text:span text:style-name="T34">úč</text:span><text:span text:style-name="T29">tovnej jednotke, ktor</text:span><text:span text:style-name="T34">á</text:span><text:span text:style-name="T29"> je s</text:span><text:span text:style-name="T34">úč</text:span><text:span text:style-name="T29">as</text:span><text:span text:style-name="T34">ť</text:span><text:span text:style-name="T29">ou konsolidovan</text:span><text:span text:style-name="T34">é</text:span><text:span text:style-name="T29">ho celku (+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3">B.11.</text:p>
          </table:table-cell>
          <table:table-cell table:style-name="Tabuľka77.A1" office:value-type="string">
            <text:p text:style-name="P6"><text:span text:style-name="T29">Príjmy z prenájmu súboru hnute</text:span><text:span text:style-name="T34">ľ</text:span><text:span text:style-name="T29">n</text:span><text:span text:style-name="T34">é</text:span><text:span text:style-name="T29">ho majetku a nehnute</text:span><text:span text:style-name="T34">ľ</text:span><text:span text:style-name="T29">n</text:span><text:span text:style-name="T34">é</text:span><text:span text:style-name="T29">ho majetku pou</text:span><text:span text:style-name="T34">ží</text:span><text:span text:style-name="T29">van</text:span><text:span text:style-name="T34">é</text:span><text:span text:style-name="T29">ho a</text:span><text:span text:style-name="T34"> </text:span><text:span text:style-name="T29">odpisovan</text:span><text:span text:style-name="T34">é</text:span><text:span text:style-name="T29">ho n</text:span><text:span text:style-name="T34">á</text:span><text:span text:style-name="T29">jomcom (+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3">B.12.</text:p>
          </table:table-cell>
          <table:table-cell table:style-name="Tabuľka77.A1" office:value-type="string">
            <text:p text:style-name="P6"><text:span text:style-name="T29">Prijaté úroky, s výnimkou tých, ktoré sa za</text:span><text:span text:style-name="T34">č</text:span><text:span text:style-name="T29">le</text:span><text:span text:style-name="T34">ň</text:span><text:span text:style-name="T29">uj</text:span><text:span text:style-name="T34">ú</text:span><text:span text:style-name="T29"> do prev</text:span><text:span text:style-name="T34">á</text:span><text:span text:style-name="T29">dzkov</text:span><text:span text:style-name="T34">ý</text:span><text:span text:style-name="T29">ch </text:span><text:span text:style-name="T34">č</text:span><text:span text:style-name="T29">innost</text:span><text:span text:style-name="T34">í</text:span><text:span text:style-name="T29"> (+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3">B.13.</text:p>
          </table:table-cell>
          <table:table-cell table:style-name="Tabuľka77.A1" office:value-type="string">
            <text:p text:style-name="P6"><text:span text:style-name="T29">Príjmy z dividenda iných podielov na zisku s výnimkou tých, ktoré sa za</text:span><text:span text:style-name="T34">č</text:span><text:span text:style-name="T29">le</text:span><text:span text:style-name="T34">ň</text:span><text:span text:style-name="T29">uj</text:span><text:span text:style-name="T34">ú</text:span><text:span text:style-name="T29"> do prev</text:span><text:span text:style-name="T34">á</text:span><text:span text:style-name="T29">dzkov</text:span><text:span text:style-name="T34">ý</text:span><text:span text:style-name="T29">ch </text:span><text:span text:style-name="T34">č</text:span><text:span text:style-name="T29">innost</text:span><text:span text:style-name="T34">í</text:span><text:span text:style-name="T29"> (+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3">B.14.</text:p>
          </table:table-cell>
          <table:table-cell table:style-name="Tabuľka77.A1" office:value-type="string">
            <text:p text:style-name="P6"><text:span text:style-name="T29">Výdavky súvisiace s derivátmi s výnimkou, ak sú ur</text:span><text:span text:style-name="T34">č</text:span><text:span text:style-name="T29">en</text:span><text:span text:style-name="T34">é</text:span><text:span text:style-name="T29"> na predaj alebo na obchodovanie, alebo ak sa tieto v</text:span><text:span text:style-name="T34">ý</text:span><text:span text:style-name="T29">davky pova</text:span><text:span text:style-name="T34">ž</text:span><text:span text:style-name="T29">uj</text:span><text:span text:style-name="T34">ú</text:span><text:span text:style-name="T29"> za pe</text:span><text:span text:style-name="T34">ň</text:span><text:span text:style-name="T29">a</text:span><text:span text:style-name="T34">ž</text:span><text:span text:style-name="T29">n</text:span><text:span text:style-name="T34">é</text:span><text:span text:style-name="T29"> toky z finan</text:span><text:span text:style-name="T34">č</text:span><text:span text:style-name="T29">nej </text:span><text:span text:style-name="T34">č</text:span><text:span text:style-name="T29">innosti (-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3">B.15.</text:p>
          </table:table-cell>
          <table:table-cell table:style-name="Tabuľka77.A1" office:value-type="string">
            <text:p text:style-name="P6"><text:span text:style-name="T29">Príjmy súvisiace s derivátmi s výnimkou, ak sú ur</text:span><text:span text:style-name="T34">č</text:span><text:span text:style-name="T29">en</text:span><text:span text:style-name="T34">é</text:span><text:span text:style-name="T29"> na predaj alebo na obchodovanie, alebo ak sa tieto v</text:span><text:span text:style-name="T34">ý</text:span><text:span text:style-name="T29">davky pova</text:span><text:span text:style-name="T34">ž</text:span><text:span text:style-name="T29">uj</text:span><text:span text:style-name="T34">ú</text:span><text:span text:style-name="T29"> za pe</text:span><text:span text:style-name="T34">ň</text:span><text:span text:style-name="T29">a</text:span><text:span text:style-name="T34">ž</text:span><text:span text:style-name="T29">n</text:span><text:span text:style-name="T34">é</text:span><text:span text:style-name="T29"> toky z finan</text:span><text:span text:style-name="T34">č</text:span><text:span text:style-name="T29">nej </text:span><text:soft-page-break/><text:span text:style-name="T34">č</text:span><text:span text:style-name="T29">innosti (+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3">B.16.</text:p>
          </table:table-cell>
          <table:table-cell table:style-name="Tabuľka77.A1" office:value-type="string">
            <text:p text:style-name="P6"><text:span text:style-name="T29">Výdavky na da</text:span><text:span text:style-name="T34">ň</text:span><text:span text:style-name="T29"> z pr</text:span><text:span text:style-name="T34">í</text:span><text:span text:style-name="T29">jmov </text:span><text:span text:style-name="T34">úč</text:span><text:span text:style-name="T29">tovnej jednotky, ak je ju mo</text:span><text:span text:style-name="T34">ž</text:span><text:span text:style-name="T29">n</text:span><text:span text:style-name="T34">é</text:span><text:span text:style-name="T29"> za</text:span><text:span text:style-name="T34">č</text:span><text:span text:style-name="T29">leni</text:span><text:span text:style-name="T34">ť</text:span><text:span text:style-name="T29"> do investi</text:span><text:span text:style-name="T34">č</text:span><text:span text:style-name="T29">n</text:span><text:span text:style-name="T34">ý</text:span><text:span text:style-name="T29">ch </text:span><text:span text:style-name="T34">č</text:span><text:span text:style-name="T29">innost</text:span><text:span text:style-name="T34">í</text:span><text:span text:style-name="T29"> (-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3">B.17.</text:p>
          </table:table-cell>
          <table:table-cell table:style-name="Tabuľka77.A1" office:value-type="string">
            <text:p text:style-name="P6"><text:span text:style-name="T29">Príjmy mimoriadneho charakteru vz</text:span><text:span text:style-name="T34">ť</text:span><text:span text:style-name="T29">ahuj</text:span><text:span text:style-name="T34">ú</text:span><text:span text:style-name="T29">ce sa na investi</text:span><text:span text:style-name="T34">č</text:span><text:span text:style-name="T29">n</text:span><text:span text:style-name="T34">ú</text:span><text:span text:style-name="T29"> </text:span><text:span text:style-name="T34">č</text:span><text:span text:style-name="T29">innos</text:span><text:span text:style-name="T34">ť</text:span><text:span text:style-name="T29"> (+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"><text:span text:style-name="T29">Ozna</text:span><text:span text:style-name="T34">č</text:span><text:span text:style-name="T29">enie polo</text:span><text:span text:style-name="T34">ž</text:span><text:span text:style-name="T29">ky</text:span></text:p>
          </table:table-cell>
          <table:table-cell table:style-name="Tabuľka77.A1" office:value-type="string">
            <text:p text:style-name="P69">Obsah položky</text:p>
          </table:table-cell>
          <table:table-cell table:style-name="Tabuľka77.A1" office:value-type="string">
            <text:p text:style-name="P70">Hodnota</text:p>
          </table:table-cell>
        </table:table-row>
        <table:table-row table:style-name="Tabuľka77.1">
          <table:table-cell table:style-name="Tabuľka77.A1" office:value-type="string">
            <text:p text:style-name="P63">B.18.</text:p>
          </table:table-cell>
          <table:table-cell table:style-name="Tabuľka77.A1" office:value-type="string">
            <text:p text:style-name="P6"><text:span text:style-name="T29">Výdavky mimoriadneho charakteru vz</text:span><text:span text:style-name="T34">ť</text:span><text:span text:style-name="T29">ahuj</text:span><text:span text:style-name="T34">ú</text:span><text:span text:style-name="T29">ce sa na investi</text:span><text:span text:style-name="T34">č</text:span><text:span text:style-name="T29">n</text:span><text:span text:style-name="T34">ú</text:span><text:span text:style-name="T29"> </text:span><text:span text:style-name="T34">č</text:span><text:span text:style-name="T29">innos</text:span><text:span text:style-name="T34">ť</text:span><text:span text:style-name="T29"> (-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3">B.19.</text:p>
          </table:table-cell>
          <table:table-cell table:style-name="Tabuľka77.A1" office:value-type="string">
            <text:p text:style-name="P6"><text:span text:style-name="T29">Ostatné príjmy vz</text:span><text:span text:style-name="T34">ť</text:span><text:span text:style-name="T29">ahuj</text:span><text:span text:style-name="T34">ú</text:span><text:span text:style-name="T29">ce sa na investi</text:span><text:span text:style-name="T34">č</text:span><text:span text:style-name="T29">n</text:span><text:span text:style-name="T34">ú</text:span><text:span text:style-name="T29"> </text:span><text:span text:style-name="T34">č</text:span><text:span text:style-name="T29">innos</text:span><text:span text:style-name="T34">ť</text:span><text:span text:style-name="T29"> (+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3">B.20.</text:p>
          </table:table-cell>
          <table:table-cell table:style-name="Tabuľka77.A1" office:value-type="string">
            <text:p text:style-name="P6"><text:span text:style-name="T29">Ostatné výdavky vz</text:span><text:span text:style-name="T34">ť</text:span><text:span text:style-name="T29">ahuj</text:span><text:span text:style-name="T34">ú</text:span><text:span text:style-name="T29">ce sa na investi</text:span><text:span text:style-name="T34">č</text:span><text:span text:style-name="T29">n</text:span><text:span text:style-name="T34">ú</text:span><text:span text:style-name="T29"> </text:span><text:span text:style-name="T34">č</text:span><text:span text:style-name="T29">innos</text:span><text:span text:style-name="T34">ť</text:span><text:span text:style-name="T29"> (-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71">B.</text:p>
          </table:table-cell>
          <table:table-cell table:style-name="Tabuľka77.A1" office:value-type="string">
            <text:p text:style-name="P6"><text:span text:style-name="T16">Č</text:span><text:span text:style-name="T15">ist</text:span><text:span text:style-name="T16">é</text:span><text:span text:style-name="T15"> pe</text:span><text:span text:style-name="T16">ň</text:span><text:span text:style-name="T15">a</text:span><text:span text:style-name="T16">ž</text:span><text:span text:style-name="T15">n</text:span><text:span text:style-name="T16">é</text:span><text:span text:style-name="T15"> toky z investi</text:span><text:span text:style-name="T16">č</text:span><text:span text:style-name="T15">nej </text:span><text:span text:style-name="T16">č</text:span><text:span text:style-name="T15">innosti (B.1. a</text:span><text:span text:style-name="T16">ž</text:span><text:span text:style-name="T15"> B.2.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2" office:value-type="string">
            <text:p text:style-name="P62"> </text:p>
          </table:table-cell>
          <table:table-cell table:style-name="Tabuľka77.A2" office:value-type="string">
            <text:p text:style-name="P6"><text:span text:style-name="T9">Pe</text:span><text:span text:style-name="T10">ň</text:span><text:span text:style-name="T9">a</text:span><text:span text:style-name="T10">ž</text:span><text:span text:style-name="T9">n</text:span><text:span text:style-name="T10">é</text:span><text:span text:style-name="T9"> toky z</text:span><text:span text:style-name="T10"> </text:span><text:span text:style-name="T9">finan</text:span><text:span text:style-name="T10">č</text:span><text:span text:style-name="T9">nej </text:span><text:span text:style-name="T10">č</text:span><text:span text:style-name="T9">innosti</text:span></text:p>
          </table:table-cell>
          <table:table-cell table:style-name="Tabuľka77.A2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3">C.1.</text:p>
          </table:table-cell>
          <table:table-cell table:style-name="Tabuľka77.A1" office:value-type="string">
            <text:p text:style-name="P6"><text:span text:style-name="T29">Pe</text:span><text:span text:style-name="T34">ň</text:span><text:span text:style-name="T29">a</text:span><text:span text:style-name="T34">ž</text:span><text:span text:style-name="T29">n</text:span><text:span text:style-name="T34">é</text:span><text:span text:style-name="T29"> toky vo vlastnom iman</text:span><text:span text:style-name="T34">í</text:span><text:span text:style-name="T29"> (C.1.1 a</text:span><text:span text:style-name="T34">ž</text:span><text:span text:style-name="T29"> C.1.8.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6">C.1.1.</text:p>
          </table:table-cell>
          <table:table-cell table:style-name="Tabuľka77.A1" office:value-type="string">
            <text:p text:style-name="P11">Príjmy z upísaných akcií a obchodných podielov (+)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6">C.1.2.</text:p>
          </table:table-cell>
          <table:table-cell table:style-name="Tabuľka77.A1" office:value-type="string">
            <text:p text:style-name="P6"><text:span text:style-name="T7">Príjmy z </text:span><text:span text:style-name="T19">ď</text:span><text:span text:style-name="T7">al</text:span><text:span text:style-name="T19">ší</text:span><text:span text:style-name="T7">ch vkladov do vlastn</text:span><text:span text:style-name="T19">é</text:span><text:span text:style-name="T7">ho imania spolo</text:span><text:span text:style-name="T19">č</text:span><text:span text:style-name="T7">n</text:span><text:span text:style-name="T19">í</text:span><text:span text:style-name="T7">kmi alebo fyzickou osobou, ktor</text:span><text:span text:style-name="T19">á</text:span><text:span text:style-name="T7"> je </text:span><text:span text:style-name="T19">úč</text:span><text:span text:style-name="T7">tovnou jednotkou (+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6">C.1.3.</text:p>
          </table:table-cell>
          <table:table-cell table:style-name="Tabuľka77.A1" office:value-type="string">
            <text:p text:style-name="P6"><text:span text:style-name="T7">Prijaté pe</text:span><text:span text:style-name="T19">ň</text:span><text:span text:style-name="T7">a</text:span><text:span text:style-name="T19">ž</text:span><text:span text:style-name="T7">n</text:span><text:span text:style-name="T19">é</text:span><text:span text:style-name="T7"> dary (+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6">C.1.4.</text:p>
          </table:table-cell>
          <table:table-cell table:style-name="Tabuľka77.A1" office:value-type="string">
            <text:p text:style-name="P6"><text:span text:style-name="T7">Príjmy z úhrady straty spolo</text:span><text:span text:style-name="T19">č</text:span><text:span text:style-name="T7">n</text:span><text:span text:style-name="T19">í</text:span><text:span text:style-name="T7">kmi (+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6">C.1.5.</text:p>
          </table:table-cell>
          <table:table-cell table:style-name="Tabuľka77.A1" office:value-type="string">
            <text:p text:style-name="P11">Výdavky na obstaranie alebo spätné odkúpenie vlastných akcií a vlastných obchodných podielov (-)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6">C.1.6.</text:p>
          </table:table-cell>
          <table:table-cell table:style-name="Tabuľka77.A1" office:value-type="string">
            <text:p text:style-name="P6"><text:span text:style-name="T7">Výdavky spojené so znížením fondov vytvorených ú</text:span><text:span text:style-name="T19">č</text:span><text:span text:style-name="T7">tovnou jednotkou (-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6">C.1.7.</text:p>
          </table:table-cell>
          <table:table-cell table:style-name="Tabuľka77.A1" office:value-type="string">
            <text:p text:style-name="P6"><text:span text:style-name="T7">Výdavky na vyplatenie podielu na vlastnom imaní spolo</text:span><text:span text:style-name="T19">č</text:span><text:span text:style-name="T7">n</text:span><text:span text:style-name="T19">í</text:span><text:span text:style-name="T7">kmi </text:span><text:span text:style-name="T19">úč</text:span><text:span text:style-name="T7">tovnej jednotky a fyzickou osobou, ktor</text:span><text:span text:style-name="T19">á</text:span><text:span text:style-name="T7"> je </text:span><text:span text:style-name="T19">úč</text:span><text:span text:style-name="T7">tovnou jednotkou (-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6">C.1.8.</text:p>
          </table:table-cell>
          <table:table-cell table:style-name="Tabuľka77.A1" office:value-type="string">
            <text:p text:style-name="P11">Výdavky z iných dôvodov, ktoré súvisia so znížením vlastného imania (-)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3">C.2.</text:p>
          </table:table-cell>
          <table:table-cell table:style-name="Tabuľka77.A1" office:value-type="string">
            <text:p text:style-name="P6"><text:span text:style-name="T29">Pe</text:span><text:span text:style-name="T34">ň</text:span><text:span text:style-name="T29">a</text:span><text:span text:style-name="T34">ž</text:span><text:span text:style-name="T29">n</text:span><text:span text:style-name="T34">é</text:span><text:span text:style-name="T29"> toky vznikaj</text:span><text:span text:style-name="T34">ú</text:span><text:span text:style-name="T29">ce z dlhodob</text:span><text:span text:style-name="T34">ý</text:span><text:span text:style-name="T29">ch z</text:span><text:span text:style-name="T34">á</text:span><text:span text:style-name="T29">v</text:span><text:span text:style-name="T34">ä</text:span><text:span text:style-name="T29">zkov a kr</text:span><text:span text:style-name="T34">á</text:span><text:span text:style-name="T29">tkodob</text:span><text:span text:style-name="T34">ý</text:span><text:span text:style-name="T29">ch z</text:span><text:span text:style-name="T34">á</text:span><text:span text:style-name="T29">v</text:span><text:span text:style-name="T34">ä</text:span><text:span text:style-name="T29">zkov z finan</text:span><text:span text:style-name="T34">č</text:span><text:span text:style-name="T29">nej </text:span><text:span text:style-name="T34">č</text:span><text:span text:style-name="T29">innosti (C.2..1 a</text:span><text:span text:style-name="T34">ž</text:span><text:span text:style-name="T29"> C2..10.)</text:span></text:p>
          </table:table-cell>
          <table:table-cell table:style-name="Tabuľka77.A1" office:value-type="string">
            <text:p text:style-name="P72"> </text:p>
          </table:table-cell>
        </table:table-row>
        <table:table-row table:style-name="Tabuľka77.1">
          <table:table-cell table:style-name="Tabuľka77.A1" office:value-type="string">
            <text:p text:style-name="P66">C.2.1.</text:p>
          </table:table-cell>
          <table:table-cell table:style-name="Tabuľka77.A1" office:value-type="string">
            <text:p text:style-name="P11">Príjmy z emisie dlhových cenných papierov (+)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6">C.2.2.</text:p>
          </table:table-cell>
          <table:table-cell table:style-name="Tabuľka77.A1" office:value-type="string">
            <text:p text:style-name="P11">Výdavky na úhradu záväzkov z dlhových cenných papierov (-)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6">C.2.3.</text:p>
          </table:table-cell>
          <table:table-cell table:style-name="Tabuľka77.A1" office:value-type="string">
            <text:p text:style-name="P6"><text:span text:style-name="T7">Príjmy z úverov, ktoré ú</text:span><text:span text:style-name="T19">č</text:span><text:span text:style-name="T7">tovnej jednotke poskytla banka alebo pobo</text:span><text:span text:style-name="T19">č</text:span><text:span text:style-name="T7">ka zahrani</text:span><text:span text:style-name="T19">č</text:span><text:span text:style-name="T7">nej banky, s v</text:span><text:span text:style-name="T19">ý</text:span><text:span text:style-name="T7">nimkou </text:span><text:span text:style-name="T19">ú</text:span><text:span text:style-name="T7">verov, ktor</text:span><text:span text:style-name="T19">é</text:span><text:span text:style-name="T7"> boli poskytnut</text:span><text:span text:style-name="T19">é</text:span><text:span text:style-name="T7"> na zabezpe</text:span><text:span text:style-name="T19">č</text:span><text:span text:style-name="T7">enie hlavn</text:span><text:span text:style-name="T19">é</text:span><text:span text:style-name="T7">ho predmetu </text:span><text:span text:style-name="T19">č</text:span><text:span text:style-name="T7">innosti <text:s/>(+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6">C.2.4.</text:p>
          </table:table-cell>
          <table:table-cell table:style-name="Tabuľka77.A1" office:value-type="string">
            <text:p text:style-name="P6"><text:span text:style-name="T7">Výdavky na splácanie úverov, ktoré ú</text:span><text:span text:style-name="T19">č</text:span><text:span text:style-name="T7">tovnej jednotke poskytla banka alebo pobo</text:span><text:span text:style-name="T19">č</text:span><text:span text:style-name="T7">ka zahrani</text:span><text:span text:style-name="T19">č</text:span><text:span text:style-name="T7">nej banky, s v</text:span><text:span text:style-name="T19">ý</text:span><text:span text:style-name="T7">nimkou </text:span><text:span text:style-name="T19">ú</text:span><text:span text:style-name="T7">verov, ktor</text:span><text:span text:style-name="T19">é</text:span><text:span text:style-name="T7"> boli poskytnut</text:span><text:span text:style-name="T19">é</text:span><text:span text:style-name="T7"> na zabezpe</text:span><text:span text:style-name="T19">č</text:span><text:span text:style-name="T7">enie hlavn</text:span><text:span text:style-name="T19">é</text:span><text:span text:style-name="T7">ho predmetu </text:span><text:span text:style-name="T19">č</text:span><text:span text:style-name="T7">innosti (-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6">C.2.5.</text:p>
          </table:table-cell>
          <table:table-cell table:style-name="Tabuľka77.A1" office:value-type="string">
            <text:p text:style-name="P6"><text:span text:style-name="T7">Príjmy z prijatých pôži</text:span><text:span text:style-name="T19">č</text:span><text:span text:style-name="T7">iek (+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6">C.2.6.</text:p>
          </table:table-cell>
          <table:table-cell table:style-name="Tabuľka77.A1" office:value-type="string">
            <text:p text:style-name="P6"><text:span text:style-name="T7">Výdavky na splácanie pôži</text:span><text:span text:style-name="T19">č</text:span><text:span text:style-name="T7">iek (-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6">C.2.7.</text:p>
          </table:table-cell>
          <table:table-cell table:style-name="Tabuľka77.A1" office:value-type="string">
            <text:p text:style-name="P11">Výdavky na úhradu záväzkov z používania majetku, ktorý je predmetom zmluvy o kúpe prenajatej veci (-)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6">C.2.8.</text:p>
          </table:table-cell>
          <table:table-cell table:style-name="Tabuľka77.A1" office:value-type="string">
            <text:p text:style-name="P6"><text:span text:style-name="T7">Výdavky na úhradu záväzkov za prenájom súboru hnute</text:span><text:span text:style-name="T19">ľ</text:span><text:span text:style-name="T7">n</text:span><text:span text:style-name="T19">é</text:span><text:span text:style-name="T7">ho majetku a nehnute</text:span><text:span text:style-name="T19">ľ</text:span><text:span text:style-name="T7">n</text:span><text:span text:style-name="T19">é</text:span><text:span text:style-name="T7">ho majetku pou</text:span><text:span text:style-name="T19">ží</text:span><text:span text:style-name="T7">van</text:span><text:span text:style-name="T19">é</text:span><text:span text:style-name="T7">ho a odpisovan</text:span><text:span text:style-name="T19">é</text:span><text:span text:style-name="T7">ho n</text:span><text:span text:style-name="T19">á</text:span><text:span text:style-name="T7">jomcom (-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6">C.2.9.</text:p>
          </table:table-cell>
          <table:table-cell table:style-name="Tabuľka77.A1" office:value-type="string">
            <text:p text:style-name="P6"><text:span text:style-name="T7">Príjmy z ostatných dlhodobých záväzkov a krátkodobých záväzkov vyplývajúcich z finan</text:span><text:span text:style-name="T19">č</text:span><text:span text:style-name="T7">nej </text:span><text:span text:style-name="T19">č</text:span><text:span text:style-name="T7">innosti </text:span><text:span text:style-name="T19">úč</text:span><text:span text:style-name="T7">tovnej jednotky, s v</text:span><text:span text:style-name="T19">ý</text:span><text:span text:style-name="T7">nimkou t</text:span><text:span text:style-name="T19">ý</text:span><text:span text:style-name="T7">ch, ktor</text:span><text:span text:style-name="T19">é</text:span><text:span text:style-name="T7"> sa uv</text:span><text:span text:style-name="T19">á</text:span><text:span text:style-name="T7">dzaj</text:span><text:span text:style-name="T19">ú</text:span><text:span text:style-name="T7"> osobitne v inej </text:span><text:span text:style-name="T19">č</text:span><text:span text:style-name="T7">asti preh</text:span><text:span text:style-name="T19">ľ</text:span><text:span text:style-name="T7">adu pe</text:span><text:span text:style-name="T19">ň</text:span><text:span text:style-name="T7">a</text:span><text:span text:style-name="T19">ž</text:span><text:span text:style-name="T7">n</text:span><text:span text:style-name="T19">ý</text:span><text:span text:style-name="T7">ch tokov (+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6">C.2.10.</text:p>
          </table:table-cell>
          <table:table-cell table:style-name="Tabuľka77.A1" office:value-type="string">
            <text:p text:style-name="P6"><text:span text:style-name="T7">Výdavky na splácanie ostatných dlhodobých záväzkov a krátkodobých záväzkov vyplývajúcich z finan</text:span><text:span text:style-name="T19">č</text:span><text:span text:style-name="T7">nej </text:span><text:span text:style-name="T19">č</text:span><text:span text:style-name="T7">innosti </text:span><text:span text:style-name="T19">úč</text:span><text:span text:style-name="T7">tovnej jednotky, s v</text:span><text:span text:style-name="T19">ý</text:span><text:span text:style-name="T7">nimkou t</text:span><text:span text:style-name="T19">ý</text:span><text:span text:style-name="T7">ch, ktor</text:span><text:span text:style-name="T19">é</text:span><text:span text:style-name="T7"> sa uv</text:span><text:span text:style-name="T19">á</text:span><text:span text:style-name="T7">dzaj</text:span><text:span text:style-name="T19">ú</text:span><text:span text:style-name="T7"> osobitne v inej </text:span><text:span text:style-name="T19">č</text:span><text:span text:style-name="T7">asti preh</text:span><text:span text:style-name="T19">ľ</text:span><text:span text:style-name="T7">adu pe</text:span><text:span text:style-name="T19">ň</text:span><text:span text:style-name="T7">a</text:span><text:span text:style-name="T19">ž</text:span><text:span text:style-name="T7">n</text:span><text:span text:style-name="T19">ý</text:span><text:span text:style-name="T7">ch tokov (-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3"><text:span text:style-name="T21">Ozna</text:span><text:span text:style-name="T24">č</text:span><text:span text:style-name="T21">enie polo</text:span><text:span text:style-name="T24">ž</text:span><text:span text:style-name="T21">ky</text:span></text:p>
          </table:table-cell>
          <table:table-cell table:style-name="Tabuľka77.A1" office:value-type="string">
            <text:p text:style-name="P13">Obsah položky</text:p>
          </table:table-cell>
          <table:table-cell table:style-name="Tabuľka77.A1" office:value-type="string">
            <text:p text:style-name="P73">Hodnota</text:p>
          </table:table-cell>
        </table:table-row>
        <table:table-row table:style-name="Tabuľka77.1">
          <table:table-cell table:style-name="Tabuľka77.A1" office:value-type="string">
            <text:p text:style-name="P63">C.3.</text:p>
          </table:table-cell>
          <table:table-cell table:style-name="Tabuľka77.A1" office:value-type="string">
            <text:p text:style-name="P6"><text:span text:style-name="T29">Výdavky na zaplatené úroky, s výnimkou tých, ktoré sa za</text:span><text:span text:style-name="T34">č</text:span><text:span text:style-name="T29">le</text:span><text:span text:style-name="T34">ň</text:span><text:span text:style-name="T29">uj</text:span><text:span text:style-name="T34">ú</text:span><text:span text:style-name="T29"> do </text:span><text:soft-page-break/><text:span text:style-name="T29">prev</text:span><text:span text:style-name="T34">á</text:span><text:span text:style-name="T29">dzkov</text:span><text:span text:style-name="T34">ý</text:span><text:span text:style-name="T29">ch </text:span><text:span text:style-name="T34">č</text:span><text:span text:style-name="T29">innost</text:span><text:span text:style-name="T34">í</text:span><text:span text:style-name="T29"> (-)</text:span></text:p>
          </table:table-cell>
          <table:table-cell table:style-name="Tabuľka77.A1" office:value-type="string">
            <text:p text:style-name="P72"> </text:p>
          </table:table-cell>
        </table:table-row>
        <table:table-row table:style-name="Tabuľka77.1">
          <table:table-cell table:style-name="Tabuľka77.A1" office:value-type="string">
            <text:p text:style-name="P63">C.4.</text:p>
          </table:table-cell>
          <table:table-cell table:style-name="Tabuľka77.A1" office:value-type="string">
            <text:p text:style-name="P6"><text:span text:style-name="T29">Výdavky na vyplatené dividendy a iné podiely na zisku, s výnimkou tých, ktoré sa za</text:span><text:span text:style-name="T34">č</text:span><text:span text:style-name="T29">le</text:span><text:span text:style-name="T34">ň</text:span><text:span text:style-name="T29">uj</text:span><text:span text:style-name="T34">ú</text:span><text:span text:style-name="T29"> do prev</text:span><text:span text:style-name="T34">á</text:span><text:span text:style-name="T29">dzkov</text:span><text:span text:style-name="T34">ý</text:span><text:span text:style-name="T29">ch </text:span><text:span text:style-name="T34">č</text:span><text:span text:style-name="T29">innost</text:span><text:span text:style-name="T34">í</text:span><text:span text:style-name="T29"> (-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3">C.5.</text:p>
          </table:table-cell>
          <table:table-cell table:style-name="Tabuľka77.A1" office:value-type="string">
            <text:p text:style-name="P6"><text:span text:style-name="T29">Výdavky súvisiace s derivátmi, s výnimkou, ak sú ur</text:span><text:span text:style-name="T34">č</text:span><text:span text:style-name="T29">en</text:span><text:span text:style-name="T34">é</text:span><text:span text:style-name="T29"> na predaj alebo na obchodovanie, alebo ak sa pova</text:span><text:span text:style-name="T34">ž</text:span><text:span text:style-name="T29">uj</text:span><text:span text:style-name="T34">ú</text:span><text:span text:style-name="T29"> za pe</text:span><text:span text:style-name="T34">ň</text:span><text:span text:style-name="T29">a</text:span><text:span text:style-name="T34">ž</text:span><text:span text:style-name="T29">n</text:span><text:span text:style-name="T34">é</text:span><text:span text:style-name="T29"> (-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3">C.6.</text:p>
          </table:table-cell>
          <table:table-cell table:style-name="Tabuľka77.A1" office:value-type="string">
            <text:p text:style-name="P6"><text:span text:style-name="T29">Príjmy súvisiace s derivátmi, s výnimkou, ak sú ur</text:span><text:span text:style-name="T34">č</text:span><text:span text:style-name="T29">en</text:span><text:span text:style-name="T34">é</text:span><text:span text:style-name="T29"> na predaj alebo na obchodovanie, alebo ak sa pova</text:span><text:span text:style-name="T34">ž</text:span><text:span text:style-name="T29">uj</text:span><text:span text:style-name="T34">ú</text:span><text:span text:style-name="T29"> za pe</text:span><text:span text:style-name="T34">ň</text:span><text:span text:style-name="T29">a</text:span><text:span text:style-name="T34">ž</text:span><text:span text:style-name="T29">n</text:span><text:span text:style-name="T34">é</text:span><text:span text:style-name="T29"> toky z</text:span><text:span text:style-name="T34"> </text:span><text:span text:style-name="T29">investi</text:span><text:span text:style-name="T34">č</text:span><text:span text:style-name="T29">nej </text:span><text:span text:style-name="T34">č</text:span><text:span text:style-name="T29">innosti (+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3">C.7.</text:p>
          </table:table-cell>
          <table:table-cell table:style-name="Tabuľka77.A1" office:value-type="string">
            <text:p text:style-name="P6"><text:span text:style-name="T29">Výdavky na da</text:span><text:span text:style-name="T34">ň</text:span><text:span text:style-name="T29"> z pr</text:span><text:span text:style-name="T34">í</text:span><text:span text:style-name="T29">jmov </text:span><text:span text:style-name="T34">úč</text:span><text:span text:style-name="T29">tovnej jednotky, ak ich mo</text:span><text:span text:style-name="T34">ž</text:span><text:span text:style-name="T29">no za</text:span><text:span text:style-name="T34">č</text:span><text:span text:style-name="T29">leni</text:span><text:span text:style-name="T34">ť</text:span><text:span text:style-name="T29"> do finan</text:span><text:span text:style-name="T34">č</text:span><text:span text:style-name="T29">n</text:span><text:span text:style-name="T34">ý</text:span><text:span text:style-name="T29">ch </text:span><text:span text:style-name="T34">č</text:span><text:span text:style-name="T29">innost</text:span><text:span text:style-name="T34">í</text:span><text:span text:style-name="T29"> (-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3">C.8.</text:p>
          </table:table-cell>
          <table:table-cell table:style-name="Tabuľka77.A1" office:value-type="string">
            <text:p text:style-name="P6"><text:span text:style-name="T29">Príjmy mimoriadneho charakteru vz</text:span><text:span text:style-name="T34">ť</text:span><text:span text:style-name="T29">ahuj</text:span><text:span text:style-name="T34">ú</text:span><text:span text:style-name="T29">ce sa na finan</text:span><text:span text:style-name="T34">č</text:span><text:span text:style-name="T29">n</text:span><text:span text:style-name="T34">ú</text:span><text:span text:style-name="T29"> </text:span><text:span text:style-name="T34">č</text:span><text:span text:style-name="T29">innos</text:span><text:span text:style-name="T34">ť</text:span><text:span text:style-name="T29"> (+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63">C.9.</text:p>
          </table:table-cell>
          <table:table-cell table:style-name="Tabuľka77.A1" office:value-type="string">
            <text:p text:style-name="P6"><text:span text:style-name="T29">Výdavky mimoriadneho charakteru vz</text:span><text:span text:style-name="T34">ť</text:span><text:span text:style-name="T29">ahuj</text:span><text:span text:style-name="T34">ú</text:span><text:span text:style-name="T29">ce sa na finan</text:span><text:span text:style-name="T34">č</text:span><text:span text:style-name="T29">n</text:span><text:span text:style-name="T34">ú</text:span><text:span text:style-name="T29"> </text:span><text:span text:style-name="T34">č</text:span><text:span text:style-name="T29">innos</text:span><text:span text:style-name="T34">ť</text:span><text:span text:style-name="T29"> (-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85" office:value-type="string">
            <text:p text:style-name="P71">C.</text:p>
          </table:table-cell>
          <table:table-cell table:style-name="Tabuľka77.A85" office:value-type="string">
            <text:p text:style-name="P6"><text:span text:style-name="T16">Č</text:span><text:span text:style-name="T15">ist</text:span><text:span text:style-name="T16">é</text:span><text:span text:style-name="T15"> pe</text:span><text:span text:style-name="T16">ň</text:span><text:span text:style-name="T15">a</text:span><text:span text:style-name="T16">ž</text:span><text:span text:style-name="T15">n</text:span><text:span text:style-name="T16">é</text:span><text:span text:style-name="T15"> toky z finan</text:span><text:span text:style-name="T16">č</text:span><text:span text:style-name="T15">nej </text:span><text:span text:style-name="T16">č</text:span><text:span text:style-name="T15">innosti (C.1. a</text:span><text:span text:style-name="T16">ž</text:span><text:span text:style-name="T15"> C.9.)</text:span></text:p>
          </table:table-cell>
          <table:table-cell table:style-name="Tabuľka77.A85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71">D.</text:p>
          </table:table-cell>
          <table:table-cell table:style-name="Tabuľka77.A1" office:value-type="string">
            <text:p text:style-name="P6"><text:span text:style-name="T33">Č</text:span><text:span text:style-name="T32">ist</text:span><text:span text:style-name="T33">é</text:span><text:span text:style-name="T32"> zv</text:span><text:span text:style-name="T33">ýš</text:span><text:span text:style-name="T32">enie alebo </text:span><text:span text:style-name="T33">č</text:span><text:span text:style-name="T32">ist</text:span><text:span text:style-name="T33">é</text:span><text:span text:style-name="T32"> zn</text:span><text:span text:style-name="T33">íž</text:span><text:span text:style-name="T32">enie pe</text:span><text:span text:style-name="T33">ň</text:span><text:span text:style-name="T32">a</text:span><text:span text:style-name="T33">ž</text:span><text:span text:style-name="T32">n</text:span><text:span text:style-name="T33">ý</text:span><text:span text:style-name="T32">ch prostriedkov (+/-)(s</text:span><text:span text:style-name="T33">úč</text:span><text:span text:style-name="T32">et A+B+C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71">E.</text:p>
          </table:table-cell>
          <table:table-cell table:style-name="Tabuľka77.A1" office:value-type="string">
            <text:p text:style-name="P6"><text:span text:style-name="T32">Stav pe</text:span><text:span text:style-name="T33">ň</text:span><text:span text:style-name="T32">a</text:span><text:span text:style-name="T33">ž</text:span><text:span text:style-name="T32">n</text:span><text:span text:style-name="T33">ý</text:span><text:span text:style-name="T32">ch prostriedkov a pe</text:span><text:span text:style-name="T33">ň</text:span><text:span text:style-name="T32">a</text:span><text:span text:style-name="T33">ž</text:span><text:span text:style-name="T32">n</text:span><text:span text:style-name="T33">ý</text:span><text:span text:style-name="T32">ch ekvivalentov na za</text:span><text:span text:style-name="T33">č</text:span><text:span text:style-name="T32">iatku </text:span><text:span text:style-name="T33">úč</text:span><text:span text:style-name="T32">tovn</text:span><text:span text:style-name="T33">é</text:span><text:span text:style-name="T32">ho obdobia (+/-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71">F.</text:p>
          </table:table-cell>
          <table:table-cell table:style-name="Tabuľka77.A1" office:value-type="string">
            <text:p text:style-name="P6"><text:span text:style-name="T32">Stav pe</text:span><text:span text:style-name="T33">ň</text:span><text:span text:style-name="T32">a</text:span><text:span text:style-name="T33">ž</text:span><text:span text:style-name="T32">n</text:span><text:span text:style-name="T33">ý</text:span><text:span text:style-name="T32">ch prostriedkov a pe</text:span><text:span text:style-name="T33">ň</text:span><text:span text:style-name="T32">a</text:span><text:span text:style-name="T33">ž</text:span><text:span text:style-name="T32">n</text:span><text:span text:style-name="T33">ý</text:span><text:span text:style-name="T32">ch ekvivalentov na konci </text:span><text:span text:style-name="T33">úč</text:span><text:span text:style-name="T32">tovn</text:span><text:span text:style-name="T33">é</text:span><text:span text:style-name="T32">ho obdobia pred zoh</text:span><text:span text:style-name="T33">ľ</text:span><text:span text:style-name="T32">adnen</text:span><text:span text:style-name="T33">í</text:span><text:span text:style-name="T32">m kurzov</text:span><text:span text:style-name="T33">ý</text:span><text:span text:style-name="T32">ch rozdielov vy</text:span><text:span text:style-name="T33">čí</text:span><text:span text:style-name="T32">slen</text:span><text:span text:style-name="T33">ý</text:span><text:span text:style-name="T32">ch ku d</text:span><text:span text:style-name="T33">ň</text:span><text:span text:style-name="T32">u, ku ktor</text:span><text:span text:style-name="T33">é</text:span><text:span text:style-name="T32">mu sa zostavuje </text:span><text:span text:style-name="T33">úč</text:span><text:span text:style-name="T32">tovn</text:span><text:span text:style-name="T33">á</text:span><text:span text:style-name="T32"> z</text:span><text:span text:style-name="T33">á</text:span><text:span text:style-name="T32">vierka (+/-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71">G.</text:p>
          </table:table-cell>
          <table:table-cell table:style-name="Tabuľka77.A1" office:value-type="string">
            <text:p text:style-name="P6"><text:span text:style-name="T32">Kurzové rozdiely vy</text:span><text:span text:style-name="T33">čí</text:span><text:span text:style-name="T32">slen</text:span><text:span text:style-name="T33">é</text:span><text:span text:style-name="T32"> k pe</text:span><text:span text:style-name="T33">ň</text:span><text:span text:style-name="T32">a</text:span><text:span text:style-name="T33">ž</text:span><text:span text:style-name="T32">n</text:span><text:span text:style-name="T33">ý</text:span><text:span text:style-name="T32">m prostriedkom a pe</text:span><text:span text:style-name="T33">ň</text:span><text:span text:style-name="T32">a</text:span><text:span text:style-name="T33">ž</text:span><text:span text:style-name="T32">n</text:span><text:span text:style-name="T33">ý</text:span><text:span text:style-name="T32">m ekvivalentom ku d</text:span><text:span text:style-name="T33">ň</text:span><text:span text:style-name="T32">u, ku ktor</text:span><text:span text:style-name="T33">é</text:span><text:span text:style-name="T32">mu sa zostavuje </text:span><text:span text:style-name="T33">úč</text:span><text:span text:style-name="T32">tovn</text:span><text:span text:style-name="T33">á</text:span><text:span text:style-name="T32"> z</text:span><text:span text:style-name="T33">á</text:span><text:span text:style-name="T32">vierka (+/-)</text:span></text:p>
          </table:table-cell>
          <table:table-cell table:style-name="Tabuľka77.A1" office:value-type="string">
            <text:p text:style-name="P64"> </text:p>
          </table:table-cell>
        </table:table-row>
        <table:table-row table:style-name="Tabuľka77.1">
          <table:table-cell table:style-name="Tabuľka77.A1" office:value-type="string">
            <text:p text:style-name="P71">H.</text:p>
          </table:table-cell>
          <table:table-cell table:style-name="Tabuľka77.A1" office:value-type="string">
            <text:p text:style-name="P6"><text:span text:style-name="T32">Zostatok pe</text:span><text:span text:style-name="T33">ň</text:span><text:span text:style-name="T32">a</text:span><text:span text:style-name="T33">ž</text:span><text:span text:style-name="T32">n</text:span><text:span text:style-name="T33">ý</text:span><text:span text:style-name="T32">ch prostriedkov a pe</text:span><text:span text:style-name="T33">ň</text:span><text:span text:style-name="T32">a</text:span><text:span text:style-name="T33">ž</text:span><text:span text:style-name="T32">n</text:span><text:span text:style-name="T33">ý</text:span><text:span text:style-name="T32">ch ekvivalentov na konci </text:span><text:span text:style-name="T33">úč</text:span><text:span text:style-name="T32">tovn</text:span><text:span text:style-name="T33">é</text:span><text:span text:style-name="T32">ho obdobia, upraven</text:span><text:span text:style-name="T33">ý</text:span><text:span text:style-name="T32"> o kurzov</text:span><text:span text:style-name="T33">é</text:span><text:span text:style-name="T32"> rozdiely vy</text:span><text:span text:style-name="T33">čí</text:span><text:span text:style-name="T32">slen</text:span><text:span text:style-name="T33">é</text:span><text:span text:style-name="T32"> ku d</text:span><text:span text:style-name="T33">ň</text:span><text:span text:style-name="T32">u, ku ktor</text:span><text:span text:style-name="T33">é</text:span><text:span text:style-name="T32">mu sa zostavuje </text:span><text:span text:style-name="T33">úč</text:span><text:span text:style-name="T32">tovn</text:span><text:span text:style-name="T33">á</text:span><text:span text:style-name="T32"> z</text:span><text:span text:style-name="T33">á</text:span><text:span text:style-name="T32">vierka (+/-)</text:span></text:p>
          </table:table-cell>
          <table:table-cell table:style-name="Tabuľka77.A1" office:value-type="string">
            <text:p text:style-name="P64"> </text:p>
          </table:table-cell>
        </table:table-row>
      </table:table>
      <text:p text:style-name="P1"/>
      <table:table table:name="Tabuľka78" table:style-name="Tabuľka78">
        <table:table-column table:style-name="Tabuľka78.A" table:number-columns-repeated="4"/>
        <table:table-row table:style-name="Tabuľka78.1">
          <table:table-cell table:style-name="Tabuľka78.A1" office:value-type="string">
            <text:p text:style-name="P6"><text:span text:style-name="T35">Zostavené d</text:span><text:span text:style-name="T36">ň</text:span><text:span text:style-name="T35">a31.12.202</text:span><text:span text:style-name="T37">5</text:span></text:p>
          </table:table-cell>
          <table:table-cell table:style-name="Tabuľka78.A1" office:value-type="string">
            <text:p text:style-name="P6"><text:span text:style-name="T35">Podpisový záznam </text:span><text:span text:style-name="T36">č</text:span><text:span text:style-name="T35">lena </text:span><text:span text:style-name="T36">š</text:span><text:span text:style-name="T35">tatut</text:span><text:span text:style-name="T36">á</text:span><text:span text:style-name="T35">rneho org</text:span><text:span text:style-name="T36">á</text:span><text:span text:style-name="T35">nu </text:span><text:span text:style-name="T36">úč</text:span><text:span text:style-name="T35">tovnej jednotky alebo fyzickej osoby, ktor</text:span><text:span text:style-name="T36">á</text:span><text:span text:style-name="T35"> je </text:span><text:span text:style-name="T36">úč</text:span><text:span text:style-name="T35">tovnou jednotkou</text:span></text:p>
          </table:table-cell>
          <table:table-cell table:style-name="Tabuľka78.A1" office:value-type="string">
            <text:p text:style-name="P6"><text:span text:style-name="T35">Podpisový záznam osoby zodpovednej za zostavenie ú</text:span><text:span text:style-name="T36">č</text:span><text:span text:style-name="T35">tovnej z</text:span><text:span text:style-name="T36">á</text:span><text:span text:style-name="T35">vierky</text:span></text:p>
          </table:table-cell>
          <table:table-cell table:style-name="Tabuľka78.A1" office:value-type="string">
            <text:p text:style-name="P6"><text:span text:style-name="T35">Podpisový záznam osoby zodpovednej za vedenie ú</text:span><text:span text:style-name="T36">č</text:span><text:span text:style-name="T35">tovn</text:span><text:span text:style-name="T36">í</text:span><text:span text:style-name="T35">ctva</text:span></text:p>
          </table:table-cell>
        </table:table-row>
        <table:table-row table:style-name="Tabuľka78.2">
          <table:table-cell table:style-name="Tabuľka78.A1" office:value-type="string">
            <text:p text:style-name="P6"><text:span text:style-name="T7">Schválené d</text:span><text:span text:style-name="T19">ň</text:span><text:span text:style-name="T7">a</text:span></text:p>
            <text:p text:style-name="P11">31.12.202<text:span text:style-name="T38">5</text:span></text:p>
            <text:p text:style-name="P1"/>
            <text:p text:style-name="P1"/>
          </table:table-cell>
          <table:table-cell table:style-name="Tabuľka78.A1" office:value-type="string">
            <text:p text:style-name="P1"/>
          </table:table-cell>
          <table:table-cell table:style-name="Tabuľka78.A1" office:value-type="string">
            <text:p text:style-name="P1"/>
          </table:table-cell>
          <table:table-cell table:style-name="Tabuľka78.A1" office:value-type="string">
            <text:p text:style-name="P1"/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 Narrow" svg:font-family="'Arial Narrow'"/>
    <style:font-face style:name="Calibri" svg:font-family="Calibri"/>
    <style:font-face style:name="Calibri1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  <style:font-face style:name="Times New Roman CE" svg:font-family="'Times New Roman CE'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fo:text-align="start" style:text-autospace="ideograph-alpha" style:line-break="strict" loext:tab-stop-distance="0cm" style:font-independent-line-spacing="false">
        <style:tab-stops/>
      </style:paragraph-properties>
      <style:text-properties fo:color="#000000" loext:opacity="100%" style:font-name="Calibri1" fo:font-size="11pt" fo:language="en" fo:country="US" style:font-name-asian="Lucida Sans Unicode" style:font-size-asian="12pt" style:language-asian="en" style:country-asian="US" style:font-name-complex="Tahoma" style:font-size-complex="12pt" style:language-complex="en" style:country-complex="US"/>
    </style:default-style>
    <style:default-style style:family="paragraph">
      <style:paragraph-properties fo:text-align="start" style:justify-single-word="false" style:text-autospace="ideograph-alpha" style:punctuation-wrap="hanging" style:line-break="strict" style:writing-mode="page"/>
      <style:text-properties fo:color="#000000" loext:opacity="100%" style:font-name="Calibri1" fo:font-size="11pt" fo:language="en" fo:country="US" style:font-name-asian="Lucida Sans Unicode" style:font-size-asian="12pt" style:language-asian="en" style:country-asian="US" style:font-name-complex="Tahoma" style:font-size-complex="12pt" style:language-complex="en" style:country-complex="US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6-19T08:47:22.848410900</dc:date>
    <meta:editing-duration>PT2H19M55S</meta:editing-duration>
    <meta:editing-cycles>6</meta:editing-cycles>
    <meta:generator>LibreOffice/25.8.7.3$Windows_X86_64 LibreOffice_project/30742500f2d3eb4366ac312fa33d3dcabdb3eba5</meta:generator>
    <meta:document-statistic meta:table-count="78" meta:image-count="0" meta:object-count="0" meta:page-count="21" meta:paragraph-count="981" meta:word-count="4213" meta:character-count="29984" meta:non-whitespace-character-count="26372"/>
  </office:meta>
</office:document-meta>
</file>