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margin-top="0.0013in" fo:line-height="0.0972in"/>
      <style:text-properties fo:font-size="7pt" style:font-size-asian="7pt" style:font-size-complex="7pt" fo:language="en" fo:country="US"/>
    </style:style>
    <style:style style:name="P22" style:parent-style-name="Standard" style:family="paragraph">
      <style:paragraph-properties fo:border="0.0069in solid #00000A" fo:padding-top="0.0138in" fo:padding-left="0.0555in" fo:padding-bottom="0.0138in" fo:padding-right="0.0555in" style:shadow="none" fo:text-align="center" fo:margin-bottom="0.0833in"/>
      <style:text-properties style:font-name="Arial Narrow" fo:font-weight="bold" style:font-weight-asian="bold"/>
    </style:style>
    <style:style style:name="P23" style:parent-style-name="Standard" style:family="paragraph">
      <style:paragraph-properties fo:border="0.0069in solid #00000A" fo:padding-top="0.0138in" fo:padding-left="0.0555in" fo:padding-bottom="0.0138in" fo:padding-right="0.0555in" style:shadow="none" fo:text-align="center"/>
    </style:style>
    <style:style style:name="T24" style:parent-style-name="Predvolenépísmoodseku" style:family="text">
      <style:text-properties style:font-name="Arial Narrow"/>
    </style:style>
    <style:style style:name="T25" style:parent-style-name="Predvolenépísmoodseku" style:family="text">
      <style:text-properties style:font-name="Arial Narrow"/>
    </style:style>
    <style:style style:name="T26" style:parent-style-name="Predvolenépísmoodseku" style:family="text">
      <style:text-properties style:font-name="Arial Narrow" fo:font-weight="bold" style:font-weight-asian="bold"/>
    </style:style>
    <style:style style:name="T27" style:parent-style-name="Predvolenépísmoodseku" style:family="text">
      <style:text-properties style:font-name="Arial Narrow"/>
    </style:style>
    <style:style style:name="P28" style:parent-style-name="Standard" style:family="paragraph">
      <style:paragraph-properties fo:border="0.0069in solid #00000A" fo:padding-top="0.0138in" fo:padding-left="0.0555in" fo:padding-bottom="0.0138in" fo:padding-right="0.0555in" style:shadow="none" fo:text-align="center"/>
      <style:text-properties style:font-name="Arial Narrow"/>
    </style:style>
    <style:style style:name="P29" style:parent-style-name="Standard" style:family="paragraph">
      <style:paragraph-properties fo:text-align="justify" fo:margin-top="0.0048in" fo:line-height="0.1666in"/>
      <style:text-properties style:font-name="Arial" style:font-name-complex="Arial" fo:language="en" fo:country="US"/>
    </style:style>
    <style:style style:name="P30" style:parent-style-name="Nadpis1" style:family="paragraph">
      <style:paragraph-properties fo:text-align="center" fo:margin-top="0.0479in" fo:margin-right="0.5805in"/>
      <style:text-properties style:font-name="Arial" style:font-name-complex="Arial" fo:font-size="11pt" style:font-size-asian="11pt" style:font-size-complex="11pt"/>
    </style:style>
    <style:style style:name="P31" style:parent-style-name="Standard" style:family="paragraph">
      <style:paragraph-properties fo:text-align="center" fo:margin-right="0.584in"/>
    </style:style>
    <style:style style:name="T32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33" style:parent-style-name="Predvolenépísmoodseku" style:family="text">
      <style:text-properties style:font-name="Arial" style:font-name-complex="Arial" fo:font-weight="bold" style:font-weight-asian="bold" style:font-weight-complex="bold" fo:letter-spacing="-0.0013in"/>
    </style:style>
    <style:style style:name="T34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35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36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37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38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39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40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P41" style:parent-style-name="Standard" style:family="paragraph">
      <style:paragraph-properties fo:text-align="justify" fo:margin-top="0.0048in" fo:line-height="0.1666in"/>
      <style:text-properties style:font-name="Arial" style:font-name-complex="Arial"/>
    </style:style>
    <style:style style:name="P42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</style:style>
    <style:style style:name="T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46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olumn48" style:family="table-column">
      <style:table-column-properties style:column-width="2.1416in" style:use-optimal-column-width="false"/>
    </style:style>
    <style:style style:name="TableColumn49" style:family="table-column">
      <style:table-column-properties style:column-width="4.5854in" style:use-optimal-column-width="false"/>
    </style:style>
    <style:style style:name="Table47" style:family="table">
      <style:table-properties style:width="6.727in" fo:margin-left="-0.075in" table:align="lef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A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ell53" style:family="table-cell">
      <style:table-cell-properties fo:border="0.0069in solid #00000A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069in solid #00000A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ell58" style:family="table-cell">
      <style:table-cell-properties fo:border="0.0069in solid #00000A" style:writing-mode="lr-tb" fo:padding-top="0in" fo:padding-left="0.075in" fo:padding-bottom="0in" fo:padding-right="0.075in"/>
    </style:style>
    <style:style style:name="P59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A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ell63" style:family="table-cell">
      <style:table-cell-properties fo:border="0.0069in solid #00000A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65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66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67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68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69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70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</style:style>
    <style:style style:name="T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3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7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8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4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4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0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1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0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P104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0pt" style:font-size-asian="10pt" style:font-size-complex="10pt"/>
    </style:style>
    <style:style style:name="P105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06" style:parent-style-name="Standard" style:family="paragraph">
      <style:paragraph-properties fo:text-align="justify" fo:line-height="0.1805in"/>
    </style:style>
    <style:style style:name="T107" style:parent-style-name="Predvolenépísmoodseku" style:family="text">
      <style:text-properties style:font-name="Arial" style:font-name-complex="Arial"/>
    </style:style>
    <style:style style:name="T108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09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10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1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12" style:parent-style-name="Predvolenépísmoodseku" style:family="text">
      <style:text-properties style:font-name="Arial" style:font-name-complex="Arial" fo:letter-spacing="0.0027in" style:text-underline-type="single" style:text-underline-style="solid" style:text-underline-width="auto" style:text-underline-mode="continuous"/>
    </style:style>
    <style:style style:name="T113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4" style:parent-style-name="Predvolenépísmoodseku" style:family="text">
      <style:text-properties style:font-name="Arial" style:font-name-complex="Arial" fo:letter-spacing="-0.0034in" style:text-underline-type="single" style:text-underline-style="solid" style:text-underline-width="auto" style:text-underline-mode="continuous"/>
    </style:style>
    <style:style style:name="T115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6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17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8" style:parent-style-name="Predvolenépísmoodseku" style:family="text">
      <style:text-properties style:font-name="Arial" style:font-name-complex="Arial" fo:letter-spacing="0.0013in" style:text-underline-type="single" style:text-underline-style="solid" style:text-underline-width="auto" style:text-underline-mode="continuous"/>
    </style:style>
    <style:style style:name="T119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0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1" style:parent-style-name="Predvolenépísmoodseku" style:family="text">
      <style:text-properties style:font-name="Arial" style:font-name-complex="Arial" fo:letter-spacing="0.0027in" style:text-underline-type="single" style:text-underline-style="solid" style:text-underline-width="auto" style:text-underline-mode="continuous"/>
    </style:style>
    <style:style style:name="T122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3" style:parent-style-name="Predvolenépísmoodseku" style:family="text">
      <style:text-properties style:font-name="Arial" style:font-name-complex="Arial" fo:letter-spacing="-0.0034in" style:text-underline-type="single" style:text-underline-style="solid" style:text-underline-width="auto" style:text-underline-mode="continuous"/>
    </style:style>
    <style:style style:name="T124" style:parent-style-name="Predvolenépísmoodseku" style:family="text">
      <style:text-properties style:font-name="Arial" style:font-name-complex="Arial" fo:letter-spacing="0.0013in" style:text-underline-type="single" style:text-underline-style="solid" style:text-underline-width="auto" style:text-underline-mode="continuous"/>
    </style:style>
    <style:style style:name="T125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6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7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8" style:parent-style-name="Predvolenépísmoodseku" style:family="text">
      <style:text-properties style:font-name="Arial" style:font-name-complex="Arial" fo:letter-spacing="0.0006in" style:text-underline-type="single" style:text-underline-style="solid" style:text-underline-width="auto" style:text-underline-mode="continuous"/>
    </style:style>
    <style:style style:name="T129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30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1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32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3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34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5" style:parent-style-name="Predvolenépísmoodseku" style:family="text">
      <style:text-properties style:font-name="Arial" style:font-name-complex="Arial"/>
    </style:style>
    <style:style style:name="P136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olumn138" style:family="table-column">
      <style:table-column-properties style:column-width="2.9291in" style:use-optimal-column-width="false"/>
    </style:style>
    <style:style style:name="TableColumn139" style:family="table-column">
      <style:table-column-properties style:column-width="1.4763in" style:use-optimal-column-width="false"/>
    </style:style>
    <style:style style:name="TableColumn140" style:family="table-column">
      <style:table-column-properties style:column-width="2.3215in" style:use-optimal-column-width="false"/>
    </style:style>
    <style:style style:name="Table137" style:family="table">
      <style:table-properties style:width="6.727in" fo:margin-left="-0.075in" table:align="left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="0.0069in solid #00000A" style:writing-mode="lr-tb" fo:padding-top="0in" fo:padding-left="0.075in" fo:padding-bottom="0in" fo:padding-right="0.075in"/>
    </style:style>
    <style:style style:name="P143" style:parent-style-name="Standard" style:family="paragraph">
      <style:paragraph-properties fo:text-align="center" fo:line-height="0.1805in"/>
      <style:text-properties style:font-name="Arial" style:font-name-complex="Arial" fo:font-weight="bold" style:font-weight-asian="bold"/>
    </style:style>
    <style:style style:name="TableCell144" style:family="table-cell">
      <style:table-cell-properties fo:border="0.0069in solid #00000A" style:writing-mode="lr-tb" fo:padding-top="0in" fo:padding-left="0.075in" fo:padding-bottom="0in" fo:padding-right="0.075in"/>
    </style:style>
    <style:style style:name="P145" style:parent-style-name="Standard" style:family="paragraph">
      <style:paragraph-properties fo:text-align="center" fo:line-height="0.1805in"/>
      <style:text-properties style:font-name="Arial" style:font-name-complex="Arial" fo:font-weight="bold" style:font-weight-asian="bold"/>
    </style:style>
    <style:style style:name="P146" style:parent-style-name="Standard" style:family="paragraph">
      <style:paragraph-properties fo:text-align="center" fo:line-height="0.1805in"/>
      <style:text-properties style:font-name="Arial" style:font-name-complex="Arial" fo:font-weight="bold" style:font-weight-asian="bold"/>
    </style:style>
    <style:style style:name="TableCell147" style:family="table-cell">
      <style:table-cell-properties fo:border="0.0069in solid #00000A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text-align="center" fo:line-height="0.1805in"/>
      <style:text-properties style:font-name="Arial" style:font-name-complex="Arial" fo:font-weight="bold" style:font-weight-asian="bold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="0.0069in solid #00000A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line-height="0.1805in"/>
      <style:text-properties style:font-name="Arial" style:font-name-complex="Arial"/>
    </style:style>
    <style:style style:name="TableCell152" style:family="table-cell">
      <style:table-cell-properties fo:border="0.0069in solid #00000A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ell154" style:family="table-cell">
      <style:table-cell-properties fo:border="0.0069in solid #00000A" style:writing-mode="lr-tb" fo:padding-top="0in" fo:padding-left="0.075in" fo:padding-bottom="0in" fo:padding-right="0.075in"/>
    </style:style>
    <style:style style:name="P155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156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157" style:parent-style-name="Standard" style:family="paragraph">
      <style:paragraph-properties fo:text-align="justify" fo:margin-top="0.0006in" fo:line-height="0.1944in"/>
      <style:text-properties style:font-name="Arial" style:font-name-complex="Arial"/>
    </style:style>
    <style:style style:name="P158" style:parent-style-name="Nadpis1" style:family="paragraph">
      <style:paragraph-properties fo:text-align="center" fo:margin-right="0.5826in"/>
      <style:text-properties style:font-name="Arial" style:font-name-complex="Arial" fo:font-size="11pt" style:font-size-asian="11pt" style:font-size-complex="11pt"/>
    </style:style>
    <style:style style:name="P159" style:parent-style-name="Standard" style:family="paragraph">
      <style:paragraph-properties fo:text-align="center" fo:margin-right="0.5805in"/>
    </style:style>
    <style:style style:name="T160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61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162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63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164" style:parent-style-name="Predvolenépísmoodseku" style:family="text">
      <style:text-properties style:font-name="Arial" style:font-name-complex="Arial" fo:font-weight="bold" style:font-weight-asian="bold" style:font-weight-complex="bold" fo:letter-spacing="-0.0027in"/>
    </style:style>
    <style:style style:name="T165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66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167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68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169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70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171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72" style:parent-style-name="Predvolenépísmoodseku" style:family="text">
      <style:text-properties style:font-name="Arial" style:font-name-complex="Arial" fo:font-weight="bold" style:font-weight-asian="bold" style:font-weight-complex="bold" fo:letter-spacing="-0.0013in"/>
    </style:style>
    <style:style style:name="T173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74" style:parent-style-name="Predvolenépísmoodseku" style:family="text">
      <style:text-properties style:font-name="Arial" style:font-name-complex="Arial" fo:font-weight="bold" style:font-weight-asian="bold" style:font-weight-complex="bold" fo:letter-spacing="0.0013in"/>
    </style:style>
    <style:style style:name="T175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76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177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78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179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P180" style:parent-style-name="Standard" style:family="paragraph">
      <style:paragraph-properties fo:text-align="justify" fo:margin-top="0.0076in" fo:line-height="0.1805in"/>
      <style:text-properties style:font-name="Arial" style:font-name-complex="Arial"/>
    </style:style>
    <style:style style:name="P181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182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" style:parent-style-name="Predvolenépísmoodseku" style:family="text">
      <style:text-properties style:font-name="Arial" style:font-name-complex="Arial" fo:letter-spacing="0.0055in" fo:font-size="11pt" style:font-size-asian="11pt" style:font-size-complex="11pt"/>
    </style:style>
    <style:style style:name="T1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1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2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T2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44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4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4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7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77" style:parent-style-name="Textbody" style:family="paragraph">
      <style:paragraph-properties fo:text-align="center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278" style:parent-style-name="Textbody" style:family="paragraph">
      <style:paragraph-properties fo:text-align="center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279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8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89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9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9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0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3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3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0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31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3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1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3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1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21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2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3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4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4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4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51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52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60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6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3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72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73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74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76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3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79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3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3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38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38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38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387" style:parent-style-name="Predvolenépísmoodseku" style:family="text">
      <style:text-properties style:font-name="Arial" style:font-name-complex="Arial" fo:letter-spacing="0.0125in" fo:font-size="11pt" style:font-size-asian="11pt" style:font-size-complex="11pt" style:text-underline-type="single" style:text-underline-style="solid" style:text-underline-width="auto" style:text-underline-mode="continuous"/>
    </style:style>
    <style:style style:name="T38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389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3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3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3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5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3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8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39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01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4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03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0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08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4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4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4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8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3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7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9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3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4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7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5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4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46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8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9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70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71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72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73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4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5" style:parent-style-name="Predvolenépísmoodseku" style:family="text">
      <style:text-properties style:font-name="Arial" style:font-name-complex="Arial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47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77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47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7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81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2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85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6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8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91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9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9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97" style:parent-style-name="Predvolenépísmoodseku" style:family="text">
      <style:text-properties style:font-name="Arial" style:font-name-complex="Arial" fo:letter-spacing="0.0409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99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00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01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0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03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50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6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5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4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5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6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5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8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51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2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3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5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3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3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5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5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9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5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4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4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44" style:parent-style-name="Predvolenépísmoodseku" style:family="text">
      <style:text-properties style:font-name="Arial" style:font-name-complex="Arial" fo:letter-spacing="0.009in" fo:font-size="11pt" style:font-size-asian="11pt" style:font-size-complex="11pt"/>
    </style:style>
    <style:style style:name="T5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46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5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4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5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50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5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52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5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56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5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6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63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56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66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5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6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5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0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5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8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P588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0pt" style:font-size-asian="10pt" style:font-size-complex="10pt"/>
    </style:style>
    <style:style style:name="P589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59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91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94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9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7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9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0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01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0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0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0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0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6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6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P621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622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T6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624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2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6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7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62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3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5" style:parent-style-name="Predvolenépísmoodseku" style:family="text">
      <style:text-properties style:font-name="Arial" style:font-name-complex="Arial" fo:letter-spacing="0.0354in" fo:font-size="11pt" style:font-size-asian="11pt" style:font-size-complex="11pt"/>
    </style:style>
    <style:style style:name="T6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7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6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9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64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4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46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7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50" style:parent-style-name="Predvolenépísmoodseku" style:family="text">
      <style:text-properties style:font-name="Arial" style:font-name-complex="Arial" fo:letter-spacing="0.0361in" fo:font-size="11pt" style:font-size-asian="11pt" style:font-size-complex="11pt" style:text-underline-type="single" style:text-underline-style="solid" style:text-underline-width="auto" style:text-underline-mode="continuous"/>
    </style:style>
    <style:style style:name="T65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52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5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54" style:parent-style-name="Predvolenépísmoodseku" style:family="text">
      <style:text-properties style:font-name="Arial" style:font-name-complex="Arial" fo:letter-spacing="0.0361in" fo:font-size="11pt" style:font-size-asian="11pt" style:font-size-complex="11pt" style:text-underline-type="single" style:text-underline-style="solid" style:text-underline-width="auto" style:text-underline-mode="continuous"/>
    </style:style>
    <style:style style:name="T65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56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657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65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5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6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6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6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65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6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67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66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1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6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5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6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7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6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8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2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6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4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6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2" style:parent-style-name="Predvolenépísmoodseku" style:family="text">
      <style:text-properties style:font-name="Arial" style:font-name-complex="Arial" fo:letter-spacing="0.0118in" fo:font-size="11pt" style:font-size-asian="11pt" style:font-size-complex="11pt"/>
    </style:style>
    <style:style style:name="T6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4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69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7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6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9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1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12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1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1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16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7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18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20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2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7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29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7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7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8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7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7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8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7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0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7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4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7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6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1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7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6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765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76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6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7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72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7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8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7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8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4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7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6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787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7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0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7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2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7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9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9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1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8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3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1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8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14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8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6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1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8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2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5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836" style:parent-style-name="Standard" style:family="paragraph">
      <style:paragraph-properties fo:text-align="justify" fo:margin-top="0.0006in" fo:line-height="0.1944in"/>
      <style:text-properties style:font-name="Arial" style:font-name-complex="Arial"/>
    </style:style>
    <style:style style:name="P837" style:parent-style-name="Nadpis1" style:family="paragraph">
      <style:paragraph-properties fo:text-align="center" fo:margin-right="0.109in"/>
      <style:text-properties style:font-name="Arial" style:font-name-complex="Arial" fo:font-size="11pt" style:font-size-asian="11pt" style:font-size-complex="11pt"/>
    </style:style>
    <style:style style:name="P838" style:parent-style-name="Standard" style:family="paragraph">
      <style:paragraph-properties fo:text-align="center" fo:margin-right="0.109in"/>
    </style:style>
    <style:style style:name="T839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40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41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42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843" style:parent-style-name="Predvolenépísmoodseku" style:family="text">
      <style:text-properties style:font-name="Arial" style:font-name-complex="Arial" fo:font-weight="bold" style:font-weight-asian="bold" style:font-weight-complex="bold" fo:letter-spacing="-0.0027in"/>
    </style:style>
    <style:style style:name="T844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45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846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47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848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49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50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51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52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53" style:parent-style-name="Predvolenépísmoodseku" style:family="text">
      <style:text-properties style:font-name="Arial" style:font-name-complex="Arial" fo:font-weight="bold" style:font-weight-asian="bold" style:font-weight-complex="bold" fo:letter-spacing="-0.0013in"/>
    </style:style>
    <style:style style:name="T854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55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856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57" style:parent-style-name="Predvolenépísmoodseku" style:family="text">
      <style:text-properties style:font-name="Arial" style:font-name-complex="Arial" fo:font-weight="bold" style:font-weight-asian="bold" style:font-weight-complex="bold" fo:letter-spacing="-0.002in"/>
    </style:style>
    <style:style style:name="T858" style:parent-style-name="Predvolenépísmoodseku" style:family="text">
      <style:text-properties style:font-name="Arial" style:font-name-complex="Arial" fo:font-weight="bold" style:font-weight-asian="bold" style:font-weight-complex="bold" fo:letter-spacing="-0.0013in"/>
    </style:style>
    <style:style style:name="T859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60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61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62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863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64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65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66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67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68" style:parent-style-name="Predvolenépísmoodseku" style:family="text">
      <style:text-properties style:font-name="Arial" style:font-name-complex="Arial" fo:font-weight="bold" style:font-weight-asian="bold" style:font-weight-complex="bold" fo:letter-spacing="-0.0013in"/>
    </style:style>
    <style:style style:name="T869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P870" style:parent-style-name="Standard" style:family="paragraph">
      <style:paragraph-properties fo:text-align="justify" fo:margin-top="0.0076in" fo:line-height="0.1805in"/>
      <style:text-properties style:font-name="Arial" style:font-name-complex="Arial"/>
    </style:style>
    <style:style style:name="P87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872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87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8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87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0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8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2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8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0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8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4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89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9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8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8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2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03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04" style:parent-style-name="Predvolenépísmoodseku" style:family="text">
      <style:text-properties style:font-name="Arial" style:font-name-complex="Arial" fo:font-weight="bold" style:font-weight-asian="bold" fo:letter-spacing="-0.0006in" fo:font-size="11pt" style:font-size-asian="11pt" style:font-size-complex="11pt"/>
    </style:style>
    <style:style style:name="T905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06" style:parent-style-name="Predvolenépísmoodseku" style:family="text">
      <style:text-properties style:font-name="Arial" style:font-name-complex="Arial" fo:font-weight="bold" style:font-weight-asian="bold" fo:letter-spacing="0.0409in" fo:font-size="11pt" style:font-size-asian="11pt" style:font-size-complex="11pt"/>
    </style:style>
    <style:style style:name="T907" style:parent-style-name="Predvolenépísmoodseku" style:family="text">
      <style:text-properties style:font-name="Arial" style:font-name-complex="Arial" fo:font-weight="bold" style:font-weight-asian="bold" fo:letter-spacing="-0.0006in" fo:font-size="11pt" style:font-size-asian="11pt" style:font-size-complex="11pt"/>
    </style:style>
    <style:style style:name="T908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09" style:parent-style-name="Predvolenépísmoodseku" style:family="text">
      <style:text-properties style:font-name="Arial" style:font-name-complex="Arial" fo:font-weight="bold" style:font-weight-asian="bold" fo:letter-spacing="0.0409in" fo:font-size="11pt" style:font-size-asian="11pt" style:font-size-complex="11pt"/>
    </style:style>
    <style:style style:name="T910" style:parent-style-name="Predvolenépísmoodseku" style:family="text">
      <style:text-properties style:font-name="Arial" style:font-name-complex="Arial" fo:font-weight="bold" style:font-weight-asian="bold" fo:letter-spacing="0.0013in" fo:font-size="11pt" style:font-size-asian="11pt" style:font-size-complex="11pt"/>
    </style:style>
    <style:style style:name="T911" style:parent-style-name="Predvolenépísmoodseku" style:family="text">
      <style:text-properties style:font-name="Arial" style:font-name-complex="Arial" fo:font-weight="bold" style:font-weight-asian="bold" fo:letter-spacing="-0.0034in" fo:font-size="11pt" style:font-size-asian="11pt" style:font-size-complex="11pt"/>
    </style:style>
    <style:style style:name="T912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4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9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6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17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918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91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20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22" style:parent-style-name="Predvolenépísmoodseku" style:family="text">
      <style:text-properties style:font-name="Arial" style:font-name-complex="Arial" fo:letter-spacing="0.0312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2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26" style:parent-style-name="Predvolenépísmoodseku" style:family="text">
      <style:text-properties style:font-name="Arial" style:font-name-complex="Arial" fo:letter-spacing="0.0326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29" style:parent-style-name="Predvolenépísmoodseku" style:family="text">
      <style:text-properties style:font-name="Arial" style:font-name-complex="Arial" fo:letter-spacing="0.0326in" fo:font-size="11pt" style:font-size-asian="11pt" style:font-size-complex="11pt" style:text-underline-type="single" style:text-underline-style="solid" style:text-underline-width="auto" style:text-underline-mode="continuous"/>
    </style:style>
    <style:style style:name="T930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93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93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33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934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93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37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9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3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45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4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9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4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9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1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9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3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9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5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5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0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9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4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9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9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1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9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7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9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9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9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1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9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3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9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9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1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9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4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7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9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9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0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0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03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0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05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0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0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0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1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1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16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01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101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27in" fo:font-size="11pt" style:font-size-asian="11pt" style:font-size-complex="11pt"/>
    </style:style>
    <style:style style:name="P101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020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021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24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2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7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2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3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31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3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3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3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3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3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3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3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04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04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0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0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06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0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4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06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0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7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7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8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9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10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10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T1111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11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14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5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9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2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24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5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28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3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3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32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3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4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1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11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3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11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5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1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9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1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3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16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7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1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7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7" style:parent-style-name="Predvolenépísmoodseku" style:family="text">
      <style:text-properties style:font-name="Arial" style:font-name-complex="Arial" fo:letter-spacing="0.009in" fo:font-size="11pt" style:font-size-asian="11pt" style:font-size-complex="11pt"/>
    </style:style>
    <style:style style:name="T11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6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11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2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1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4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1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0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0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06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12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0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20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2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12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9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2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1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2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7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2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2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6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2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8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23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4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3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2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4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2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12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6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6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9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3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12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5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7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2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7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12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9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1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0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3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4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3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7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1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3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3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5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0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4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6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3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7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3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0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2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4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5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7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4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2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8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3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0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4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6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13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3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7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1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13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3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3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4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4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4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41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4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0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T1421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42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42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4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5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42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42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4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9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32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34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5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3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3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40" style:parent-style-name="Predvolenépísmoodseku" style:family="text">
      <style:text-properties style:font-name="Arial" style:font-name-complex="Arial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4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4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4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4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4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4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4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48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49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45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4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5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45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4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5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1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14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6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7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4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3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4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7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4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0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4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83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4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6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48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9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4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14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9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9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50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3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5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50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5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9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2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28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31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5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34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5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3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4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5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5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5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5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9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5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56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5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72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5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7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57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P157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7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5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4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5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58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9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59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9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3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P159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6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5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2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6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6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6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2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6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2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8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6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0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6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4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4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1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6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7" style:parent-style-name="Predvolenépísmoodseku" style:family="text">
      <style:text-properties style:font-name="Arial" style:font-name-complex="Arial" fo:letter-spacing="0.0395in" fo:font-size="11pt" style:font-size-asian="11pt" style:font-size-complex="11pt"/>
    </style:style>
    <style:style style:name="T16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3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6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5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6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7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6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80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8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8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6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6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8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6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9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9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9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5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6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1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17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7" style:parent-style-name="Predvolenépísmoodseku" style:family="text">
      <style:text-properties style:font-name="Arial" style:font-name-complex="Arial" fo:letter-spacing="0.0118in" fo:font-size="11pt" style:font-size-asian="11pt" style:font-size-complex="11pt"/>
    </style:style>
    <style:style style:name="T17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9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1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3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7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5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7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2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2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1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7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5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7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4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2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7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8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7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5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5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8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7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4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7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1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7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77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7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78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9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P179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79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7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9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9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8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7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5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18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7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0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1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18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1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7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9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182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2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182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8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8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1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3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3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3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2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8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51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8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7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P187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87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87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8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8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0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8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88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8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8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8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9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6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8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2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5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7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9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19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1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19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14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9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91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91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0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19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6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19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29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9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2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9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0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9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43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9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6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9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0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195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53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9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7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19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6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7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7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97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97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9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78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7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8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981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8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983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8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8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98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8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98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8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9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9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P199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0.0013in" fo:font-size="11pt" style:font-size-asian="11pt" style:font-size-complex="11pt"/>
    </style:style>
    <style:style style:name="P199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99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0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0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2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00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04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05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06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07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0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09" style:parent-style-name="Predvolenépísmoodseku" style:family="text">
      <style:text-properties style:font-name="Arial" style:font-name-complex="Arial" fo:letter-spacing="0.034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2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0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4" style:parent-style-name="Predvolenépísmoodseku" style:family="text">
      <style:text-properties style:font-name="Arial" style:font-name-complex="Arial" fo:letter-spacing="0.0354in" fo:font-size="11pt" style:font-size-asian="11pt" style:font-size-complex="11pt"/>
    </style:style>
    <style:style style:name="T20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6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0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2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2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5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0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2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0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5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0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38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03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04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0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0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0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6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20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06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0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6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0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6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0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2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0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8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6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08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3" style:parent-style-name="Predvolenépísmoodseku" style:family="text">
      <style:text-properties style:font-name="Arial" style:font-name-complex="Arial" fo:letter-spacing="0.0104in" fo:font-size="11pt" style:font-size-asian="11pt" style:font-size-complex="11pt"/>
    </style:style>
    <style:style style:name="T20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5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0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3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1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9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1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1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12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11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1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1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1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1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1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212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4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21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2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9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1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3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1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6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21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4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3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1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5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1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8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1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2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1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55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1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9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1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5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1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6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0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17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7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1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18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8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1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9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9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1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9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1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2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7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2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1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22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21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2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30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P223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232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233" style:parent-style-name="Predvolenépísmoodseku" style:family="text">
      <style:text-properties style:font-name="Arial" style:font-name-complex="Arial" fo:letter-spacing="-0.0055in" fo:font-size="10pt" style:font-size-asian="10pt" style:font-size-complex="10pt"/>
    </style:style>
    <style:style style:name="P223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235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2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3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40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24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4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46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2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5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5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3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57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6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61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6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6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6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6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2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9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2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0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8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30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2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3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4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3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31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3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0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3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4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3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2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9" style:parent-style-name="Predvolenépísmoodseku" style:family="text">
      <style:text-properties style:font-name="Arial" style:font-name-complex="Arial" fo:letter-spacing="0.0187in" fo:font-size="11pt" style:font-size-asian="11pt" style:font-size-complex="11pt"/>
    </style:style>
    <style:style style:name="T23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8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3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40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3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43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3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45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3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4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5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6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6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6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7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23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9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380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38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5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3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9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3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2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3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6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3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8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3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2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4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5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406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4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8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4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1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1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3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5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4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3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7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9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1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24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3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24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5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24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7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45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6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7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48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4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8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T24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490" style:parent-style-name="Textbody" style:family="paragraph">
      <style:paragraph-properties fo:text-align="justify" fo:margin-left="0in" fo:margin-right="0.0805in" fo:text-indent="0in">
        <style:tab-stops>
          <style:tab-stop style:type="left" style:position="0.4638in"/>
        </style:tab-stops>
      </style:paragraph-properties>
    </style:style>
    <style:style style:name="T24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9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9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5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6" style:parent-style-name="Predvolenépísmoodseku" style:family="text">
      <style:text-properties style:font-name="Arial" style:font-name-complex="Arial" fo:letter-spacing="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9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00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04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07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8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13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4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7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1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0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2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6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7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30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3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3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3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3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253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53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5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0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25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2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254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544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54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5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2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25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5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55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5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0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25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2" style:parent-style-name="Predvolenépísmoodseku" style:family="text">
      <style:text-properties style:font-name="Arial" style:font-name-complex="Arial" fo:letter-spacing="0.0298in" fo:font-size="11pt" style:font-size-asian="11pt" style:font-size-complex="11pt"/>
    </style:style>
    <style:style style:name="T25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5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66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56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7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7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5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25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7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5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8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58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8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5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5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5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6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5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6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7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6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11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6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13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6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1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1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2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2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62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2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2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29" style:parent-style-name="Predvolenépísmoodseku" style:family="text">
      <style:text-properties style:font-name="Arial" style:font-name-complex="Arial" fo:letter-spacing="0.037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0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1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3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36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7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8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40" style:parent-style-name="Predvolenépísmoodseku" style:family="text">
      <style:text-properties style:font-name="Arial" style:font-name-complex="Arial" fo:letter-spacing="0.037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4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4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4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44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26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6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26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50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65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5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54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65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5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61" style:parent-style-name="Predvolenépísmoodseku" style:family="text">
      <style:text-properties style:font-name="Arial" style:font-name-complex="Arial" fo:letter-spacing="0.0395in" fo:font-size="11pt" style:font-size-asian="11pt" style:font-size-complex="11pt"/>
    </style:style>
    <style:style style:name="T266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3" style:parent-style-name="Predvolenépísmoodseku" style:family="text">
      <style:text-properties style:font-name="Arial" style:font-name-complex="Arial" fo:letter-spacing="0.0048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7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8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7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73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7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7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68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87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T26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68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92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6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69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9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9" style:parent-style-name="Textbody" style:family="paragraph">
      <style:paragraph-properties fo:text-align="justify" fo:margin-left="0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70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70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702" style:parent-style-name="Predvolenépísmoodseku" style:family="text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/>
      <text:p text:style-name="P22">Poznámky k mikro účtovnej závierke za rok 2025</text:p>
      <text:p text:style-name="P23"><text:span text:style-name="T24">zostavené podľa Opatrenia Ministerstva financií SR č.MF/15464/2013-74, ktorým sa ustanovujú podrobnosti o usporiadaní, označovaní a obsahovom vymedzení položiek individuálnej<text:s/></text:span><text:span text:style-name="T25">účtovnej závierky a rozsahu údajov určených z individuálnej účtovnej závierky na zverejnenie pre<text:s/></text:span><text:span text:style-name="T26">mikro účtovné jednotky</text:span><text:span text:style-name="T27"><text:s/>v znení neskorších predpisov</text:span></text:p>
      <text:p text:style-name="P28">(ostatná novela č.MF/14775/2017-74 – FS č.17/2017)</text:p>
      <text:p text:style-name="P29"/>
      <text:h text:style-name="P30" text:outline-level="1">Článok I</text:h>
      <text:p text:style-name="P31"><text:span text:style-name="T32">Vš</text:span><text:span text:style-name="T33">e</text:span><text:span text:style-name="T34">ob</text:span><text:span text:style-name="T35">ec</text:span><text:span text:style-name="T36">né</text:span><text:span text:style-name="T37"><text:s/></text:span><text:span text:style-name="T38">úda</text:span><text:span text:style-name="T39">j</text:span><text:span text:style-name="T40">e</text:span></text:p>
      <text:p text:style-name="P41"/>
      <text:p text:style-name="P42"><text:span text:style-name="T43">1.<text:s/></text:span><text:span text:style-name="T44">Identifikácia<text:s/></text:span><text:span text:style-name="T45">účtovnej jednotky (názov, IČO, sídlo):</text:span></text:p>
      <text:p text:style-name="P46"/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Názov:</text:p>
          </table:table-cell>
          <table:table-cell table:style-name="TableCell53">
            <text:p text:style-name="P54">Lounge caffee s.r.o.</text:p>
          </table:table-cell>
        </table:table-row>
        <table:table-row table:style-name="TableRow55">
          <table:table-cell table:style-name="TableCell56">
            <text:p text:style-name="P57">IČO:</text:p>
          </table:table-cell>
          <table:table-cell table:style-name="TableCell58">
            <text:p text:style-name="P59">51165767</text:p>
          </table:table-cell>
        </table:table-row>
        <table:table-row table:style-name="TableRow60">
          <table:table-cell table:style-name="TableCell61">
            <text:p text:style-name="P62">Sídlo:</text:p>
          </table:table-cell>
          <table:table-cell table:style-name="TableCell63">
            <text:p text:style-name="P64">Račianska 137, 831 02Bratislava</text:p>
          </table:table-cell>
        </table:table-row>
      </table:table>
      <text:p text:style-name="P65">Spoločnosť vznikla:Zápis do Obchodného registra dňa 27.10.2017</text:p>
      <text:p text:style-name="P66">Účtovné obdobie: kalendárny rok. Od 01.01.2025 do<text:s/>31.12.2025</text:p>
      <text:p text:style-name="P67">Opis hospodárskej činnosti:</text:p>
      <text:p text:style-name="P68"><text:s/>Počítačove spracovaniedát.</text:p>
      <text:p text:style-name="P69"/>
      <text:p text:style-name="P70"><text:span text:style-name="T71">2.<text:s/></text:span><text:span text:style-name="T72">Úd</text:span><text:span text:style-name="T73">a</text:span><text:span text:style-name="T74">je o</text:span><text:span text:style-name="T75"><text:s/></text:span><text:span text:style-name="T76">konsolidovanom<text:s/></text:span><text:span text:style-name="T77">ce</text:span><text:span text:style-name="T78">lk</text:span><text:span text:style-name="T79">u</text:span><text:span text:style-name="T80"><text:s/>-<text:s/></text:span><text:span text:style-name="T81">ob</text:span><text:span text:style-name="T82">c</text:span><text:span text:style-name="T83">hodné</text:span><text:span text:style-name="T84"><text:s/></text:span><text:span text:style-name="T85">meno</text:span><text:span text:style-name="T86"><text:s/></text:span><text:span text:style-name="T87">a síd</text:span><text:span text:style-name="T88">l</text:span><text:span text:style-name="T89">o</text:span><text:span text:style-name="T90"><text:s/></text:span><text:span text:style-name="T91">konsolidujú</text:span><text:span text:style-name="T92">ce</text:span><text:span text:style-name="T93">j</text:span><text:span text:style-name="T94"><text:s/></text:span><text:span text:style-name="T95">účt</text:span><text:span text:style-name="T96">o</text:span><text:span text:style-name="T97">vn</text:span><text:span text:style-name="T98">e</text:span><text:span text:style-name="T99">j</text:span><text:span text:style-name="T100"><text:s/></text:span><text:span text:style-name="T101">jednot</text:span><text:span text:style-name="T102">k</text:span><text:span text:style-name="T103">y:</text:span></text:p>
      <text:p text:style-name="P104"><text:s text:c="4"/>Účtovná jednotka nie je súčasťou konsolidovaného celku inej obchodnej spoločnosti.</text:p>
      <text:p text:style-name="P105"/>
      <text:p text:style-name="P106"><text:span text:style-name="T107">3.<text:s/></text:span><text:span text:style-name="T108">Pri</text:span><text:span text:style-name="T109">e</text:span><text:span text:style-name="T110">me</text:span><text:span text:style-name="T111">r</text:span><text:span text:style-name="T112">n</text:span><text:span text:style-name="T113">ý</text:span><text:span text:style-name="T114"><text:s/></text:span><text:span text:style-name="T115">pr</text:span><text:span text:style-name="T116">e</text:span><text:span text:style-name="T117">p</text:span><text:span text:style-name="T118">o</text:span><text:span text:style-name="T119">čít</text:span><text:span text:style-name="T120">a</text:span><text:span text:style-name="T121">n</text:span><text:span text:style-name="T122">ý</text:span><text:span text:style-name="T123"><text:s/></text:span><text:span text:style-name="T124">p</text:span><text:span text:style-name="T125">o</text:span><text:span text:style-name="T126">če</text:span><text:span text:style-name="T127">t<text:s/></text:span><text:span text:style-name="T128">z</text:span><text:span text:style-name="T129">a</text:span><text:span text:style-name="T130">mestn</text:span><text:span text:style-name="T131">a</text:span><text:span text:style-name="T132">n</text:span><text:span text:style-name="T133">c</text:span><text:span text:style-name="T134">ov</text:span><text:span text:style-name="T135">:</text:span></text:p>
      <text:p text:style-name="P136"/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Názov</text:p>
          </table:table-cell>
          <table:table-cell table:style-name="TableCell144">
            <text:p text:style-name="P145">Bežné účtovné</text:p>
            <text:p text:style-name="P146">obdobie</text:p>
          </table:table-cell>
          <table:table-cell table:style-name="TableCell147">
            <text:p text:style-name="P148">Bezprostredne predchádzajúce účtovné obdobie</text:p>
          </table:table-cell>
        </table:table-row>
        <table:table-row table:style-name="TableRow149">
          <table:table-cell table:style-name="TableCell150">
            <text:p text:style-name="P151">Priemerný prepočítaný počet zamestnancov</text:p>
          </table:table-cell>
          <table:table-cell table:style-name="TableCell152">
            <text:p text:style-name="P153">0</text:p>
          </table:table-cell>
          <table:table-cell table:style-name="TableCell154">
            <text:p text:style-name="P155">0</text:p>
          </table:table-cell>
        </table:table-row>
      </table:table>
      <text:p text:style-name="P156"/>
      <text:p text:style-name="P157"/>
      <text:h text:style-name="P158" text:outline-level="1">Článok II</text:h>
      <text:p text:style-name="P159"><text:span text:style-name="T160">In</text:span><text:span text:style-name="T161">f</text:span><text:span text:style-name="T162">o</text:span><text:span text:style-name="T163">r</text:span><text:span text:style-name="T164">m</text:span><text:span text:style-name="T165">á</text:span><text:span text:style-name="T166">c</text:span><text:span text:style-name="T167">ie o p</text:span><text:span text:style-name="T168">r</text:span><text:span text:style-name="T169">ij</text:span><text:span text:style-name="T170">a</text:span><text:span text:style-name="T171">tý</text:span><text:span text:style-name="T172">c</text:span><text:span text:style-name="T173">h</text:span><text:span text:style-name="T174"><text:s/></text:span><text:span text:style-name="T175">postu</text:span><text:span text:style-name="T176">p</text:span><text:span text:style-name="T177">o</text:span><text:span text:style-name="T178">c</text:span><text:span text:style-name="T179">h</text:span></text:p>
      <text:p text:style-name="P180"/>
      <text:p text:style-name="P181"><text:span text:style-name="T182">1. I</text:span><text:span text:style-name="T183">n</text:span><text:span text:style-name="T184">fo</text:span><text:span text:style-name="T185">r</text:span><text:span text:style-name="T186">má</text:span><text:span text:style-name="T187">c</text:span><text:span text:style-name="T188">i</text:span><text:span text:style-name="T189">a</text:span><text:span text:style-name="T190">,</text:span><text:span text:style-name="T191"><text:s/></text:span><text:span text:style-name="T192">či</text:span><text:span text:style-name="T193"><text:s/></text:span><text:span text:style-name="T194">je</text:span><text:span text:style-name="T195"><text:s/></text:span><text:span text:style-name="T196">ú</text:span><text:span text:style-name="T197">čtovná</text:span><text:span text:style-name="T198"><text:s/></text:span><text:span text:style-name="T199">z</text:span><text:span text:style-name="T200">á</text:span><text:span text:style-name="T201">vie</text:span><text:span text:style-name="T202">r</text:span><text:span text:style-name="T203">ka</text:span><text:span text:style-name="T204"><text:s/></text:span><text:span text:style-name="T205">z</text:span><text:span text:style-name="T206">ostav</text:span><text:span text:style-name="T207">e</text:span><text:span text:style-name="T208">ná</text:span><text:span text:style-name="T209"><text:s/></text:span><text:span text:style-name="T210">z</text:span><text:span text:style-name="T211">a</text:span><text:span text:style-name="T212"><text:s/>s</text:span><text:span text:style-name="T213">p</text:span><text:span text:style-name="T214">lnenia</text:span><text:span text:style-name="T215"><text:s/></text:span><text:span text:style-name="T216">p</text:span><text:span text:style-name="T217">re</text:span><text:span text:style-name="T218">dpokladu,</text:span><text:span text:style-name="T219"><text:s/></text:span><text:span text:style-name="T220">ž</text:span><text:span text:style-name="T221">e</text:span><text:span text:style-name="T222"><text:s/></text:span><text:span text:style-name="T223">ú</text:span><text:span text:style-name="T224">čtovná</text:span><text:span text:style-name="T225"><text:s/></text:span><text:span text:style-name="T226">jednotka bude</text:span><text:span text:style-name="T227"><text:s/></text:span><text:span text:style-name="T228">n</text:span><text:span text:style-name="T229">e</text:span><text:span text:style-name="T230">p</text:span><text:span text:style-name="T231">re</text:span><text:span text:style-name="T232">t</text:span><text:span text:style-name="T233">ržite</text:span><text:span text:style-name="T234"><text:s/></text:span><text:span text:style-name="T235">pokr</text:span><text:span text:style-name="T236">a</text:span><text:span text:style-name="T237">čo</text:span><text:span text:style-name="T238">v</text:span><text:span text:style-name="T239">a</text:span><text:span text:style-name="T240">ť</text:span><text:span text:style-name="T241"><text:s/>vo svojej činnosti: Riadna ú</text:span><text:span text:style-name="T242">čtovná závierka k 31.12.2025 bola zostavená za predpokladu <text:s/>nepretržitého <text:s/>trvania spoločnosti a pokračovania vo svojej činnosti</text:span><text:span text:style-name="T243">.</text:span></text:p>
      <text:p text:style-name="P244">Účtovná závierka za rok<text:s/>2024 bola schválená 23.6.2025.</text:p>
      <text:p text:style-name="P245"/>
      <text:p text:style-name="P246"><text:span text:style-name="T247">2.<text:s/></text:span><text:span text:style-name="T248">Spôsob o</text:span><text:span text:style-name="T249">ce</text:span><text:span text:style-name="T250">ňov</text:span><text:span text:style-name="T251">a</text:span><text:span text:style-name="T252">nia</text:span><text:span text:style-name="T253"><text:s/></text:span><text:span text:style-name="T254">jedn</text:span><text:span text:style-name="T255">o</text:span><text:span text:style-name="T256">tli</text:span><text:span text:style-name="T257">v</text:span><text:span text:style-name="T258">ý</text:span><text:span text:style-name="T259">c</text:span><text:span text:style-name="T260">h</text:span><text:span text:style-name="T261"><text:s/></text:span><text:span text:style-name="T262">polo</text:span><text:span text:style-name="T263">ž</text:span><text:span text:style-name="T264">iek m</text:span><text:span text:style-name="T265">a</text:span><text:span text:style-name="T266">jetku a</text:span><text:span text:style-name="T267"><text:s/></text:span><text:span text:style-name="T268">z</text:span><text:span text:style-name="T269">á</text:span><text:span text:style-name="T270">v</text:span><text:span text:style-name="T271">ä</text:span><text:span text:style-name="T272">z</text:span><text:span text:style-name="T273">kov, a</text:span><text:span text:style-name="T274"> </text:span><text:span text:style-name="T275">to:</text:span></text:p>
      <text:p text:style-name="P276"/>
      <text:p text:style-name="P277">Názov položky</text:p>
      <text:p text:style-name="P278">Spôsob oceňovania</text:p>
      <text:p text:style-name="P279"><text:span text:style-name="T280">Dlhodobý n</text:span><text:span text:style-name="T281">e</text:span><text:span text:style-name="T282">hmotný maj</text:span><text:span text:style-name="T283">e</text:span><text:span text:style-name="T284">tok:Obstarávacia cena</text:span></text:p>
      <text:p text:style-name="P285"><text:span text:style-name="T286">Dlhodobý hmotný maj</text:span><text:span text:style-name="T287">e</text:span><text:span text:style-name="T288">tok:Obstarávacia cena</text:span></text:p>
      <text:p text:style-name="P289"><text:span text:style-name="T290">Dlhodobý fin</text:span><text:span text:style-name="T291">a</text:span><text:span text:style-name="T292">nčný ma</text:span><text:span text:style-name="T293">j</text:span><text:span text:style-name="T294">e</text:span><text:span text:style-name="T295">tok:Obstarávacia cena</text:span></text:p>
      <text:p text:style-name="P296"><text:span text:style-name="T297">Zásoby obst</text:span><text:span text:style-name="T298">a</text:span><text:span text:style-name="T299">r</text:span><text:span text:style-name="T300">a</text:span><text:span text:style-name="T301">né<text:s/></text:span><text:span text:style-name="T302">kúpo</text:span><text:span text:style-name="T303">u:</text:span><text:span text:style-name="T304">Obstarávacia cena</text:span></text:p>
      <text:p text:style-name="P305"><text:span text:style-name="T306">Z</text:span><text:span text:style-name="T307">á</text:span><text:span text:style-name="T308">soby<text:s/></text:span><text:span text:style-name="T309">v</text:span><text:span text:style-name="T310">y</text:span><text:span text:style-name="T311">tvor</text:span><text:span text:style-name="T312">e</text:span><text:span text:style-name="T313">né<text:s/></text:span><text:span text:style-name="T314">vlastnou činnosťou:Vlastné náklady</text:span></text:p>
      <text:p text:style-name="P315"><text:span text:style-name="T316">Vlastné pohľ</text:span><text:span text:style-name="T317">a</text:span><text:span text:style-name="T318">d</text:span><text:span text:style-name="T319">á</text:span><text:span text:style-name="T320">vky:Menovitá hodnota</text:span></text:p>
      <text:p text:style-name="P321"><text:span text:style-name="T322">Kúpené pohľ</text:span><text:span text:style-name="T323">a</text:span><text:span text:style-name="T324">d</text:span><text:span text:style-name="T325">á</text:span><text:span text:style-name="T326">vky:Obstarávacia cena</text:span></text:p>
      <text:p text:style-name="P327"><text:span text:style-name="T328">K</text:span><text:span text:style-name="T329">rá</text:span><text:span text:style-name="T330">tkodobý<text:s/></text:span><text:span text:style-name="T331">f</text:span><text:span text:style-name="T332">ina</text:span><text:span text:style-name="T333">n</text:span><text:span text:style-name="T334">čný maj</text:span><text:span text:style-name="T335">e</text:span><text:span text:style-name="T336">tok:Obstarávacia cena</text:span></text:p>
      <text:p text:style-name="P337"><text:span text:style-name="T338">Zá</text:span><text:span text:style-name="T339">v</text:span><text:span text:style-name="T340">ä</text:span><text:span text:style-name="T341">z</text:span><text:span text:style-name="T342">ky v</text:span><text:span text:style-name="T343">rá</text:span><text:span text:style-name="T344">tane</text:span><text:span text:style-name="T345"><text:s/></text:span><text:span text:style-name="T346">r</text:span><text:span text:style-name="T347">e</text:span><text:span text:style-name="T348">z</text:span><text:span text:style-name="T349">e</text:span><text:span text:style-name="T350">rv:Menovitá hodnota</text:span></text:p>
      <text:p text:style-name="P351">Dlhopisy:Menovitá hodnota</text:p>
      <text:p text:style-name="P352"><text:span text:style-name="T353">Pô</text:span><text:span text:style-name="T354">ž</text:span><text:span text:style-name="T355">ičky a</text:span><text:span text:style-name="T356"> </text:span><text:span text:style-name="T357">úv</text:span><text:span text:style-name="T358">e</text:span><text:span text:style-name="T359">ry:Menovitá hodnota</text:span></text:p>
      <text:p text:style-name="P360"><text:span text:style-name="T361">D</text:span><text:span text:style-name="T362">e</text:span><text:span text:style-name="T363">riv</text:span><text:span text:style-name="T364">á</text:span><text:span text:style-name="T365">to</text:span><text:span text:style-name="T366">vé<text:s/></text:span><text:span text:style-name="T367">op</text:span><text:span text:style-name="T368">e</text:span><text:span text:style-name="T369">rá</text:span><text:span text:style-name="T370">c</text:span><text:span text:style-name="T371">ie:Menovitá hodnota</text:span></text:p>
      <text:p text:style-name="P372"/>
      <text:p text:style-name="P373"/>
      <text:p text:style-name="P374"><text:span text:style-name="T375">3. Spôsob</text:span><text:span text:style-name="T376"><text:s/></text:span><text:span text:style-name="T377">z</text:span><text:span text:style-name="T378">o</text:span><text:span text:style-name="T379">s</text:span><text:span text:style-name="T380">tav</text:span><text:span text:style-name="T381">e</text:span><text:span text:style-name="T382">nia</text:span><text:span text:style-name="T383"><text:s/></text:span><text:span text:style-name="T384">odpisov</text:span><text:span text:style-name="T385">é</text:span><text:span text:style-name="T386">ho</text:span><text:span text:style-name="T387"><text:s/></text:span><text:span text:style-name="T388">plánu</text:span><text:span text:style-name="T389"><text:s/></text:span><text:span text:style-name="T390">p</text:span><text:span text:style-name="T391">r</text:span><text:span text:style-name="T392">e</text:span><text:span text:style-name="T393"><text:s/></text:span><text:span text:style-name="T394">jednotlivé</text:span><text:span text:style-name="T395"><text:s/></text:span><text:span text:style-name="T396">d</text:span><text:span text:style-name="T397">r</text:span><text:span text:style-name="T398">u</text:span><text:span text:style-name="T399">h</text:span><text:span text:style-name="T400">y</text:span><text:span text:style-name="T401"><text:s/></text:span><text:span text:style-name="T402">dlhodobého</text:span><text:span text:style-name="T403"><text:s/></text:span><text:span text:style-name="T404">h</text:span><text:span text:style-name="T405">motn</text:span><text:span text:style-name="T406">é</text:span><text:span text:style-name="T407">ho</text:span><text:span text:style-name="T408"><text:s/></text:span><text:span text:style-name="T409">maj</text:span><text:span text:style-name="T410">e</text:span><text:span text:style-name="T411">tku a</text:span><text:span text:style-name="T412"><text:s/></text:span><text:span text:style-name="T413">dlhodobého</text:span><text:span text:style-name="T414"><text:s/></text:span><text:span text:style-name="T415">n</text:span><text:span text:style-name="T416">e</text:span><text:span text:style-name="T417">hmotn</text:span><text:span text:style-name="T418">é</text:span><text:span text:style-name="T419">ho</text:span><text:span text:style-name="T420"><text:s/></text:span><text:span text:style-name="T421">maj</text:span><text:span text:style-name="T422">e</text:span><text:span text:style-name="T423">tku,</text:span><text:span text:style-name="T424"><text:s/></text:span><text:span text:style-name="T425">p</text:span><text:span text:style-name="T426">r</text:span><text:span text:style-name="T427">ičom</text:span><text:span text:style-name="T428"><text:s/></text:span><text:span text:style-name="T429">sa</text:span><text:span text:style-name="T430"><text:s/></text:span><text:span text:style-name="T431">u</text:span><text:span text:style-name="T432">v</text:span><text:span text:style-name="T433">á</text:span><text:span text:style-name="T434">d</text:span><text:span text:style-name="T435">z</text:span><text:span text:style-name="T436">a</text:span><text:span text:style-name="T437"><text:s/></text:span><text:span text:style-name="T438">doba</text:span><text:span text:style-name="T439"><text:s/></text:span><text:span text:style-name="T440">odpisov</text:span><text:span text:style-name="T441">a</text:span><text:span text:style-name="T442">nia,</text:span><text:span text:style-name="T443"><text:s/></text:span><text:span text:style-name="T444">pou</text:span><text:span text:style-name="T445">ž</text:span><text:span text:style-name="T446">ité</text:span><text:span text:style-name="T447"><text:s/></text:span><text:span text:style-name="T448">s</text:span><text:span text:style-name="T449">a</text:span><text:span text:style-name="T450">d</text:span><text:span text:style-name="T451">z</text:span><text:span text:style-name="T452">b</text:span><text:span text:style-name="T453">y odpisov a</text:span><text:span text:style-name="T454"><text:s/></text:span><text:span text:style-name="T455">odpisové</text:span><text:span text:style-name="T456"><text:s/></text:span><text:span text:style-name="T457">metó</text:span><text:span text:style-name="T458">d</text:span><text:span text:style-name="T459">y</text:span><text:span text:style-name="T460"><text:s/></text:span><text:span text:style-name="T461">pri u</text:span><text:span text:style-name="T462">r</text:span><text:span text:style-name="T463">če</text:span><text:span text:style-name="T464">ní odpisov:</text:span></text:p>
      <text:p text:style-name="P465">Druh majetku <text:s text:c="4"/>Doba odpisovania <text:s text:c="2"/>Sadzba odpisov <text:s text:c="3"/>Metóda</text:p>
      <text:p text:style-name="P466"><text:s/></text:p>
      <text:p text:style-name="P467"><text:s/>Odpisový plán účtovných odpisov dlhodobého hmotného <text:s/>majetku ÚJ zostavila interným predpisom, tak že za<text:s/>základ vzala metódy používané pri vyčíslovaní daňových odpisov.</text:p>
      <text:p text:style-name="P468">ÚJ <text:s/>nezostavovala odpisový plán- prerušené odpisovanie.</text:p>
      <text:p text:style-name="P469"><text:s text:c="4"/>Drobný hmotný majetok, ktorého obstarávacia cena /resp.vlastné náklady/ je 1700EUR a nižšia</text:p>
      <text:p text:style-name="P470">sa <text:s/>pri uvedení do používania<text:s/>účtuje <text:s/>na tarchu účtu 501- spotreba materiálu.</text:p>
      <text:p text:style-name="P471">Nehmotný majetok, ktorého ocenenie sa rovná, alebo je nižšie ako 2400EUR,sa účtuje na ťarchu účtu 518- ostatné služby.</text:p>
      <text:p text:style-name="P472"/>
      <text:p text:style-name="P473"><text:span text:style-name="T474">4.<text:s/></text:span><text:span text:style-name="T475">Z</text:span><text:span text:style-name="T476">me</text:span><text:span text:style-name="T477">n</text:span><text:span text:style-name="T478">y</text:span><text:span text:style-name="T479"><text:s/></text:span><text:span text:style-name="T480">účtov</text:span><text:span text:style-name="T481">n</text:span><text:span text:style-name="T482">ý</text:span><text:span text:style-name="T483">c</text:span><text:span text:style-name="T484">h<text:s/></text:span><text:span text:style-name="T485"><text:s/></text:span><text:span text:style-name="T486">z</text:span><text:span text:style-name="T487">á</text:span><text:span text:style-name="T488">s</text:span><text:span text:style-name="T489">a</text:span><text:span text:style-name="T490">d<text:s/></text:span><text:span text:style-name="T491"><text:s/></text:span><text:span text:style-name="T492">a</text:span><text:span text:style-name="T493"><text:s/>z</text:span><text:span text:style-name="T494">me</text:span><text:span text:style-name="T495">n</text:span><text:span text:style-name="T496">y</text:span><text:span text:style-name="T497"><text:s/></text:span><text:span text:style-name="T498">účtov</text:span><text:span text:style-name="T499">n</text:span><text:span text:style-name="T500">ý</text:span><text:span text:style-name="T501">c</text:span><text:span text:style-name="T502">h<text:s/></text:span><text:span text:style-name="T503"><text:s/></text:span><text:span text:style-name="T504">metód</text:span><text:span text:style-name="T505"><text:s/></text:span><text:span text:style-name="T506"><text:s/></text:span><text:span text:style-name="T507">s</text:span><text:span text:style-name="T508"><text:s/></text:span><text:span text:style-name="T509">uv</text:span><text:span text:style-name="T510">e</text:span><text:span text:style-name="T511">d</text:span><text:span text:style-name="T512">e</text:span><text:span text:style-name="T513">ním<text:s/></text:span><text:span text:style-name="T514"><text:s/></text:span><text:span text:style-name="T515">dôv</text:span><text:span text:style-name="T516">o</text:span><text:span text:style-name="T517">du<text:s/></text:span><text:span text:style-name="T518"><text:s/></text:span><text:span text:style-name="T519">t</text:span><text:span text:style-name="T520">ý</text:span><text:span text:style-name="T521">c</text:span><text:span text:style-name="T522">hto<text:s/></text:span><text:span text:style-name="T523"><text:s/></text:span><text:span text:style-name="T524">z</text:span><text:span text:style-name="T525">mi</text:span><text:span text:style-name="T526">e</text:span><text:span text:style-name="T527">n<text:s/></text:span><text:span text:style-name="T528">a</text:span><text:span text:style-name="T529"><text:s/></text:span><text:span text:style-name="T530">v</text:span><text:span text:style-name="T531">y</text:span><text:span text:style-name="T532">čísl</text:span><text:span text:style-name="T533">e</text:span><text:span text:style-name="T534">ním</text:span><text:span text:style-name="T535"><text:s/></text:span><text:span text:style-name="T536">i</text:span><text:span text:style-name="T537">c</text:span><text:span text:style-name="T538">h<text:s/></text:span><text:span text:style-name="T539"><text:s/></text:span><text:span text:style-name="T540">vp</text:span><text:span text:style-name="T541">l</text:span><text:span text:style-name="T542">y</text:span><text:span text:style-name="T543">vu<text:s/></text:span><text:span text:style-name="T544"><text:s/></text:span><text:span text:style-name="T545">na<text:s/></text:span><text:span text:style-name="T546"><text:s/></text:span><text:span text:style-name="T547">fin</text:span><text:span text:style-name="T548">a</text:span><text:span text:style-name="T549">nčnú<text:s/></text:span><text:span text:style-name="T550"><text:s/></text:span><text:span text:style-name="T551">hodnotu<text:s/></text:span><text:span text:style-name="T552"><text:s/></text:span><text:span text:style-name="T553">maj</text:span><text:span text:style-name="T554">e</text:span><text:span text:style-name="T555">tku,<text:s/></text:span><text:span text:style-name="T556"><text:s/></text:span><text:span text:style-name="T557">z</text:span><text:span text:style-name="T558">á</text:span><text:span text:style-name="T559">v</text:span><text:span text:style-name="T560">ä</text:span><text:span text:style-name="T561">z</text:span><text:span text:style-name="T562">kov,<text:s/></text:span><text:span text:style-name="T563"><text:s/></text:span><text:span text:style-name="T564">z</text:span><text:span text:style-name="T565">á</text:span><text:span text:style-name="T566">k</text:span><text:span text:style-name="T567">ladn</text:span><text:span text:style-name="T568">é</text:span><text:span text:style-name="T569">ho<text:s/></text:span><text:span text:style-name="T570"><text:s/></text:span><text:span text:style-name="T571">im</text:span><text:span text:style-name="T572">a</text:span><text:span text:style-name="T573">nia a</text:span><text:span text:style-name="T574"><text:s/></text:span><text:span text:style-name="T575">v</text:span><text:span text:style-name="T576">ý</text:span><text:span text:style-name="T577">sled</text:span><text:span text:style-name="T578">k</text:span><text:span text:style-name="T579">u hospod</text:span><text:span text:style-name="T580">á</text:span><text:span text:style-name="T581">r</text:span><text:span text:style-name="T582">e</text:span><text:span text:style-name="T583">nia</text:span><text:span text:style-name="T584"><text:s/></text:span><text:span text:style-name="T585">účtovnej jednot</text:span><text:span text:style-name="T586">k</text:span><text:span text:style-name="T587">y:</text:span></text:p>
      <text:p text:style-name="P588"><text:s text:c="4"/>Účtovné metódy a všeobecné účtovné zásady pre rok 2025<text:s/>boli účtovnou jednotkou konzistentne aplikované, <text:s text:c="5"/>bez<text:s/>vplyvu na hospodársky výsledok a vlastné imanie.</text:p>
      <text:p text:style-name="P589"><text:span text:style-name="T590">5.<text:s/></text:span><text:span text:style-name="T591">I</text:span><text:span text:style-name="T592">n</text:span><text:span text:style-name="T593">fo</text:span><text:span text:style-name="T594">r</text:span><text:span text:style-name="T595">má</text:span><text:span text:style-name="T596">c</text:span><text:span text:style-name="T597">i</text:span><text:span text:style-name="T598">e</text:span><text:span text:style-name="T599"><text:s/></text:span><text:span text:style-name="T600">o dotá</text:span><text:span text:style-name="T601">c</text:span><text:span text:style-name="T602">i</text:span><text:span text:style-name="T603">á</text:span><text:span text:style-name="T604">c</text:span><text:span text:style-name="T605">h</text:span><text:span text:style-name="T606"><text:s/>a</text:span><text:span text:style-name="T607"><text:s/></text:span><text:span text:style-name="T608">ich o</text:span><text:span text:style-name="T609">c</text:span><text:span text:style-name="T610">e</text:span><text:span text:style-name="T611">ňov</text:span><text:span text:style-name="T612">a</text:span><text:span text:style-name="T613">n</text:span><text:span text:style-name="T614">i</text:span><text:span text:style-name="T615">e</text:span><text:span text:style-name="T616"><text:s/></text:span><text:span text:style-name="T617">v účtov</text:span><text:span text:style-name="T618">n</text:span><text:span text:style-name="T619">íctv</text:span><text:span text:style-name="T620">e:</text:span></text:p>
      <text:p text:style-name="P621"><text:span text:style-name="T622"><text:s text:c="4"/>Účtovnej jednotke neboli v období od 01.01..2025 do 31.12.2025 poskytnuté žiadne dotácie</text:span><text:span text:style-name="T623">.</text:span></text:p>
      <text:p text:style-name="P624"/>
      <text:p text:style-name="P625"><text:span text:style-name="T626">6.<text:s/></text:span><text:span text:style-name="T627">I</text:span><text:span text:style-name="T628">n</text:span><text:span text:style-name="T629">fo</text:span><text:span text:style-name="T630">r</text:span><text:span text:style-name="T631">má</text:span><text:span text:style-name="T632">c</text:span><text:span text:style-name="T633">i</text:span><text:span text:style-name="T634">e</text:span><text:span text:style-name="T635"><text:s/></text:span><text:span text:style-name="T636">o</text:span><text:span text:style-name="T637"><text:s/></text:span><text:span text:style-name="T638">účtovaní</text:span><text:span text:style-name="T639"><text:s/></text:span><text:span text:style-name="T640">v</text:span><text:span text:style-name="T641">ý</text:span><text:span text:style-name="T642">z</text:span><text:span text:style-name="T643">n</text:span><text:span text:style-name="T644">a</text:span><text:span text:style-name="T645">m</text:span><text:span text:style-name="T646">n</text:span><text:span text:style-name="T647">ý</text:span><text:span text:style-name="T648">c</text:span><text:span text:style-name="T649">h</text:span><text:span text:style-name="T650"><text:s/></text:span><text:span text:style-name="T651">opr</text:span><text:span text:style-name="T652">á</text:span><text:span text:style-name="T653">v</text:span><text:span text:style-name="T654"><text:s/></text:span><text:span text:style-name="T655">c</text:span><text:span text:style-name="T656">h</text:span><text:span text:style-name="T657">ý</text:span><text:span text:style-name="T658">b</text:span><text:span text:style-name="T659"><text:s/></text:span><text:span text:style-name="T660">minu</text:span><text:span text:style-name="T661">l</text:span><text:span text:style-name="T662">ý</text:span><text:span text:style-name="T663">c</text:span><text:span text:style-name="T664">h</text:span><text:span text:style-name="T665"><text:s/></text:span><text:span text:style-name="T666">účtov</text:span><text:span text:style-name="T667">n</text:span><text:span text:style-name="T668">ý</text:span><text:span text:style-name="T669">c</text:span><text:span text:style-name="T670">h</text:span><text:span text:style-name="T671"><text:s/></text:span><text:span text:style-name="T672">o</text:span><text:span text:style-name="T673">b</text:span><text:span text:style-name="T674">dobí</text:span><text:span text:style-name="T675"><text:s/></text:span><text:span text:style-name="T676">v</text:span><text:span text:style-name="T677"><text:s/></text:span><text:span text:style-name="T678">b</text:span><text:span text:style-name="T679">e</text:span><text:span text:style-name="T680">ž</text:span><text:span text:style-name="T681">nom účtovnom</text:span><text:span text:style-name="T682"><text:s/></text:span><text:span text:style-name="T683">období</text:span><text:span text:style-name="T684"><text:s/></text:span><text:span text:style-name="T685">s</text:span><text:span text:style-name="T686"><text:s/></text:span><text:span text:style-name="T687">uv</text:span><text:span text:style-name="T688">e</text:span><text:span text:style-name="T689">d</text:span><text:span text:style-name="T690">e</text:span><text:span text:style-name="T691">ním</text:span><text:span text:style-name="T692"><text:s/></text:span><text:span text:style-name="T693">vp</text:span><text:span text:style-name="T694">l</text:span><text:span text:style-name="T695">y</text:span><text:span text:style-name="T696">vu</text:span><text:span text:style-name="T697"><text:s/></text:span><text:span text:style-name="T698">na</text:span><text:span text:style-name="T699"><text:s/></text:span><text:span text:style-name="T700">n</text:span><text:span text:style-name="T701">er</text:span><text:span text:style-name="T702">o</text:span><text:span text:style-name="T703">z</text:span><text:span text:style-name="T704">d</text:span><text:span text:style-name="T705">e</text:span><text:span text:style-name="T706">le</text:span><text:span text:style-name="T707">n</text:span><text:span text:style-name="T708">ý</text:span><text:span text:style-name="T709"><text:s/></text:span><text:span text:style-name="T710">z</text:span><text:span text:style-name="T711">isk</text:span><text:span text:style-name="T712"><text:s/></text:span><text:span text:style-name="T713">minu</text:span><text:span text:style-name="T714">l</text:span><text:span text:style-name="T715">ý</text:span><text:span text:style-name="T716">c</text:span><text:span text:style-name="T717">h</text:span><text:span text:style-name="T718"><text:s/></text:span><text:span text:style-name="T719">rokov</text:span><text:span text:style-name="T720"><text:s/></text:span><text:span text:style-name="T721">a</text:span><text:span text:style-name="T722">lebo n</text:span><text:span text:style-name="T723">e</text:span><text:span text:style-name="T724">uhr</text:span><text:span text:style-name="T725">a</text:span><text:span text:style-name="T726">d</text:span><text:span text:style-name="T727">e</text:span><text:span text:style-name="T728">nú</text:span><text:span text:style-name="T729"><text:s/></text:span><text:span text:style-name="T730">str</text:span><text:span text:style-name="T731">a</text:span><text:span text:style-name="T732">tu</text:span><text:span text:style-name="T733"><text:s/></text:span><text:span text:style-name="T734">minul</text:span><text:span text:style-name="T735">ý</text:span><text:span text:style-name="T736">c</text:span><text:span text:style-name="T737">h</text:span><text:span text:style-name="T738"><text:s/></text:span><text:span text:style-name="T739">roko</text:span><text:span text:style-name="T740">v</text:span><text:span text:style-name="T741">;</text:span><text:span text:style-name="T742"><text:s/></text:span><text:span text:style-name="T743">súč</text:span><text:span text:style-name="T744">a</text:span><text:span text:style-name="T745">s</text:span><text:span text:style-name="T746">n</text:span><text:span text:style-name="T747">e</text:span><text:span text:style-name="T748"><text:s/></text:span><text:span text:style-name="T749">sa</text:span><text:span text:style-name="T750"><text:s/></text:span><text:span text:style-name="T751">mô</text:span><text:span text:style-name="T752">ž</text:span><text:span text:style-name="T753">e</text:span><text:span text:style-name="T754"><text:s/></text:span><text:span text:style-name="T755">uviesť</text:span><text:span text:style-name="T756"><text:s/></text:span><text:span text:style-name="T757">a</text:span><text:span text:style-name="T758">j</text:span><text:span text:style-name="T759"><text:s/></text:span><text:span text:style-name="T760">účtovanie</text:span><text:span text:style-name="T761"><text:s/></text:span><text:span text:style-name="T762">n</text:span><text:span text:style-name="T763">e</text:span><text:span text:style-name="T764">v</text:span><text:span text:style-name="T765">ý</text:span><text:span text:style-name="T766">z</text:span><text:span text:style-name="T767">n</text:span><text:span text:style-name="T768">a</text:span><text:span text:style-name="T769">m</text:span><text:span text:style-name="T770">n</text:span><text:span text:style-name="T771">ý</text:span><text:span text:style-name="T772">c</text:span><text:span text:style-name="T773">h<text:s/></text:span><text:span text:style-name="T774">c</text:span><text:span text:style-name="T775">h</text:span><text:span text:style-name="T776">ý</text:span><text:span text:style-name="T777">b</text:span><text:span text:style-name="T778"><text:s/></text:span><text:span text:style-name="T779">minu</text:span><text:span text:style-name="T780">l</text:span><text:span text:style-name="T781">ý</text:span><text:span text:style-name="T782">c</text:span><text:span text:style-name="T783">h</text:span><text:span text:style-name="T784"><text:s/></text:span><text:span text:style-name="T785">účtov</text:span><text:span text:style-name="T786">n</text:span><text:span text:style-name="T787">ý</text:span><text:span text:style-name="T788">c</text:span><text:span text:style-name="T789">h</text:span><text:span text:style-name="T790"><text:s/></text:span><text:span text:style-name="T791">období</text:span><text:span text:style-name="T792"><text:s/></text:span><text:span text:style-name="T793">v</text:span><text:span text:style-name="T794"><text:s/></text:span><text:span text:style-name="T795">b</text:span><text:span text:style-name="T796">e</text:span><text:span text:style-name="T797">ž</text:span><text:span text:style-name="T798">nom</text:span><text:span text:style-name="T799"><text:s/></text:span><text:span text:style-name="T800">účtovnom</text:span><text:span text:style-name="T801"><text:s/></text:span><text:span text:style-name="T802">období</text:span><text:span text:style-name="T803"><text:s/></text:span><text:span text:style-name="T804">s</text:span><text:span text:style-name="T805"><text:s/></text:span><text:span text:style-name="T806">uv</text:span><text:span text:style-name="T807">e</text:span><text:span text:style-name="T808">d</text:span><text:span text:style-name="T809">e</text:span><text:span text:style-name="T810">ním</text:span><text:span text:style-name="T811"><text:s/></text:span><text:span text:style-name="T812">vp</text:span><text:span text:style-name="T813">l</text:span><text:span text:style-name="T814">y</text:span><text:span text:style-name="T815">vu</text:span><text:span text:style-name="T816"><text:s/></text:span><text:span text:style-name="T817">na<text:s/></text:span><text:span text:style-name="T818">v</text:span><text:span text:style-name="T819">ý</text:span><text:span text:style-name="T820">sledok hospod</text:span><text:span text:style-name="T821">á</text:span><text:span text:style-name="T822">r</text:span><text:span text:style-name="T823">e</text:span><text:span text:style-name="T824">nia<text:s/></text:span><text:span text:style-name="T825">b</text:span><text:span text:style-name="T826">e</text:span><text:span text:style-name="T827">ž</text:span><text:span text:style-name="T828">n</text:span><text:span text:style-name="T829">é</text:span><text:span text:style-name="T830">ho</text:span><text:span text:style-name="T831"><text:s/></text:span><text:span text:style-name="T832">účtovného obdo</text:span><text:span text:style-name="T833">b</text:span><text:span text:style-name="T834">ia:<text:s/></text:span><text:span text:style-name="T835">ÚJ v období od 01.01.2025 do 31.12.2025 neúčtovala o oprave významných chýb minulých ročných období ani o nevýznamných chýb minulých ročných období.</text:span></text:p>
      <text:p text:style-name="P836"/>
      <text:h text:style-name="P837" text:outline-level="1">Článok III</text:h>
      <text:p text:style-name="P838"><text:span text:style-name="T839">In</text:span><text:span text:style-name="T840">f</text:span><text:span text:style-name="T841">o</text:span><text:span text:style-name="T842">r</text:span><text:span text:style-name="T843">m</text:span><text:span text:style-name="T844">á</text:span><text:span text:style-name="T845">c</text:span><text:span text:style-name="T846">ie, ktoré</text:span><text:span text:style-name="T847"><text:s/></text:span><text:span text:style-name="T848">vysv</text:span><text:span text:style-name="T849">e</text:span><text:span text:style-name="T850">tľujú a</text:span><text:span text:style-name="T851"><text:s/></text:span><text:span text:style-name="T852">dop</text:span><text:span text:style-name="T853">ĺ</text:span><text:span text:style-name="T854">ňa</text:span><text:span text:style-name="T855">j</text:span><text:span text:style-name="T856">ú súv</text:span><text:span text:style-name="T857">a</text:span><text:span text:style-name="T858">h</text:span><text:span text:style-name="T859">u a</text:span><text:span text:style-name="T860"><text:s/></text:span><text:span text:style-name="T861">výkaz</text:span><text:span text:style-name="T862"><text:s/>z</text:span><text:span text:style-name="T863">is</text:span><text:span text:style-name="T864">k</text:span><text:span text:style-name="T865">ov a</text:span><text:span text:style-name="T866"><text:s/></text:span><text:span text:style-name="T867">st</text:span><text:span text:style-name="T868">r</text:span><text:span text:style-name="T869">át</text:span></text:p>
      <text:p text:style-name="P870"/>
      <text:p text:style-name="P871"><text:span text:style-name="T872">1. I</text:span><text:span text:style-name="T873">n</text:span><text:span text:style-name="T874">fo</text:span><text:span text:style-name="T875">r</text:span><text:span text:style-name="T876">má</text:span><text:span text:style-name="T877">c</text:span><text:span text:style-name="T878">i</text:span><text:span text:style-name="T879">a</text:span><text:span text:style-name="T880"><text:s/></text:span><text:span text:style-name="T881">o sume</text:span><text:span text:style-name="T882"><text:s/></text:span><text:span text:style-name="T883">a</text:span><text:span text:style-name="T884"><text:s/></text:span><text:span text:style-name="T885">d</text:span><text:span text:style-name="T886">ô</text:span><text:span text:style-name="T887">vodo</text:span><text:span text:style-name="T888">c</text:span><text:span text:style-name="T889">h</text:span><text:span text:style-name="T890"><text:s/></text:span><text:span text:style-name="T891">v</text:span><text:span text:style-name="T892">z</text:span><text:span text:style-name="T893">niku jednotli</text:span><text:span text:style-name="T894">v</text:span><text:span text:style-name="T895">ý</text:span><text:span text:style-name="T896">c</text:span><text:span text:style-name="T897">h</text:span><text:span text:style-name="T898"><text:s/></text:span><text:span text:style-name="T899">polo</text:span><text:span text:style-name="T900">ž</text:span><text:span text:style-name="T901">iek</text:span><text:span text:style-name="T902"><text:s/></text:span><text:span text:style-name="T903">n</text:span><text:span text:style-name="T904">á</text:span><text:span text:style-name="T905">kladov</text:span><text:span text:style-name="T906"><text:s/></text:span><text:span text:style-name="T907">a</text:span><text:span text:style-name="T908">lebo</text:span><text:span text:style-name="T909"><text:s/></text:span><text:span text:style-name="T910">v</text:span><text:span text:style-name="T911">ý</text:span><text:span text:style-name="T912">nosov</text:span><text:span text:style-name="T913">, ktoré</text:span><text:span text:style-name="T914"><text:s/></text:span><text:span text:style-name="T915">majú</text:span><text:span text:style-name="T916"><text:s/></text:span><text:span text:style-name="T917">v</text:span><text:span text:style-name="T918">ý</text:span><text:span text:style-name="T919">nimo</text:span><text:span text:style-name="T920">čn</text:span><text:span text:style-name="T921">ý</text:span><text:span text:style-name="T922"><text:s/></text:span><text:span text:style-name="T923">rozs</text:span><text:span text:style-name="T924">a</text:span><text:span text:style-name="T925">h</text:span><text:span text:style-name="T926"><text:s/></text:span><text:span text:style-name="T927">a</text:span><text:span text:style-name="T928">lebo</text:span><text:span text:style-name="T929"><text:s/></text:span><text:span text:style-name="T930">v</text:span><text:span text:style-name="T931">ý</text:span><text:span text:style-name="T932">s</text:span><text:span text:style-name="T933">k</text:span><text:span text:style-name="T934">y</text:span><text:span text:style-name="T935">t</text:span><text:span text:style-name="T936">,</text:span><text:span text:style-name="T937"><text:s/></text:span><text:span text:style-name="T938">n</text:span><text:span text:style-name="T939">a</text:span><text:span text:style-name="T940">p</text:span><text:span text:style-name="T941">r</text:span><text:span text:style-name="T942">íkl</text:span><text:span text:style-name="T943">a</text:span><text:span text:style-name="T944">d</text:span><text:span text:style-name="T945"><text:s/></text:span><text:span text:style-name="T946">v</text:span><text:span text:style-name="T947">ý</text:span><text:span text:style-name="T948">no</text:span><text:span text:style-name="T949">s</text:span><text:span text:style-name="T950">y</text:span><text:span text:style-name="T951"><text:s/></text:span><text:span text:style-name="T952">z</text:span><text:span text:style-name="T953"><text:s/></text:span><text:span text:style-name="T954">p</text:span><text:span text:style-name="T955">re</text:span><text:span text:style-name="T956">d</text:span><text:span text:style-name="T957">a</text:span><text:span text:style-name="T958">j</text:span><text:span text:style-name="T959">a</text:span><text:span text:style-name="T960"><text:s/></text:span><text:span text:style-name="T961">podn</text:span><text:span text:style-name="T962">i</text:span><text:span text:style-name="T963">ku</text:span><text:span text:style-name="T964"><text:s/></text:span><text:span text:style-name="T965">a</text:span><text:span text:style-name="T966">lebo<text:s/></text:span><text:span text:style-name="T967">ča</text:span><text:span text:style-name="T968">sti</text:span><text:span text:style-name="T969"><text:s/></text:span><text:span text:style-name="T970">podniku,</text:span><text:span text:style-name="T971"><text:s/></text:span><text:span text:style-name="T972">n</text:span><text:span text:style-name="T973">á</text:span><text:span text:style-name="T974">k</text:span><text:span text:style-name="T975">l</text:span><text:span text:style-name="T976">a</text:span><text:span text:style-name="T977">d</text:span><text:span text:style-name="T978">y</text:span><text:span text:style-name="T979"><text:s/></text:span><text:span text:style-name="T980">z</text:span><text:span text:style-name="T981"><text:s/></text:span><text:span text:style-name="T982">dôvodu</text:span><text:span text:style-name="T983"><text:s/></text:span><text:span text:style-name="T984">p</text:span><text:span text:style-name="T985">re</text:span><text:span text:style-name="T986">d</text:span><text:span text:style-name="T987">a</text:span><text:span text:style-name="T988">ja</text:span><text:span text:style-name="T989"><text:s/></text:span><text:span text:style-name="T990">podniku</text:span><text:span text:style-name="T991"><text:s/></text:span><text:span text:style-name="T992">a</text:span><text:span text:style-name="T993">lebo</text:span><text:span text:style-name="T994"><text:s/></text:span><text:span text:style-name="T995">ča</text:span><text:span text:style-name="T996">sti</text:span><text:span text:style-name="T997"><text:s/></text:span><text:span text:style-name="T998">podniku,</text:span><text:span text:style-name="T999"><text:s/></text:span><text:span text:style-name="T1000">ško</text:span><text:span text:style-name="T1001">d</text:span><text:span text:style-name="T1002">y</text:span><text:span text:style-name="T1003"><text:s/></text:span><text:span text:style-name="T1004">z</text:span><text:span text:style-name="T1005"><text:s/></text:span><text:span text:style-name="T1006">dôvo</text:span><text:span text:style-name="T1007">du<text:s/></text:span><text:span text:style-name="T1008">ž</text:span><text:span text:style-name="T1009">ivel</text:span><text:span text:style-name="T1010">n</text:span><text:span text:style-name="T1011">ý</text:span><text:span text:style-name="T1012">c</text:span><text:span text:style-name="T1013">h poh</text:span><text:span text:style-name="T1014">r</text:span><text:span text:style-name="T1015">ôm:<text:s/></text:span><text:span text:style-name="T1016">Spoločnosť neúčtovala o položkách výnosoch a nákladov, ktoré majú výnimočný <text:s/>rozsah, alebo</text:span></text:p>
      <text:p text:style-name="P1017">výskyt.</text:p>
      <text:p text:style-name="P1018"/>
      <text:p text:style-name="P1019"><text:span text:style-name="T1020">2.<text:s/></text:span><text:span text:style-name="T1021">I</text:span><text:span text:style-name="T1022">n</text:span><text:span text:style-name="T1023">fo</text:span><text:span text:style-name="T1024">r</text:span><text:span text:style-name="T1025">má</text:span><text:span text:style-name="T1026">c</text:span><text:span text:style-name="T1027">i</text:span><text:span text:style-name="T1028">e</text:span><text:span text:style-name="T1029"><text:s/></text:span><text:span text:style-name="T1030">o<text:s/></text:span><text:span text:style-name="T1031">z</text:span><text:span text:style-name="T1032">á</text:span><text:span text:style-name="T1033">v</text:span><text:span text:style-name="T1034">ä</text:span><text:span text:style-name="T1035">z</text:span><text:span text:style-name="T1036">ko</text:span><text:span text:style-name="T1037">c</text:span><text:span text:style-name="T1038">h</text:span><text:span text:style-name="T1039">,</text:span><text:span text:style-name="T1040"><text:s/></text:span><text:span text:style-name="T1041">a to:</text:span></text:p>
      <text:p text:style-name="P1042"/>
      <text:p text:style-name="P1043"><text:span text:style-name="T1044">- ce</text:span><text:span text:style-name="T1045">lkovej sume</text:span><text:span text:style-name="T1046"><text:s/></text:span><text:span text:style-name="T1047">z</text:span><text:span text:style-name="T1048">á</text:span><text:span text:style-name="T1049">v</text:span><text:span text:style-name="T1050">ä</text:span><text:span text:style-name="T1051">z</text:span><text:span text:style-name="T1052">kov so<text:s/></text:span><text:span text:style-name="T1053">z</text:span><text:span text:style-name="T1054">ostatkovou dobou sp</text:span><text:span text:style-name="T1055">l</text:span><text:span text:style-name="T1056">a</text:span><text:span text:style-name="T1057">tnosti dlhšou<text:s/></text:span><text:span text:style-name="T1058">a</text:span><text:span text:style-name="T1059">ko p</text:span><text:span text:style-name="T1060">ä</text:span><text:span text:style-name="T1061">ť rokov:</text:span></text:p>
      <text:p text:style-name="P1062"><text:span text:style-name="T1063"><text:s text:c="3"/></text:span><text:span text:style-name="T1064">Záväzky so splatnosťou dlhšou ako 5 rokov ÚJ neeviduje.</text:span></text:p>
      <text:p text:style-name="P1065"><text:span text:style-name="T1066">- ce</text:span><text:span text:style-name="T1067">lkovej sume</text:span><text:span text:style-name="T1068"><text:s/></text:span><text:span text:style-name="T1069">z</text:span><text:span text:style-name="T1070">a</text:span><text:span text:style-name="T1071">b</text:span><text:span text:style-name="T1072">e</text:span><text:span text:style-name="T1073">z</text:span><text:span text:style-name="T1074">p</text:span><text:span text:style-name="T1075">e</text:span><text:span text:style-name="T1076">če</text:span><text:span text:style-name="T1077">n</text:span><text:span text:style-name="T1078">ý</text:span><text:span text:style-name="T1079">c</text:span><text:span text:style-name="T1080">h<text:s/></text:span><text:span text:style-name="T1081">z</text:span><text:span text:style-name="T1082">á</text:span><text:span text:style-name="T1083">v</text:span><text:span text:style-name="T1084">ä</text:span><text:span text:style-name="T1085">z</text:span><text:span text:style-name="T1086">kov,</text:span><text:span text:style-name="T1087"><text:s/></text:span><text:span text:style-name="T1088">opis</text:span><text:span text:style-name="T1089"><text:s/></text:span><text:span text:style-name="T1090">a</text:span><text:span text:style-name="T1091"><text:s/></text:span><text:span text:style-name="T1092">spôso</text:span><text:span text:style-name="T1093">b</text:span><text:span text:style-name="T1094">y</text:span><text:span text:style-name="T1095"><text:s/></text:span><text:span text:style-name="T1096">z</text:span><text:span text:style-name="T1097">a</text:span><text:span text:style-name="T1098">b</text:span><text:span text:style-name="T1099">e</text:span><text:span text:style-name="T1100">z</text:span><text:span text:style-name="T1101">p</text:span><text:span text:style-name="T1102">eče</text:span><text:span text:style-name="T1103">nia z</text:span><text:span text:style-name="T1104">á</text:span><text:span text:style-name="T1105">v</text:span><text:span text:style-name="T1106">äz</text:span><text:span text:style-name="T1107">kov:</text:span></text:p>
      <text:p text:style-name="P1108"><text:span text:style-name="T1109"><text:s text:c="3"/></text:span><text:span text:style-name="T1110">Spoločnosť nemá záväzky zabezpečené záložným právom, alebo inou formou<text:s/></text:span><text:span text:style-name="T1111">zabezpečenia.</text:span></text:p>
      <text:p text:style-name="P1112"><text:span text:style-name="T1113">3.<text:s/></text:span><text:span text:style-name="T1114">I</text:span><text:span text:style-name="T1115">n</text:span><text:span text:style-name="T1116">fo</text:span><text:span text:style-name="T1117">r</text:span><text:span text:style-name="T1118">má</text:span><text:span text:style-name="T1119">c</text:span><text:span text:style-name="T1120">i</text:span><text:span text:style-name="T1121">e</text:span><text:span text:style-name="T1122"><text:s/></text:span><text:span text:style-name="T1123">o vlast</text:span><text:span text:style-name="T1124">n</text:span><text:span text:style-name="T1125">ý</text:span><text:span text:style-name="T1126">c</text:span><text:span text:style-name="T1127">h<text:s/></text:span><text:span text:style-name="T1128">a</text:span><text:span text:style-name="T1129">k</text:span><text:span text:style-name="T1130">c</text:span><text:span text:style-name="T1131">iá</text:span><text:span text:style-name="T1132">c</text:span><text:span text:style-name="T1133">h</text:span><text:span text:style-name="T1134">, a to najmä – dôvod n</text:span><text:span text:style-name="T1135">a</text:span><text:span text:style-name="T1136">dobudnutia</text:span><text:span text:style-name="T1137"><text:s/></text:span><text:span text:style-name="T1138">vl</text:span><text:span text:style-name="T1139">a</text:span><text:span text:style-name="T1140">st</text:span><text:span text:style-name="T1141">n</text:span><text:span text:style-name="T1142">ý</text:span><text:span text:style-name="T1143">c</text:span><text:span text:style-name="T1144">h<text:s/></text:span><text:span text:style-name="T1145">a</text:span><text:span text:style-name="T1146">k</text:span><text:span text:style-name="T1147">c</text:span><text:span text:style-name="T1148">ií, po</text:span><text:span text:style-name="T1149">če</text:span><text:span text:style-name="T1150">t</text:span><text:span text:style-name="T1151"><text:s/></text:span><text:span text:style-name="T1152">a</text:span><text:span text:style-name="T1153"><text:s/></text:span><text:span text:style-name="T1154">menovitá</text:span><text:span text:style-name="T1155"><text:s/></text:span><text:span text:style-name="T1156">hod</text:span><text:span text:style-name="T1157">n</text:span><text:span text:style-name="T1158">ota</text:span><text:span text:style-name="T1159"><text:s/></text:span><text:span text:style-name="T1160">n</text:span><text:span text:style-name="T1161">a</text:span><text:span text:style-name="T1162">dobudnu</text:span><text:span text:style-name="T1163">t</text:span><text:span text:style-name="T1164">ý</text:span><text:span text:style-name="T1165">c</text:span><text:span text:style-name="T1166">h</text:span><text:span text:style-name="T1167"><text:s/></text:span><text:span text:style-name="T1168">v</text:span><text:span text:style-name="T1169">l</text:span><text:span text:style-name="T1170">a</text:span><text:span text:style-name="T1171">s</text:span><text:span text:style-name="T1172">t</text:span><text:span text:style-name="T1173">n</text:span><text:span text:style-name="T1174">ý</text:span><text:span text:style-name="T1175">c</text:span><text:span text:style-name="T1176">h</text:span><text:span text:style-name="T1177"><text:s/></text:span><text:span text:style-name="T1178">a</text:span><text:span text:style-name="T1179">k</text:span><text:span text:style-name="T1180">c</text:span><text:span text:style-name="T1181">ií a</text:span><text:span text:style-name="T1182"><text:s/></text:span><text:span text:style-name="T1183">po</text:span><text:span text:style-name="T1184">če</text:span><text:span text:style-name="T1185">t</text:span><text:span text:style-name="T1186"><text:s/></text:span><text:span text:style-name="T1187">a</text:span><text:span text:style-name="T1188"><text:s/></text:span><text:span text:style-name="T1189">me</text:span><text:span text:style-name="T1190">n</text:span><text:span text:style-name="T1191">ovitá</text:span><text:span text:style-name="T1192"><text:s/></text:span><text:span text:style-name="T1193">hodnota</text:span><text:span text:style-name="T1194"><text:s/></text:span><text:span text:style-name="T1195">p</text:span><text:span text:style-name="T1196">r</text:span><text:span text:style-name="T1197">e</text:span><text:span text:style-name="T1198">v</text:span><text:span text:style-name="T1199">e</text:span><text:span text:style-name="T1200">d</text:span><text:span text:style-name="T1201">e</text:span><text:span text:style-name="T1202">n</text:span><text:span text:style-name="T1203">ý</text:span><text:span text:style-name="T1204">c</text:span><text:span text:style-name="T1205">h</text:span><text:span text:style-name="T1206"><text:s/></text:span><text:span text:style-name="T1207">vlast</text:span><text:span text:style-name="T1208">n</text:span><text:span text:style-name="T1209">ý</text:span><text:span text:style-name="T1210">c</text:span><text:span text:style-name="T1211">h</text:span><text:span text:style-name="T1212"><text:s/></text:span><text:span text:style-name="T1213">a</text:span><text:span text:style-name="T1214">k</text:span><text:span text:style-name="T1215">c</text:span><text:span text:style-name="T1216">ií, p</text:span><text:span text:style-name="T1217">r</text:span><text:span text:style-name="T1218">ičom</text:span><text:span text:style-name="T1219"><text:s/></text:span><text:span text:style-name="T1220">sa</text:span><text:span text:style-name="T1221"><text:s/></text:span><text:span text:style-name="T1222">uv</text:span><text:span text:style-name="T1223">á</text:span><text:span text:style-name="T1224">d</text:span><text:span text:style-name="T1225">z</text:span><text:span text:style-name="T1226">a</text:span><text:span text:style-name="T1227"><text:s/></text:span><text:span text:style-name="T1228">p</text:span><text:span text:style-name="T1229">e</text:span><text:span text:style-name="T1230">r</text:span><text:span text:style-name="T1231">c</text:span><text:span text:style-name="T1232">e</text:span><text:span text:style-name="T1233">ntu</text:span><text:span text:style-name="T1234">á</text:span><text:span text:style-name="T1235">lna</text:span><text:span text:style-name="T1236"><text:s/></text:span><text:span text:style-name="T1237">hodnota</text:span><text:span text:style-name="T1238"><text:s/></text:span><text:span text:style-name="T1239">t</text:span><text:span text:style-name="T1240">ý</text:span><text:span text:style-name="T1241">c</text:span><text:span text:style-name="T1242">hto</text:span><text:span text:style-name="T1243"><text:s/></text:span><text:span text:style-name="T1244">vlast</text:span><text:span text:style-name="T1245">n</text:span><text:span text:style-name="T1246">ý</text:span><text:span text:style-name="T1247">c</text:span><text:span text:style-name="T1248">h<text:s/></text:span><text:span text:style-name="T1249">a</text:span><text:span text:style-name="T1250">k</text:span><text:span text:style-name="T1251">c</text:span><text:span text:style-name="T1252">ií na</text:span><text:span text:style-name="T1253"><text:s/></text:span><text:span text:style-name="T1254">upísanom<text:s/></text:span><text:span text:style-name="T1255">z</text:span><text:span text:style-name="T1256">á</text:span><text:span text:style-name="T1257">kla</text:span><text:span text:style-name="T1258">d</text:span><text:span text:style-name="T1259">nom imaní. Po</text:span><text:span text:style-name="T1260">če</text:span><text:span text:style-name="T1261">t</text:span><text:span text:style-name="T1262"><text:s/></text:span><text:span text:style-name="T1263">a</text:span><text:span text:style-name="T1264"><text:s/></text:span><text:span text:style-name="T1265">hodnota,</text:span><text:span text:style-name="T1266"><text:s/></text:span><text:span text:style-name="T1267">z</text:span><text:span text:style-name="T1268">a</text:span><text:span text:style-name="T1269"><text:s/></text:span><text:span text:style-name="T1270">kto</text:span><text:span text:style-name="T1271">r</text:span><text:span text:style-name="T1272">ú</text:span><text:span text:style-name="T1273"><text:s/></text:span><text:span text:style-name="T1274">sa</text:span><text:span text:style-name="T1275"><text:s/></text:span><text:span text:style-name="T1276">vlastné</text:span><text:span text:style-name="T1277"><text:s/></text:span><text:span text:style-name="T1278">a</text:span><text:span text:style-name="T1279">k</text:span><text:span text:style-name="T1280">c</text:span><text:span text:style-name="T1281">ie</text:span><text:span text:style-name="T1282"><text:s/></text:span><text:span text:style-name="T1283">p</text:span><text:span text:style-name="T1284">o</text:span><text:span text:style-name="T1285">ča</text:span><text:span text:style-name="T1286">s</text:span><text:span text:style-name="T1287"><text:s/></text:span><text:span text:style-name="T1288">účtovného</text:span><text:span text:style-name="T1289"><text:s/></text:span><text:span text:style-name="T1290">obdobia</text:span><text:span text:style-name="T1291"><text:s/></text:span><text:span text:style-name="T1292">n</text:span><text:span text:style-name="T1293">a</text:span><text:span text:style-name="T1294">d</text:span><text:span text:style-name="T1295">obudli a</text:span><text:span text:style-name="T1296"><text:s/></text:span><text:span text:style-name="T1297">po</text:span><text:span text:style-name="T1298">če</text:span><text:span text:style-name="T1299">t</text:span><text:span text:style-name="T1300"><text:s/></text:span><text:span text:style-name="T1301">a</text:span><text:span text:style-name="T1302"><text:s/></text:span><text:span text:style-name="T1303">hodnota,</text:span><text:span text:style-name="T1304"><text:s/></text:span><text:span text:style-name="T1305">z</text:span><text:span text:style-name="T1306">a</text:span><text:span text:style-name="T1307"><text:s/></text:span><text:span text:style-name="T1308">kt</text:span><text:span text:style-name="T1309">o</text:span><text:span text:style-name="T1310">rú</text:span><text:span text:style-name="T1311"><text:s/></text:span><text:span text:style-name="T1312">sa</text:span><text:span text:style-name="T1313"><text:s/></text:span><text:span text:style-name="T1314">vlastné</text:span><text:span text:style-name="T1315"><text:s/></text:span><text:span text:style-name="T1316">a</text:span><text:span text:style-name="T1317">k</text:span><text:span text:style-name="T1318">c</text:span><text:span text:style-name="T1319">ie</text:span><text:span text:style-name="T1320"><text:s/></text:span><text:span text:style-name="T1321">po</text:span><text:span text:style-name="T1322">ča</text:span><text:span text:style-name="T1323">s účtovného</text:span><text:span text:style-name="T1324"><text:s/></text:span><text:span text:style-name="T1325">obdobia</text:span><text:span text:style-name="T1326"><text:s/></text:span><text:span text:style-name="T1327">p</text:span><text:span text:style-name="T1328">r</text:span><text:span text:style-name="T1329">e</text:span><text:span text:style-name="T1330">v</text:span><text:span text:style-name="T1331">iedli na</text:span><text:span text:style-name="T1332"><text:s/></text:span><text:span text:style-name="T1333">inú osobu. Po</text:span><text:span text:style-name="T1334">čet a </text:span><text:span text:style-name="T1335">menovitá hodnota a<text:s/></text:span><text:span text:style-name="T1336">hodnote,</text:span><text:span text:style-name="T1337"><text:s/></text:span><text:span text:style-name="T1338">z</text:span><text:span text:style-name="T1339">a</text:span><text:span text:style-name="T1340"><text:s/></text:span><text:span text:style-name="T1341">ktorú</text:span><text:span text:style-name="T1342"><text:s/></text:span><text:span text:style-name="T1343">s</text:span><text:span text:style-name="T1344">a</text:span><text:span text:style-name="T1345"><text:s/></text:span><text:span text:style-name="T1346">vlastné</text:span><text:span text:style-name="T1347"><text:s/></text:span><text:span text:style-name="T1348">a</text:span><text:span text:style-name="T1349">k</text:span><text:span text:style-name="T1350">c</text:span><text:span text:style-name="T1351">ie</text:span><text:span text:style-name="T1352"><text:s/></text:span><text:span text:style-name="T1353">n</text:span><text:span text:style-name="T1354">a</text:span><text:span text:style-name="T1355">dob</text:span><text:span text:style-name="T1356">u</text:span><text:span text:style-name="T1357">dli</text:span><text:span text:style-name="T1358"><text:s/></text:span><text:span text:style-name="T1359">a</text:span><text:span text:style-name="T1360"><text:s/></text:span><text:span text:style-name="T1361">ktoré účtovná</text:span><text:span text:style-name="T1362"><text:s/></text:span><text:span text:style-name="T1363">jednotka</text:span><text:span text:style-name="T1364"><text:s/></text:span><text:span text:style-name="T1365">má</text:span><text:span text:style-name="T1366"><text:s/></text:span><text:span text:style-name="T1367">v</text:span><text:span text:style-name="T1368"><text:s/></text:span><text:span text:style-name="T1369">d</text:span><text:span text:style-name="T1370">r</text:span><text:span text:style-name="T1371">ž</text:span><text:span text:style-name="T1372">be</text:span><text:span text:style-name="T1373"><text:s/></text:span><text:span text:style-name="T1374">k</text:span><text:span text:style-name="T1375"><text:s/></text:span><text:span text:style-name="T1376">posl</text:span><text:span text:style-name="T1377">e</text:span><text:span text:style-name="T1378">dn</text:span><text:span text:style-name="T1379">é</text:span><text:span text:style-name="T1380">mu</text:span><text:span text:style-name="T1381"><text:s/></text:span><text:span text:style-name="T1382">dňu</text:span><text:span text:style-name="T1383"><text:s/></text:span><text:span text:style-name="T1384">účtovného</text:span><text:span text:style-name="T1385"><text:s/></text:span><text:span text:style-name="T1386">obdobia;</text:span><text:span text:style-name="T1387"><text:s/></text:span><text:span text:style-name="T1388">u</text:span><text:span text:style-name="T1389">v</text:span><text:span text:style-name="T1390">á</text:span><text:span text:style-name="T1391">d</text:span><text:span text:style-name="T1392">z</text:span><text:span text:style-name="T1393">a</text:span><text:span text:style-name="T1394"><text:s/></text:span><text:span text:style-name="T1395">sa</text:span><text:span text:style-name="T1396"><text:s/></text:span><text:span text:style-name="T1397">a</text:span><text:span text:style-name="T1398">j ich p</text:span><text:span text:style-name="T1399">e</text:span><text:span text:style-name="T1400">rc</text:span><text:span text:style-name="T1401">e</text:span><text:span text:style-name="T1402">ntuál</text:span><text:span text:style-name="T1403">n</text:span><text:span text:style-name="T1404">y</text:span><text:span text:style-name="T1405"><text:s/></text:span><text:span text:style-name="T1406">po</text:span><text:span text:style-name="T1407">d</text:span><text:span text:style-name="T1408">iel<text:s/></text:span><text:span text:style-name="T1409">n</text:span><text:span text:style-name="T1410">a</text:span><text:span text:style-name="T1411"><text:s/></text:span><text:span text:style-name="T1412">upísanom<text:s/></text:span><text:span text:style-name="T1413">z</text:span><text:span text:style-name="T1414">á</text:span><text:span text:style-name="T1415">kladnom im</text:span><text:span text:style-name="T1416">a</text:span><text:span text:style-name="T1417">ní:</text:span></text:p>
      <text:p text:style-name="P1418"><text:span text:style-name="T1419"><text:s text:c="4"/></text:span><text:span text:style-name="T1420">Spoločnosť počas účtovného obdobia nenadobudla, ani<text:s/></text:span><text:span text:style-name="T1421">nepreviedla vlastné akcie.</text:span></text:p>
      <text:p text:style-name="P1422">4. Informácie o vytvorení kapitálového fondu z príspevkov podľa §123 osd2 a 217a Obchodného zákonníka, v znení neskorších predpisov:</text:p>
      <text:p text:style-name="P1423"><text:span text:style-name="T1424"><text:s text:c="5"/></text:span><text:span text:style-name="T1425"><text:s text:c="2"/>Spoločnosť netvorila kapitálový fond z príspevkov.</text:span></text:p>
      <text:p text:style-name="P1426"/>
      <text:p text:style-name="P1427"><text:span text:style-name="T1428">5.<text:s/></text:span><text:span text:style-name="T1429">I</text:span><text:span text:style-name="T1430">n</text:span><text:span text:style-name="T1431">fo</text:span><text:span text:style-name="T1432">r</text:span><text:span text:style-name="T1433">má</text:span><text:span text:style-name="T1434">c</text:span><text:span text:style-name="T1435">i</text:span><text:span text:style-name="T1436">e</text:span><text:span text:style-name="T1437"><text:s/></text:span><text:span text:style-name="T1438">o o</text:span><text:span text:style-name="T1439">r</text:span><text:span text:style-name="T1440">g</text:span><text:span text:style-name="T1441">á</text:span><text:span text:style-name="T1442">n</text:span><text:span text:style-name="T1443">o</text:span><text:span text:style-name="T1444">c</text:span><text:span text:style-name="T1445">h<text:s/></text:span><text:span text:style-name="T1446">ú</text:span><text:span text:style-name="T1447">čtovnej jednot</text:span><text:span text:style-name="T1448">k</text:span><text:span text:style-name="T1449">y</text:span><text:span text:style-name="T1450">,</text:span><text:span text:style-name="T1451"><text:s/></text:span><text:span text:style-name="T1452">a to:</text:span></text:p>
      <text:p text:style-name="P1453"><text:span text:style-name="T1454"><text:s text:c="4"/></text:span><text:span text:style-name="T1455">Spoločnosť neposkytla členom orgánov ÚJ záruky, zabezpečenia, pôžičky, plnenia na súkromné účely.</text:span></text:p>
      <text:p text:style-name="P1456"><text:span text:style-name="T1457">a)<text:s/></text:span><text:span text:style-name="T1458">v</text:span><text:span text:style-name="T1459">ý</text:span><text:span text:style-name="T1460">ške</text:span><text:span text:style-name="T1461"><text:s/></text:span><text:span text:style-name="T1462">jednotli</text:span><text:span text:style-name="T1463">v</text:span><text:span text:style-name="T1464">ý</text:span><text:span text:style-name="T1465">c</text:span><text:span text:style-name="T1466">h</text:span><text:span text:style-name="T1467"><text:s/></text:span><text:span text:style-name="T1468">d</text:span><text:span text:style-name="T1469">r</text:span><text:span text:style-name="T1470">u</text:span><text:span text:style-name="T1471">h</text:span><text:span text:style-name="T1472">ov</text:span><text:span text:style-name="T1473"><text:s/></text:span><text:span text:style-name="T1474">z</text:span><text:span text:style-name="T1475">á</text:span><text:span text:style-name="T1476">ruk</text:span><text:span text:style-name="T1477"><text:s/></text:span><text:span text:style-name="T1478">a</text:span><text:span text:style-name="T1479">lebo</text:span><text:span text:style-name="T1480"><text:s/></text:span><text:span text:style-name="T1481">i</text:span><text:span text:style-name="T1482">n</text:span><text:span text:style-name="T1483">ý</text:span><text:span text:style-name="T1484">c</text:span><text:span text:style-name="T1485">h</text:span><text:span text:style-name="T1486"><text:s/></text:span><text:span text:style-name="T1487">za</text:span><text:span text:style-name="T1488">b</text:span><text:span text:style-name="T1489">e</text:span><text:span text:style-name="T1490">z</text:span><text:span text:style-name="T1491">p</text:span><text:span text:style-name="T1492">eče</text:span><text:span text:style-name="T1493">ní</text:span><text:span text:style-name="T1494"><text:s/></text:span><text:span text:style-name="T1495">pos</text:span><text:span text:style-name="T1496">k</text:span><text:span text:style-name="T1497">y</text:span><text:span text:style-name="T1498">tnu</text:span><text:span text:style-name="T1499">t</text:span><text:span text:style-name="T1500">ý</text:span><text:span text:style-name="T1501">c</text:span><text:span text:style-name="T1502">h</text:span><text:span text:style-name="T1503"><text:s/></text:span><text:span text:style-name="T1504">p</text:span><text:span text:style-name="T1505">r</text:span><text:span text:style-name="T1506">e</text:span></text:p>
      <text:p text:style-name="P1507"><text:span text:style-name="T1508">členov štatutá</text:span><text:span text:style-name="T1509">r</text:span><text:span text:style-name="T1510">n</text:span><text:span text:style-name="T1511">e</text:span><text:span text:style-name="T1512">ho</text:span><text:span text:style-name="T1513"><text:s/></text:span><text:span text:style-name="T1514">o</text:span><text:span text:style-name="T1515">r</text:span><text:span text:style-name="T1516">g</text:span><text:span text:style-name="T1517">á</text:span><text:span text:style-name="T1518">nu,<text:s/></text:span><text:span text:style-name="T1519"><text:s/></text:span><text:span text:style-name="T1520">d</text:span><text:span text:style-name="T1521">o</text:span><text:span text:style-name="T1522">z</text:span><text:span text:style-name="T1523">o</text:span><text:span text:style-name="T1524">r</text:span><text:span text:style-name="T1525">n</text:span><text:span text:style-name="T1526">é</text:span><text:span text:style-name="T1527">ho<text:s/></text:span><text:span text:style-name="T1528"><text:s/></text:span><text:span text:style-name="T1529">o</text:span><text:span text:style-name="T1530">r</text:span><text:span text:style-name="T1531">g</text:span><text:span text:style-name="T1532">á</text:span><text:span text:style-name="T1533">nu<text:s/></text:span><text:span text:style-name="T1534"><text:s/></text:span><text:span text:style-name="T1535">a<text:s/></text:span><text:span text:style-name="T1536"><text:s/></text:span><text:span text:style-name="T1537">i</text:span><text:span text:style-name="T1538">n</text:span><text:span text:style-name="T1539">é</text:span><text:span text:style-name="T1540">h</text:span><text:span text:style-name="T1541">o<text:s/></text:span><text:span text:style-name="T1542"><text:s/></text:span><text:span text:style-name="T1543">o</text:span><text:span text:style-name="T1544">r</text:span><text:span text:style-name="T1545">g</text:span><text:span text:style-name="T1546">á</text:span><text:span text:style-name="T1547">nu<text:s/></text:span><text:span text:style-name="T1548"><text:s/></text:span><text:span text:style-name="T1549">účtovnej<text:s/></text:span><text:span text:style-name="T1550"><text:s/></text:span><text:span text:style-name="T1551">je</text:span><text:span text:style-name="T1552">d</text:span><text:span text:style-name="T1553">not</text:span><text:span text:style-name="T1554">k</text:span><text:span text:style-name="T1555">y</text:span><text:span text:style-name="T1556">,<text:s/></text:span><text:span text:style-name="T1557"><text:s/></text:span><text:span text:style-name="T1558">a</text:span><text:span text:style-name="T1559"><text:s/></text:span><text:span text:style-name="T1560">to v</text:span></text:p>
      <text:p text:style-name="P1561"><text:span text:style-name="T1562">člen</text:span><text:span text:style-name="T1563">e</text:span><text:span text:style-name="T1564">ní<text:s/></text:span><text:span text:style-name="T1565">z</text:span><text:span text:style-name="T1566">a</text:span><text:span text:style-name="T1567"><text:s/></text:span><text:span text:style-name="T1568">jednotlivé</text:span><text:span text:style-name="T1569"><text:s/></text:span><text:span text:style-name="T1570">o</text:span><text:span text:style-name="T1571">r</text:span><text:span text:style-name="T1572">g</text:span><text:span text:style-name="T1573">á</text:span><text:span text:style-name="T1574">n</text:span><text:span text:style-name="T1575">y:</text:span></text:p>
      <text:p text:style-name="P1576"/>
      <text:p text:style-name="P1577"><text:span text:style-name="T1578">b) pô</text:span><text:span text:style-name="T1579">ž</text:span><text:span text:style-name="T1580">ičk</text:span><text:span text:style-name="T1581">á</text:span><text:span text:style-name="T1582">c</text:span><text:span text:style-name="T1583">h<text:s/></text:span><text:span text:style-name="T1584"><text:s/></text:span><text:span text:style-name="T1585">pos</text:span><text:span text:style-name="T1586">k</text:span><text:span text:style-name="T1587">y</text:span><text:span text:style-name="T1588">tnu</text:span><text:span text:style-name="T1589">t</text:span><text:span text:style-name="T1590">ý</text:span><text:span text:style-name="T1591">c</text:span><text:span text:style-name="T1592">h<text:s/></text:span><text:span text:style-name="T1593"><text:s/></text:span></text:p>
      <text:p text:style-name="P1594"><text:span text:style-name="T1595">členom<text:s/></text:span><text:span text:style-name="T1596"><text:s/></text:span><text:span text:style-name="T1597">štatut</text:span><text:span text:style-name="T1598">á</text:span><text:span text:style-name="T1599">rn</text:span><text:span text:style-name="T1600">e</text:span><text:span text:style-name="T1601">ho<text:s/></text:span><text:span text:style-name="T1602"><text:s/></text:span><text:span text:style-name="T1603">o</text:span><text:span text:style-name="T1604">r</text:span><text:span text:style-name="T1605">g</text:span><text:span text:style-name="T1606">á</text:span><text:span text:style-name="T1607">nu,<text:s/></text:span><text:span text:style-name="T1608"><text:s/></text:span><text:span text:style-name="T1609">do</text:span><text:span text:style-name="T1610">z</text:span><text:span text:style-name="T1611">o</text:span><text:span text:style-name="T1612">r</text:span><text:span text:style-name="T1613">n</text:span><text:span text:style-name="T1614">é</text:span><text:span text:style-name="T1615">ho<text:s/></text:span><text:span text:style-name="T1616"><text:s/></text:span><text:span text:style-name="T1617">o</text:span><text:span text:style-name="T1618">r</text:span><text:span text:style-name="T1619">g</text:span><text:span text:style-name="T1620">á</text:span><text:span text:style-name="T1621">nu<text:s/></text:span><text:span text:style-name="T1622"><text:s/></text:span><text:span text:style-name="T1623">a</text:span><text:span text:style-name="T1624"><text:s/></text:span><text:span text:style-name="T1625">iného o</text:span><text:span text:style-name="T1626">r</text:span><text:span text:style-name="T1627">g</text:span><text:span text:style-name="T1628">á</text:span><text:span text:style-name="T1629">nu účtovnej jednot</text:span><text:span text:style-name="T1630">k</text:span><text:span text:style-name="T1631">y</text:span><text:span text:style-name="T1632"><text:s/></text:span><text:span text:style-name="T1633">a</text:span><text:span text:style-name="T1634"> </text:span><text:span text:style-name="T1635">to -<text:s/></text:span><text:span text:style-name="T1636">ce</text:span><text:span text:style-name="T1637">lková<text:s/></text:span><text:span text:style-name="T1638"><text:s/></text:span><text:span text:style-name="T1639">suma<text:s/></text:span><text:span text:style-name="T1640"><text:s/></text:span><text:span text:style-name="T1641">pos</text:span><text:span text:style-name="T1642">k</text:span><text:span text:style-name="T1643">y</text:span><text:span text:style-name="T1644">t</text:span><text:span text:style-name="T1645">n</text:span><text:span text:style-name="T1646">u</text:span><text:span text:style-name="T1647">t</text:span><text:span text:style-name="T1648">ý</text:span><text:span text:style-name="T1649">c</text:span><text:span text:style-name="T1650">h<text:s/></text:span><text:span text:style-name="T1651"><text:s/></text:span><text:span text:style-name="T1652">pô</text:span><text:span text:style-name="T1653">ž</text:span><text:span text:style-name="T1654">iči</text:span><text:span text:style-name="T1655">e</text:span><text:span text:style-name="T1656">k<text:s/></text:span><text:span text:style-name="T1657"><text:s/></text:span><text:span text:style-name="T1658">k posl</text:span><text:span text:style-name="T1659">e</text:span><text:span text:style-name="T1660">dn</text:span><text:span text:style-name="T1661">é</text:span><text:span text:style-name="T1662">mu<text:s/></text:span><text:span text:style-name="T1663"><text:s/></text:span><text:span text:style-name="T1664">dňu<text:s/></text:span><text:span text:style-name="T1665"><text:s/></text:span><text:span text:style-name="T1666">účtovného<text:s/></text:span><text:span text:style-name="T1667"><text:s/></text:span><text:span text:style-name="T1668">obdobia v člen</text:span><text:span text:style-name="T1669">e</text:span><text:span text:style-name="T1670">ní<text:s/></text:span><text:span text:style-name="T1671">z</text:span><text:span text:style-name="T1672">a</text:span><text:span text:style-name="T1673"><text:s/></text:span><text:span text:style-name="T1674">jednotl</text:span><text:span text:style-name="T1675">i</text:span><text:span text:style-name="T1676">vé</text:span><text:span text:style-name="T1677"><text:s/></text:span><text:span text:style-name="T1678">o</text:span><text:span text:style-name="T1679">r</text:span><text:span text:style-name="T1680">g</text:span><text:span text:style-name="T1681">á</text:span><text:span text:style-name="T1682">n</text:span><text:span text:style-name="T1683">y a<text:s/></text:span><text:span text:style-name="T1684">ce</text:span><text:span text:style-name="T1685">lková</text:span><text:span text:style-name="T1686"><text:s/></text:span><text:span text:style-name="T1687">suma</text:span><text:span text:style-name="T1688"><text:s/></text:span><text:span text:style-name="T1689">splat</text:span><text:span text:style-name="T1690">e</text:span><text:span text:style-name="T1691">n</text:span><text:span text:style-name="T1692">ý</text:span><text:span text:style-name="T1693">c</text:span><text:span text:style-name="T1694">h</text:span><text:span text:style-name="T1695"><text:s/></text:span><text:span text:style-name="T1696">pô</text:span><text:span text:style-name="T1697">ž</text:span><text:span text:style-name="T1698">iči</text:span><text:span text:style-name="T1699">e</text:span><text:span text:style-name="T1700">k</text:span><text:span text:style-name="T1701"><text:s/></text:span><text:span text:style-name="T1702">k posl</text:span><text:span text:style-name="T1703">e</text:span><text:span text:style-name="T1704">dn</text:span><text:span text:style-name="T1705">é</text:span><text:span text:style-name="T1706">mu</text:span><text:span text:style-name="T1707"><text:s/></text:span><text:span text:style-name="T1708">dňu</text:span><text:span text:style-name="T1709"><text:s/></text:span><text:span text:style-name="T1710">účtovného</text:span><text:span text:style-name="T1711"><text:s/></text:span><text:span text:style-name="T1712">obdobia</text:span><text:span text:style-name="T1713"><text:s/></text:span><text:span text:style-name="T1714">v</text:span><text:span text:style-name="T1715"><text:s/></text:span><text:span text:style-name="T1716">člen</text:span><text:span text:style-name="T1717">e</text:span><text:span text:style-name="T1718">ní<text:s/></text:span><text:span text:style-name="T1719">z</text:span><text:span text:style-name="T1720">a</text:span><text:span text:style-name="T1721"><text:s/></text:span><text:span text:style-name="T1722">jednotlivé</text:span><text:span text:style-name="T1723"><text:s/></text:span><text:span text:style-name="T1724">or</text:span><text:span text:style-name="T1725">g</text:span><text:span text:style-name="T1726">á</text:span><text:span text:style-name="T1727">n</text:span><text:span text:style-name="T1728">y a<text:s/></text:span><text:span text:style-name="T1729">ce</text:span><text:span text:style-name="T1730">lková<text:s/></text:span><text:span text:style-name="T1731"><text:s/></text:span><text:span text:style-name="T1732">su</text:span><text:span text:style-name="T1733">m</text:span><text:span text:style-name="T1734">a<text:s/></text:span><text:span text:style-name="T1735"><text:s/></text:span><text:span text:style-name="T1736">odpust</text:span><text:span text:style-name="T1737">e</text:span><text:span text:style-name="T1738">n</text:span><text:span text:style-name="T1739">ý</text:span><text:span text:style-name="T1740">c</text:span><text:span text:style-name="T1741">h<text:s/></text:span><text:span text:style-name="T1742"><text:s/></text:span><text:span text:style-name="T1743">pô</text:span><text:span text:style-name="T1744">ž</text:span><text:span text:style-name="T1745">iči</text:span><text:span text:style-name="T1746">e</text:span><text:span text:style-name="T1747">k<text:s/></text:span><text:span text:style-name="T1748"><text:s/></text:span><text:span text:style-name="T1749">a</text:span><text:span text:style-name="T1750"><text:s/></text:span><text:span text:style-name="T1751">odpí</text:span><text:span text:style-name="T1752">s</text:span><text:span text:style-name="T1753">a</text:span><text:span text:style-name="T1754">n</text:span><text:span text:style-name="T1755">ý</text:span><text:span text:style-name="T1756">c</text:span><text:span text:style-name="T1757">h<text:s/></text:span><text:span text:style-name="T1758"><text:s/></text:span><text:span text:style-name="T1759">pô</text:span><text:span text:style-name="T1760">ž</text:span><text:span text:style-name="T1761">iči</text:span><text:span text:style-name="T1762">e</text:span><text:span text:style-name="T1763">k<text:s/></text:span><text:span text:style-name="T1764"><text:s/></text:span><text:span text:style-name="T1765">k posl</text:span><text:span text:style-name="T1766">e</text:span><text:span text:style-name="T1767">d</text:span><text:span text:style-name="T1768">n</text:span><text:span text:style-name="T1769">é</text:span><text:span text:style-name="T1770">mu<text:s/></text:span><text:span text:style-name="T1771"><text:s/></text:span><text:span text:style-name="T1772">dňu účtovného<text:s/></text:span><text:span text:style-name="T1773">obdobia</text:span><text:span text:style-name="T1774"><text:s/></text:span><text:span text:style-name="T1775">v</text:span></text:p>
      <text:p text:style-name="P1776"><text:span text:style-name="T1777">čl</text:span><text:span text:style-name="T1778">e</text:span><text:span text:style-name="T1779">n</text:span><text:span text:style-name="T1780">e</text:span><text:span text:style-name="T1781">ní<text:s/></text:span><text:span text:style-name="T1782">z</text:span><text:span text:style-name="T1783">a</text:span><text:span text:style-name="T1784"><text:s/></text:span><text:span text:style-name="T1785">jednotlivé</text:span><text:span text:style-name="T1786"><text:s/></text:span><text:span text:style-name="T1787">org</text:span><text:span text:style-name="T1788">á</text:span><text:span text:style-name="T1789">n</text:span><text:span text:style-name="T1790">y:</text:span></text:p>
      <text:p text:style-name="P1791"/>
      <text:p text:style-name="P1792"><text:span text:style-name="T1793">c) hlav</text:span><text:span text:style-name="T1794">n</text:span><text:span text:style-name="T1795">ý</text:span><text:span text:style-name="T1796">c</text:span><text:span text:style-name="T1797">h</text:span><text:span text:style-name="T1798"><text:s/></text:span><text:span text:style-name="T1799">podmi</text:span><text:span text:style-name="T1800">e</text:span><text:span text:style-name="T1801">nk</text:span><text:span text:style-name="T1802">a</text:span><text:span text:style-name="T1803">c</text:span><text:span text:style-name="T1804">h,</text:span><text:span text:style-name="T1805"><text:s/></text:span><text:span text:style-name="T1806">na</text:span><text:span text:style-name="T1807"><text:s/></text:span><text:span text:style-name="T1808">z</text:span><text:span text:style-name="T1809">á</text:span><text:span text:style-name="T1810">klade</text:span><text:span text:style-name="T1811"><text:s/></text:span><text:span text:style-name="T1812">kto</text:span><text:span text:style-name="T1813">r</text:span><text:span text:style-name="T1814">ý</text:span><text:span text:style-name="T1815">c</text:span><text:span text:style-name="T1816">h</text:span><text:span text:style-name="T1817"><text:s/></text:span><text:span text:style-name="T1818">im</text:span><text:span text:style-name="T1819"><text:s/></text:span><text:span text:style-name="T1820">b</text:span><text:span text:style-name="T1821">oli</text:span><text:span text:style-name="T1822"><text:s/></text:span><text:span text:style-name="T1823">z</text:span><text:span text:style-name="T1824">á</text:span><text:span text:style-name="T1825">ru</text:span><text:span text:style-name="T1826">k</text:span><text:span text:style-name="T1827">y</text:span><text:span text:style-name="T1828"><text:s/></text:span><text:span text:style-name="T1829">a</text:span><text:span text:style-name="T1830">lebo</text:span><text:span text:style-name="T1831"><text:s/></text:span><text:span text:style-name="T1832">iné</text:span><text:span text:style-name="T1833"><text:s/></text:span><text:span text:style-name="T1834">z</text:span><text:span text:style-name="T1835">a</text:span><text:span text:style-name="T1836">b</text:span><text:span text:style-name="T1837">e</text:span><text:span text:style-name="T1838">z</text:span><text:span text:style-name="T1839">p</text:span><text:span text:style-name="T1840">eče</text:span><text:span text:style-name="T1841">nie</text:span><text:span text:style-name="T1842"><text:s/></text:span><text:span text:style-name="T1843">a pô</text:span><text:span text:style-name="T1844">ž</text:span><text:span text:style-name="T1845">ič</text:span><text:span text:style-name="T1846">k</text:span><text:span text:style-name="T1847">y</text:span><text:span text:style-name="T1848"><text:s/></text:span><text:span text:style-name="T1849">pos</text:span><text:span text:style-name="T1850">k</text:span><text:span text:style-name="T1851">y</text:span><text:span text:style-name="T1852">tnut</text:span><text:span text:style-name="T1853">é</text:span><text:span text:style-name="T1854">;<text:s/></text:span><text:span text:style-name="T1855">p</text:span><text:span text:style-name="T1856">ri pôžičk</text:span><text:span text:style-name="T1857">á</text:span><text:span text:style-name="T1858">c</text:span><text:span text:style-name="T1859">h sa<text:s/></text:span><text:span text:style-name="T1860">u</text:span><text:span text:style-name="T1861">v</text:span><text:span text:style-name="T1862">á</text:span><text:span text:style-name="T1863">d</text:span><text:span text:style-name="T1864">z</text:span><text:span text:style-name="T1865">a</text:span><text:span text:style-name="T1866">jú úr</text:span><text:span text:style-name="T1867">o</text:span><text:span text:style-name="T1868">kové</text:span><text:span text:style-name="T1869"><text:s/></text:span><text:span text:style-name="T1870">sadz</text:span><text:span text:style-name="T1871">b</text:span><text:span text:style-name="T1872">y:</text:span></text:p>
      <text:p text:style-name="P1873"/>
      <text:p text:style-name="P1874"><text:span text:style-name="T1875">d)<text:s/></text:span><text:span text:style-name="T1876">ce</text:span><text:span text:style-name="T1877">lkovej</text:span><text:span text:style-name="T1878"><text:s/></text:span><text:span text:style-name="T1879">sume</text:span><text:span text:style-name="T1880"><text:s/></text:span><text:span text:style-name="T1881">pou</text:span><text:span text:style-name="T1882">ž</text:span><text:span text:style-name="T1883">i</text:span><text:span text:style-name="T1884">t</text:span><text:span text:style-name="T1885">ý</text:span><text:span text:style-name="T1886">c</text:span><text:span text:style-name="T1887">h</text:span><text:span text:style-name="T1888"><text:s/></text:span><text:span text:style-name="T1889">fin</text:span><text:span text:style-name="T1890">a</text:span><text:span text:style-name="T1891">n</text:span><text:span text:style-name="T1892">čn</text:span><text:span text:style-name="T1893">ý</text:span><text:span text:style-name="T1894">c</text:span><text:span text:style-name="T1895">h</text:span><text:span text:style-name="T1896"><text:s/></text:span><text:span text:style-name="T1897">p</text:span><text:span text:style-name="T1898">r</text:span><text:span text:style-name="T1899">ostried</text:span><text:span text:style-name="T1900">k</text:span><text:span text:style-name="T1901">ov</text:span><text:span text:style-name="T1902"><text:s/></text:span><text:span text:style-name="T1903">a</text:span><text:span text:style-name="T1904">lebo</text:span><text:span text:style-name="T1905"><text:s/></text:span><text:span text:style-name="T1906">iného</text:span><text:span text:style-name="T1907"><text:s/></text:span><text:span text:style-name="T1908">plnenia</text:span><text:span text:style-name="T1909"><text:s/></text:span><text:span text:style-name="T1910">na</text:span><text:span text:style-name="T1911"><text:s/></text:span><text:span text:style-name="T1912">súkromné ú</text:span><text:span text:style-name="T1913">če</text:span><text:span text:style-name="T1914">l</text:span><text:span text:style-name="T1915">y</text:span></text:p>
      <text:p text:style-name="P1916"><text:span text:style-name="T1917">čl</text:span><text:span text:style-name="T1918">e</text:span><text:span text:style-name="T1919">nmi</text:span><text:span text:style-name="T1920"><text:s/></text:span><text:span text:style-name="T1921">štatut</text:span><text:span text:style-name="T1922">á</text:span><text:span text:style-name="T1923">rne</text:span><text:span text:style-name="T1924">h</text:span><text:span text:style-name="T1925">o</text:span><text:span text:style-name="T1926"><text:s/></text:span><text:span text:style-name="T1927">o</text:span><text:span text:style-name="T1928">r</text:span><text:span text:style-name="T1929">g</text:span><text:span text:style-name="T1930">á</text:span><text:span text:style-name="T1931">nu,</text:span><text:span text:style-name="T1932"><text:s/></text:span><text:span text:style-name="T1933">do</text:span><text:span text:style-name="T1934">z</text:span><text:span text:style-name="T1935">o</text:span><text:span text:style-name="T1936">r</text:span><text:span text:style-name="T1937">n</text:span><text:span text:style-name="T1938">é</text:span><text:span text:style-name="T1939">ho</text:span><text:span text:style-name="T1940"><text:s/></text:span><text:span text:style-name="T1941">o</text:span><text:span text:style-name="T1942">r</text:span><text:span text:style-name="T1943">g</text:span><text:span text:style-name="T1944">á</text:span><text:span text:style-name="T1945">nu</text:span><text:span text:style-name="T1946"><text:s/></text:span><text:span text:style-name="T1947">a</text:span><text:span text:style-name="T1948"><text:s/></text:span><text:span text:style-name="T1949">iného</text:span><text:span text:style-name="T1950"><text:s/></text:span><text:span text:style-name="T1951">o</text:span><text:span text:style-name="T1952">r</text:span><text:span text:style-name="T1953">g</text:span><text:span text:style-name="T1954">á</text:span><text:span text:style-name="T1955">n</text:span><text:span text:style-name="T1956">u</text:span><text:span text:style-name="T1957"><text:s/></text:span><text:span text:style-name="T1958">účtovnej jednot</text:span><text:span text:style-name="T1959">k</text:span><text:span text:style-name="T1960">y</text:span><text:span text:style-name="T1961">, ktoré</text:span><text:span text:style-name="T1962"><text:s/></text:span><text:span text:style-name="T1963">j</text:span><text:span text:style-name="T1964">e</text:span><text:span text:style-name="T1965"><text:s/></text:span><text:span text:style-name="T1966">potr</text:span><text:span text:style-name="T1967">e</text:span><text:span text:style-name="T1968">b</text:span><text:span text:style-name="T1969">né</text:span><text:span text:style-name="T1970"><text:s/></text:span><text:span text:style-name="T1971">v</text:span><text:span text:style-name="T1972">y</text:span><text:span text:style-name="T1973">ú</text:span><text:span text:style-name="T1974">čtovať:</text:span></text:p>
      <text:p text:style-name="P1975"/>
      <text:p text:style-name="P1976"><text:span text:style-name="T1977">6.<text:s/></text:span><text:span text:style-name="T1978">I</text:span><text:span text:style-name="T1979">n</text:span><text:span text:style-name="T1980">fo</text:span><text:span text:style-name="T1981">r</text:span><text:span text:style-name="T1982">má</text:span><text:span text:style-name="T1983">c</text:span><text:span text:style-name="T1984">i</text:span><text:span text:style-name="T1985">e</text:span><text:span text:style-name="T1986"><text:s/></text:span><text:span text:style-name="T1987">o povinnosti</text:span><text:span text:style-name="T1988">ac</text:span><text:span text:style-name="T1989">h</text:span><text:span text:style-name="T1990"><text:s/>účtovnej jednot</text:span><text:span text:style-name="T1991">k</text:span><text:span text:style-name="T1992">y</text:span><text:span text:style-name="T1993">, a </text:span><text:span text:style-name="T1994">to:</text:span></text:p>
      <text:p text:style-name="P1995"/>
      <text:p text:style-name="P1996"><text:span text:style-name="T1997">a)<text:s/></text:span><text:span text:style-name="T1998">ce</text:span><text:span text:style-name="T1999">lkovej</text:span><text:span text:style-name="T2000"><text:s/></text:span><text:span text:style-name="T2001">sume</text:span><text:span text:style-name="T2002"><text:s/></text:span><text:span text:style-name="T2003">fin</text:span><text:span text:style-name="T2004">a</text:span><text:span text:style-name="T2005">nčn</text:span><text:span text:style-name="T2006">ý</text:span><text:span text:style-name="T2007">c</text:span><text:span text:style-name="T2008">h</text:span><text:span text:style-name="T2009"><text:s/></text:span><text:span text:style-name="T2010">povinností</text:span><text:span text:style-name="T2011">,</text:span><text:span text:style-name="T2012"><text:s/></text:span><text:span text:style-name="T2013">ktoré</text:span><text:span text:style-name="T2014"><text:s/></text:span><text:span text:style-name="T2015">sa</text:span><text:span text:style-name="T2016"><text:s/></text:span><text:span text:style-name="T2017">n</text:span><text:span text:style-name="T2018">e</text:span><text:span text:style-name="T2019">v</text:span><text:span text:style-name="T2020">y</text:span><text:span text:style-name="T2021">k</text:span><text:span text:style-name="T2022">a</text:span><text:span text:style-name="T2023">z</text:span><text:span text:style-name="T2024">ujú</text:span><text:span text:style-name="T2025"><text:s/></text:span><text:span text:style-name="T2026">v</text:span><text:span text:style-name="T2027"><text:s/></text:span><text:span text:style-name="T2028">súva</text:span><text:span text:style-name="T2029">h</text:span><text:span text:style-name="T2030">e</text:span><text:span text:style-name="T2031">,</text:span><text:span text:style-name="T2032"><text:s/></text:span><text:span text:style-name="T2033">a</text:span><text:span text:style-name="T2034">le</text:span><text:span text:style-name="T2035"><text:s/></text:span><text:span text:style-name="T2036">sú<text:s/></text:span><text:span text:style-name="T2037">v</text:span><text:span text:style-name="T2038">ý</text:span><text:span text:style-name="T2039">z</text:span><text:span text:style-name="T2040">n</text:span><text:span text:style-name="T2041">a</text:span><text:span text:style-name="T2042">mné</text:span><text:span text:style-name="T2043"><text:s/></text:span><text:span text:style-name="T2044">n</text:span><text:span text:style-name="T2045">a</text:span><text:span text:style-name="T2046"><text:s/></text:span><text:span text:style-name="T2047">posúd</text:span><text:span text:style-name="T2048">e</text:span><text:span text:style-name="T2049">nie</text:span><text:span text:style-name="T2050"><text:s/></text:span><text:span text:style-name="T2051">f</text:span><text:span text:style-name="T2052">inan</text:span><text:span text:style-name="T2053">čn</text:span><text:span text:style-name="T2054">e</text:span><text:span text:style-name="T2055">j</text:span><text:span text:style-name="T2056"><text:s/></text:span><text:span text:style-name="T2057">situ</text:span><text:span text:style-name="T2058">ác</text:span><text:span text:style-name="T2059">ie</text:span><text:span text:style-name="T2060"><text:s/></text:span><text:span text:style-name="T2061">ú</text:span><text:span text:style-name="T2062">čtovnej</text:span><text:span text:style-name="T2063"><text:s/></text:span><text:span text:style-name="T2064">jednot</text:span><text:span text:style-name="T2065">k</text:span><text:span text:style-name="T2066">y</text:span><text:span text:style-name="T2067">,</text:span><text:span text:style-name="T2068"><text:s/></text:span><text:span text:style-name="T2069">n</text:span><text:span text:style-name="T2070">a</text:span><text:span text:style-name="T2071">p</text:span><text:span text:style-name="T2072">r</text:span><text:span text:style-name="T2073">íkl</text:span><text:span text:style-name="T2074">a</text:span><text:span text:style-name="T2075">d</text:span><text:span text:style-name="T2076"><text:s/></text:span><text:span text:style-name="T2077">povinnosti n</text:span><text:span text:style-name="T2078">á</text:span><text:span text:style-name="T2079">jom</text:span><text:span text:style-name="T2080">c</text:span><text:span text:style-name="T2081">u</text:span><text:span text:style-name="T2082"><text:s/></text:span><text:span text:style-name="T2083">v</text:span><text:span text:style-name="T2084">y</text:span><text:span text:style-name="T2085">p</text:span><text:span text:style-name="T2086">l</text:span><text:span text:style-name="T2087">ý</text:span><text:span text:style-name="T2088">v</text:span><text:span text:style-name="T2089">a</text:span><text:span text:style-name="T2090">jú</text:span><text:span text:style-name="T2091">c</text:span><text:span text:style-name="T2092">e</text:span><text:span text:style-name="T2093"><text:s/></text:span><text:span text:style-name="T2094">z</text:span><text:span text:style-name="T2095"><text:s/></text:span><text:span text:style-name="T2096">op</text:span><text:span text:style-name="T2097">e</text:span><text:span text:style-name="T2098">r</text:span><text:span text:style-name="T2099">a</text:span><text:span text:style-name="T2100">tívn</text:span><text:span text:style-name="T2101">e</text:span><text:span text:style-name="T2102">ho</text:span><text:span text:style-name="T2103"><text:s/></text:span><text:span text:style-name="T2104">p</text:span><text:span text:style-name="T2105">re</text:span><text:span text:style-name="T2106">n</text:span><text:span text:style-name="T2107">á</text:span><text:span text:style-name="T2108">jmu,</text:span><text:span text:style-name="T2109"><text:s/></text:span><text:span text:style-name="T2110">z</text:span><text:span text:style-name="T2111"><text:s/></text:span><text:span text:style-name="T2112">u</text:span><text:span text:style-name="T2113">z</text:span><text:span text:style-name="T2114">a</text:span><text:span text:style-name="T2115">tvor</text:span><text:span text:style-name="T2116">e</text:span><text:span text:style-name="T2117">n</text:span><text:span text:style-name="T2118">ý</text:span><text:span text:style-name="T2119">c</text:span><text:span text:style-name="T2120">h</text:span><text:span text:style-name="T2121"><text:s/></text:span><text:span text:style-name="T2122">z</text:span><text:span text:style-name="T2123">mlúv</text:span><text:span text:style-name="T2124"><text:s/></text:span><text:span text:style-name="T2125">na pos</text:span><text:span text:style-name="T2126">k</text:span><text:span text:style-name="T2127">y</text:span><text:span text:style-name="T2128">tnutie</text:span><text:span text:style-name="T2129"><text:s/></text:span><text:span text:style-name="T2130">úv</text:span><text:span text:style-name="T2131">e</text:span><text:span text:style-name="T2132">ru</text:span><text:span text:style-name="T2133"><text:s/></text:span><text:span text:style-name="T2134">a</text:span><text:span text:style-name="T2135">lebo</text:span><text:span text:style-name="T2136"><text:s/></text:span><text:span text:style-name="T2137">pô</text:span><text:span text:style-name="T2138">ž</text:span><text:span text:style-name="T2139">ič</text:span><text:span text:style-name="T2140">k</text:span><text:span text:style-name="T2141">y</text:span><text:span text:style-name="T2142">,</text:span><text:span text:style-name="T2143"><text:s/></text:span><text:span text:style-name="T2144">ktoré</text:span><text:span text:style-name="T2145"><text:s/></text:span><text:span text:style-name="T2146">e</text:span><text:span text:style-name="T2147">šte</text:span><text:span text:style-name="T2148"><text:s/></text:span><text:span text:style-name="T2149">n</text:span><text:span text:style-name="T2150">e</text:span><text:span text:style-name="T2151">boli</text:span><text:span text:style-name="T2152"><text:s/></text:span><text:span text:style-name="T2153">pos</text:span><text:span text:style-name="T2154">k</text:span><text:span text:style-name="T2155">y</text:span><text:span text:style-name="T2156">tnut</text:span><text:span text:style-name="T2157">é</text:span><text:span text:style-name="T2158">,</text:span><text:span text:style-name="T2159"><text:s/></text:span><text:span text:style-name="T2160">fin</text:span><text:span text:style-name="T2161">a</text:span><text:span text:style-name="T2162">n</text:span><text:span text:style-name="T2163">čn</text:span><text:span text:style-name="T2164">é</text:span><text:span text:style-name="T2165"><text:s/></text:span><text:span text:style-name="T2166">povinnosti<text:s/></text:span><text:span text:style-name="T2167">v</text:span><text:span text:style-name="T2168">y</text:span><text:span text:style-name="T2169">p</text:span><text:span text:style-name="T2170">l</text:span><text:span text:style-name="T2171">ý</text:span><text:span text:style-name="T2172">v</text:span><text:span text:style-name="T2173">a</text:span><text:span text:style-name="T2174">jú</text:span><text:span text:style-name="T2175">c</text:span><text:span text:style-name="T2176">e</text:span><text:span text:style-name="T2177"><text:s/></text:span><text:span text:style-name="T2178">z</text:span><text:span text:style-name="T2179"><text:s/></text:span><text:span text:style-name="T2180">li</text:span><text:span text:style-name="T2181">ce</text:span><text:span text:style-name="T2182">n</text:span><text:span text:style-name="T2183">čn</text:span><text:span text:style-name="T2184">ý</text:span><text:span text:style-name="T2185">c</text:span><text:span text:style-name="T2186">h</text:span><text:span text:style-name="T2187"><text:s/></text:span><text:span text:style-name="T2188">a kon</text:span><text:span text:style-name="T2189">ce</text:span><text:span text:style-name="T2190">sion</text:span><text:span text:style-name="T2191">á</text:span><text:span text:style-name="T2192">rs</text:span><text:span text:style-name="T2193">k</text:span><text:span text:style-name="T2194">y</text:span><text:span text:style-name="T2195">c</text:span><text:span text:style-name="T2196">h</text:span><text:span text:style-name="T2197"><text:s/></text:span><text:span text:style-name="T2198">z</text:span><text:span text:style-name="T2199">m</text:span><text:span text:style-name="T2200">lúv</text:span><text:span text:style-name="T2201"><text:s/></text:span><text:span text:style-name="T2202">s uv</text:span><text:span text:style-name="T2203">e</text:span><text:span text:style-name="T2204">d</text:span><text:span text:style-name="T2205">e</text:span><text:span text:style-name="T2206">ním</text:span><text:span text:style-name="T2207"><text:s/></text:span><text:span text:style-name="T2208">su</text:span><text:span text:style-name="T2209">m</text:span><text:span text:style-name="T2210">y</text:span><text:span text:style-name="T2211"><text:s/></text:span><text:span text:style-name="T2212">poplatku</text:span><text:span text:style-name="T2213"><text:s/></text:span><text:span text:style-name="T2214">z</text:span><text:span text:style-name="T2215">a<text:s/></text:span><text:span text:style-name="T2216">ce</text:span><text:span text:style-name="T2217">lé zostáv</text:span><text:span text:style-name="T2218">a</text:span><text:span text:style-name="T2219">júce</text:span><text:span text:style-name="T2220"><text:s/></text:span><text:span text:style-name="T2221">obdob</text:span><text:span text:style-name="T2222">i</text:span><text:span text:style-name="T2223">e</text:span><text:span text:style-name="T2224"><text:s/></text:span><text:span text:style-name="T2225">platnosti<text:s/></text:span><text:span text:style-name="T2226">z</text:span><text:span text:style-name="T2227">m</text:span><text:span text:style-name="T2228">lu</text:span><text:span text:style-name="T2229">v</text:span><text:span text:style-name="T2230">y:</text:span></text:p>
      <text:p text:style-name="P2231"><text:span text:style-name="T2232"><text:s text:c="4"/></text:span><text:span text:style-name="T2233">Spoločnosť neeviduje finančné povinnosti, ktoré sa nevykazujú v súvahe.</text:span></text:p>
      <text:p text:style-name="P2234"><text:span text:style-name="T2235">b)<text:s/></text:span><text:span text:style-name="T2236">ce</text:span><text:span text:style-name="T2237">lkovej sume</text:span><text:span text:style-name="T2238"><text:s/></text:span><text:span text:style-name="T2239">v</text:span><text:span text:style-name="T2240">ý</text:span><text:span text:style-name="T2241">z</text:span><text:span text:style-name="T2242">n</text:span><text:span text:style-name="T2243">a</text:span><text:span text:style-name="T2244">m</text:span><text:span text:style-name="T2245">n</text:span><text:span text:style-name="T2246">ý</text:span><text:span text:style-name="T2247">c</text:span><text:span text:style-name="T2248">h<text:s/></text:span><text:span text:style-name="T2249">podmi</text:span><text:span text:style-name="T2250">e</text:span><text:span text:style-name="T2251">n</text:span><text:span text:style-name="T2252">e</text:span><text:span text:style-name="T2253">n</text:span><text:span text:style-name="T2254">ý</text:span><text:span text:style-name="T2255">c</text:span><text:span text:style-name="T2256">h<text:s/></text:span><text:span text:style-name="T2257">z</text:span><text:span text:style-name="T2258">á</text:span><text:span text:style-name="T2259">v</text:span><text:span text:style-name="T2260">ä</text:span><text:span text:style-name="T2261">z</text:span><text:span text:style-name="T2262">k</text:span><text:span text:style-name="T2263">ov</text:span><text:span text:style-name="T2264">, kto</text:span><text:span text:style-name="T2265">r</text:span><text:span text:style-name="T2266">ý</text:span><text:span text:style-name="T2267">mi sa<text:s/></text:span><text:span text:style-name="T2268">r</text:span><text:span text:style-name="T2269">o</text:span><text:span text:style-name="T2270">z</text:span><text:span text:style-name="T2271">umie mo</text:span><text:span text:style-name="T2272">ž</text:span><text:span text:style-name="T2273">ná</text:span><text:span text:style-name="T2274"><text:s/></text:span><text:span text:style-name="T2275">povinnosť, kto</text:span><text:span text:style-name="T2276">r</text:span><text:span text:style-name="T2277">á</text:span><text:span text:style-name="T2278"><text:s/></text:span><text:span text:style-name="T2279">v</text:span><text:span text:style-name="T2280">z</text:span><text:span text:style-name="T2281">nikla</text:span><text:span text:style-name="T2282"><text:s/></text:span><text:span text:style-name="T2283">a</text:span><text:span text:style-name="T2284">ko</text:span><text:span text:style-name="T2285"><text:s/></text:span><text:span text:style-name="T2286">dôsl</text:span><text:span text:style-name="T2287">e</text:span><text:span text:style-name="T2288">d</text:span><text:span text:style-name="T2289">o</text:span><text:span text:style-name="T2290">k</text:span><text:span text:style-name="T2291"><text:s/></text:span><text:span text:style-name="T2292">minulej</text:span><text:span text:style-name="T2293"><text:s/></text:span><text:span text:style-name="T2294">ud</text:span><text:span text:style-name="T2295">a</text:span><text:span text:style-name="T2296">losti <text:s/>a</text:span><text:span text:style-name="T2297"><text:s/></text:span><text:span text:style-name="T2298">ktor</text:span><text:span text:style-name="T2299">e</text:span><text:span text:style-name="T2300">j<text:s/></text:span><text:span text:style-name="T2301">e</text:span><text:span text:style-name="T2302">x</text:span><text:span text:style-name="T2303">ist</text:span><text:span text:style-name="T2304">e</text:span><text:span text:style-name="T2305">n</text:span><text:span text:style-name="T2306">c</text:span><text:span text:style-name="T2307">ia</text:span><text:span text:style-name="T2308"><text:s/></text:span><text:span text:style-name="T2309">z</text:span><text:span text:style-name="T2310">á</text:span><text:span text:style-name="T2311">visí</text:span><text:span text:style-name="T2312"><text:s/></text:span><text:span text:style-name="T2313">od</text:span><text:span text:style-name="T2314"><text:s/></text:span><text:span text:style-name="T2315">toh</text:span><text:span text:style-name="T2316">o</text:span><text:span text:style-name="T2317">,</text:span></text:p>
      <text:p text:style-name="P2318"><text:span text:style-name="T2319">i</text:span><text:span text:style-name="T2320"><text:s/></text:span><text:span text:style-name="T2321">n</text:span><text:span text:style-name="T2322">a</text:span><text:span text:style-name="T2323">stane</text:span><text:span text:style-name="T2324"><text:s/></text:span><text:span text:style-name="T2325">a</text:span><text:span text:style-name="T2326">l</text:span><text:span text:style-name="T2327">e</text:span><text:span text:style-name="T2328">bo</text:span><text:span text:style-name="T2329"><text:s/></text:span><text:span text:style-name="T2330">n</text:span><text:span text:style-name="T2331">e</text:span><text:span text:style-name="T2332">n</text:span><text:span text:style-name="T2333">a</text:span><text:span text:style-name="T2334">s</text:span><text:span text:style-name="T2335">t</text:span><text:span text:style-name="T2336">a</text:span><text:span text:style-name="T2337">ne</text:span><text:span text:style-name="T2338"><text:s/></text:span><text:span text:style-name="T2339">jedna</text:span><text:span text:style-name="T2340"><text:s/></text:span><text:span text:style-name="T2341">a</text:span><text:span text:style-name="T2342">lebo</text:span><text:span text:style-name="T2343"><text:s/></text:span><text:span text:style-name="T2344">viac</text:span><text:span text:style-name="T2345"><text:s/></text:span><text:span text:style-name="T2346">n</text:span><text:span text:style-name="T2347">e</text:span><text:span text:style-name="T2348">i</text:span><text:span text:style-name="T2349">s</text:span><text:span text:style-name="T2350">t</text:span><text:span text:style-name="T2351">ý</text:span><text:span text:style-name="T2352">c</text:span><text:span text:style-name="T2353">h ud</text:span><text:span text:style-name="T2354">a</text:span><text:span text:style-name="T2355">lostí v budú</text:span><text:span text:style-name="T2356">c</text:span><text:span text:style-name="T2357">nosti, k</text:span><text:span text:style-name="T2358">t</text:span><text:span text:style-name="T2359">o</text:span><text:span text:style-name="T2360">r</text:span><text:span text:style-name="T2361">ý</text:span><text:span text:style-name="T2362">c</text:span><text:span text:style-name="T2363">h v</text:span><text:span text:style-name="T2364">z</text:span><text:span text:style-name="T2365">nik nez</text:span><text:span text:style-name="T2366">á</text:span><text:span text:style-name="T2367">visí od účtovnej jednot</text:span><text:span text:style-name="T2368">k</text:span><text:span text:style-name="T2369">y</text:span><text:span text:style-name="T2370">,</text:span><text:span text:style-name="T2371"><text:s/></text:span><text:span text:style-name="T2372">a</text:span><text:span text:style-name="T2373">lebo<text:s/></text:span><text:span text:style-name="T2374">e</text:span><text:span text:style-name="T2375">x</text:span><text:span text:style-name="T2376">istujúca</text:span><text:span text:style-name="T2377"><text:s/></text:span><text:span text:style-name="T2378">povinnosť,</text:span><text:span text:style-name="T2379"><text:s/></text:span><text:span text:style-name="T2380">k</text:span><text:span text:style-name="T2381">t</text:span><text:span text:style-name="T2382">o</text:span><text:span text:style-name="T2383">r</text:span><text:span text:style-name="T2384">á</text:span><text:span text:style-name="T2385"><text:s/></text:span><text:span text:style-name="T2386">v</text:span><text:span text:style-name="T2387">z</text:span><text:span text:style-name="T2388">nikla</text:span><text:span text:style-name="T2389"><text:s/></text:span><text:span text:style-name="T2390">a</text:span><text:span text:style-name="T2391">ko</text:span><text:span text:style-name="T2392"><text:s/></text:span><text:span text:style-name="T2393">dôsl</text:span><text:span text:style-name="T2394">e</text:span><text:span text:style-name="T2395">dok</text:span><text:span text:style-name="T2396"><text:s/></text:span><text:span text:style-name="T2397">minulej</text:span><text:span text:style-name="T2398"><text:s/></text:span><text:span text:style-name="T2399">ud</text:span><text:span text:style-name="T2400">a</text:span><text:span text:style-name="T2401">losti,</text:span><text:span text:style-name="T2402"><text:s/></text:span><text:span text:style-name="T2403">a</text:span><text:span text:style-name="T2404">le</text:span><text:span text:style-name="T2405"><text:s/></text:span><text:span text:style-name="T2406">k</text:span><text:span text:style-name="T2407">torá</text:span><text:span text:style-name="T2408"><text:s/></text:span><text:span text:style-name="T2409">sa n</text:span><text:span text:style-name="T2410">e</text:span><text:span text:style-name="T2411">v</text:span><text:span text:style-name="T2412">y</text:span><text:span text:style-name="T2413">k</text:span><text:span text:style-name="T2414">a</text:span><text:span text:style-name="T2415">z</text:span><text:span text:style-name="T2416">uje v súva</text:span><text:span text:style-name="T2417">he</text:span><text:span text:style-name="T2418">, p</text:span><text:span text:style-name="T2419">re</text:span><text:span text:style-name="T2420">to</text:span><text:span text:style-name="T2421">ž</text:span><text:span text:style-name="T2422">e nie</text:span><text:span text:style-name="T2423"><text:s/></text:span><text:span text:style-name="T2424">je</text:span><text:span text:style-name="T2425"><text:s/></text:span><text:span text:style-name="T2426">p</text:span><text:span text:style-name="T2427">ra</text:span><text:span text:style-name="T2428">vd</text:span><text:span text:style-name="T2429">e</text:span><text:span text:style-name="T2430">podob</text:span><text:span text:style-name="T2431">n</text:span><text:span text:style-name="T2432">é</text:span><text:span text:style-name="T2433">,</text:span><text:span text:style-name="T2434"><text:s/></text:span><text:span text:style-name="T2435">ž</text:span><text:span text:style-name="T2436">e</text:span><text:span text:style-name="T2437"><text:s/></text:span><text:span text:style-name="T2438">na</text:span><text:span text:style-name="T2439"><text:s/></text:span><text:span text:style-name="T2440">splnenie</text:span><text:span text:style-name="T2441"><text:s/></text:span><text:span text:style-name="T2442">tejto</text:span><text:span text:style-name="T2443"><text:s/></text:span><text:span text:style-name="T2444">povinnosti</text:span><text:span text:style-name="T2445"><text:s/></text:span><text:span text:style-name="T2446">bude</text:span><text:span text:style-name="T2447"><text:s/></text:span><text:span text:style-name="T2448">potr</text:span><text:span text:style-name="T2449">e</text:span><text:span text:style-name="T2450">b</text:span><text:span text:style-name="T2451">n</text:span><text:span text:style-name="T2452">ý</text:span><text:span text:style-name="T2453"><text:s/></text:span><text:span text:style-name="T2454">ú</text:span><text:span text:style-name="T2455">b</text:span><text:span text:style-name="T2456">y</text:span><text:span text:style-name="T2457">t</text:span><text:span text:style-name="T2458">o</text:span><text:span text:style-name="T2459">k<text:s/></text:span><text:span text:style-name="T2460">e</text:span><text:span text:style-name="T2461">konomi</text:span><text:span text:style-name="T2462">c</text:span><text:span text:style-name="T2463">k</text:span><text:span text:style-name="T2464">ý</text:span><text:span text:style-name="T2465">c</text:span><text:span text:style-name="T2466">h ú</text:span><text:span text:style-name="T2467">ž</text:span><text:span text:style-name="T2468">itkov,<text:s/></text:span><text:span text:style-name="T2469">a</text:span><text:span text:style-name="T2470">lebo<text:s/></text:span><text:span text:style-name="T2471">v</text:span><text:span text:style-name="T2472">ý</text:span><text:span text:style-name="T2473">ška t</text:span><text:span text:style-name="T2474">e</text:span><text:span text:style-name="T2475">jto povinnosti sa</text:span><text:span text:style-name="T2476"><text:s/></text:span><text:span text:style-name="T2477">n</text:span><text:span text:style-name="T2478">e</text:span><text:span text:style-name="T2479">dá</text:span><text:span text:style-name="T2480"><text:s/></text:span><text:span text:style-name="T2481">spoľ</text:span><text:span text:style-name="T2482">a</text:span><text:span text:style-name="T2483">hlivo o</text:span><text:span text:style-name="T2484">ce</text:span><text:span text:style-name="T2485">niť:</text:span></text:p>
      <text:p text:style-name="P2486"><text:span text:style-name="T2487"><text:s text:c="3"/></text:span><text:span text:style-name="T2488"><text:s/>Spoločnosť neeviduje podmienené záväzky</text:span><text:span text:style-name="T2489">.</text:span></text:p>
      <text:p text:style-name="P2490"><text:span text:style-name="T2491"><text:s/>c)<text:s/></text:span><text:span text:style-name="T2492">opise</text:span><text:span text:style-name="T2493"><text:s/></text:span><text:span text:style-name="T2494">v</text:span><text:span text:style-name="T2495">ý</text:span><text:span text:style-name="T2496">z</text:span><text:span text:style-name="T2497">n</text:span><text:span text:style-name="T2498">a</text:span><text:span text:style-name="T2499">m</text:span><text:span text:style-name="T2500">n</text:span><text:span text:style-name="T2501">ý</text:span><text:span text:style-name="T2502">c</text:span><text:span text:style-name="T2503">h fi</text:span><text:span text:style-name="T2504">n</text:span><text:span text:style-name="T2505">a</text:span><text:span text:style-name="T2506">n</text:span><text:span text:style-name="T2507">čn</text:span><text:span text:style-name="T2508">ý</text:span><text:span text:style-name="T2509">c</text:span><text:span text:style-name="T2510">h povinností</text:span><text:span text:style-name="T2511"><text:s/>a</text:span><text:span text:style-name="T2512"><text:s/></text:span><text:span text:style-name="T2513">v</text:span><text:span text:style-name="T2514">ý</text:span><text:span text:style-name="T2515">z</text:span><text:span text:style-name="T2516">n</text:span><text:span text:style-name="T2517">a</text:span><text:span text:style-name="T2518">m</text:span><text:span text:style-name="T2519">n</text:span><text:span text:style-name="T2520">ý</text:span><text:span text:style-name="T2521">c</text:span><text:span text:style-name="T2522">h podmi</text:span><text:span text:style-name="T2523">e</text:span><text:span text:style-name="T2524">n</text:span><text:span text:style-name="T2525">e</text:span><text:span text:style-name="T2526">n</text:span><text:span text:style-name="T2527">ý</text:span><text:span text:style-name="T2528">c</text:span><text:span text:style-name="T2529">h<text:s/></text:span><text:span text:style-name="T2530">zá</text:span><text:span text:style-name="T2531">v</text:span><text:span text:style-name="T2532">ä</text:span><text:span text:style-name="T2533">z</text:span><text:span text:style-name="T2534">kov:</text:span></text:p>
      <text:p text:style-name="P2535"/>
      <text:p text:style-name="P2536"><text:span text:style-name="T2537">d)<text:s/></text:span><text:span text:style-name="T2538">ce</text:span><text:span text:style-name="T2539">lkovej</text:span><text:span text:style-name="T2540"><text:s/></text:span><text:span text:style-name="T2541">sume</text:span><text:span text:style-name="T2542"><text:s/></text:span><text:span text:style-name="T2543">v</text:span><text:span text:style-name="T2544">ý</text:span><text:span text:style-name="T2545">z</text:span><text:span text:style-name="T2546">n</text:span><text:span text:style-name="T2547">a</text:span><text:span text:style-name="T2548">mn</text:span><text:span text:style-name="T2549">ý</text:span><text:span text:style-name="T2550">c</text:span><text:span text:style-name="T2551">h</text:span><text:span text:style-name="T2552"><text:s/></text:span><text:span text:style-name="T2553">fin</text:span><text:span text:style-name="T2554">a</text:span><text:span text:style-name="T2555">n</text:span><text:span text:style-name="T2556">čn</text:span><text:span text:style-name="T2557">ý</text:span><text:span text:style-name="T2558">c</text:span><text:span text:style-name="T2559">h</text:span><text:span text:style-name="T2560"><text:s/></text:span><text:span text:style-name="T2561">povinností</text:span><text:span text:style-name="T2562"><text:s/></text:span><text:span text:style-name="T2563">a</text:span><text:span text:style-name="T2564"><text:s/></text:span><text:span text:style-name="T2565">v</text:span><text:span text:style-name="T2566">ý</text:span><text:span text:style-name="T2567">z</text:span><text:span text:style-name="T2568">n</text:span><text:span text:style-name="T2569">a</text:span><text:span text:style-name="T2570">m</text:span><text:span text:style-name="T2571">n</text:span><text:span text:style-name="T2572">ý</text:span><text:span text:style-name="T2573">c</text:span><text:span text:style-name="T2574">h</text:span><text:span text:style-name="T2575"><text:s/></text:span><text:span text:style-name="T2576">podm</text:span><text:span text:style-name="T2577">i</text:span><text:span text:style-name="T2578">e</text:span><text:span text:style-name="T2579">n</text:span><text:span text:style-name="T2580">e</text:span><text:span text:style-name="T2581">n</text:span><text:span text:style-name="T2582">ý</text:span><text:span text:style-name="T2583">c</text:span><text:span text:style-name="T2584">h<text:s/></text:span><text:span text:style-name="T2585">z</text:span><text:span text:style-name="T2586">á</text:span><text:span text:style-name="T2587">v</text:span><text:span text:style-name="T2588">ä</text:span><text:span text:style-name="T2589">z</text:span><text:span text:style-name="T2590">ko</text:span><text:span text:style-name="T2591">c</text:span><text:span text:style-name="T2592">h</text:span><text:span text:style-name="T2593"><text:s/></text:span><text:span text:style-name="T2594">vo i</text:span><text:span text:style-name="T2595"><text:s/></text:span><text:span text:style-name="T2596">d</text:span><text:span text:style-name="T2597">c</text:span><text:span text:style-name="T2598">é</text:span><text:span text:style-name="T2599">rs</text:span><text:span text:style-name="T2600">k</text:span><text:span text:style-name="T2601">e</text:span><text:span text:style-name="T2602">j</text:span><text:span text:style-name="T2603"><text:s/></text:span><text:span text:style-name="T2604">účtovnej</text:span><text:span text:style-name="T2605"><text:s/></text:span><text:span text:style-name="T2606">jednotke</text:span><text:span text:style-name="T2607"><text:s/></text:span><text:span text:style-name="T2608">a</text:span><text:span text:style-name="T2609"><text:s/></text:span><text:span text:style-name="T2610">účtovnej</text:span><text:span text:style-name="T2611"><text:s/></text:span><text:span text:style-name="T2612">jednotke</text:span><text:span text:style-name="T2613"><text:s/></text:span><text:span text:style-name="T2614">s</text:span><text:span text:style-name="T2615"><text:s/></text:span><text:span text:style-name="T2616">p</text:span><text:span text:style-name="T2617">o</text:span><text:span text:style-name="T2618">dstat</text:span><text:span text:style-name="T2619">n</text:span><text:span text:style-name="T2620">ý</text:span><text:span text:style-name="T2621">m vp</text:span><text:span text:style-name="T2622">l</text:span><text:span text:style-name="T2623">y</text:span><text:span text:style-name="T2624">vom:</text:span></text:p>
      <text:p text:style-name="P2625"/>
      <text:p text:style-name="P2626"><text:bookmark-start text:name="_GoBack"/><text:bookmark-end text:name="_GoBack"/><text:span text:style-name="T2627">e)<text:s/></text:span><text:span text:style-name="T2628">opise</text:span><text:span text:style-name="T2629"><text:s/></text:span><text:span text:style-name="T2630">v</text:span><text:span text:style-name="T2631">ý</text:span><text:span text:style-name="T2632">z</text:span><text:span text:style-name="T2633">n</text:span><text:span text:style-name="T2634">a</text:span><text:span text:style-name="T2635">m</text:span><text:span text:style-name="T2636">n</text:span><text:span text:style-name="T2637">ý</text:span><text:span text:style-name="T2638">c</text:span><text:span text:style-name="T2639">h</text:span><text:span text:style-name="T2640"><text:s/></text:span><text:span text:style-name="T2641">pov</text:span><text:span text:style-name="T2642">i</text:span><text:span text:style-name="T2643">nností</text:span><text:span text:style-name="T2644"><text:s/></text:span><text:span text:style-name="T2645">účtovnej</text:span><text:span text:style-name="T2646"><text:s/></text:span><text:span text:style-name="T2647">jednot</text:span><text:span text:style-name="T2648">k</text:span><text:span text:style-name="T2649">y</text:span><text:span text:style-name="T2650"><text:s/></text:span><text:span text:style-name="T2651">v</text:span><text:span text:style-name="T2652">y</text:span><text:span text:style-name="T2653">p</text:span><text:span text:style-name="T2654">l</text:span><text:span text:style-name="T2655">ý</text:span><text:span text:style-name="T2656">v</text:span><text:span text:style-name="T2657">a</text:span><text:span text:style-name="T2658">júci</text:span><text:span text:style-name="T2659">c</text:span><text:span text:style-name="T2660">h</text:span><text:span text:style-name="T2661"><text:s/></text:span><text:span text:style-name="T2662">z</text:span><text:span text:style-name="T2663"> </text:span><text:span text:style-name="T2664">dô</text:span><text:span text:style-name="T2665">c</text:span><text:span text:style-name="T2666">hodko</text:span><text:span text:style-name="T2667">v</text:span><text:span text:style-name="T2668">ý</text:span><text:span text:style-name="T2669">c</text:span><text:span text:style-name="T2670">h p</text:span><text:span text:style-name="T2671">r</text:span><text:span text:style-name="T2672">ogr</text:span><text:span text:style-name="T2673">a</text:span><text:span text:style-name="T2674">mov</text:span><text:span text:style-name="T2675"><text:s/>p</text:span><text:span text:style-name="T2676">r</text:span><text:span text:style-name="T2677">e</text:span><text:span text:style-name="T2678"><text:s/></text:span><text:span text:style-name="T2679">z</text:span><text:span text:style-name="T2680">a</text:span><text:span text:style-name="T2681">mestn</text:span><text:span text:style-name="T2682">a</text:span><text:span text:style-name="T2683">n</text:span><text:span text:style-name="T2684">c</text:span><text:span text:style-name="T2685">ov:</text:span></text:p>
      <text:p text:style-name="P2686"><text:span text:style-name="T2687"><text:s text:c="6"/>Spoločnosť neposkytla účasť na dôchodkových programoch pre zamestnancov</text:span><text:span text:style-name="T2688">.</text:span></text:p>
      <text:p text:style-name="P2689"><text:span text:style-name="T2690">7.<text:s/></text:span><text:span text:style-name="T2691">Informácie o udelení výlučného práva alebo osobitného práva, ktorým sa udelilo právo poskytovať<text:s/></text:span><text:span text:style-name="T2692">služby vo verejnom záujme</text:span><text:span text:style-name="T2693">, pričom sa uvádza náhrada za túto činnosť v akejkoľvek forme, a ak sa zároveň vykonávajú aj iné činnosti, uvádzajú sa aj informácie o všetkých formách prijatej náhrady, účtovných zásadách použitých pri prideľovaní nákladov a výnosov, všetkých druhoch činnosti účtovnej jednotky:</text:span></text:p>
      <text:p text:style-name="P2694"/>
      <text:p text:style-name="P2695">Spoločnosti nie je udelené výlučné <text:s/>právo alebo osobitné právo na poskytovanie služieb vo verejnom záujme.</text:p>
      <text:p text:style-name="P2696"/>
      <text:p text:style-name="P2697"/>
      <text:p text:style-name="P2698"/>
      <text:p text:style-name="P2699">V Bratislave, 29.5.26</text:p>
      <text:p text:style-name="P2700"/>
      <text:p text:style-name="P2701"><text:span text:style-name="T2702">Ing. Milan Strung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1972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adpis1" style:display-name="Nadpis 1" style:family="paragraph" style:parent-style-name="Standard" style:next-style-name="Textbody" style:default-outline-level="1">
      <style:text-properties style:font-name="Times New Roman" style:font-name-asian="Times New Roman" fo:font-weight="bold" style:font-weight-asian="bold" style:font-weight-complex="bold" fo:font-size="12pt" style:font-size-asian="12pt" style:font-size-complex="12pt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style:language-asian="en" style:country-asian="US"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4638in" fo:text-indent="-0.3937in">
        <style:tab-stops/>
      </style:paragraph-properties>
      <style:text-properties style:font-name="Times New Roman" style:font-name-asian="Times New Roman" fo:font-size="12pt" style:font-size-asian="12pt" style:font-size-complex="12pt"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style:font-name-complex="Arial"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Odsekzoznamu" style:display-name="Odsek zoznamu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Hlavička" style:display-name="Hlavič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" style:display-name="Pät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Heading1Char" style:display-name="Heading 1 Char" style:family="text" style:parent-style-name="Predvolenépísmoodseku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BodyTextChar" style:display-name="Body Text Char" style:family="text" style:parent-style-name="Predvolenépísmoodseku">
      <style:text-properties style:font-name-complex="Times New Roman" style:language-asian="en" style:country-asian="US"/>
    </style:style>
    <style:style style:name="HeaderChar" style:display-name="Header Char" style:family="text" style:parent-style-name="Predvolenépísmoodseku">
      <style:text-properties style:font-name-complex="Times New Roman"/>
    </style:style>
    <style:style style:name="FooterChar" style:display-name="Footer Char" style:family="text" style:parent-style-name="Predvolenépísmoodseku">
      <style:text-properties style:font-name-complex="Times New Roman"/>
    </style:style>
    <style:style style:name="ListLabel1" style:display-name="ListLabel 1" style:family="text">
      <style:text-properties style:font-name-asian="Times New Roman" style:font-name-complex="Times New Roman" fo:font-size="12pt" style:font-size-asian="12pt" style:font-size-complex="12pt"/>
    </style:style>
    <style:style style:name="ListLabel2" style:display-name="ListLabel 2" style:family="text">
      <style:text-properties style:font-name-asian="Times New Roman" style:font-name-complex="Times New Roman" fo:letter-spacing="-0.0006in" fo:font-size="12pt" style:font-size-asian="12pt" style:font-size-complex="12pt"/>
    </style:style>
    <style:style style:name="ListLabel3" style:display-name="ListLabel 3" style:family="text">
      <style:text-properties style:font-name-asian="Times New Roman"/>
    </style:style>
    <style:style style:name="ListLabel4" style:display-name="ListLabel 4" style:family="text">
      <style:text-properties style:font-name-complex="Times New Roman"/>
    </style:style>
    <style:style style:name="WW_CharLFO1LVL1" style:family="text">
      <style:text-properties style:font-name-asian="Times New Roman" style:font-name-complex="Times New Roman" fo:font-size="12pt" style:font-size-asian="12pt" style:font-size-complex="12pt"/>
    </style:style>
    <style:style style:name="WW_CharLFO1LVL2" style:family="text">
      <style:text-properties style:font-name-asian="Times New Roman" style:font-name-complex="Times New Roman" fo:letter-spacing="-0.0006in" fo:font-size="12pt" style:font-size-asian="12pt" style:font-size-complex="12pt"/>
    </style:style>
    <style:style style:name="WW_CharLFO1LVL3" style:family="text">
      <style:text-properties style:font-name-asian="Times New Roman" style:font-name-complex="Times New Roman" fo:font-size="12pt" style:font-size-asian="12pt" style:font-size-complex="12pt"/>
    </style:style>
    <text:list-style style:name="WWNum1" style:display-name="WWNum1">
      <text:list-level-style-number text:level="1" text:style-name="WW_CharLFO1LVL1" style:num-prefix="(" style:num-suffix=")" style:num-list-format-name="NLF0" style:num-format="1">
        <style:list-level-properties text:space-before="0.1062in" text:min-label-width="0.3937in" text:list-level-position-and-space-mode="label-alignment">
          <style:list-level-label-alignment text:label-followed-by="listtab" fo:margin-left="0.5in" fo:text-indent="-0.3937in"/>
        </style:list-level-properties>
      </text:list-level-style-number>
      <text:list-level-style-number text:level="2" text:style-name="WW_CharLFO1LVL2" style:num-suffix=")" style:num-list-format-name="NLF0" style:num-format="a" style:num-letter-sync="true">
        <style:list-level-properties text:space-before="0.4548in" text:min-label-width="0.2951in" text:list-level-position-and-space-mode="label-alignment">
          <style:list-level-label-alignment text:label-followed-by="listtab" fo:margin-left="0.75in" fo:text-indent="-0.2951in"/>
        </style:list-level-properties>
      </text:list-level-style-number>
      <text:list-level-style-number text:level="3" text:style-name="WW_CharLFO1LVL3" style:num-suffix="." style:num-list-format-name="NLF0" style:num-format="1" text:display-levels="3">
        <style:list-level-properties text:space-before="0.7048in" text:min-label-width="0.2951in" text:list-level-position-and-space-mode="label-alignment">
          <style:list-level-label-alignment text:label-followed-by="listtab" fo:margin-left="1in" fo:text-indent="-0.2951in"/>
        </style:list-level-properties>
      </text:list-level-style-number>
      <text:list-level-style-bullet text:level="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2LVL1" style:family="text">
      <style:text-properties style:font-name-asian="Times New Roman" style:font-name-complex="Times New Roman" fo:font-size="12pt" style:font-size-asian="12pt" style:font-size-complex="12pt"/>
    </style:style>
    <style:style style:name="WW_CharLFO2LVL2" style:family="text">
      <style:text-properties style:font-name-asian="Times New Roman" style:font-name-complex="Times New Roman" fo:letter-spacing="-0.0006in" fo:font-size="12pt" style:font-size-asian="12pt" style:font-size-complex="12pt"/>
    </style:style>
    <text:list-style style:name="WWNum2" style:display-name="WWNum2">
      <text:list-level-style-number text:level="1" text:style-name="WW_CharLFO2LVL1" style:num-prefix="(" style:num-suffix=")" style:num-list-format-name="NLF1" style:num-format="1">
        <style:list-level-properties text:space-before="0.1062in" text:min-label-width="0.3937in" text:list-level-position-and-space-mode="label-alignment">
          <style:list-level-label-alignment text:label-followed-by="listtab" fo:margin-left="0.5in" fo:text-indent="-0.3937in"/>
        </style:list-level-properties>
      </text:list-level-style-number>
      <text:list-level-style-number text:level="2" text:style-name="WW_CharLFO2LVL2" style:num-suffix=")" style:num-list-format-name="NLF1" style:num-format="a" style:num-letter-sync="true">
        <style:list-level-properties text:space-before="0.4548in" text:min-label-width="0.2951in" text:list-level-position-and-space-mode="label-alignment">
          <style:list-level-label-alignment text:label-followed-by="listtab" fo:margin-left="0.75in" fo:text-indent="-0.2951in"/>
        </style:list-level-properties>
      </text:list-level-style-number>
      <text:list-level-style-bullet text:level="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3LVL1" style:family="text">
      <style:text-properties style:font-name-asian="Times New Roman" style:font-name-complex="Times New Roman" fo:font-size="12pt" style:font-size-asian="12pt" style:font-size-complex="12pt"/>
    </style:style>
    <style:style style:name="WW_CharLFO3LVL2" style:family="text">
      <style:text-properties style:font-name-asian="Times New Roman" style:font-name-complex="Times New Roman" fo:letter-spacing="-0.0006in" fo:font-size="12pt" style:font-size-asian="12pt" style:font-size-complex="12pt"/>
    </style:style>
    <style:style style:name="WW_CharLFO3LVL3" style:family="text">
      <style:text-properties style:font-name-asian="Times New Roman" style:font-name-complex="Times New Roman" fo:font-size="12pt" style:font-size-asian="12pt" style:font-size-complex="12pt"/>
    </style:style>
    <text:list-style style:name="WWNum3" style:display-name="WWNum3">
      <text:list-level-style-number text:level="1" text:style-name="WW_CharLFO3LVL1" style:num-prefix="(" style:num-suffix=")" style:num-list-format-name="NLF0" style:num-format="1">
        <style:list-level-properties text:space-before="0.1062in" text:min-label-width="0.3937in" text:list-level-position-and-space-mode="label-alignment">
          <style:list-level-label-alignment text:label-followed-by="listtab" fo:margin-left="0.5in" fo:text-indent="-0.3937in"/>
        </style:list-level-properties>
      </text:list-level-style-number>
      <text:list-level-style-number text:level="2" text:style-name="WW_CharLFO3LVL2" style:num-suffix=")" style:num-list-format-name="NLF0" style:num-format="a" style:num-letter-sync="true">
        <style:list-level-properties text:space-before="0.3548in" text:min-label-width="0.3951in" text:list-level-position-and-space-mode="label-alignment">
          <style:list-level-label-alignment text:label-followed-by="listtab" fo:margin-left="0.75in" fo:text-indent="-0.3951in"/>
        </style:list-level-properties>
      </text:list-level-style-number>
      <text:list-level-style-number text:level="3" text:style-name="WW_CharLFO3LVL3" style:num-suffix="." style:num-list-format-name="NLF0" style:num-format="1" text:display-levels="3">
        <style:list-level-properties text:space-before="0.7048in" text:min-label-width="0.2951in" text:list-level-position-and-space-mode="label-alignment">
          <style:list-level-label-alignment text:label-followed-by="listtab" fo:margin-left="1in" fo:text-indent="-0.2951in"/>
        </style:list-level-properties>
      </text:list-level-style-number>
      <text:list-level-style-bullet text:level="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4LVL1" style:family="text">
      <style:text-properties style:font-name="Times New Roman" style:font-name-asian="Times New Roman"/>
    </style:style>
    <text:list-style style:name="WWNum4" style:display-name="WWNum4">
      <text:list-level-style-bullet text:level="1" text:style-name="WW_CharLFO4LVL1" text:bullet-char="-">
        <style:list-level-properties text:space-before="0.0701in" text:min-label-width="0.25in" text:list-level-position-and-space-mode="label-alignment">
          <style:list-level-label-alignment text:label-followed-by="listtab" fo:margin-left="0.3201in" fo:text-indent="-0.25in"/>
        </style:list-level-properties>
        <style:text-properties style:font-name="Times New Roman"/>
      </text:list-level-style-bullet>
      <text:list-level-style-bullet text:level="2" text:bullet-char="o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</text:list-level-style-bullet>
      <text:list-level-style-bullet text:level="3" text:bullet-char="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</text:list-level-style-bullet>
      <text:list-level-style-bullet text:level="4" text:bullet-char="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</text:list-level-style-bullet>
      <text:list-level-style-bullet text:level="5" text:bullet-char="o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</text:list-level-style-bullet>
      <text:list-level-style-bullet text:level="6" text:bullet-char="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</text:list-level-style-bullet>
      <text:list-level-style-bullet text:level="7" text:bullet-char="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</text:list-level-style-bullet>
      <text:list-level-style-bullet text:level="8" text:bullet-char="o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</text:list-level-style-bullet>
      <text:list-level-style-bullet text:level="9" text:bullet-char="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</text:list-level-style-bullet>
    </text:list-style>
    <style:style style:name="WW_CharLFO5LVL1" style:family="text">
      <style:text-properties style:font-name="Times New Roman" style:font-name-asian="Times New Roman"/>
    </style:style>
    <text:list-style style:name="WWNum5" style:display-name="WWNum5">
      <text:list-level-style-bullet text:level="1" text:style-name="WW_CharLFO5LVL1" text:bullet-char="-">
        <style:list-level-properties text:space-before="0.0701in" text:min-label-width="0.25in" text:list-level-position-and-space-mode="label-alignment">
          <style:list-level-label-alignment text:label-followed-by="listtab" fo:margin-left="0.3201in" fo:text-indent="-0.25in"/>
        </style:list-level-properties>
        <style:text-properties style:font-name="Times New Roman"/>
      </text:list-level-style-bullet>
      <text:list-level-style-bullet text:level="2" text:bullet-char="o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</text:list-level-style-bullet>
      <text:list-level-style-bullet text:level="3" text:bullet-char="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</text:list-level-style-bullet>
      <text:list-level-style-bullet text:level="4" text:bullet-char="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</text:list-level-style-bullet>
      <text:list-level-style-bullet text:level="5" text:bullet-char="o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</text:list-level-style-bullet>
      <text:list-level-style-bullet text:level="6" text:bullet-char="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</text:list-level-style-bullet>
      <text:list-level-style-bullet text:level="7" text:bullet-char="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</text:list-level-style-bullet>
      <text:list-level-style-bullet text:level="8" text:bullet-char="o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</text:list-level-style-bullet>
      <text:list-level-style-bullet text:level="9" text:bullet-char="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</text:list-level-style-bullet>
    </text:list-style>
    <style:style style:name="WW_CharLFO6LVL1" style:family="text">
      <style:text-properties style:font-name="Times New Roman" style:font-name-asian="Times New Roman"/>
    </style:style>
    <text:list-style style:name="WWNum6" style:display-name="WWNum6">
      <text:list-level-style-bullet text:level="1" text:style-name="WW_CharLFO6LVL1" text:bullet-char="-">
        <style:list-level-properties text:space-before="0.0701in" text:min-label-width="0.25in" text:list-level-position-and-space-mode="label-alignment">
          <style:list-level-label-alignment text:label-followed-by="listtab" fo:margin-left="0.3201in" fo:text-indent="-0.25in"/>
        </style:list-level-properties>
        <style:text-properties style:font-name="Times New Roman"/>
      </text:list-level-style-bullet>
      <text:list-level-style-bullet text:level="2" text:bullet-char="o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</text:list-level-style-bullet>
      <text:list-level-style-bullet text:level="3" text:bullet-char="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</text:list-level-style-bullet>
      <text:list-level-style-bullet text:level="4" text:bullet-char="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</text:list-level-style-bullet>
      <text:list-level-style-bullet text:level="5" text:bullet-char="o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</text:list-level-style-bullet>
      <text:list-level-style-bullet text:level="6" text:bullet-char="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</text:list-level-style-bullet>
      <text:list-level-style-bullet text:level="7" text:bullet-char="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</text:list-level-style-bullet>
      <text:list-level-style-bullet text:level="8" text:bullet-char="o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</text:list-level-style-bullet>
      <text:list-level-style-bullet text:level="9" text:bullet-char="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</text:list-level-style-bullet>
    </text:list-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WWNum7" style:display-name="WWNum7">
      <text:list-level-style-number text:level="1" text:style-name="WW_CharLFO7LVL1" style:num-suffix=")" style:num-list-format-name="NLF2" style:num-format="a" style:num-letter-sync="true">
        <style:list-level-properties text:space-before="0.3201in" text:min-label-width="0.25in" text:list-level-position-and-space-mode="label-alignment">
          <style:list-level-label-alignment text:label-followed-by="listtab" fo:margin-left="0.5701in" fo:text-indent="-0.25in"/>
        </style:list-level-properties>
      </text:list-level-style-number>
      <text:list-level-style-number text:level="2" text:style-name="WW_CharLFO7LVL2" style:num-suffix="." style:num-list-format-name="NLF2" style:num-format="a" style:num-letter-sync="true">
        <style:list-level-properties text:space-before="0.8201in" text:min-label-width="0.25in" text:list-level-position-and-space-mode="label-alignment">
          <style:list-level-label-alignment text:label-followed-by="listtab" fo:margin-left="1.0701in" fo:text-indent="-0.25in"/>
        </style:list-level-properties>
      </text:list-level-style-number>
      <text:list-level-style-number text:level="3" text:style-name="WW_CharLFO7LVL3" style:num-suffix="." style:num-list-format-name="NLF2" style:num-format="i" text:display-levels="3">
        <style:list-level-properties fo:text-align="end" text:space-before="1.4451in" text:min-label-width="0.125in" text:list-level-position-and-space-mode="label-alignment">
          <style:list-level-label-alignment text:label-followed-by="listtab" fo:margin-left="1.5701in" fo:text-indent="-0.125in"/>
        </style:list-level-properties>
      </text:list-level-style-number>
      <text:list-level-style-number text:level="4" text:style-name="WW_CharLFO7LVL4" style:num-suffix="." style:num-list-format-name="NLF2" style:num-format="1" text:display-levels="4">
        <style:list-level-properties text:space-before="1.8201in" text:min-label-width="0.25in" text:list-level-position-and-space-mode="label-alignment">
          <style:list-level-label-alignment text:label-followed-by="listtab" fo:margin-left="2.0701in" fo:text-indent="-0.25in"/>
        </style:list-level-properties>
      </text:list-level-style-number>
      <text:list-level-style-number text:level="5" text:style-name="WW_CharLFO7LVL5" style:num-suffix="." style:num-list-format-name="NLF2" style:num-format="a" style:num-letter-sync="true" text:display-levels="5">
        <style:list-level-properties text:space-before="2.3201in" text:min-label-width="0.25in" text:list-level-position-and-space-mode="label-alignment">
          <style:list-level-label-alignment text:label-followed-by="listtab" fo:margin-left="2.5701in" fo:text-indent="-0.25in"/>
        </style:list-level-properties>
      </text:list-level-style-number>
      <text:list-level-style-number text:level="6" text:style-name="WW_CharLFO7LVL6" style:num-suffix="." style:num-list-format-name="NLF2" style:num-format="i" text:display-levels="6">
        <style:list-level-properties fo:text-align="end" text:space-before="2.9451in" text:min-label-width="0.125in" text:list-level-position-and-space-mode="label-alignment">
          <style:list-level-label-alignment text:label-followed-by="listtab" fo:margin-left="3.0701in" fo:text-indent="-0.125in"/>
        </style:list-level-properties>
      </text:list-level-style-number>
      <text:list-level-style-number text:level="7" text:style-name="WW_CharLFO7LVL7" style:num-suffix="." style:num-list-format-name="NLF2" style:num-format="1" text:display-levels="7">
        <style:list-level-properties text:space-before="3.3201in" text:min-label-width="0.25in" text:list-level-position-and-space-mode="label-alignment">
          <style:list-level-label-alignment text:label-followed-by="listtab" fo:margin-left="3.5701in" fo:text-indent="-0.25in"/>
        </style:list-level-properties>
      </text:list-level-style-number>
      <text:list-level-style-number text:level="8" text:style-name="WW_CharLFO7LVL8" style:num-suffix="." style:num-list-format-name="NLF2" style:num-format="a" style:num-letter-sync="true" text:display-levels="8">
        <style:list-level-properties text:space-before="3.8201in" text:min-label-width="0.25in" text:list-level-position-and-space-mode="label-alignment">
          <style:list-level-label-alignment text:label-followed-by="listtab" fo:margin-left="4.0701in" fo:text-indent="-0.25in"/>
        </style:list-level-properties>
      </text:list-level-style-number>
      <text:list-level-style-number text:level="9" text:style-name="WW_CharLFO7LVL9" style:num-suffix="." style:num-list-format-name="NLF2" style:num-format="i" text:display-levels="9">
        <style:list-level-properties fo:text-align="end" text:space-before="4.4451in" text:min-label-width="0.125in" text:list-level-position-and-space-mode="label-alignment">
          <style:list-level-label-alignment text:label-followed-by="listtab" fo:margin-left="4.5701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(%1%)</number:text>
      <number:num-list-label text:level="2"/>
      <number:text>%2%)</number:text>
      <number:num-list-label text:level="3"/>
      <number:text>%1%.%2%.%3%.</number:text>
    </number:num-list-format>
    <number:num-list-format style:name="NLF1">
      <number:num-list-label text:level="1"/>
      <number:text>(%1%)</number:text>
      <number:num-list-label text:level="2"/>
      <number:text>%2%)</number:text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7083in" style:print-orientation="portrait" fo:margin-top="0in" fo:margin-left="0.7361in" fo:margin-bottom="0.4305in" fo:margin-right="0.9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305in"/>
      </style:header-style>
      <style:footer-style>
        <style:header-footer-properties style:dynamic-spacing="true" fo:min-height="0.125in"/>
      </style:footer-style>
    </style:page-layout>
    <style:style style:name="P2" style:parent-style-name="Textbody" style:family="paragraph">
      <style:paragraph-properties fo:text-align="center" fo:margin-left="-0.2756in" fo:text-indent="0in">
        <style:tab-stops>
          <style:tab-stop style:type="left" style:position="2.0763in"/>
          <style:tab-stop style:type="left" style:position="4.4083in"/>
        </style:tab-stops>
      </style:paragraph-properties>
    </style:style>
    <style:style style:name="T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" style:parent-style-name="Predvolenépísmoodseku" style:family="text">
      <style:text-properties style:font-name="Arial" style:font-name-complex="Arial" fo:letter-spacing="-0.0041in" fo:font-size="11pt" style:font-size-asian="11pt" style:font-size-complex="11pt"/>
    </style:style>
    <style:style style:name="T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" style:parent-style-name="Predvolenépísmoodseku" style:family="text">
      <style:text-properties style:font-name="Arial" style:font-name-complex="Arial" fo:letter-spacing="-0.0041in" fo:font-size="11pt" style:font-size-asian="11pt" style:font-size-complex="11pt"/>
    </style:style>
    <style:style style:name="T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0" style:parent-style-name="Hlavička" style:family="paragraph">
      <style:text-properties style:font-name="Times New Roman" fo:font-size="12pt" style:font-size-asian="12pt" style:font-size-complex="12pt"/>
    </style:style>
    <style:style style:name="P21" style:parent-style-name="Standard" style:family="paragraph">
      <style:paragraph-properties fo:line-height="0.1388in"/>
    </style:style>
  </office:automatic-styles>
  <office:master-styles>
    <style:master-page style:name="MP0" style:page-layout-name="PL0">
      <style:header>
        <text:p text:style-name="Hlavička"/>
        <text:p text:style-name="Hlavička"/>
        <text:p text:style-name="P2"><text:span text:style-name="T3">Po</text:span><text:span text:style-name="T4">z</text:span><text:span text:style-name="T5">n</text:span><text:span text:style-name="T6">á</text:span><text:span text:style-name="T7">m</text:span><text:span text:style-name="T8">k</text:span><text:span text:style-name="T9">y</text:span><text:span text:style-name="T10"><text:s/></text:span><text:span text:style-name="T11">Ú</text:span><text:span text:style-name="T12">č MÚJ 3 –</text:span><text:span text:style-name="T13"><text:s/></text:span><text:span text:style-name="T14">01 <text:s text:c="26"/></text:span><text:span text:style-name="T15">I</text:span><text:span text:style-name="T16">ČO: 51165767 <text:s text:c="6"/></text:span><text:span text:style-name="T17">D</text:span><text:span text:style-name="T18">I</text:span><text:span text:style-name="T19">Č: 2120621657</text:span></text:p>
        <text:p text:style-name="P20"/>
        <text:p text:style-name="Hlavička"/>
      </style:header>
      <style:footer>
        <text:p text:style-name="P2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Opatrenie</dc:title>
    <meta:initial-creator>maria</meta:initial-creator>
    <dc:creator>Maximilián Sochor I ARISAN</dc:creator>
    <meta:creation-date>2026-06-29T12:49:00Z</meta:creation-date>
    <dc:date>2026-06-29T12:56:00Z</dc:date>
    <meta:template xlink:href="Normal" xlink:type="simple"/>
    <meta:editing-cycles>6</meta:editing-cycles>
    <meta:editing-duration>PT240S</meta:editing-duration>
    <meta:user-defined meta:name="AppVersion">12.0000</meta:user-defined>
    <meta:user-defined meta:name="Company">PKF Slovensko s.r.o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7" meta:word-count="1338" meta:character-count="8949" meta:row-count="63" meta:non-whitespace-character-count="7628"/>
  </office:meta>
</office:document-meta>
</file>