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margin-top="0.0013in" fo:line-height="0.0972in"/>
      <style:text-properties fo:font-size="7pt" style:font-size-asian="7pt" style:font-size-complex="7pt" fo:language="en" fo:country="US"/>
    </style:style>
    <style:style style:name="P22" style:parent-style-name="Standard" style:family="paragraph">
      <style:paragraph-properties fo:border="0.0069in solid #00000A" fo:padding-top="0.0138in" fo:padding-left="0.0555in" fo:padding-bottom="0.0138in" fo:padding-right="0.0555in" style:shadow="none" fo:text-align="center" fo:margin-bottom="0.0833in"/>
      <style:text-properties style:font-name="Arial Narrow" fo:font-weight="bold" style:font-weight-asian="bold"/>
    </style:style>
    <style:style style:name="P23" style:parent-style-name="Standard" style:family="paragraph">
      <style:paragraph-properties fo:text-align="justify" fo:margin-top="0.0048in" fo:line-height="0.1666in"/>
      <style:text-properties style:font-name="Arial" style:font-name-complex="Arial" fo:language="en" fo:country="US"/>
    </style:style>
    <style:style style:name="P24" style:parent-style-name="Nadpis1" style:family="paragraph">
      <style:paragraph-properties fo:text-align="center" fo:margin-top="0.0479in" fo:margin-right="0.5805in"/>
      <style:text-properties style:font-name="Arial" style:font-name-complex="Arial" fo:font-size="11pt" style:font-size-asian="11pt" style:font-size-complex="11pt"/>
    </style:style>
    <style:style style:name="P25" style:parent-style-name="Standard" style:family="paragraph">
      <style:paragraph-properties fo:text-align="center" fo:margin-right="0.584in"/>
    </style:style>
    <style:style style:name="T26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27" style:parent-style-name="Predvolenépísmoodseku" style:family="text">
      <style:text-properties style:font-name="Arial" style:font-name-complex="Arial" fo:font-weight="bold" style:font-weight-asian="bold" style:font-weight-complex="bold" fo:letter-spacing="-0.0013in"/>
    </style:style>
    <style:style style:name="T28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29" style:parent-style-name="Predvolenépísmoodseku" style:family="text">
      <style:text-properties style:font-name="Arial" style:font-name-complex="Arial" fo:font-weight="bold" style:font-weight-asian="bold" style:font-weight-complex="bold" fo:letter-spacing="-0.0006in"/>
    </style:style>
    <style:style style:name="T30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31" style:parent-style-name="Predvolenépísmoodseku" style:family="text">
      <style:text-properties style:font-name="Arial" style:font-name-complex="Arial" fo:font-weight="bold" style:font-weight-asian="bold" style:font-weight-complex="bold" fo:letter-spacing="-0.0006in"/>
    </style:style>
    <style:style style:name="T32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33" style:parent-style-name="Predvolenépísmoodseku" style:family="text">
      <style:text-properties style:font-name="Arial" style:font-name-complex="Arial" fo:font-weight="bold" style:font-weight-asian="bold" style:font-weight-complex="bold" fo:letter-spacing="-0.0006in"/>
    </style:style>
    <style:style style:name="T34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P35" style:parent-style-name="Standard" style:family="paragraph">
      <style:paragraph-properties fo:text-align="justify" fo:margin-top="0.0048in" fo:line-height="0.1666in"/>
      <style:text-properties style:font-name="Arial" style:font-name-complex="Arial"/>
    </style:style>
    <style:style style:name="P36" style:parent-style-name="Textbody" style:family="paragraph">
      <style:paragraph-properties fo:margin-left="0in" fo:text-indent="0in">
        <style:tab-stops>
          <style:tab-stop style:type="left" style:position="0.5611in"/>
        </style:tab-stops>
      </style:paragraph-properties>
    </style:style>
    <style:style style:name="T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P39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TableColumn41" style:family="table-column">
      <style:table-column-properties style:column-width="2.1416in" style:use-optimal-column-width="false"/>
    </style:style>
    <style:style style:name="TableColumn42" style:family="table-column">
      <style:table-column-properties style:column-width="4.5854in" style:use-optimal-column-width="false"/>
    </style:style>
    <style:style style:name="Table40" style:family="table">
      <style:table-properties style:width="6.727in" fo:margin-left="-0.075in" table:align="left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="0.0069in solid #00000A" style:writing-mode="lr-tb" fo:padding-top="0in" fo:padding-left="0.075in" fo:padding-bottom="0in" fo:padding-right="0.075in"/>
    </style:style>
    <style:style style:name="P45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TableCell46" style:family="table-cell">
      <style:table-cell-properties fo:border="0.0069in solid #00000A" style:writing-mode="lr-tb" fo:padding-top="0in" fo:padding-left="0.075in" fo:padding-bottom="0in" fo:padding-right="0.075in"/>
    </style:style>
    <style:style style:name="P47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0.0069in solid #00000A" style:writing-mode="lr-tb" fo:padding-top="0in" fo:padding-left="0.075in" fo:padding-bottom="0in" fo:padding-right="0.075in"/>
    </style:style>
    <style:style style:name="P50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TableCell51" style:family="table-cell">
      <style:table-cell-properties fo:border="0.0069in solid #00000A" style:writing-mode="lr-tb" fo:padding-top="0in" fo:padding-left="0.075in" fo:padding-bottom="0in" fo:padding-right="0.075in"/>
    </style:style>
    <style:style style:name="P52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="0.0069in solid #00000A" style:writing-mode="lr-tb" fo:padding-top="0in" fo:padding-left="0.075in" fo:padding-bottom="0in" fo:padding-right="0.075in"/>
    </style:style>
    <style:style style:name="P55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TableCell56" style:family="table-cell">
      <style:table-cell-properties fo:border="0.0069in solid #00000A" style:writing-mode="lr-tb" fo:padding-top="0in" fo:padding-left="0.075in" fo:padding-bottom="0in" fo:padding-right="0.075in"/>
    </style:style>
    <style:style style:name="P57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P58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P59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P60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P61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P62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P63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P64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P65" style:parent-style-name="Textbody" style:family="paragraph">
      <style:paragraph-properties fo:margin-left="0in" fo:text-indent="0in">
        <style:tab-stops>
          <style:tab-stop style:type="left" style:position="0.5611in"/>
        </style:tab-stops>
      </style:paragraph-properties>
    </style:style>
    <style:style style:name="T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8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6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7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7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74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7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9" style:parent-style-name="Predvolenépísmoodseku" style:family="text">
      <style:text-properties style:font-name="Arial" style:font-name-complex="Arial" fo:letter-spacing="0.027in" fo:font-size="11pt" style:font-size-asian="11pt" style:font-size-complex="11pt"/>
    </style:style>
    <style:style style:name="T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1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3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5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9" style:parent-style-name="Predvolenépísmoodseku" style:family="text">
      <style:text-properties style:font-name="Arial" style:font-name-complex="Arial" fo:letter-spacing="0.0284in" fo:font-size="11pt" style:font-size-asian="11pt" style:font-size-complex="11pt"/>
    </style:style>
    <style:style style:name="T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5" style:parent-style-name="Predvolenépísmoodseku" style:family="text">
      <style:text-properties style:font-name="Arial" style:font-name-complex="Arial" fo:letter-spacing="0.0284in" fo:font-size="11pt" style:font-size-asian="11pt" style:font-size-complex="11pt"/>
    </style:style>
    <style:style style:name="T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7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9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P99" style:parent-style-name="Textbody" style:family="paragraph">
      <style:paragraph-properties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letter-spacing="-0.0034in" fo:font-size="10pt" style:font-size-asian="10pt" style:font-size-complex="10pt"/>
    </style:style>
    <style:style style:name="P100" style:parent-style-name="Textbody" style:family="paragraph">
      <style:paragraph-properties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letter-spacing="-0.0034in" fo:font-size="11pt" style:font-size-asian="11pt" style:font-size-complex="11pt"/>
    </style:style>
    <style:style style:name="P101" style:parent-style-name="Standard" style:family="paragraph">
      <style:paragraph-properties fo:text-align="justify" fo:line-height="0.1805in"/>
    </style:style>
    <style:style style:name="T102" style:parent-style-name="Predvolenépísmoodseku" style:family="text">
      <style:text-properties style:font-name="Arial" style:font-name-complex="Arial"/>
    </style:style>
    <style:style style:name="T103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04" style:parent-style-name="Predvolenépísmoodseku" style:family="text">
      <style:text-properties style:font-name="Arial" style:font-name-complex="Arial" fo:letter-spacing="-0.0013in" style:text-underline-type="single" style:text-underline-style="solid" style:text-underline-width="auto" style:text-underline-mode="continuous"/>
    </style:style>
    <style:style style:name="T105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06" style:parent-style-name="Predvolenépísmoodseku" style:family="text">
      <style:text-properties style:font-name="Arial" style:font-name-complex="Arial" fo:letter-spacing="-0.0013in" style:text-underline-type="single" style:text-underline-style="solid" style:text-underline-width="auto" style:text-underline-mode="continuous"/>
    </style:style>
    <style:style style:name="T107" style:parent-style-name="Predvolenépísmoodseku" style:family="text">
      <style:text-properties style:font-name="Arial" style:font-name-complex="Arial" fo:letter-spacing="0.0027in" style:text-underline-type="single" style:text-underline-style="solid" style:text-underline-width="auto" style:text-underline-mode="continuous"/>
    </style:style>
    <style:style style:name="T108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09" style:parent-style-name="Predvolenépísmoodseku" style:family="text">
      <style:text-properties style:font-name="Arial" style:font-name-complex="Arial" fo:letter-spacing="-0.0034in" style:text-underline-type="single" style:text-underline-style="solid" style:text-underline-width="auto" style:text-underline-mode="continuous"/>
    </style:style>
    <style:style style:name="T110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11" style:parent-style-name="Predvolenépísmoodseku" style:family="text">
      <style:text-properties style:font-name="Arial" style:font-name-complex="Arial" fo:letter-spacing="-0.0013in" style:text-underline-type="single" style:text-underline-style="solid" style:text-underline-width="auto" style:text-underline-mode="continuous"/>
    </style:style>
    <style:style style:name="T112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13" style:parent-style-name="Predvolenépísmoodseku" style:family="text">
      <style:text-properties style:font-name="Arial" style:font-name-complex="Arial" fo:letter-spacing="0.0013in" style:text-underline-type="single" style:text-underline-style="solid" style:text-underline-width="auto" style:text-underline-mode="continuous"/>
    </style:style>
    <style:style style:name="T114" style:parent-style-name="Predvolenépísmoodseku" style:family="text">
      <style:text-properties style:font-name="Arial" style:font-name-complex="Arial" fo:letter-spacing="-0.0006in" style:text-underline-type="single" style:text-underline-style="solid" style:text-underline-width="auto" style:text-underline-mode="continuous"/>
    </style:style>
    <style:style style:name="T115" style:parent-style-name="Predvolenépísmoodseku" style:family="text">
      <style:text-properties style:font-name="Arial" style:font-name-complex="Arial" fo:letter-spacing="0.0027in" style:text-underline-type="single" style:text-underline-style="solid" style:text-underline-width="auto" style:text-underline-mode="continuous"/>
    </style:style>
    <style:style style:name="T116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17" style:parent-style-name="Predvolenépísmoodseku" style:family="text">
      <style:text-properties style:font-name="Arial" style:font-name-complex="Arial" fo:letter-spacing="-0.0034in" style:text-underline-type="single" style:text-underline-style="solid" style:text-underline-width="auto" style:text-underline-mode="continuous"/>
    </style:style>
    <style:style style:name="T118" style:parent-style-name="Predvolenépísmoodseku" style:family="text">
      <style:text-properties style:font-name="Arial" style:font-name-complex="Arial" fo:letter-spacing="0.0013in" style:text-underline-type="single" style:text-underline-style="solid" style:text-underline-width="auto" style:text-underline-mode="continuous"/>
    </style:style>
    <style:style style:name="T119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20" style:parent-style-name="Predvolenépísmoodseku" style:family="text">
      <style:text-properties style:font-name="Arial" style:font-name-complex="Arial" fo:letter-spacing="-0.0006in" style:text-underline-type="single" style:text-underline-style="solid" style:text-underline-width="auto" style:text-underline-mode="continuous"/>
    </style:style>
    <style:style style:name="T121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22" style:parent-style-name="Predvolenépísmoodseku" style:family="text">
      <style:text-properties style:font-name="Arial" style:font-name-complex="Arial" fo:letter-spacing="0.0006in" style:text-underline-type="single" style:text-underline-style="solid" style:text-underline-width="auto" style:text-underline-mode="continuous"/>
    </style:style>
    <style:style style:name="T123" style:parent-style-name="Predvolenépísmoodseku" style:family="text">
      <style:text-properties style:font-name="Arial" style:font-name-complex="Arial" fo:letter-spacing="-0.0006in" style:text-underline-type="single" style:text-underline-style="solid" style:text-underline-width="auto" style:text-underline-mode="continuous"/>
    </style:style>
    <style:style style:name="T124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25" style:parent-style-name="Predvolenépísmoodseku" style:family="text">
      <style:text-properties style:font-name="Arial" style:font-name-complex="Arial" fo:letter-spacing="-0.0006in" style:text-underline-type="single" style:text-underline-style="solid" style:text-underline-width="auto" style:text-underline-mode="continuous"/>
    </style:style>
    <style:style style:name="T126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27" style:parent-style-name="Predvolenépísmoodseku" style:family="text">
      <style:text-properties style:font-name="Arial" style:font-name-complex="Arial" fo:letter-spacing="-0.0006in" style:text-underline-type="single" style:text-underline-style="solid" style:text-underline-width="auto" style:text-underline-mode="continuous"/>
    </style:style>
    <style:style style:name="T128" style:parent-style-name="Predvolenépísmoodseku" style:family="text">
      <style:text-properties style:font-name="Arial" style:font-name-complex="Arial" style:text-underline-type="single" style:text-underline-style="solid" style:text-underline-width="auto" style:text-underline-mode="continuous"/>
    </style:style>
    <style:style style:name="T129" style:parent-style-name="Predvolenépísmoodseku" style:family="text">
      <style:text-properties style:font-name="Arial" style:font-name-complex="Arial"/>
    </style:style>
    <style:style style:name="P130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TableColumn132" style:family="table-column">
      <style:table-column-properties style:column-width="2.9291in" style:use-optimal-column-width="false"/>
    </style:style>
    <style:style style:name="TableColumn133" style:family="table-column">
      <style:table-column-properties style:column-width="1.4763in" style:use-optimal-column-width="false"/>
    </style:style>
    <style:style style:name="TableColumn134" style:family="table-column">
      <style:table-column-properties style:column-width="2.3215in" style:use-optimal-column-width="false"/>
    </style:style>
    <style:style style:name="Table131" style:family="table">
      <style:table-properties style:width="6.727in" fo:margin-left="-0.075in" table:align="left"/>
    </style:style>
    <style:style style:name="TableRow135" style:family="table-row">
      <style:table-row-properties style:use-optimal-row-height="false"/>
    </style:style>
    <style:style style:name="TableCell136" style:family="table-cell">
      <style:table-cell-properties fo:border="0.0069in solid #00000A" style:writing-mode="lr-tb" fo:padding-top="0in" fo:padding-left="0.075in" fo:padding-bottom="0in" fo:padding-right="0.075in"/>
    </style:style>
    <style:style style:name="P137" style:parent-style-name="Standard" style:family="paragraph">
      <style:paragraph-properties fo:text-align="center" fo:line-height="0.1805in"/>
      <style:text-properties style:font-name="Arial" style:font-name-complex="Arial" fo:font-weight="bold" style:font-weight-asian="bold"/>
    </style:style>
    <style:style style:name="TableCell138" style:family="table-cell">
      <style:table-cell-properties fo:border="0.0069in solid #00000A" style:writing-mode="lr-tb" fo:padding-top="0in" fo:padding-left="0.075in" fo:padding-bottom="0in" fo:padding-right="0.075in"/>
    </style:style>
    <style:style style:name="P139" style:parent-style-name="Standard" style:family="paragraph">
      <style:paragraph-properties fo:text-align="center" fo:line-height="0.1805in"/>
      <style:text-properties style:font-name="Arial" style:font-name-complex="Arial" fo:font-weight="bold" style:font-weight-asian="bold"/>
    </style:style>
    <style:style style:name="P140" style:parent-style-name="Standard" style:family="paragraph">
      <style:paragraph-properties fo:text-align="center" fo:line-height="0.1805in"/>
      <style:text-properties style:font-name="Arial" style:font-name-complex="Arial" fo:font-weight="bold" style:font-weight-asian="bold"/>
    </style:style>
    <style:style style:name="TableCell141" style:family="table-cell">
      <style:table-cell-properties fo:border="0.0069in solid #00000A" style:writing-mode="lr-tb" fo:padding-top="0in" fo:padding-left="0.075in" fo:padding-bottom="0in" fo:padding-right="0.075in"/>
    </style:style>
    <style:style style:name="P142" style:parent-style-name="Standard" style:family="paragraph">
      <style:paragraph-properties fo:text-align="center" fo:line-height="0.1805in"/>
      <style:text-properties style:font-name="Arial" style:font-name-complex="Arial" fo:font-weight="bold" style:font-weight-asian="bold"/>
    </style:style>
    <style:style style:name="TableRow143" style:family="table-row">
      <style:table-row-properties style:use-optimal-row-height="false"/>
    </style:style>
    <style:style style:name="TableCell144" style:family="table-cell">
      <style:table-cell-properties fo:border="0.0069in solid #00000A" style:writing-mode="lr-tb" fo:padding-top="0in" fo:padding-left="0.075in" fo:padding-bottom="0in" fo:padding-right="0.075in"/>
    </style:style>
    <style:style style:name="P145" style:parent-style-name="Standard" style:family="paragraph">
      <style:paragraph-properties fo:line-height="0.1805in"/>
      <style:text-properties style:font-name="Arial" style:font-name-complex="Arial"/>
    </style:style>
    <style:style style:name="TableCell146" style:family="table-cell">
      <style:table-cell-properties fo:border="0.0069in solid #00000A" style:writing-mode="lr-tb" fo:padding-top="0in" fo:padding-left="0.075in" fo:padding-bottom="0in" fo:padding-right="0.075in"/>
    </style:style>
    <style:style style:name="P147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TableCell148" style:family="table-cell">
      <style:table-cell-properties fo:border="0.0069in solid #00000A" style:writing-mode="lr-tb" fo:padding-top="0in" fo:padding-left="0.075in" fo:padding-bottom="0in" fo:padding-right="0.075in"/>
    </style:style>
    <style:style style:name="P149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P150" style:parent-style-name="Standard" style:family="paragraph">
      <style:paragraph-properties fo:text-align="justify" fo:line-height="0.1805in"/>
      <style:text-properties style:font-name="Arial" style:font-name-complex="Arial"/>
    </style:style>
    <style:style style:name="P151" style:parent-style-name="Standard" style:family="paragraph">
      <style:paragraph-properties fo:text-align="justify" fo:margin-top="0.0006in" fo:line-height="0.1944in"/>
      <style:text-properties style:font-name="Arial" style:font-name-complex="Arial"/>
    </style:style>
    <style:style style:name="P152" style:parent-style-name="Nadpis1" style:family="paragraph">
      <style:paragraph-properties fo:text-align="center" fo:margin-right="0.5826in"/>
      <style:text-properties style:font-name="Arial" style:font-name-complex="Arial" fo:font-size="11pt" style:font-size-asian="11pt" style:font-size-complex="11pt"/>
    </style:style>
    <style:style style:name="P153" style:parent-style-name="Standard" style:family="paragraph">
      <style:paragraph-properties fo:text-align="center" fo:margin-right="0.5805in"/>
    </style:style>
    <style:style style:name="T154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155" style:parent-style-name="Predvolenépísmoodseku" style:family="text">
      <style:text-properties style:font-name="Arial" style:font-name-complex="Arial" fo:font-weight="bold" style:font-weight-asian="bold" style:font-weight-complex="bold" fo:letter-spacing="0.0006in"/>
    </style:style>
    <style:style style:name="T156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157" style:parent-style-name="Predvolenépísmoodseku" style:family="text">
      <style:text-properties style:font-name="Arial" style:font-name-complex="Arial" fo:font-weight="bold" style:font-weight-asian="bold" style:font-weight-complex="bold" fo:letter-spacing="-0.0006in"/>
    </style:style>
    <style:style style:name="T158" style:parent-style-name="Predvolenépísmoodseku" style:family="text">
      <style:text-properties style:font-name="Arial" style:font-name-complex="Arial" fo:font-weight="bold" style:font-weight-asian="bold" style:font-weight-complex="bold" fo:letter-spacing="-0.0027in"/>
    </style:style>
    <style:style style:name="T159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160" style:parent-style-name="Predvolenépísmoodseku" style:family="text">
      <style:text-properties style:font-name="Arial" style:font-name-complex="Arial" fo:font-weight="bold" style:font-weight-asian="bold" style:font-weight-complex="bold" fo:letter-spacing="-0.0006in"/>
    </style:style>
    <style:style style:name="T161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162" style:parent-style-name="Predvolenépísmoodseku" style:family="text">
      <style:text-properties style:font-name="Arial" style:font-name-complex="Arial" fo:font-weight="bold" style:font-weight-asian="bold" style:font-weight-complex="bold" fo:letter-spacing="-0.0006in"/>
    </style:style>
    <style:style style:name="T163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164" style:parent-style-name="Predvolenépísmoodseku" style:family="text">
      <style:text-properties style:font-name="Arial" style:font-name-complex="Arial" fo:font-weight="bold" style:font-weight-asian="bold" style:font-weight-complex="bold" fo:letter-spacing="0.0006in"/>
    </style:style>
    <style:style style:name="T165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166" style:parent-style-name="Predvolenépísmoodseku" style:family="text">
      <style:text-properties style:font-name="Arial" style:font-name-complex="Arial" fo:font-weight="bold" style:font-weight-asian="bold" style:font-weight-complex="bold" fo:letter-spacing="-0.0013in"/>
    </style:style>
    <style:style style:name="T167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168" style:parent-style-name="Predvolenépísmoodseku" style:family="text">
      <style:text-properties style:font-name="Arial" style:font-name-complex="Arial" fo:font-weight="bold" style:font-weight-asian="bold" style:font-weight-complex="bold" fo:letter-spacing="0.0013in"/>
    </style:style>
    <style:style style:name="T169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170" style:parent-style-name="Predvolenépísmoodseku" style:family="text">
      <style:text-properties style:font-name="Arial" style:font-name-complex="Arial" fo:font-weight="bold" style:font-weight-asian="bold" style:font-weight-complex="bold" fo:letter-spacing="0.0006in"/>
    </style:style>
    <style:style style:name="T171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172" style:parent-style-name="Predvolenépísmoodseku" style:family="text">
      <style:text-properties style:font-name="Arial" style:font-name-complex="Arial" fo:font-weight="bold" style:font-weight-asian="bold" style:font-weight-complex="bold" fo:letter-spacing="-0.0006in"/>
    </style:style>
    <style:style style:name="T173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P174" style:parent-style-name="Standard" style:family="paragraph">
      <style:paragraph-properties fo:text-align="justify" fo:margin-top="0.0076in" fo:line-height="0.1805in"/>
      <style:text-properties style:font-name="Arial" style:font-name-complex="Arial"/>
    </style:style>
    <style:style style:name="P175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176" style:parent-style-name="Predvolenépísmoodseku" style:family="text">
      <style:text-properties style:font-name="Arial" style:font-name-complex="Arial" fo:letter-spacing="-0.0027in" fo:font-size="11pt" style:font-size-asian="11pt" style:font-size-complex="11pt"/>
    </style:style>
    <style:style style:name="T17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1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8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5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7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1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9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9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2" style:parent-style-name="Predvolenépísmoodseku" style:family="text">
      <style:text-properties style:font-name="Arial" style:font-name-complex="Arial" fo:letter-spacing="0.0055in" fo:font-size="11pt" style:font-size-asian="11pt" style:font-size-complex="11pt"/>
    </style:style>
    <style:style style:name="T19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6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8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19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1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3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0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8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2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1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5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1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8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2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2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2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25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2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27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2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29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0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3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35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2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38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3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4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4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4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65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66" style:parent-style-name="Textbody" style:family="paragraph">
      <style:paragraph-properties fo:text-align="center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267" style:parent-style-name="Textbody" style:family="paragraph">
      <style:paragraph-properties fo:text-align="center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268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2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74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2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7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78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2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0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8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85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2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8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90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9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94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29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9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9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9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3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01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302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3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304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3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0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0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310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3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1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1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316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3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1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20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3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2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3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2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326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32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2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3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3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3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34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33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33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3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33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340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341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3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4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3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4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3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4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349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3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5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53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3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55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3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5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3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5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361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362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363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3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65" style:parent-style-name="Predvolenépísmoodseku" style:family="text">
      <style:text-properties style:font-name="Arial" style:font-name-complex="Arial" fo:letter-spacing="0.0131in" fo:font-size="11pt" style:font-size-asian="11pt" style:font-size-complex="11pt"/>
    </style:style>
    <style:style style:name="T36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3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68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3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70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3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72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37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37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37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376" style:parent-style-name="Predvolenépísmoodseku" style:family="text">
      <style:text-properties style:font-name="Arial" style:font-name-complex="Arial" fo:letter-spacing="0.0125in" fo:font-size="11pt" style:font-size-asian="11pt" style:font-size-complex="11pt" style:text-underline-type="single" style:text-underline-style="solid" style:text-underline-width="auto" style:text-underline-mode="continuous"/>
    </style:style>
    <style:style style:name="T37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378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3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8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82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3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84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3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8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87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38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3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90" style:parent-style-name="Predvolenépísmoodseku" style:family="text">
      <style:text-properties style:font-name="Arial" style:font-name-complex="Arial" fo:letter-spacing="0.0097in" fo:font-size="11pt" style:font-size-asian="11pt" style:font-size-complex="11pt"/>
    </style:style>
    <style:style style:name="T3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92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39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3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3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97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3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39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0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03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4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0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0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09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4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1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13" style:parent-style-name="Predvolenépísmoodseku" style:family="text">
      <style:text-properties style:font-name="Arial" style:font-name-complex="Arial" fo:letter-spacing="0.0215in" fo:font-size="11pt" style:font-size-asian="11pt" style:font-size-complex="11pt"/>
    </style:style>
    <style:style style:name="T4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1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17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4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19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42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4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2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26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4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28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4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3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32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4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3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36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4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3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4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4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4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4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4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4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4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4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4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5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45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4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54" style:parent-style-name="Predvolenépísmoodseku" style:family="text">
      <style:text-properties style:font-name="Arial" style:font-name-complex="Arial" fo:font-size="10pt" style:font-size-asian="10pt" style:font-size-complex="10pt"/>
    </style:style>
    <style:style style:name="P455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56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57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58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59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60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61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62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63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64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65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66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67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4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69" style:parent-style-name="Predvolenépísmoodseku" style:family="text">
      <style:text-properties style:font-name="Arial" style:font-name-complex="Arial" fo:letter-spacing="-0.002in" fo:font-size="11pt" style:font-size-asian="11pt" style:font-size-complex="11pt" style:text-underline-type="single" style:text-underline-style="solid" style:text-underline-width="auto" style:text-underline-mode="continuous"/>
    </style:style>
    <style:style style:name="T47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71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47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73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47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75" style:parent-style-name="Predvolenépísmoodseku" style:family="text">
      <style:text-properties style:font-name="Arial" style:font-name-complex="Arial" fo:letter-spacing="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476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477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47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79" style:parent-style-name="Predvolenépísmoodseku" style:family="text">
      <style:text-properties style:font-name="Arial" style:font-name-complex="Arial" fo:letter-spacing="0.0041in" fo:font-size="11pt" style:font-size-asian="11pt" style:font-size-complex="11pt" style:text-underline-type="single" style:text-underline-style="solid" style:text-underline-width="auto" style:text-underline-mode="continuous"/>
    </style:style>
    <style:style style:name="T480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48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48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83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48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85" style:parent-style-name="Predvolenépísmoodseku" style:family="text">
      <style:text-properties style:font-name="Arial" style:font-name-complex="Arial" fo:letter-spacing="0.0041in" fo:font-size="11pt" style:font-size-asian="11pt" style:font-size-complex="11pt" style:text-underline-type="single" style:text-underline-style="solid" style:text-underline-width="auto" style:text-underline-mode="continuous"/>
    </style:style>
    <style:style style:name="T48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87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48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89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49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91" style:parent-style-name="Predvolenépísmoodseku" style:family="text">
      <style:text-properties style:font-name="Arial" style:font-name-complex="Arial" fo:letter-spacing="0.0409in" fo:font-size="11pt" style:font-size-asian="11pt" style:font-size-complex="11pt" style:text-underline-type="single" style:text-underline-style="solid" style:text-underline-width="auto" style:text-underline-mode="continuous"/>
    </style:style>
    <style:style style:name="T49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93" style:parent-style-name="Predvolenépísmoodseku" style:family="text">
      <style:text-properties style:font-name="Arial" style:font-name-complex="Arial" fo:letter-spacing="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494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495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49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97" style:parent-style-name="Predvolenépísmoodseku" style:family="text">
      <style:text-properties style:font-name="Arial" style:font-name-complex="Arial" fo:letter-spacing="0.0041in" fo:font-size="11pt" style:font-size-asian="11pt" style:font-size-complex="11pt" style:text-underline-type="single" style:text-underline-style="solid" style:text-underline-width="auto" style:text-underline-mode="continuous"/>
    </style:style>
    <style:style style:name="T49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4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00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5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0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5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0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0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08" style:parent-style-name="Predvolenépísmoodseku" style:family="text">
      <style:text-properties style:font-name="Arial" style:font-name-complex="Arial" fo:letter-spacing="0.0048in" fo:font-size="11pt" style:font-size-asian="11pt" style:font-size-complex="11pt"/>
    </style:style>
    <style:style style:name="T5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10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5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12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51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51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51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17" style:parent-style-name="Predvolenépísmoodseku" style:family="text">
      <style:text-properties style:font-name="Arial" style:font-name-complex="Arial" fo:letter-spacing="0.0048in" fo:font-size="11pt" style:font-size-asian="11pt" style:font-size-complex="11pt"/>
    </style:style>
    <style:style style:name="T51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2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2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52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5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2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28" style:parent-style-name="Predvolenépísmoodseku" style:family="text">
      <style:text-properties style:font-name="Arial" style:font-name-complex="Arial" fo:letter-spacing="0.0083in" fo:font-size="11pt" style:font-size-asian="11pt" style:font-size-complex="11pt"/>
    </style:style>
    <style:style style:name="T52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3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32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5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3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53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5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37" style:parent-style-name="Predvolenépísmoodseku" style:family="text">
      <style:text-properties style:font-name="Arial" style:font-name-complex="Arial" fo:letter-spacing="0.009in" fo:font-size="11pt" style:font-size-asian="11pt" style:font-size-complex="11pt"/>
    </style:style>
    <style:style style:name="T5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39" style:parent-style-name="Predvolenépísmoodseku" style:family="text">
      <style:text-properties style:font-name="Arial" style:font-name-complex="Arial" fo:letter-spacing="0.0069in" fo:font-size="11pt" style:font-size-asian="11pt" style:font-size-complex="11pt"/>
    </style:style>
    <style:style style:name="T5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41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5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43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5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45" style:parent-style-name="Predvolenépísmoodseku" style:family="text">
      <style:text-properties style:font-name="Arial" style:font-name-complex="Arial" fo:letter-spacing="0.0083in" fo:font-size="11pt" style:font-size-asian="11pt" style:font-size-complex="11pt"/>
    </style:style>
    <style:style style:name="T5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4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49" style:parent-style-name="Predvolenépísmoodseku" style:family="text">
      <style:text-properties style:font-name="Arial" style:font-name-complex="Arial" fo:letter-spacing="0.0083in" fo:font-size="11pt" style:font-size-asian="11pt" style:font-size-complex="11pt"/>
    </style:style>
    <style:style style:name="T55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5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5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5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56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55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5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59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5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61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5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63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5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6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6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6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56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5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7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7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7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7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5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7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57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58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P581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letter-spacing="-0.0034in" fo:font-size="10pt" style:font-size-asian="10pt" style:font-size-complex="10pt"/>
    </style:style>
    <style:style style:name="P582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58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584" style:parent-style-name="Predvolenépísmoodseku" style:family="text">
      <style:text-properties style:font-name="Arial" style:font-name-complex="Arial" fo:letter-spacing="-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585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58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87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58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89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590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59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9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9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94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59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96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97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59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5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0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02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60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0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0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09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6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1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1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P614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615" style:parent-style-name="Predvolenépísmoodseku" style:family="text">
      <style:text-properties style:font-name="Arial" style:font-name-complex="Arial" fo:font-size="10pt" style:font-size-asian="10pt" style:font-size-complex="10pt"/>
    </style:style>
    <style:style style:name="T6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617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618" style:parent-style-name="Textbody" style:family="paragraph">
      <style:paragraph-properties fo:text-align="justify" fo:margin-left="0in" fo:text-indent="0in">
        <style:tab-stops>
          <style:tab-stop style:type="left" style:position="0.5611in"/>
        </style:tab-stops>
      </style:paragraph-properties>
    </style:style>
    <style:style style:name="T6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20" style:parent-style-name="Predvolenépísmoodseku" style:family="text">
      <style:text-properties style:font-name="Arial" style:font-name-complex="Arial" fo:letter-spacing="-0.0027in" fo:font-size="11pt" style:font-size-asian="11pt" style:font-size-complex="11pt"/>
    </style:style>
    <style:style style:name="T62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23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6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25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62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28" style:parent-style-name="Predvolenépísmoodseku" style:family="text">
      <style:text-properties style:font-name="Arial" style:font-name-complex="Arial" fo:letter-spacing="0.0354in" fo:font-size="11pt" style:font-size-asian="11pt" style:font-size-complex="11pt"/>
    </style:style>
    <style:style style:name="T6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30" style:parent-style-name="Predvolenépísmoodseku" style:family="text">
      <style:text-properties style:font-name="Arial" style:font-name-complex="Arial" fo:letter-spacing="0.0368in" fo:font-size="11pt" style:font-size-asian="11pt" style:font-size-complex="11pt"/>
    </style:style>
    <style:style style:name="T6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32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63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34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635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636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637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63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39" style:parent-style-name="Predvolenépísmoodseku" style:family="text">
      <style:text-properties style:font-name="Arial" style:font-name-complex="Arial" fo:letter-spacing="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640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64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64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43" style:parent-style-name="Predvolenépísmoodseku" style:family="text">
      <style:text-properties style:font-name="Arial" style:font-name-complex="Arial" fo:letter-spacing="0.0361in" fo:font-size="11pt" style:font-size-asian="11pt" style:font-size-complex="11pt" style:text-underline-type="single" style:text-underline-style="solid" style:text-underline-width="auto" style:text-underline-mode="continuous"/>
    </style:style>
    <style:style style:name="T64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45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64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47" style:parent-style-name="Predvolenépísmoodseku" style:family="text">
      <style:text-properties style:font-name="Arial" style:font-name-complex="Arial" fo:letter-spacing="0.0361in" fo:font-size="11pt" style:font-size-asian="11pt" style:font-size-complex="11pt" style:text-underline-type="single" style:text-underline-style="solid" style:text-underline-width="auto" style:text-underline-mode="continuous"/>
    </style:style>
    <style:style style:name="T648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649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650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65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652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6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5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5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65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58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6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60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66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66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64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6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6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6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68" style:parent-style-name="Predvolenépísmoodseku" style:family="text">
      <style:text-properties style:font-name="Arial" style:font-name-complex="Arial" fo:letter-spacing="0.0368in" fo:font-size="11pt" style:font-size-asian="11pt" style:font-size-complex="11pt"/>
    </style:style>
    <style:style style:name="T6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70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6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7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7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75" style:parent-style-name="Predvolenépísmoodseku" style:family="text">
      <style:text-properties style:font-name="Arial" style:font-name-complex="Arial" fo:letter-spacing="0.027in" fo:font-size="11pt" style:font-size-asian="11pt" style:font-size-complex="11pt"/>
    </style:style>
    <style:style style:name="T6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77" style:parent-style-name="Predvolenépísmoodseku" style:family="text">
      <style:text-properties style:font-name="Arial" style:font-name-complex="Arial" fo:letter-spacing="0.0263in" fo:font-size="11pt" style:font-size-asian="11pt" style:font-size-complex="11pt"/>
    </style:style>
    <style:style style:name="T6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7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8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8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85" style:parent-style-name="Predvolenépísmoodseku" style:family="text">
      <style:text-properties style:font-name="Arial" style:font-name-complex="Arial" fo:letter-spacing="0.0118in" fo:font-size="11pt" style:font-size-asian="11pt" style:font-size-complex="11pt"/>
    </style:style>
    <style:style style:name="T6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87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68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6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90" style:parent-style-name="Predvolenépísmoodseku" style:family="text">
      <style:text-properties style:font-name="Arial" style:font-name-complex="Arial" fo:letter-spacing="0.0263in" fo:font-size="11pt" style:font-size-asian="11pt" style:font-size-complex="11pt"/>
    </style:style>
    <style:style style:name="T6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92" style:parent-style-name="Predvolenépísmoodseku" style:family="text">
      <style:text-properties style:font-name="Arial" style:font-name-complex="Arial" fo:letter-spacing="0.027in" fo:font-size="11pt" style:font-size-asian="11pt" style:font-size-complex="11pt"/>
    </style:style>
    <style:style style:name="T6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9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9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6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9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6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0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02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70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05" style:parent-style-name="Predvolenépísmoodseku" style:family="text">
      <style:text-properties style:font-name="Arial" style:font-name-complex="Arial" fo:letter-spacing="0.0263in" fo:font-size="11pt" style:font-size-asian="11pt" style:font-size-complex="11pt"/>
    </style:style>
    <style:style style:name="T7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0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70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709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7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11" style:parent-style-name="Predvolenépísmoodseku" style:family="text">
      <style:text-properties style:font-name="Arial" style:font-name-complex="Arial" fo:letter-spacing="0.0263in" fo:font-size="11pt" style:font-size-asian="11pt" style:font-size-complex="11pt"/>
    </style:style>
    <style:style style:name="T7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13" style:parent-style-name="Predvolenépísmoodseku" style:family="text">
      <style:text-properties style:font-name="Arial" style:font-name-complex="Arial" fo:letter-spacing="0.027in" fo:font-size="11pt" style:font-size-asian="11pt" style:font-size-complex="11pt"/>
    </style:style>
    <style:style style:name="T71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1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1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7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2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22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7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2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26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7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28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72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31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7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3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35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7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3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7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3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7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41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7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43" style:parent-style-name="Predvolenépísmoodseku" style:family="text">
      <style:text-properties style:font-name="Arial" style:font-name-complex="Arial" fo:letter-spacing="0.0256in" fo:font-size="11pt" style:font-size-asian="11pt" style:font-size-complex="11pt"/>
    </style:style>
    <style:style style:name="T7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4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47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7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49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75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52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7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54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7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5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57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758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75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6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76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6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76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765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7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6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6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76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7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71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7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7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77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77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77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7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79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780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7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83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7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85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7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8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7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8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9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92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7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94" style:parent-style-name="Predvolenépísmoodseku" style:family="text">
      <style:text-properties style:font-name="Arial" style:font-name-complex="Arial" fo:letter-spacing="0.0069in" fo:font-size="11pt" style:font-size-asian="11pt" style:font-size-complex="11pt"/>
    </style:style>
    <style:style style:name="T7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96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7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79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7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0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0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04" style:parent-style-name="Predvolenépísmoodseku" style:family="text">
      <style:text-properties style:font-name="Arial" style:font-name-complex="Arial" fo:letter-spacing="0.0069in" fo:font-size="11pt" style:font-size-asian="11pt" style:font-size-complex="11pt"/>
    </style:style>
    <style:style style:name="T8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0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07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8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09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8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1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1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8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1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16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8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1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1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2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2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2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28" style:parent-style-name="Predvolenépísmoodseku" style:family="text">
      <style:text-properties style:font-name="Arial" style:font-name-complex="Arial" fo:font-size="10pt" style:font-size-asian="10pt" style:font-size-complex="10pt"/>
    </style:style>
    <style:style style:name="P829" style:parent-style-name="Standard" style:family="paragraph">
      <style:paragraph-properties fo:text-align="justify" fo:margin-top="0.0006in" fo:line-height="0.1944in"/>
      <style:text-properties style:font-name="Arial" style:font-name-complex="Arial"/>
    </style:style>
    <style:style style:name="P830" style:parent-style-name="Nadpis1" style:family="paragraph">
      <style:paragraph-properties fo:text-align="center" fo:margin-right="0.109in"/>
      <style:text-properties style:font-name="Arial" style:font-name-complex="Arial" fo:font-size="11pt" style:font-size-asian="11pt" style:font-size-complex="11pt"/>
    </style:style>
    <style:style style:name="P831" style:parent-style-name="Standard" style:family="paragraph">
      <style:paragraph-properties fo:text-align="center" fo:margin-right="0.109in"/>
    </style:style>
    <style:style style:name="T832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833" style:parent-style-name="Predvolenépísmoodseku" style:family="text">
      <style:text-properties style:font-name="Arial" style:font-name-complex="Arial" fo:font-weight="bold" style:font-weight-asian="bold" style:font-weight-complex="bold" fo:letter-spacing="0.0006in"/>
    </style:style>
    <style:style style:name="T834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835" style:parent-style-name="Predvolenépísmoodseku" style:family="text">
      <style:text-properties style:font-name="Arial" style:font-name-complex="Arial" fo:font-weight="bold" style:font-weight-asian="bold" style:font-weight-complex="bold" fo:letter-spacing="-0.0006in"/>
    </style:style>
    <style:style style:name="T836" style:parent-style-name="Predvolenépísmoodseku" style:family="text">
      <style:text-properties style:font-name="Arial" style:font-name-complex="Arial" fo:font-weight="bold" style:font-weight-asian="bold" style:font-weight-complex="bold" fo:letter-spacing="-0.0027in"/>
    </style:style>
    <style:style style:name="T837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838" style:parent-style-name="Predvolenépísmoodseku" style:family="text">
      <style:text-properties style:font-name="Arial" style:font-name-complex="Arial" fo:font-weight="bold" style:font-weight-asian="bold" style:font-weight-complex="bold" fo:letter-spacing="-0.0006in"/>
    </style:style>
    <style:style style:name="T839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840" style:parent-style-name="Predvolenépísmoodseku" style:family="text">
      <style:text-properties style:font-name="Arial" style:font-name-complex="Arial" fo:font-weight="bold" style:font-weight-asian="bold" style:font-weight-complex="bold" fo:letter-spacing="-0.0006in"/>
    </style:style>
    <style:style style:name="T841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842" style:parent-style-name="Predvolenépísmoodseku" style:family="text">
      <style:text-properties style:font-name="Arial" style:font-name-complex="Arial" fo:font-weight="bold" style:font-weight-asian="bold" style:font-weight-complex="bold" fo:letter-spacing="0.0006in"/>
    </style:style>
    <style:style style:name="T843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844" style:parent-style-name="Predvolenépísmoodseku" style:family="text">
      <style:text-properties style:font-name="Arial" style:font-name-complex="Arial" fo:font-weight="bold" style:font-weight-asian="bold" style:font-weight-complex="bold" fo:letter-spacing="0.0006in"/>
    </style:style>
    <style:style style:name="T845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846" style:parent-style-name="Predvolenépísmoodseku" style:family="text">
      <style:text-properties style:font-name="Arial" style:font-name-complex="Arial" fo:font-weight="bold" style:font-weight-asian="bold" style:font-weight-complex="bold" fo:letter-spacing="-0.0013in"/>
    </style:style>
    <style:style style:name="T847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848" style:parent-style-name="Predvolenépísmoodseku" style:family="text">
      <style:text-properties style:font-name="Arial" style:font-name-complex="Arial" fo:font-weight="bold" style:font-weight-asian="bold" style:font-weight-complex="bold" fo:letter-spacing="-0.0006in"/>
    </style:style>
    <style:style style:name="T849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850" style:parent-style-name="Predvolenépísmoodseku" style:family="text">
      <style:text-properties style:font-name="Arial" style:font-name-complex="Arial" fo:font-weight="bold" style:font-weight-asian="bold" style:font-weight-complex="bold" fo:letter-spacing="-0.002in"/>
    </style:style>
    <style:style style:name="T851" style:parent-style-name="Predvolenépísmoodseku" style:family="text">
      <style:text-properties style:font-name="Arial" style:font-name-complex="Arial" fo:font-weight="bold" style:font-weight-asian="bold" style:font-weight-complex="bold" fo:letter-spacing="-0.0013in"/>
    </style:style>
    <style:style style:name="T852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853" style:parent-style-name="Predvolenépísmoodseku" style:family="text">
      <style:text-properties style:font-name="Arial" style:font-name-complex="Arial" fo:font-weight="bold" style:font-weight-asian="bold" style:font-weight-complex="bold" fo:letter-spacing="0.0006in"/>
    </style:style>
    <style:style style:name="T854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855" style:parent-style-name="Predvolenépísmoodseku" style:family="text">
      <style:text-properties style:font-name="Arial" style:font-name-complex="Arial" fo:font-weight="bold" style:font-weight-asian="bold" style:font-weight-complex="bold" fo:letter-spacing="-0.0006in"/>
    </style:style>
    <style:style style:name="T856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857" style:parent-style-name="Predvolenépísmoodseku" style:family="text">
      <style:text-properties style:font-name="Arial" style:font-name-complex="Arial" fo:font-weight="bold" style:font-weight-asian="bold" style:font-weight-complex="bold" fo:letter-spacing="0.0006in"/>
    </style:style>
    <style:style style:name="T858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859" style:parent-style-name="Predvolenépísmoodseku" style:family="text">
      <style:text-properties style:font-name="Arial" style:font-name-complex="Arial" fo:font-weight="bold" style:font-weight-asian="bold" style:font-weight-complex="bold" fo:letter-spacing="0.0006in"/>
    </style:style>
    <style:style style:name="T860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T861" style:parent-style-name="Predvolenépísmoodseku" style:family="text">
      <style:text-properties style:font-name="Arial" style:font-name-complex="Arial" fo:font-weight="bold" style:font-weight-asian="bold" style:font-weight-complex="bold" fo:letter-spacing="-0.0013in"/>
    </style:style>
    <style:style style:name="T862" style:parent-style-name="Predvolenépísmoodseku" style:family="text">
      <style:text-properties style:font-name="Arial" style:font-name-complex="Arial" fo:font-weight="bold" style:font-weight-asian="bold" style:font-weight-complex="bold"/>
    </style:style>
    <style:style style:name="P863" style:parent-style-name="Standard" style:family="paragraph">
      <style:paragraph-properties fo:text-align="justify" fo:margin-top="0.0076in" fo:line-height="0.1805in"/>
      <style:text-properties style:font-name="Arial" style:font-name-complex="Arial"/>
    </style:style>
    <style:style style:name="P864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865" style:parent-style-name="Predvolenépísmoodseku" style:family="text">
      <style:text-properties style:font-name="Arial" style:font-name-complex="Arial" fo:letter-spacing="-0.0027in" fo:font-size="11pt" style:font-size-asian="11pt" style:font-size-complex="11pt"/>
    </style:style>
    <style:style style:name="T86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6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8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70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87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73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8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75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8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7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7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8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8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83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8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8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87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88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88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91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8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9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8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95" style:parent-style-name="Predvolenépísmoodseku" style:family="text">
      <style:text-properties style:font-name="Arial" style:font-name-complex="Arial" fo:letter-spacing="0.0409in" fo:font-size="11pt" style:font-size-asian="11pt" style:font-size-complex="11pt"/>
    </style:style>
    <style:style style:name="T896" style:parent-style-name="Predvolenépísmoodseku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897" style:parent-style-name="Predvolenépísmoodseku" style:family="text">
      <style:text-properties style:font-name="Arial" style:font-name-complex="Arial" fo:font-weight="bold" style:font-weight-asian="bold" fo:letter-spacing="-0.0006in" fo:font-size="11pt" style:font-size-asian="11pt" style:font-size-complex="11pt"/>
    </style:style>
    <style:style style:name="T898" style:parent-style-name="Predvolenépísmoodseku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899" style:parent-style-name="Predvolenépísmoodseku" style:family="text">
      <style:text-properties style:font-name="Arial" style:font-name-complex="Arial" fo:font-weight="bold" style:font-weight-asian="bold" fo:letter-spacing="0.0409in" fo:font-size="11pt" style:font-size-asian="11pt" style:font-size-complex="11pt"/>
    </style:style>
    <style:style style:name="T900" style:parent-style-name="Predvolenépísmoodseku" style:family="text">
      <style:text-properties style:font-name="Arial" style:font-name-complex="Arial" fo:font-weight="bold" style:font-weight-asian="bold" fo:letter-spacing="-0.0006in" fo:font-size="11pt" style:font-size-asian="11pt" style:font-size-complex="11pt"/>
    </style:style>
    <style:style style:name="T901" style:parent-style-name="Predvolenépísmoodseku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902" style:parent-style-name="Predvolenépísmoodseku" style:family="text">
      <style:text-properties style:font-name="Arial" style:font-name-complex="Arial" fo:font-weight="bold" style:font-weight-asian="bold" fo:letter-spacing="0.0409in" fo:font-size="11pt" style:font-size-asian="11pt" style:font-size-complex="11pt"/>
    </style:style>
    <style:style style:name="T903" style:parent-style-name="Predvolenépísmoodseku" style:family="text">
      <style:text-properties style:font-name="Arial" style:font-name-complex="Arial" fo:font-weight="bold" style:font-weight-asian="bold" fo:letter-spacing="0.0013in" fo:font-size="11pt" style:font-size-asian="11pt" style:font-size-complex="11pt"/>
    </style:style>
    <style:style style:name="T904" style:parent-style-name="Predvolenépísmoodseku" style:family="text">
      <style:text-properties style:font-name="Arial" style:font-name-complex="Arial" fo:font-weight="bold" style:font-weight-asian="bold" fo:letter-spacing="-0.0034in" fo:font-size="11pt" style:font-size-asian="11pt" style:font-size-complex="11pt"/>
    </style:style>
    <style:style style:name="T905" style:parent-style-name="Predvolenépísmoodseku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9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07" style:parent-style-name="Predvolenépísmoodseku" style:family="text">
      <style:text-properties style:font-name="Arial" style:font-name-complex="Arial" fo:letter-spacing="0.0319in" fo:font-size="11pt" style:font-size-asian="11pt" style:font-size-complex="11pt"/>
    </style:style>
    <style:style style:name="T9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09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910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911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91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913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91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915" style:parent-style-name="Predvolenépísmoodseku" style:family="text">
      <style:text-properties style:font-name="Arial" style:font-name-complex="Arial" fo:letter-spacing="0.0312in" fo:font-size="11pt" style:font-size-asian="11pt" style:font-size-complex="11pt" style:text-underline-type="single" style:text-underline-style="solid" style:text-underline-width="auto" style:text-underline-mode="continuous"/>
    </style:style>
    <style:style style:name="T91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917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91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919" style:parent-style-name="Predvolenépísmoodseku" style:family="text">
      <style:text-properties style:font-name="Arial" style:font-name-complex="Arial" fo:letter-spacing="0.0326in" fo:font-size="11pt" style:font-size-asian="11pt" style:font-size-complex="11pt" style:text-underline-type="single" style:text-underline-style="solid" style:text-underline-width="auto" style:text-underline-mode="continuous"/>
    </style:style>
    <style:style style:name="T92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92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922" style:parent-style-name="Predvolenépísmoodseku" style:family="text">
      <style:text-properties style:font-name="Arial" style:font-name-complex="Arial" fo:letter-spacing="0.0326in" fo:font-size="11pt" style:font-size-asian="11pt" style:font-size-complex="11pt" style:text-underline-type="single" style:text-underline-style="solid" style:text-underline-width="auto" style:text-underline-mode="continuous"/>
    </style:style>
    <style:style style:name="T923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924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92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926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927" style:parent-style-name="Predvolenépísmoodseku" style:family="text">
      <style:text-properties style:font-name="Arial" style:font-name-complex="Arial" fo:letter-spacing="-0.0055in" fo:font-size="11pt" style:font-size-asian="11pt" style:font-size-complex="11pt" style:text-underline-type="single" style:text-underline-style="solid" style:text-underline-width="auto" style:text-underline-mode="continuous"/>
    </style:style>
    <style:style style:name="T92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9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30" style:parent-style-name="Predvolenépísmoodseku" style:family="text">
      <style:text-properties style:font-name="Arial" style:font-name-complex="Arial" fo:letter-spacing="0.0333in" fo:font-size="11pt" style:font-size-asian="11pt" style:font-size-complex="11pt"/>
    </style:style>
    <style:style style:name="T93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93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3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3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38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93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94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9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42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9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44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9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46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9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4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4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95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5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9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53" style:parent-style-name="Predvolenépísmoodseku" style:family="text">
      <style:text-properties style:font-name="Arial" style:font-name-complex="Arial" fo:letter-spacing="0.0319in" fo:font-size="11pt" style:font-size-asian="11pt" style:font-size-complex="11pt"/>
    </style:style>
    <style:style style:name="T9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5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9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57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95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6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62" style:parent-style-name="Predvolenépísmoodseku" style:family="text">
      <style:text-properties style:font-name="Arial" style:font-name-complex="Arial" fo:letter-spacing="0.0319in" fo:font-size="11pt" style:font-size-asian="11pt" style:font-size-complex="11pt"/>
    </style:style>
    <style:style style:name="T9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64" style:parent-style-name="Predvolenépísmoodseku" style:family="text">
      <style:text-properties style:font-name="Arial" style:font-name-complex="Arial" fo:letter-spacing="0.0312in" fo:font-size="11pt" style:font-size-asian="11pt" style:font-size-complex="11pt"/>
    </style:style>
    <style:style style:name="T9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6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6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96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70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9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72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9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74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9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76" style:parent-style-name="Predvolenépísmoodseku" style:family="text">
      <style:text-properties style:font-name="Arial" style:font-name-complex="Arial" fo:letter-spacing="0.0312in" fo:font-size="11pt" style:font-size-asian="11pt" style:font-size-complex="11pt"/>
    </style:style>
    <style:style style:name="T9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7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8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82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9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84" style:parent-style-name="Predvolenépísmoodseku" style:family="text">
      <style:text-properties style:font-name="Arial" style:font-name-complex="Arial" fo:letter-spacing="0.0312in" fo:font-size="11pt" style:font-size-asian="11pt" style:font-size-complex="11pt"/>
    </style:style>
    <style:style style:name="T98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87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98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9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90" style:parent-style-name="Predvolenépísmoodseku" style:family="text">
      <style:text-properties style:font-name="Arial" style:font-name-complex="Arial" fo:letter-spacing="0.0319in" fo:font-size="11pt" style:font-size-asian="11pt" style:font-size-complex="11pt"/>
    </style:style>
    <style:style style:name="T9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92" style:parent-style-name="Predvolenépísmoodseku" style:family="text">
      <style:text-properties style:font-name="Arial" style:font-name-complex="Arial" fo:letter-spacing="0.0333in" fo:font-size="11pt" style:font-size-asian="11pt" style:font-size-complex="11pt"/>
    </style:style>
    <style:style style:name="T9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9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9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96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9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998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9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0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0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0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0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00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0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09" style:parent-style-name="Predvolenépísmoodseku" style:family="text">
      <style:text-properties style:font-name="Arial" style:font-name-complex="Arial" fo:font-size="10pt" style:font-size-asian="10pt" style:font-size-complex="10pt"/>
    </style:style>
    <style:style style:name="P1010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1011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letter-spacing="-0.0027in" fo:font-size="11pt" style:font-size-asian="11pt" style:font-size-complex="11pt"/>
    </style:style>
    <style:style style:name="P1012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013" style:parent-style-name="Predvolenépísmoodseku" style:family="text">
      <style:text-properties style:font-name="Arial" style:font-name-complex="Arial" fo:letter-spacing="-0.0027in" fo:font-size="11pt" style:font-size-asian="11pt" style:font-size-complex="11pt"/>
    </style:style>
    <style:style style:name="T1014" style:parent-style-name="Predvolenépísmoodseku" style:family="text">
      <style:text-properties style:font-name="Arial" style:font-name-complex="Arial" fo:letter-spacing="-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15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1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17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1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19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20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2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2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2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24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25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2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27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28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2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3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03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0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3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1035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036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03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3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4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4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4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4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4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4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04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5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5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1055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0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57" style:parent-style-name="Predvolenépísmoodseku" style:family="text">
      <style:text-properties style:font-name="Arial" style:font-name-complex="Arial" fo:font-size="10pt" style:font-size-asian="10pt" style:font-size-complex="10pt"/>
    </style:style>
    <style:style style:name="P1058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05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6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6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6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6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6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6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6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7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7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07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7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7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7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7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7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8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8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8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8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0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8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08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9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9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9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0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9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0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9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1101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1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03" style:parent-style-name="Predvolenépísmoodseku" style:family="text">
      <style:text-properties style:font-name="Arial" style:font-name-complex="Arial" fo:font-size="10pt" style:font-size-asian="10pt" style:font-size-complex="10pt"/>
    </style:style>
    <style:style style:name="T1104" style:parent-style-name="Predvolenépísmoodseku" style:family="text">
      <style:text-properties style:font-name="Arial" style:font-name-complex="Arial" fo:font-size="10pt" style:font-size-asian="10pt" style:font-size-complex="10pt"/>
    </style:style>
    <style:style style:name="P1105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1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07" style:parent-style-name="Predvolenépísmoodseku" style:family="text">
      <style:text-properties style:font-name="Arial" style:font-name-complex="Arial" fo:letter-spacing="-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08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0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10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1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12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13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1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15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1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17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18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19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2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21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2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23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2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25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12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1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2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3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3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3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13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13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3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3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14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4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44" style:parent-style-name="Predvolenépísmoodseku" style:family="text">
      <style:text-properties style:font-name="Arial" style:font-name-complex="Arial" fo:letter-spacing="0.0083in" fo:font-size="11pt" style:font-size-asian="11pt" style:font-size-complex="11pt"/>
    </style:style>
    <style:style style:name="T11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46" style:parent-style-name="Predvolenépísmoodseku" style:family="text">
      <style:text-properties style:font-name="Arial" style:font-name-complex="Arial" fo:letter-spacing="0.0083in" fo:font-size="11pt" style:font-size-asian="11pt" style:font-size-complex="11pt"/>
    </style:style>
    <style:style style:name="T11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48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11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5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1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52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11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5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56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115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15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60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11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6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16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6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1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6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16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16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70" style:parent-style-name="Predvolenépísmoodseku" style:family="text">
      <style:text-properties style:font-name="Arial" style:font-name-complex="Arial" fo:letter-spacing="0.009in" fo:font-size="11pt" style:font-size-asian="11pt" style:font-size-complex="11pt"/>
    </style:style>
    <style:style style:name="T117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7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7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7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79" style:parent-style-name="Predvolenépísmoodseku" style:family="text">
      <style:text-properties style:font-name="Arial" style:font-name-complex="Arial" fo:letter-spacing="0.0048in" fo:font-size="11pt" style:font-size-asian="11pt" style:font-size-complex="11pt"/>
    </style:style>
    <style:style style:name="T11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8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85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11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87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11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8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9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9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9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19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19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19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1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199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12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01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20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20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05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120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0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1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12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2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14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2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1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1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20" style:parent-style-name="Predvolenépísmoodseku" style:family="text">
      <style:text-properties style:font-name="Arial" style:font-name-complex="Arial" fo:letter-spacing="0.0319in" fo:font-size="11pt" style:font-size-asian="11pt" style:font-size-complex="11pt"/>
    </style:style>
    <style:style style:name="T12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24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22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2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29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2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31" style:parent-style-name="Predvolenépísmoodseku" style:family="text">
      <style:text-properties style:font-name="Arial" style:font-name-complex="Arial" fo:letter-spacing="0.0326in" fo:font-size="11pt" style:font-size-asian="11pt" style:font-size-complex="11pt"/>
    </style:style>
    <style:style style:name="T123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3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23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36" style:parent-style-name="Predvolenépísmoodseku" style:family="text">
      <style:text-properties style:font-name="Arial" style:font-name-complex="Arial" fo:letter-spacing="0.0333in" fo:font-size="11pt" style:font-size-asian="11pt" style:font-size-complex="11pt"/>
    </style:style>
    <style:style style:name="T12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3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3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24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4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4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4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4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4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5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5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55" style:parent-style-name="Predvolenépísmoodseku" style:family="text">
      <style:text-properties style:font-name="Arial" style:font-name-complex="Arial" fo:letter-spacing="0.018in" fo:font-size="11pt" style:font-size-asian="11pt" style:font-size-complex="11pt"/>
    </style:style>
    <style:style style:name="T12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5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59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26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62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2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6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66" style:parent-style-name="Predvolenépísmoodseku" style:family="text">
      <style:text-properties style:font-name="Arial" style:font-name-complex="Arial" fo:letter-spacing="0.018in" fo:font-size="11pt" style:font-size-asian="11pt" style:font-size-complex="11pt"/>
    </style:style>
    <style:style style:name="T12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68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2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70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27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7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75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2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7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7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80" style:parent-style-name="Predvolenépísmoodseku" style:family="text">
      <style:text-properties style:font-name="Arial" style:font-name-complex="Arial" fo:letter-spacing="0.0194in" fo:font-size="11pt" style:font-size-asian="11pt" style:font-size-complex="11pt"/>
    </style:style>
    <style:style style:name="T12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82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2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84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2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8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8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2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8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9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93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12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2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297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129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00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3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0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04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13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06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3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08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30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1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13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3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1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17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13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19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3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21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13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2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2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2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2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2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31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33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34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3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36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33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39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3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41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34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4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4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46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3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4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5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52" style:parent-style-name="Predvolenépísmoodseku" style:family="text">
      <style:text-properties style:font-name="Arial" style:font-name-complex="Arial" fo:letter-spacing="0.0381in" fo:font-size="11pt" style:font-size-asian="11pt" style:font-size-complex="11pt"/>
    </style:style>
    <style:style style:name="T13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54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3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56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3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58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3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60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13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62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3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6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6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67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3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6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7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7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75" style:parent-style-name="Predvolenépísmoodseku" style:family="text">
      <style:text-properties style:font-name="Arial" style:font-name-complex="Arial" fo:letter-spacing="0.0215in" fo:font-size="11pt" style:font-size-asian="11pt" style:font-size-complex="11pt"/>
    </style:style>
    <style:style style:name="T13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77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3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79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3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81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3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8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38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8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3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88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3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90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39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93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3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3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97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3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9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4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0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4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0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0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0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40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1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1412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4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14" style:parent-style-name="Predvolenépísmoodseku" style:family="text">
      <style:text-properties style:font-name="Arial" style:font-name-complex="Arial" fo:font-size="10pt" style:font-size-asian="10pt" style:font-size-complex="10pt"/>
    </style:style>
    <style:style style:name="P1415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416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4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18" style:parent-style-name="Predvolenépísmoodseku" style:family="text">
      <style:text-properties style:font-name="Arial" style:font-name-complex="Arial" fo:font-size="10pt" style:font-size-asian="10pt" style:font-size-complex="10pt"/>
    </style:style>
    <style:style style:name="P1419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420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42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22" style:parent-style-name="Predvolenépísmoodseku" style:family="text">
      <style:text-properties style:font-name="Arial" style:font-name-complex="Arial" fo:letter-spacing="-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423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42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425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42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427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428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42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43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43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432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433" style:parent-style-name="Predvolenépísmoodseku" style:family="text">
      <style:text-properties style:font-name="Arial" style:font-name-complex="Arial" fo:letter-spacing="-0.002in" fo:font-size="11pt" style:font-size-asian="11pt" style:font-size-complex="11pt" style:text-underline-type="single" style:text-underline-style="solid" style:text-underline-width="auto" style:text-underline-mode="continuous"/>
    </style:style>
    <style:style style:name="T143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43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436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437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43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439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44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441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442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14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4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1446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4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48" style:parent-style-name="Predvolenépísmoodseku" style:family="text">
      <style:text-properties style:font-name="Arial" style:font-name-complex="Arial" fo:font-size="10pt" style:font-size-asian="10pt" style:font-size-complex="10pt"/>
    </style:style>
    <style:style style:name="P1449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4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5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5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4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54" style:parent-style-name="Predvolenépísmoodseku" style:family="text">
      <style:text-properties style:font-name="Arial" style:font-name-complex="Arial" fo:letter-spacing="0.027in" fo:font-size="11pt" style:font-size-asian="11pt" style:font-size-complex="11pt"/>
    </style:style>
    <style:style style:name="T14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5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5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45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4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60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14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6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6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66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146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46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70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147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73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14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7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76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147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79" style:parent-style-name="Predvolenépísmoodseku" style:family="text">
      <style:text-properties style:font-name="Arial" style:font-name-complex="Arial" fo:letter-spacing="0.0277in" fo:font-size="11pt" style:font-size-asian="11pt" style:font-size-complex="11pt"/>
    </style:style>
    <style:style style:name="T148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4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8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8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4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8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87" style:parent-style-name="Predvolenépísmoodseku" style:family="text">
      <style:text-properties style:font-name="Arial" style:font-name-complex="Arial" fo:letter-spacing="0.0284in" fo:font-size="11pt" style:font-size-asian="11pt" style:font-size-complex="11pt"/>
    </style:style>
    <style:style style:name="T14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8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49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4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92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149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49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96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14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49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1500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5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02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5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0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06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5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0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1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12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5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1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1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1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1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21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5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2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24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52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27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5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29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5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3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3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3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35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5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3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38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53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41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5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43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15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4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4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54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5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50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5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52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15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1554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5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56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5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5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6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6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6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65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56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67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56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P1569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570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5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7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74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57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77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5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79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58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5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82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158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58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86" style:parent-style-name="Predvolenépísmoodseku" style:family="text">
      <style:text-properties style:font-name="Arial" style:font-name-complex="Arial" fo:letter-spacing="0.0256in" fo:font-size="11pt" style:font-size-asian="11pt" style:font-size-complex="11pt"/>
    </style:style>
    <style:style style:name="P1587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5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89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5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9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5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93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5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95" style:parent-style-name="Predvolenépísmoodseku" style:family="text">
      <style:text-properties style:font-name="Arial" style:font-name-complex="Arial" fo:letter-spacing="0.0256in" fo:font-size="11pt" style:font-size-asian="11pt" style:font-size-complex="11pt"/>
    </style:style>
    <style:style style:name="T15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9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5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9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01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16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0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0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0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0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09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6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1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1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15" style:parent-style-name="Predvolenépísmoodseku" style:family="text">
      <style:text-properties style:font-name="Arial" style:font-name-complex="Arial" fo:letter-spacing="0.0256in" fo:font-size="11pt" style:font-size-asian="11pt" style:font-size-complex="11pt"/>
    </style:style>
    <style:style style:name="T16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1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1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2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23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6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25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6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2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2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31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6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33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6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3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63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6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3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6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4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64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64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44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6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4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4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50" style:parent-style-name="Predvolenépísmoodseku" style:family="text">
      <style:text-properties style:font-name="Arial" style:font-name-complex="Arial" fo:letter-spacing="0.0395in" fo:font-size="11pt" style:font-size-asian="11pt" style:font-size-complex="11pt"/>
    </style:style>
    <style:style style:name="T16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5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5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56" style:parent-style-name="Predvolenépísmoodseku" style:family="text">
      <style:text-properties style:font-name="Arial" style:font-name-complex="Arial" fo:letter-spacing="0.0381in" fo:font-size="11pt" style:font-size-asian="11pt" style:font-size-complex="11pt"/>
    </style:style>
    <style:style style:name="T16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58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6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60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6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62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6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6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6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6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7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7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73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67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75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67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67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79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16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81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16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8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84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68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68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88" style:parent-style-name="Predvolenépísmoodseku" style:family="text">
      <style:text-properties style:font-name="Arial" style:font-name-complex="Arial" fo:letter-spacing="0.0125in" fo:font-size="11pt" style:font-size-asian="11pt" style:font-size-complex="11pt"/>
    </style:style>
    <style:style style:name="T16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9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6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9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94" style:parent-style-name="Predvolenépísmoodseku" style:family="text">
      <style:text-properties style:font-name="Arial" style:font-name-complex="Arial" fo:letter-spacing="0.0131in" fo:font-size="11pt" style:font-size-asian="11pt" style:font-size-complex="11pt"/>
    </style:style>
    <style:style style:name="T16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9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69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6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00" style:parent-style-name="Predvolenépísmoodseku" style:family="text">
      <style:text-properties style:font-name="Arial" style:font-name-complex="Arial" fo:letter-spacing="0.0118in" fo:font-size="11pt" style:font-size-asian="11pt" style:font-size-complex="11pt"/>
    </style:style>
    <style:style style:name="T17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02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17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04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17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06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17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0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7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10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7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1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1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1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18" style:parent-style-name="Predvolenépísmoodseku" style:family="text">
      <style:text-properties style:font-name="Arial" style:font-name-complex="Arial" fo:letter-spacing="-0.0027in" fo:font-size="11pt" style:font-size-asian="11pt" style:font-size-complex="11pt"/>
    </style:style>
    <style:style style:name="T171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20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72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7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24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7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2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7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28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17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3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3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73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73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35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7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3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3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41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17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4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7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4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74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4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74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74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51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7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5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5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57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7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5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6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76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64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17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6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1768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7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7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7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7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7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7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80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781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782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P1783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784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7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8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8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78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90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7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9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9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7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7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97" style:parent-style-name="Predvolenépísmoodseku" style:family="text">
      <style:text-properties style:font-name="Arial" style:font-name-complex="Arial" fo:letter-spacing="0.0194in" fo:font-size="11pt" style:font-size-asian="11pt" style:font-size-complex="11pt"/>
    </style:style>
    <style:style style:name="T17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99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80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0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03" style:parent-style-name="Predvolenépísmoodseku" style:family="text">
      <style:text-properties style:font-name="Arial" style:font-name-complex="Arial" fo:letter-spacing="0.0152in" fo:font-size="11pt" style:font-size-asian="11pt" style:font-size-complex="11pt"/>
    </style:style>
    <style:style style:name="T18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05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80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80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09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8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11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181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14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181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1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1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20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182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23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8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25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182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2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2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2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3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3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34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183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3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3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4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8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42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843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18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4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4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4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85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5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5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5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5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5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6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6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86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P1865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letter-spacing="-0.0034in" fo:font-size="11pt" style:font-size-asian="11pt" style:font-size-complex="11pt"/>
    </style:style>
    <style:style style:name="P1866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86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86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70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8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72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8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7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76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1877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87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80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8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82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8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84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88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88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88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8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9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9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94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8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8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97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8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899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19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01" style:parent-style-name="Predvolenépísmoodseku" style:family="text">
      <style:text-properties style:font-name="Arial" style:font-name-complex="Arial" fo:letter-spacing="0.0236in" fo:font-size="11pt" style:font-size-asian="11pt" style:font-size-complex="11pt"/>
    </style:style>
    <style:style style:name="T19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03" style:parent-style-name="Predvolenépísmoodseku" style:family="text">
      <style:text-properties style:font-name="Arial" style:font-name-complex="Arial" fo:letter-spacing="0.0236in" fo:font-size="11pt" style:font-size-asian="11pt" style:font-size-complex="11pt"/>
    </style:style>
    <style:style style:name="T19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0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06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19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1908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90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1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12" style:parent-style-name="Predvolenépísmoodseku" style:family="text">
      <style:text-properties style:font-name="Arial" style:font-name-complex="Arial" fo:letter-spacing="0.0368in" fo:font-size="11pt" style:font-size-asian="11pt" style:font-size-complex="11pt"/>
    </style:style>
    <style:style style:name="T19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1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1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18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19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2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21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9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24" style:parent-style-name="Predvolenépísmoodseku" style:family="text">
      <style:text-properties style:font-name="Arial" style:font-name-complex="Arial" fo:letter-spacing="0.0381in" fo:font-size="11pt" style:font-size-asian="11pt" style:font-size-complex="11pt"/>
    </style:style>
    <style:style style:name="T19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2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2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3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32" style:parent-style-name="Predvolenépísmoodseku" style:family="text">
      <style:text-properties style:font-name="Arial" style:font-name-complex="Arial" fo:letter-spacing="0.0381in" fo:font-size="11pt" style:font-size-asian="11pt" style:font-size-complex="11pt"/>
    </style:style>
    <style:style style:name="T193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3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35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93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38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19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4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42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194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4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945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194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4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49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19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5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5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9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54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95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5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5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196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6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6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6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96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1967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968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9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70" style:parent-style-name="Predvolenépísmoodseku" style:family="text">
      <style:text-properties style:font-name="Arial" style:font-name-complex="Arial" fo:letter-spacing="-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1971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97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973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97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975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976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97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978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97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98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198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9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83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198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19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8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P1987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letter-spacing="0.0013in" fo:font-size="11pt" style:font-size-asian="11pt" style:font-size-complex="11pt"/>
    </style:style>
    <style:style style:name="P1988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198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199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9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92" style:parent-style-name="Predvolenépísmoodseku" style:family="text">
      <style:text-properties style:font-name="Arial" style:font-name-complex="Arial" fo:letter-spacing="0.0347in" fo:font-size="11pt" style:font-size-asian="11pt" style:font-size-complex="11pt"/>
    </style:style>
    <style:style style:name="T19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994" style:parent-style-name="Predvolenépísmoodseku" style:family="text">
      <style:text-properties style:font-name="Arial" style:font-name-complex="Arial" fo:letter-spacing="0.034in" fo:font-size="11pt" style:font-size-asian="11pt" style:font-size-complex="11pt"/>
    </style:style>
    <style:style style:name="T199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1996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997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1998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1999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000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001" style:parent-style-name="Predvolenépísmoodseku" style:family="text">
      <style:text-properties style:font-name="Arial" style:font-name-complex="Arial" fo:letter-spacing="0.0347in" fo:font-size="11pt" style:font-size-asian="11pt" style:font-size-complex="11pt" style:text-underline-type="single" style:text-underline-style="solid" style:text-underline-width="auto" style:text-underline-mode="continuous"/>
    </style:style>
    <style:style style:name="T200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0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04" style:parent-style-name="Predvolenépísmoodseku" style:family="text">
      <style:text-properties style:font-name="Arial" style:font-name-complex="Arial" fo:letter-spacing="0.0347in" fo:font-size="11pt" style:font-size-asian="11pt" style:font-size-complex="11pt"/>
    </style:style>
    <style:style style:name="T20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06" style:parent-style-name="Predvolenépísmoodseku" style:family="text">
      <style:text-properties style:font-name="Arial" style:font-name-complex="Arial" fo:letter-spacing="0.0354in" fo:font-size="11pt" style:font-size-asian="11pt" style:font-size-complex="11pt"/>
    </style:style>
    <style:style style:name="T20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08" style:parent-style-name="Predvolenépísmoodseku" style:family="text">
      <style:text-properties style:font-name="Arial" style:font-name-complex="Arial" fo:letter-spacing="0.034in" fo:font-size="11pt" style:font-size-asian="11pt" style:font-size-complex="11pt"/>
    </style:style>
    <style:style style:name="T20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1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11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01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0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1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1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17" style:parent-style-name="Predvolenépísmoodseku" style:family="text">
      <style:text-properties style:font-name="Arial" style:font-name-complex="Arial" fo:letter-spacing="0.0347in" fo:font-size="11pt" style:font-size-asian="11pt" style:font-size-complex="11pt"/>
    </style:style>
    <style:style style:name="T20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19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0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2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2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2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24" style:parent-style-name="Predvolenépísmoodseku" style:family="text">
      <style:text-properties style:font-name="Arial" style:font-name-complex="Arial" fo:letter-spacing="0.0347in" fo:font-size="11pt" style:font-size-asian="11pt" style:font-size-complex="11pt"/>
    </style:style>
    <style:style style:name="T202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27" style:parent-style-name="Predvolenépísmoodseku" style:family="text">
      <style:text-properties style:font-name="Arial" style:font-name-complex="Arial" fo:letter-spacing="0.034in" fo:font-size="11pt" style:font-size-asian="11pt" style:font-size-complex="11pt"/>
    </style:style>
    <style:style style:name="T20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2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30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03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3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3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35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203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3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38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20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4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42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204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4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4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48" style:parent-style-name="Predvolenépísmoodseku" style:family="text">
      <style:text-properties style:font-name="Arial" style:font-name-complex="Arial" fo:letter-spacing="0.0215in" fo:font-size="11pt" style:font-size-asian="11pt" style:font-size-complex="11pt"/>
    </style:style>
    <style:style style:name="T20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5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52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205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55" style:parent-style-name="Predvolenépísmoodseku" style:family="text">
      <style:text-properties style:font-name="Arial" style:font-name-complex="Arial" fo:letter-spacing="0.0208in" fo:font-size="11pt" style:font-size-asian="11pt" style:font-size-complex="11pt"/>
    </style:style>
    <style:style style:name="T20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5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5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0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60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0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6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6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6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68" style:parent-style-name="Predvolenépísmoodseku" style:family="text">
      <style:text-properties style:font-name="Arial" style:font-name-complex="Arial" fo:letter-spacing="0.0243in" fo:font-size="11pt" style:font-size-asian="11pt" style:font-size-complex="11pt"/>
    </style:style>
    <style:style style:name="T20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7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7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74" style:parent-style-name="Predvolenépísmoodseku" style:family="text">
      <style:text-properties style:font-name="Arial" style:font-name-complex="Arial" fo:letter-spacing="0.0097in" fo:font-size="11pt" style:font-size-asian="11pt" style:font-size-complex="11pt"/>
    </style:style>
    <style:style style:name="T207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07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0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78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207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0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8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0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85" style:parent-style-name="Predvolenépísmoodseku" style:family="text">
      <style:text-properties style:font-name="Arial" style:font-name-complex="Arial" fo:letter-spacing="0.0104in" fo:font-size="11pt" style:font-size-asian="11pt" style:font-size-complex="11pt"/>
    </style:style>
    <style:style style:name="T20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87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0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8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91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0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9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95" style:parent-style-name="Predvolenépísmoodseku" style:family="text">
      <style:text-properties style:font-name="Arial" style:font-name-complex="Arial" fo:letter-spacing="0.0097in" fo:font-size="11pt" style:font-size-asian="11pt" style:font-size-complex="11pt"/>
    </style:style>
    <style:style style:name="T20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9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0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09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01" style:parent-style-name="Predvolenépísmoodseku" style:family="text">
      <style:text-properties style:font-name="Arial" style:font-name-complex="Arial" fo:letter-spacing="0.0097in" fo:font-size="11pt" style:font-size-asian="11pt" style:font-size-complex="11pt"/>
    </style:style>
    <style:style style:name="T21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0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04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10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0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0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10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1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11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13" style:parent-style-name="Predvolenépísmoodseku" style:family="text">
      <style:text-properties style:font-name="Arial" style:font-name-complex="Arial" fo:letter-spacing="0.0111in" fo:font-size="11pt" style:font-size-asian="11pt" style:font-size-complex="11pt"/>
    </style:style>
    <style:style style:name="T211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16" style:parent-style-name="Predvolenépísmoodseku" style:family="text">
      <style:text-properties style:font-name="Arial" style:font-name-complex="Arial" fo:letter-spacing="0.0076in" fo:font-size="11pt" style:font-size-asian="11pt" style:font-size-complex="11pt"/>
    </style:style>
    <style:style style:name="T21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1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19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1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21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21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2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25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212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2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28" style:parent-style-name="Predvolenépísmoodseku" style:family="text">
      <style:text-properties style:font-name="Arial" style:font-name-complex="Arial" fo:letter-spacing="0.0194in" fo:font-size="11pt" style:font-size-asian="11pt" style:font-size-complex="11pt"/>
    </style:style>
    <style:style style:name="T21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3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3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3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1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35" style:parent-style-name="Predvolenépísmoodseku" style:family="text">
      <style:text-properties style:font-name="Arial" style:font-name-complex="Arial" fo:letter-spacing="0.018in" fo:font-size="11pt" style:font-size-asian="11pt" style:font-size-complex="11pt"/>
    </style:style>
    <style:style style:name="T21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37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213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3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40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21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4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4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44" style:parent-style-name="Predvolenépísmoodseku" style:family="text">
      <style:text-properties style:font-name="Arial" style:font-name-complex="Arial" fo:letter-spacing="0.018in" fo:font-size="11pt" style:font-size-asian="11pt" style:font-size-complex="11pt"/>
    </style:style>
    <style:style style:name="T21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46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47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1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4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5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51" style:parent-style-name="Predvolenépísmoodseku" style:family="text">
      <style:text-properties style:font-name="Arial" style:font-name-complex="Arial" fo:letter-spacing="0.018in" fo:font-size="11pt" style:font-size-asian="11pt" style:font-size-complex="11pt"/>
    </style:style>
    <style:style style:name="T21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53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1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5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57" style:parent-style-name="Predvolenépísmoodseku" style:family="text">
      <style:text-properties style:font-name="Arial" style:font-name-complex="Arial" fo:letter-spacing="0.0173in" fo:font-size="11pt" style:font-size-asian="11pt" style:font-size-complex="11pt"/>
    </style:style>
    <style:style style:name="T21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5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6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1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62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216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16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6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6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6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69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21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7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7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75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17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17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79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1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8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8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8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18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89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19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19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1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93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19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9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19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199" style:parent-style-name="Predvolenépísmoodseku" style:family="text">
      <style:text-properties style:font-name="Arial" style:font-name-complex="Arial" fo:letter-spacing="0.0236in" fo:font-size="11pt" style:font-size-asian="11pt" style:font-size-complex="11pt"/>
    </style:style>
    <style:style style:name="T220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0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0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03" style:parent-style-name="Predvolenépísmoodseku" style:family="text">
      <style:text-properties style:font-name="Arial" style:font-name-complex="Arial" fo:letter-spacing="0.0194in" fo:font-size="11pt" style:font-size-asian="11pt" style:font-size-complex="11pt"/>
    </style:style>
    <style:style style:name="T22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05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20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0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10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2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12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2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1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1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1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19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2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2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22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P2223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224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225" style:parent-style-name="Predvolenépísmoodseku" style:family="text">
      <style:text-properties style:font-name="Arial" style:font-name-complex="Arial" fo:letter-spacing="-0.0055in" fo:font-size="10pt" style:font-size-asian="10pt" style:font-size-complex="10pt"/>
    </style:style>
    <style:style style:name="P2226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227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22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3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31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232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23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3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3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3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38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23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4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24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24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24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245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2246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247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24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249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25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25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25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253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254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25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2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5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5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2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60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26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6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6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6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68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2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7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7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7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27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7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7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81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28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8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8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8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8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8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89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29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91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2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9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9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2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9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29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2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00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230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0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04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23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06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23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08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3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310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3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12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231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1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1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16" style:parent-style-name="Predvolenépísmoodseku" style:family="text">
      <style:text-properties style:font-name="Arial" style:font-name-complex="Arial" fo:letter-spacing="0.0152in" fo:font-size="11pt" style:font-size-asian="11pt" style:font-size-complex="11pt"/>
    </style:style>
    <style:style style:name="T231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1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1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21" style:parent-style-name="Predvolenépísmoodseku" style:family="text">
      <style:text-properties style:font-name="Arial" style:font-name-complex="Arial" fo:letter-spacing="0.0187in" fo:font-size="11pt" style:font-size-asian="11pt" style:font-size-complex="11pt"/>
    </style:style>
    <style:style style:name="T23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2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2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2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2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2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2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2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30" style:parent-style-name="Predvolenépísmoodseku" style:family="text">
      <style:text-properties style:font-name="Arial" style:font-name-complex="Arial" fo:letter-spacing="0.0152in" fo:font-size="11pt" style:font-size-asian="11pt" style:font-size-complex="11pt"/>
    </style:style>
    <style:style style:name="T233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32" style:parent-style-name="Predvolenépísmoodseku" style:family="text">
      <style:text-properties style:font-name="Arial" style:font-name-complex="Arial" fo:letter-spacing="0.0166in" fo:font-size="11pt" style:font-size-asian="11pt" style:font-size-complex="11pt"/>
    </style:style>
    <style:style style:name="T233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35" style:parent-style-name="Predvolenépísmoodseku" style:family="text">
      <style:text-properties style:font-name="Arial" style:font-name-complex="Arial" fo:letter-spacing="0.0159in" fo:font-size="11pt" style:font-size-asian="11pt" style:font-size-complex="11pt"/>
    </style:style>
    <style:style style:name="T23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37" style:parent-style-name="Predvolenépísmoodseku" style:family="text">
      <style:text-properties style:font-name="Arial" style:font-name-complex="Arial" fo:letter-spacing="0.0152in" fo:font-size="11pt" style:font-size-asian="11pt" style:font-size-complex="11pt"/>
    </style:style>
    <style:style style:name="T233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3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4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4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4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34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4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4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4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4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50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3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5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5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35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5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5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5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58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5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6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61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3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6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6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6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67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3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69" style:parent-style-name="Predvolenépísmoodseku" style:family="text">
      <style:text-properties style:font-name="Arial" style:font-name-complex="Arial" fo:letter-spacing="0.0131in" fo:font-size="11pt" style:font-size-asian="11pt" style:font-size-complex="11pt"/>
    </style:style>
    <style:style style:name="T23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71" style:parent-style-name="Predvolenépísmoodseku" style:family="text">
      <style:text-properties style:font-name="Arial" style:font-name-complex="Arial" fo:letter-spacing="0.0152in" fo:font-size="11pt" style:font-size-asian="11pt" style:font-size-complex="11pt"/>
    </style:style>
    <style:style style:name="T2372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373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3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7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77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23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7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3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81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238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84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23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8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88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23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90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239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9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9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94" style:parent-style-name="Predvolenépísmoodseku" style:family="text">
      <style:text-properties style:font-name="Arial" style:font-name-complex="Arial" fo:letter-spacing="0.0145in" fo:font-size="11pt" style:font-size-asian="11pt" style:font-size-complex="11pt"/>
    </style:style>
    <style:style style:name="T2395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39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397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2398" style:parent-style-name="Predvolenépísmoodseku" style:family="text">
      <style:text-properties style:font-name="Arial" style:font-name-complex="Arial" fo:letter-spacing="-0.002in" fo:font-size="11pt" style:font-size-asian="11pt" style:font-size-complex="11pt"/>
    </style:style>
    <style:style style:name="T23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00" style:parent-style-name="Predvolenépísmoodseku" style:family="text">
      <style:text-properties style:font-name="Arial" style:font-name-complex="Arial" fo:letter-spacing="0.0138in" fo:font-size="11pt" style:font-size-asian="11pt" style:font-size-complex="11pt"/>
    </style:style>
    <style:style style:name="T24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0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0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0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40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0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0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40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0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1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1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4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1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4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15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4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17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41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1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2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2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2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2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2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26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42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42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29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4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31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4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33" style:parent-style-name="Predvolenépísmoodseku" style:family="text">
      <style:text-properties style:font-name="Arial" style:font-name-complex="Arial" fo:letter-spacing="0.0062in" fo:font-size="11pt" style:font-size-asian="11pt" style:font-size-complex="11pt"/>
    </style:style>
    <style:style style:name="T24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35" style:parent-style-name="Predvolenépísmoodseku" style:family="text">
      <style:text-properties style:font-name="Arial" style:font-name-complex="Arial" fo:letter-spacing="0.0048in" fo:font-size="11pt" style:font-size-asian="11pt" style:font-size-complex="11pt"/>
    </style:style>
    <style:style style:name="T243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37" style:parent-style-name="Predvolenépísmoodseku" style:family="text">
      <style:text-properties style:font-name="Arial" style:font-name-complex="Arial" fo:letter-spacing="0.0048in" fo:font-size="11pt" style:font-size-asian="11pt" style:font-size-complex="11pt"/>
    </style:style>
    <style:style style:name="T24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39" style:parent-style-name="Predvolenépísmoodseku" style:family="text">
      <style:text-properties style:font-name="Arial" style:font-name-complex="Arial" fo:letter-spacing="0.0041in" fo:font-size="11pt" style:font-size-asian="11pt" style:font-size-complex="11pt"/>
    </style:style>
    <style:style style:name="T24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41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4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4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4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47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44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44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5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5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5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5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5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45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45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5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46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6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6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63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464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46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66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4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6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4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7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7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7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7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7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7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7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4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478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47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80" style:parent-style-name="Predvolenépísmoodseku" style:family="text">
      <style:text-properties style:font-name="Arial" style:font-name-complex="Arial" fo:font-size="10pt" style:font-size-asian="10pt" style:font-size-complex="10pt"/>
    </style:style>
    <style:style style:name="T24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482" style:parent-style-name="Textbody" style:family="paragraph">
      <style:paragraph-properties fo:text-align="justify" fo:margin-left="0in" fo:margin-right="0.0805in" fo:text-indent="0in">
        <style:tab-stops>
          <style:tab-stop style:type="left" style:position="0.4638in"/>
        </style:tab-stops>
      </style:paragraph-properties>
    </style:style>
    <style:style style:name="T24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48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485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86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87" style:parent-style-name="Predvolenépísmoodseku" style:family="text">
      <style:text-properties style:font-name="Arial" style:font-name-complex="Arial" fo:letter-spacing="-0.0055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88" style:parent-style-name="Predvolenépísmoodseku" style:family="text">
      <style:text-properties style:font-name="Arial" style:font-name-complex="Arial" fo:letter-spacing="0.002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8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490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9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492" style:parent-style-name="Predvolenépísmoodseku" style:family="text">
      <style:text-properties style:font-name="Arial" style:font-name-complex="Arial" fo:letter-spacing="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93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9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9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496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97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49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P2499" style:parent-style-name="Textbody" style:family="paragraph">
      <style:paragraph-properties fo:text-align="justify" fo:margin-left="0in" fo:margin-right="0.0805in" fo:text-indent="0in">
        <style:tab-stops>
          <style:tab-stop style:type="left" style:position="0.4638in"/>
        </style:tab-stops>
      </style:paragraph-properties>
    </style:style>
    <style:style style:name="T2500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01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0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0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50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0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06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07" style:parent-style-name="Predvolenépísmoodseku" style:family="text">
      <style:text-properties style:font-name="Arial" style:font-name-complex="Arial" fo:letter-spacing="-0.0055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08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09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10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1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512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13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1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1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516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17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18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19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20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21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2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523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2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525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26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52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P2528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529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53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3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3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33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253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35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2536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537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53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3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4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4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42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54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4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45" style:parent-style-name="Predvolenépísmoodseku" style:family="text">
      <style:text-properties style:font-name="Arial" style:font-name-complex="Arial" fo:letter-spacing="0.0312in" fo:font-size="11pt" style:font-size-asian="11pt" style:font-size-complex="11pt"/>
    </style:style>
    <style:style style:name="T25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47" style:parent-style-name="Predvolenépísmoodseku" style:family="text">
      <style:text-properties style:font-name="Arial" style:font-name-complex="Arial" fo:letter-spacing="-0.0013in" fo:font-size="11pt" style:font-size-asian="11pt" style:font-size-complex="11pt"/>
    </style:style>
    <style:style style:name="T254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49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550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55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5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53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255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55" style:parent-style-name="Predvolenépísmoodseku" style:family="text">
      <style:text-properties style:font-name="Arial" style:font-name-complex="Arial" fo:letter-spacing="0.0298in" fo:font-size="11pt" style:font-size-asian="11pt" style:font-size-complex="11pt"/>
    </style:style>
    <style:style style:name="T255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57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55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59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2560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6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6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6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64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56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56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6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68" style:parent-style-name="Predvolenépísmoodseku" style:family="text">
      <style:text-properties style:font-name="Arial" style:font-name-complex="Arial" fo:letter-spacing="0.0291in" fo:font-size="11pt" style:font-size-asian="11pt" style:font-size-complex="11pt"/>
    </style:style>
    <style:style style:name="T256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70" style:parent-style-name="Predvolenépísmoodseku" style:family="text">
      <style:text-properties style:font-name="Arial" style:font-name-complex="Arial" fo:letter-spacing="0.002in" fo:font-size="11pt" style:font-size-asian="11pt" style:font-size-complex="11pt"/>
    </style:style>
    <style:style style:name="T257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7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7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74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57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576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7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7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79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8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8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8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8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86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58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88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58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9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9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9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93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594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59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96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59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598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59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00" style:parent-style-name="Predvolenépísmoodseku" style:family="text">
      <style:text-properties style:font-name="Arial" style:font-name-complex="Arial" fo:letter-spacing="0.0236in" fo:font-size="11pt" style:font-size-asian="11pt" style:font-size-complex="11pt"/>
    </style:style>
    <style:style style:name="T260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02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60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04" style:parent-style-name="Predvolenépísmoodseku" style:family="text">
      <style:text-properties style:font-name="Arial" style:font-name-complex="Arial" fo:letter-spacing="0.0229in" fo:font-size="11pt" style:font-size-asian="11pt" style:font-size-complex="11pt"/>
    </style:style>
    <style:style style:name="T260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06" style:parent-style-name="Predvolenépísmoodseku" style:family="text">
      <style:text-properties style:font-name="Arial" style:font-name-complex="Arial" fo:letter-spacing="0.0222in" fo:font-size="11pt" style:font-size-asian="11pt" style:font-size-complex="11pt"/>
    </style:style>
    <style:style style:name="T260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08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0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10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1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12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13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6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15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16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61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618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619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62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21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22" style:parent-style-name="Predvolenépísmoodseku" style:family="text">
      <style:text-properties style:font-name="Arial" style:font-name-complex="Arial" fo:letter-spacing="0.0375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23" style:parent-style-name="Predvolenépísmoodseku" style:family="text">
      <style:text-properties style:font-name="Arial" style:font-name-complex="Arial" fo:letter-spacing="0.0027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24" style:parent-style-name="Predvolenépísmoodseku" style:family="text">
      <style:text-properties style:font-name="Arial" style:font-name-complex="Arial" fo:letter-spacing="-0.0055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25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2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27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28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29" style:parent-style-name="Predvolenépísmoodseku" style:family="text">
      <style:text-properties style:font-name="Arial" style:font-name-complex="Arial" fo:letter-spacing="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30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31" style:parent-style-name="Predvolenépísmoodseku" style:family="text">
      <style:text-properties style:font-name="Arial" style:font-name-complex="Arial" fo:letter-spacing="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32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33" style:parent-style-name="Predvolenépísmoodseku" style:family="text">
      <style:text-properties style:font-name="Arial" style:font-name-complex="Arial" fo:letter-spacing="0.0375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34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35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36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37" style:parent-style-name="Predvolenépísmoodseku" style:family="text">
      <style:text-properties style:font-name="Arial" style:font-name-complex="Arial" fo:letter-spacing="0.0381in" fo:font-size="11pt" style:font-size-asian="11pt" style:font-size-complex="11pt"/>
    </style:style>
    <style:style style:name="T263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39" style:parent-style-name="Predvolenépísmoodseku" style:family="text">
      <style:text-properties style:font-name="Arial" style:font-name-complex="Arial" fo:letter-spacing="0.0375in" fo:font-size="11pt" style:font-size-asian="11pt" style:font-size-complex="11pt"/>
    </style:style>
    <style:style style:name="T264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41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4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43" style:parent-style-name="Predvolenépísmoodseku" style:family="text">
      <style:text-properties style:font-name="Arial" style:font-name-complex="Arial" fo:letter-spacing="0.0361in" fo:font-size="11pt" style:font-size-asian="11pt" style:font-size-complex="11pt"/>
    </style:style>
    <style:style style:name="T2644" style:parent-style-name="Predvolenépísmoodseku" style:family="text">
      <style:text-properties style:font-name="Arial" style:font-name-complex="Arial" fo:letter-spacing="0.0027in" fo:font-size="11pt" style:font-size-asian="11pt" style:font-size-complex="11pt"/>
    </style:style>
    <style:style style:name="T2645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64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47" style:parent-style-name="Predvolenépísmoodseku" style:family="text">
      <style:text-properties style:font-name="Arial" style:font-name-complex="Arial" fo:letter-spacing="0.0034in" fo:font-size="11pt" style:font-size-asian="11pt" style:font-size-complex="11pt"/>
    </style:style>
    <style:style style:name="T2648" style:parent-style-name="Predvolenépísmoodseku" style:family="text">
      <style:text-properties style:font-name="Arial" style:font-name-complex="Arial" fo:letter-spacing="-0.0034in" fo:font-size="11pt" style:font-size-asian="11pt" style:font-size-complex="11pt"/>
    </style:style>
    <style:style style:name="T2649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2650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5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52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5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54" style:parent-style-name="Predvolenépísmoodseku" style:family="text">
      <style:text-properties style:font-name="Arial" style:font-name-complex="Arial" fo:letter-spacing="0.0395in" fo:font-size="11pt" style:font-size-asian="11pt" style:font-size-complex="11pt"/>
    </style:style>
    <style:style style:name="T265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56" style:parent-style-name="Predvolenépísmoodseku" style:family="text">
      <style:text-properties style:font-name="Arial" style:font-name-complex="Arial" fo:letter-spacing="0.0048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5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58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59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60" style:parent-style-name="Predvolenépísmoodseku" style:family="text">
      <style:text-properties style:font-name="Arial" style:font-name-complex="Arial" fo:letter-spacing="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1" style:parent-style-name="Predvolenépísmoodseku" style:family="text">
      <style:text-properties style:font-name="Arial" style:font-name-complex="Arial" fo:letter-spacing="-0.0034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2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3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64" style:parent-style-name="Predvolenépísmoodseku" style:family="text">
      <style:text-properties style:font-name="Arial" style:font-name-complex="Arial" fo:letter-spacing="-0.0006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5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66" style:parent-style-name="Predvolenépísmoodseku" style:family="text">
      <style:text-properties style:font-name="Arial" style:font-name-complex="Arial" fo:letter-spacing="-0.0013in" fo:font-size="11pt" style:font-size-asian="11pt" style:font-size-complex="11pt" style:text-underline-type="single" style:text-underline-style="solid" style:text-underline-width="auto" style:text-underline-mode="continuous"/>
    </style:style>
    <style:style style:name="T2667" style:parent-style-name="Predvolenépísmoodseku" style:family="text">
      <style:text-properties style:font-name="Arial" style:font-name-complex="Arial" fo:font-size="11pt" style:font-size-asian="11pt" style:font-size-complex="11pt" style:text-underline-type="single" style:text-underline-style="solid" style:text-underline-width="auto" style:text-underline-mode="continuous"/>
    </style:style>
    <style:style style:name="T266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69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70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71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72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7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7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75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267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77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2678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679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680" style:parent-style-name="Predvolenépísmoodseku" style:family="text">
      <style:text-properties style:font-name="Arial" style:font-name-complex="Arial" fo:font-size="10pt" style:font-size-asian="10pt" style:font-size-complex="10pt"/>
    </style:style>
    <style:style style:name="T2681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682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  <style:style style:name="T268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84" style:parent-style-name="Predvolenépísmoodseku" style:family="text"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268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268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687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688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2689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2690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2691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2692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2693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2694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2695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2696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2697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2698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2699" style:parent-style-name="Textbody" style:family="paragraph">
      <style:paragraph-properties fo:text-align="justify" fo:margin-left="0.0701in" fo:margin-right="0.0805in" fo:text-indent="0in">
        <style:tab-stops>
          <style:tab-stop style:type="left" style:position="0.4638in"/>
        </style:tab-stops>
      </style:paragraph-properties>
    </style:style>
  </office:automatic-styles>
  <office:body>
    <office:text text:use-soft-page-breaks="true">
      <text:p text:style-name="P1"/>
      <text:p text:style-name="P22">Poznámky k mikro účtovnej závierke za rok 2025</text:p>
      <text:p text:style-name="P23"/>
      <text:h text:style-name="P24" text:outline-level="1">Článok I</text:h>
      <text:p text:style-name="P25"><text:span text:style-name="T26">Vš</text:span><text:span text:style-name="T27">e</text:span><text:span text:style-name="T28">ob</text:span><text:span text:style-name="T29">ec</text:span><text:span text:style-name="T30">né</text:span><text:span text:style-name="T31"><text:s/></text:span><text:span text:style-name="T32">úda</text:span><text:span text:style-name="T33">j</text:span><text:span text:style-name="T34">e</text:span></text:p>
      <text:p text:style-name="P35"/>
      <text:p text:style-name="P36"><text:span text:style-name="T37">1.<text:s/></text:span><text:span text:style-name="T38">Identifikácia účtovnej jednotky (názov, IČO, sídlo):</text:span></text:p>
      <text:p text:style-name="P39"/>
      <table:table table:style-name="Table40">
        <table:table-columns>
          <table:table-column table:style-name="TableColumn41"/>
          <table:table-column table:style-name="TableColumn42"/>
        </table:table-columns>
        <table:table-row table:style-name="TableRow43">
          <table:table-cell table:style-name="TableCell44">
            <text:p text:style-name="P45">Názov:</text:p>
          </table:table-cell>
          <table:table-cell table:style-name="TableCell46">
            <text:p text:style-name="P47">LUX SERVICE BRATISLAVA s.r.o.</text:p>
          </table:table-cell>
        </table:table-row>
        <table:table-row table:style-name="TableRow48">
          <table:table-cell table:style-name="TableCell49">
            <text:p text:style-name="P50">IČO:</text:p>
          </table:table-cell>
          <table:table-cell table:style-name="TableCell51">
            <text:p text:style-name="P52">47411341</text:p>
          </table:table-cell>
        </table:table-row>
        <table:table-row table:style-name="TableRow53">
          <table:table-cell table:style-name="TableCell54">
            <text:p text:style-name="P55">Sídlo:</text:p>
          </table:table-cell>
          <table:table-cell table:style-name="TableCell56">
            <text:p text:style-name="P57">Slnečná 33, 900 42 Miloslavov</text:p>
          </table:table-cell>
        </table:table-row>
      </table:table>
      <text:p text:style-name="P58">Spoločnosť vznikla: Zápis do Obchodného registra: 14.09.2013</text:p>
      <text:p text:style-name="P59">Účtovné obdobie: Kalendárny rok, Od 01.01.2025 do 31.12.2025</text:p>
      <text:p text:style-name="P60">Opis hospodárskej činnosti ÚJ:</text:p>
      <text:p text:style-name="P61">Prípravné práce k realizácii stavby.</text:p>
      <text:p text:style-name="P62">Ukončovanie stavieb a ich zmien.</text:p>
      <text:p text:style-name="P63">Subjekt verejného záujmu: Spoločnosť LUX SERVICE<text:s/>BRATISLAVA s.r.o., nie je subjektom verejného záujmu podľa §2/14 ZoU.</text:p>
      <text:p text:style-name="P64"/>
      <text:p text:style-name="P65"><text:span text:style-name="T66">2.<text:s/></text:span><text:span text:style-name="T67">Úd</text:span><text:span text:style-name="T68">a</text:span><text:span text:style-name="T69">je o</text:span><text:span text:style-name="T70"><text:s/></text:span><text:span text:style-name="T71">konsolidovanom<text:s/></text:span><text:span text:style-name="T72">ce</text:span><text:span text:style-name="T73">lk</text:span><text:span text:style-name="T74">u</text:span><text:span text:style-name="T75"><text:s/>-<text:s/></text:span><text:span text:style-name="T76">ob</text:span><text:span text:style-name="T77">c</text:span><text:span text:style-name="T78">hodné</text:span><text:span text:style-name="T79"><text:s/></text:span><text:span text:style-name="T80">meno</text:span><text:span text:style-name="T81"><text:s/></text:span><text:span text:style-name="T82">a síd</text:span><text:span text:style-name="T83">l</text:span><text:span text:style-name="T84">o</text:span><text:span text:style-name="T85"><text:s/></text:span><text:span text:style-name="T86">konsolidujú</text:span><text:span text:style-name="T87">ce</text:span><text:span text:style-name="T88">j</text:span><text:span text:style-name="T89"><text:s/></text:span><text:span text:style-name="T90">účt</text:span><text:span text:style-name="T91">o</text:span><text:span text:style-name="T92">vn</text:span><text:span text:style-name="T93">e</text:span><text:span text:style-name="T94">j</text:span><text:span text:style-name="T95"><text:s/></text:span><text:span text:style-name="T96">jednot</text:span><text:span text:style-name="T97">k</text:span><text:span text:style-name="T98">y:</text:span></text:p>
      <text:p text:style-name="P99"><text:s text:c="4"/>Účtovná jednotka nie je súčasťou konsolidovaného celku inej obchodnej spoločnosti.</text:p>
      <text:p text:style-name="P100"/>
      <text:p text:style-name="P101"><text:span text:style-name="T102">3.<text:s/></text:span><text:span text:style-name="T103">Pri</text:span><text:span text:style-name="T104">e</text:span><text:span text:style-name="T105">me</text:span><text:span text:style-name="T106">r</text:span><text:span text:style-name="T107">n</text:span><text:span text:style-name="T108">ý</text:span><text:span text:style-name="T109"><text:s/></text:span><text:span text:style-name="T110">pr</text:span><text:span text:style-name="T111">e</text:span><text:span text:style-name="T112">p</text:span><text:span text:style-name="T113">očí</text:span><text:span text:style-name="T114">a</text:span><text:span text:style-name="T115">n</text:span><text:span text:style-name="T116">ý</text:span><text:span text:style-name="T117"><text:s/></text:span><text:span text:style-name="T118">p</text:span><text:span text:style-name="T119">o</text:span><text:span text:style-name="T120">če</text:span><text:span text:style-name="T121">t<text:s/></text:span><text:span text:style-name="T122">z</text:span><text:span text:style-name="T123">a</text:span><text:span text:style-name="T124">mestn</text:span><text:span text:style-name="T125">a</text:span><text:span text:style-name="T126">n</text:span><text:span text:style-name="T127">c</text:span><text:span text:style-name="T128">ov</text:span><text:span text:style-name="T129">:</text:span></text:p>
      <text:p text:style-name="P130"/>
      <table:table table:style-name="Table131">
        <table:table-columns>
          <table:table-column table:style-name="TableColumn132"/>
          <table:table-column table:style-name="TableColumn133"/>
          <table:table-column table:style-name="TableColumn134"/>
        </table:table-columns>
        <table:table-row table:style-name="TableRow135">
          <table:table-cell table:style-name="TableCell136">
            <text:p text:style-name="P137">Názov</text:p>
          </table:table-cell>
          <table:table-cell table:style-name="TableCell138">
            <text:p text:style-name="P139">Bežné účtovné</text:p>
            <text:p text:style-name="P140">obdobie</text:p>
          </table:table-cell>
          <table:table-cell table:style-name="TableCell141">
            <text:p text:style-name="P142">Bezprostredne predchádzajúce účtovné obdobie</text:p>
          </table:table-cell>
        </table:table-row>
        <table:table-row table:style-name="TableRow143">
          <table:table-cell table:style-name="TableCell144">
            <text:p text:style-name="P145">Priemerný prepočítaný počet zamestnancov</text:p>
          </table:table-cell>
          <table:table-cell table:style-name="TableCell146">
            <text:p text:style-name="P147">0</text:p>
          </table:table-cell>
          <table:table-cell table:style-name="TableCell148">
            <text:p text:style-name="P149">0</text:p>
          </table:table-cell>
        </table:table-row>
      </table:table>
      <text:p text:style-name="P150"/>
      <text:p text:style-name="P151"/>
      <text:h text:style-name="P152" text:outline-level="1">Článok II</text:h>
      <text:p text:style-name="P153"><text:span text:style-name="T154">In</text:span><text:span text:style-name="T155">f</text:span><text:span text:style-name="T156">o</text:span><text:span text:style-name="T157">r</text:span><text:span text:style-name="T158">m</text:span><text:span text:style-name="T159">á</text:span><text:span text:style-name="T160">c</text:span><text:span text:style-name="T161">ie o p</text:span><text:span text:style-name="T162">r</text:span><text:span text:style-name="T163">ij</text:span><text:span text:style-name="T164">a</text:span><text:span text:style-name="T165">tý</text:span><text:span text:style-name="T166">c</text:span><text:span text:style-name="T167">h</text:span><text:span text:style-name="T168"><text:s/></text:span><text:span text:style-name="T169">postu</text:span><text:span text:style-name="T170">p</text:span><text:span text:style-name="T171">o</text:span><text:span text:style-name="T172">c</text:span><text:span text:style-name="T173">h</text:span></text:p>
      <text:p text:style-name="P174"/>
      <text:p text:style-name="P175"><text:span text:style-name="T176">1. I</text:span><text:span text:style-name="T177">n</text:span><text:span text:style-name="T178">fo</text:span><text:span text:style-name="T179">r</text:span><text:span text:style-name="T180">má</text:span><text:span text:style-name="T181">c</text:span><text:span text:style-name="T182">i</text:span><text:span text:style-name="T183">a</text:span><text:span text:style-name="T184">,</text:span><text:span text:style-name="T185"><text:s/>č</text:span><text:span text:style-name="T186">i</text:span><text:span text:style-name="T187"><text:s/></text:span><text:span text:style-name="T188">je</text:span><text:span text:style-name="T189"><text:s/></text:span><text:span text:style-name="T190">úč</text:span><text:span text:style-name="T191">tovná</text:span><text:span text:style-name="T192"><text:s/></text:span><text:span text:style-name="T193">z</text:span><text:span text:style-name="T194">á</text:span><text:span text:style-name="T195">vie</text:span><text:span text:style-name="T196">r</text:span><text:span text:style-name="T197">ka</text:span><text:span text:style-name="T198"><text:s/></text:span><text:span text:style-name="T199">z</text:span><text:span text:style-name="T200">ostav</text:span><text:span text:style-name="T201">e</text:span><text:span text:style-name="T202">ná</text:span><text:span text:style-name="T203"><text:s/></text:span><text:span text:style-name="T204">z</text:span><text:span text:style-name="T205">a s</text:span><text:span text:style-name="T206">p</text:span><text:span text:style-name="T207">lnenia</text:span><text:span text:style-name="T208"><text:s/></text:span><text:span text:style-name="T209">p</text:span><text:span text:style-name="T210">re</text:span><text:span text:style-name="T211">dpokladu,</text:span><text:span text:style-name="T212"><text:s/></text:span><text:span text:style-name="T213">ž</text:span><text:span text:style-name="T214">e</text:span><text:span text:style-name="T215"><text:s/></text:span><text:span text:style-name="T216">ú</text:span><text:span text:style-name="T217">čtovná</text:span><text:span text:style-name="T218"><text:s/></text:span><text:span text:style-name="T219">jednotka bude</text:span><text:span text:style-name="T220"><text:s/></text:span><text:span text:style-name="T221">n</text:span><text:span text:style-name="T222">e</text:span><text:span text:style-name="T223">p</text:span><text:span text:style-name="T224">re</text:span><text:span text:style-name="T225">t</text:span><text:span text:style-name="T226">ržite</text:span><text:span text:style-name="T227"><text:s/></text:span><text:span text:style-name="T228">pokr</text:span><text:span text:style-name="T229">ač</text:span><text:span text:style-name="T230">o</text:span><text:span text:style-name="T231">v</text:span><text:span text:style-name="T232">a</text:span><text:span text:style-name="T233">ť</text:span><text:span text:style-name="T234"><text:s/>vo svojej činnosti: Účtovná závierka za rok 2025,bola zostavená ako <text:s/>riadna účtovná závierka, <text:s/>za predpokladu nepretržitého trvania spoločnosti a pokračovania vo svojej činnosti.Účtovná závierka za účtovné obdobie od 01.01.2024 do 31.12.2024 bolachválená dňa 10.2.25.</text:span></text:p>
      <text:p text:style-name="P235"><text:span text:style-name="T236">2.<text:s/></text:span><text:span text:style-name="T237">Spôsob o</text:span><text:span text:style-name="T238">ce</text:span><text:span text:style-name="T239">ňov</text:span><text:span text:style-name="T240">a</text:span><text:span text:style-name="T241">nia</text:span><text:span text:style-name="T242"><text:s/></text:span><text:span text:style-name="T243">jedn</text:span><text:span text:style-name="T244">o</text:span><text:span text:style-name="T245">tli</text:span><text:span text:style-name="T246">v</text:span><text:span text:style-name="T247">ý</text:span><text:span text:style-name="T248">c</text:span><text:span text:style-name="T249">h</text:span><text:span text:style-name="T250"><text:s/></text:span><text:span text:style-name="T251">polo</text:span><text:span text:style-name="T252">ž</text:span><text:span text:style-name="T253">iek m</text:span><text:span text:style-name="T254">a</text:span><text:span text:style-name="T255">jetku a</text:span><text:span text:style-name="T256"><text:s/></text:span><text:span text:style-name="T257">z</text:span><text:span text:style-name="T258">á</text:span><text:span text:style-name="T259">v</text:span><text:span text:style-name="T260">ä</text:span><text:span text:style-name="T261">z</text:span><text:span text:style-name="T262">kov, a</text:span><text:span text:style-name="T263"> </text:span><text:span text:style-name="T264">to:</text:span></text:p>
      <text:p text:style-name="P265"/>
      <text:p text:style-name="P266">Názov položky</text:p>
      <text:p text:style-name="P267">Spôsob oceňovania</text:p>
      <text:p text:style-name="P268"><text:span text:style-name="T269">Dlhodobý n</text:span><text:span text:style-name="T270">e</text:span><text:span text:style-name="T271">hmotný maj</text:span><text:span text:style-name="T272">e</text:span><text:span text:style-name="T273">tok:Obstarávacia cena</text:span></text:p>
      <text:p text:style-name="P274"><text:span text:style-name="T275">Dlhodobý hmotný maj</text:span><text:span text:style-name="T276">e</text:span><text:span text:style-name="T277">tok:Obstarávacia cena</text:span></text:p>
      <text:p text:style-name="P278"><text:span text:style-name="T279">Dlhodobý fin</text:span><text:span text:style-name="T280">a</text:span><text:span text:style-name="T281">nčný ma</text:span><text:span text:style-name="T282">j</text:span><text:span text:style-name="T283">e</text:span><text:span text:style-name="T284">tok:Obstarávacia cena</text:span></text:p>
      <text:p text:style-name="P285"><text:span text:style-name="T286">Zásoby obst</text:span><text:span text:style-name="T287">a</text:span><text:span text:style-name="T288">r</text:span><text:span text:style-name="T289">a</text:span><text:span text:style-name="T290">né<text:s/></text:span><text:span text:style-name="T291">kúpo</text:span><text:span text:style-name="T292">u:</text:span><text:span text:style-name="T293">Obstarávacia cena</text:span></text:p>
      <text:p text:style-name="P294"><text:span text:style-name="T295">Z</text:span><text:span text:style-name="T296">á</text:span><text:span text:style-name="T297">soby<text:s/></text:span><text:span text:style-name="T298">v</text:span><text:span text:style-name="T299">y</text:span><text:span text:style-name="T300">tvor</text:span><text:span text:style-name="T301">e</text:span><text:span text:style-name="T302">né<text:s/></text:span><text:span text:style-name="T303">vlastnou činnosťou:Vlastné náklady</text:span></text:p>
      <text:p text:style-name="P304"><text:span text:style-name="T305">Vlastné pohľ</text:span><text:span text:style-name="T306">a</text:span><text:span text:style-name="T307">d</text:span><text:span text:style-name="T308">á</text:span><text:span text:style-name="T309">vky:Menovitá hodnota</text:span></text:p>
      <text:p text:style-name="P310"><text:span text:style-name="T311">Kúpené pohľ</text:span><text:span text:style-name="T312">a</text:span><text:span text:style-name="T313">d</text:span><text:span text:style-name="T314">á</text:span><text:span text:style-name="T315">vky:Obstarávacia cena</text:span></text:p>
      <text:p text:style-name="P316"><text:span text:style-name="T317">K</text:span><text:span text:style-name="T318">rá</text:span><text:span text:style-name="T319">tkodobý<text:s/></text:span><text:span text:style-name="T320">f</text:span><text:span text:style-name="T321">ina</text:span><text:span text:style-name="T322">n</text:span><text:span text:style-name="T323">čný maj</text:span><text:span text:style-name="T324">e</text:span><text:span text:style-name="T325">tok:Obstarávacia cena</text:span></text:p>
      <text:p text:style-name="P326"><text:span text:style-name="T327">Zá</text:span><text:span text:style-name="T328">v</text:span><text:span text:style-name="T329">ä</text:span><text:span text:style-name="T330">z</text:span><text:span text:style-name="T331">ky v</text:span><text:span text:style-name="T332">rá</text:span><text:span text:style-name="T333">tane</text:span><text:span text:style-name="T334"><text:s/></text:span><text:span text:style-name="T335">r</text:span><text:span text:style-name="T336">e</text:span><text:span text:style-name="T337">z</text:span><text:span text:style-name="T338">e</text:span><text:span text:style-name="T339">rv:Menovitá hodnota</text:span></text:p>
      <text:p text:style-name="P340">Dlhopisy:Menovitá hodnota</text:p>
      <text:p text:style-name="P341"><text:span text:style-name="T342">Pô</text:span><text:span text:style-name="T343">ž</text:span><text:span text:style-name="T344">ičky a</text:span><text:span text:style-name="T345"> </text:span><text:span text:style-name="T346">úv</text:span><text:span text:style-name="T347">e</text:span><text:span text:style-name="T348">ry:Menovitá hodnota</text:span></text:p>
      <text:p text:style-name="P349"><text:span text:style-name="T350">D</text:span><text:span text:style-name="T351">e</text:span><text:span text:style-name="T352">riv</text:span><text:span text:style-name="T353">á</text:span><text:span text:style-name="T354">to</text:span><text:span text:style-name="T355">vé<text:s/></text:span><text:span text:style-name="T356">op</text:span><text:span text:style-name="T357">e</text:span><text:span text:style-name="T358">rá</text:span><text:span text:style-name="T359">c</text:span><text:span text:style-name="T360">ie:Menovitá hodnota</text:span></text:p>
      <text:p text:style-name="P361"/>
      <text:p text:style-name="P362"/>
      <text:p text:style-name="P363"><text:span text:style-name="T364">3. Spôsob</text:span><text:span text:style-name="T365"><text:s/></text:span><text:span text:style-name="T366">z</text:span><text:span text:style-name="T367">o</text:span><text:span text:style-name="T368">s</text:span><text:span text:style-name="T369">tav</text:span><text:span text:style-name="T370">e</text:span><text:span text:style-name="T371">nia</text:span><text:span text:style-name="T372"><text:s/></text:span><text:span text:style-name="T373">odpisov</text:span><text:span text:style-name="T374">é</text:span><text:span text:style-name="T375">ho</text:span><text:span text:style-name="T376"><text:s/></text:span><text:span text:style-name="T377">plánu</text:span><text:span text:style-name="T378"><text:s/></text:span><text:span text:style-name="T379">p</text:span><text:span text:style-name="T380">r</text:span><text:span text:style-name="T381">e</text:span><text:span text:style-name="T382"><text:s/></text:span><text:span text:style-name="T383">jednotlivé</text:span><text:span text:style-name="T384"><text:s/></text:span><text:span text:style-name="T385">d</text:span><text:span text:style-name="T386">r</text:span><text:span text:style-name="T387">u</text:span><text:span text:style-name="T388">h</text:span><text:span text:style-name="T389">y</text:span><text:span text:style-name="T390"><text:s/></text:span><text:span text:style-name="T391">dlhodobého</text:span><text:span text:style-name="T392"><text:s/></text:span><text:span text:style-name="T393">h</text:span><text:span text:style-name="T394">motn</text:span><text:span text:style-name="T395">é</text:span><text:span text:style-name="T396">ho</text:span><text:span text:style-name="T397"><text:s/></text:span><text:span text:style-name="T398">maj</text:span><text:span text:style-name="T399">e</text:span><text:span text:style-name="T400">tku a</text:span><text:span text:style-name="T401"><text:s/></text:span><text:span text:style-name="T402">dlhodobého</text:span><text:span text:style-name="T403"><text:s/></text:span><text:span text:style-name="T404">n</text:span><text:span text:style-name="T405">e</text:span><text:span text:style-name="T406">hmotn</text:span><text:span text:style-name="T407">é</text:span><text:span text:style-name="T408">ho</text:span><text:span text:style-name="T409"><text:s/></text:span><text:span text:style-name="T410">maj</text:span><text:span text:style-name="T411">e</text:span><text:span text:style-name="T412">tku,</text:span><text:span text:style-name="T413"><text:s/></text:span><text:span text:style-name="T414">p</text:span><text:span text:style-name="T415">r</text:span><text:span text:style-name="T416">ičom</text:span><text:span text:style-name="T417"><text:s/></text:span><text:span text:style-name="T418">sa</text:span><text:span text:style-name="T419"><text:s/></text:span><text:span text:style-name="T420">u</text:span><text:span text:style-name="T421">v</text:span><text:span text:style-name="T422">á</text:span><text:span text:style-name="T423">d</text:span><text:span text:style-name="T424">z</text:span><text:span text:style-name="T425">a</text:span><text:span text:style-name="T426"><text:s/></text:span><text:span text:style-name="T427">doba</text:span><text:span text:style-name="T428"><text:s/></text:span><text:span text:style-name="T429">odpisov</text:span><text:span text:style-name="T430">a</text:span><text:span text:style-name="T431">nia,</text:span><text:span text:style-name="T432"><text:s/></text:span><text:span text:style-name="T433">pou</text:span><text:span text:style-name="T434">ž</text:span><text:span text:style-name="T435">ité</text:span><text:span text:style-name="T436"><text:s/></text:span><text:span text:style-name="T437">s</text:span><text:span text:style-name="T438">a</text:span><text:span text:style-name="T439">d</text:span><text:span text:style-name="T440">z</text:span><text:span text:style-name="T441">b</text:span><text:span text:style-name="T442">y odpisov a</text:span><text:span text:style-name="T443"><text:s/></text:span><text:span text:style-name="T444">odpisové</text:span><text:span text:style-name="T445"><text:s/></text:span><text:span text:style-name="T446">metó</text:span><text:span text:style-name="T447">d</text:span><text:span text:style-name="T448">y</text:span><text:span text:style-name="T449"><text:s/></text:span><text:span text:style-name="T450">pri u</text:span><text:span text:style-name="T451">r</text:span><text:span text:style-name="T452">če</text:span><text:span text:style-name="T453">ní odpisov:<text:s/></text:span><text:span text:style-name="T454">Účtovná jednotka v období 1.1.2025 do 31.12.2025 zostavila odpisový plán dlhodobého hmotného a nehmotného majetku.</text:span></text:p>
      <text:p text:style-name="P455">Druh majetku <text:s text:c="4"/>Doba odpisovania <text:s text:c="2"/>Sadzba odpisov <text:s text:c="3"/>Metóda</text:p>
      <text:p text:style-name="P456">hnutelný<text:s/>majetok <text:s text:c="15"/><text:s text:c="5"/><text:s text:c="14"/>4 roky<text:s text:c="21"/>25% <text:s text:c="12"/>rovnomerná</text:p>
      <text:p text:style-name="P457">Drobný <text:s/>HM <text:s text:c="43"/>100% <text:s text:c="38"/>jednorazový odpis</text:p>
      <text:p text:style-name="P458">Pozemok <text:s text:c="96"/>neodpisovaný</text:p>
      <text:p text:style-name="P459"/>
      <text:p text:style-name="P460">Odpisový plán účtovných odpisov dlhodobého hmotného <text:s/>majetku ÚJ zostavila interným predpisom, tak že za základ vzala metódy používané pri vyčíslovaní daňových odpisov.</text:p>
      <text:p text:style-name="P461">Odpisové sadzby<text:s/>pre účtovné a daňové odpisy ÚJ sa rovnajú.</text:p>
      <text:p text:style-name="P462"><text:s text:c="4"/>Drobný hmotný majetok, ktorého obstarávacia cena /resp.vlastné náklady/ je 1700EUR a nižšia</text:p>
      <text:p text:style-name="P463">sa <text:s/>pri uvedení do používania účtuje <text:s/>na tarchu účtu 501- spotreba materiálu.</text:p>
      <text:p text:style-name="P464">Nehmotný majetok, ktorého ocenenie sa rovná, alebo je nižšie ako 2400EUR,sa účtuje na ťarchu účtu 518- ostatné služby.</text:p>
      <text:p text:style-name="P465"/>
      <text:p text:style-name="P466"/>
      <text:p text:style-name="P467"><text:span text:style-name="T468">4.<text:s/></text:span><text:span text:style-name="T469">Z</text:span><text:span text:style-name="T470">me</text:span><text:span text:style-name="T471">n</text:span><text:span text:style-name="T472">y</text:span><text:span text:style-name="T473"><text:s/></text:span><text:span text:style-name="T474">účtov</text:span><text:span text:style-name="T475">n</text:span><text:span text:style-name="T476">ý</text:span><text:span text:style-name="T477">c</text:span><text:span text:style-name="T478">h<text:s/></text:span><text:span text:style-name="T479"><text:s/></text:span><text:span text:style-name="T480">z</text:span><text:span text:style-name="T481">á</text:span><text:span text:style-name="T482">s</text:span><text:span text:style-name="T483">a</text:span><text:span text:style-name="T484">d<text:s/></text:span><text:span text:style-name="T485"><text:s/></text:span><text:span text:style-name="T486">a</text:span><text:span text:style-name="T487"><text:s/>z</text:span><text:span text:style-name="T488">me</text:span><text:span text:style-name="T489">n</text:span><text:span text:style-name="T490">y</text:span><text:span text:style-name="T491"><text:s/></text:span><text:span text:style-name="T492">účtov</text:span><text:span text:style-name="T493">n</text:span><text:span text:style-name="T494">ý</text:span><text:span text:style-name="T495">c</text:span><text:span text:style-name="T496">h<text:s/></text:span><text:span text:style-name="T497"><text:s/></text:span><text:span text:style-name="T498">metód</text:span><text:span text:style-name="T499"><text:s/></text:span><text:span text:style-name="T500"><text:s/></text:span><text:span text:style-name="T501">s</text:span><text:span text:style-name="T502"><text:s/></text:span><text:span text:style-name="T503">uv</text:span><text:span text:style-name="T504">e</text:span><text:span text:style-name="T505">d</text:span><text:span text:style-name="T506">e</text:span><text:span text:style-name="T507">ním<text:s/></text:span><text:span text:style-name="T508"><text:s/></text:span><text:span text:style-name="T509">dôv</text:span><text:span text:style-name="T510">o</text:span><text:span text:style-name="T511">du<text:s/></text:span><text:span text:style-name="T512"><text:s/></text:span><text:span text:style-name="T513">t</text:span><text:span text:style-name="T514">ý</text:span><text:span text:style-name="T515">c</text:span><text:span text:style-name="T516">hto<text:s/></text:span><text:span text:style-name="T517"><text:s/></text:span><text:span text:style-name="T518">z</text:span><text:span text:style-name="T519">mi</text:span><text:span text:style-name="T520">e</text:span><text:span text:style-name="T521">n a</text:span><text:span text:style-name="T522"><text:s/>ájetok</text:span><text:span text:style-name="T523">v</text:span><text:span text:style-name="T524">y</text:span><text:span text:style-name="T525">čísl</text:span><text:span text:style-name="T526">e</text:span><text:span text:style-name="T527">ním</text:span><text:span text:style-name="T528"><text:s/></text:span><text:span text:style-name="T529">i</text:span><text:span text:style-name="T530">c</text:span><text:span text:style-name="T531">h<text:s/></text:span><text:span text:style-name="T532"><text:s/></text:span><text:span text:style-name="T533">vp</text:span><text:span text:style-name="T534">l</text:span><text:span text:style-name="T535">y</text:span><text:span text:style-name="T536">vu<text:s/></text:span><text:span text:style-name="T537"><text:s/></text:span><text:span text:style-name="T538">na<text:s/></text:span><text:span text:style-name="T539"><text:s/></text:span><text:span text:style-name="T540">fin</text:span><text:span text:style-name="T541">a</text:span><text:span text:style-name="T542">nčnú<text:s/></text:span><text:span text:style-name="T543"><text:s/></text:span><text:span text:style-name="T544">hodnotu<text:s/></text:span><text:span text:style-name="T545"><text:s/></text:span><text:span text:style-name="T546">maj</text:span><text:span text:style-name="T547">e</text:span><text:span text:style-name="T548">tku,<text:s/></text:span><text:span text:style-name="T549"><text:s/></text:span><text:span text:style-name="T550">z</text:span><text:span text:style-name="T551">á</text:span><text:span text:style-name="T552">v</text:span><text:span text:style-name="T553">ä</text:span><text:span text:style-name="T554">z</text:span><text:span text:style-name="T555">kov,<text:s/></text:span><text:span text:style-name="T556"><text:s/></text:span><text:span text:style-name="T557">z</text:span><text:span text:style-name="T558">á</text:span><text:span text:style-name="T559">k</text:span><text:span text:style-name="T560">ladn</text:span><text:span text:style-name="T561">é</text:span><text:span text:style-name="T562">ho<text:s/></text:span><text:span text:style-name="T563"><text:s/></text:span><text:span text:style-name="T564">im</text:span><text:span text:style-name="T565">a</text:span><text:span text:style-name="T566">nia a</text:span><text:span text:style-name="T567"><text:s/></text:span><text:span text:style-name="T568">v</text:span><text:span text:style-name="T569">ý</text:span><text:span text:style-name="T570">sled</text:span><text:span text:style-name="T571">k</text:span><text:span text:style-name="T572">u hospod</text:span><text:span text:style-name="T573">á</text:span><text:span text:style-name="T574">r</text:span><text:span text:style-name="T575">e</text:span><text:span text:style-name="T576">nia</text:span><text:span text:style-name="T577"><text:s/></text:span><text:span text:style-name="T578">účtovnej jednot</text:span><text:span text:style-name="T579">k</text:span><text:span text:style-name="T580">y:</text:span></text:p>
      <text:p text:style-name="P581"><text:s text:c="4"/>Účtovné metódy a všeobecné účtovné zásady pre rok 2025 boli účtovnou jednotkou konzistentne aplikované, <text:s text:c="4"/>bez vplyvu na hospodársky výsledok a vlastné imanie.</text:p>
      <text:p text:style-name="P582"><text:span text:style-name="T583">5.<text:s/></text:span><text:span text:style-name="T584">I</text:span><text:span text:style-name="T585">n</text:span><text:span text:style-name="T586">fo</text:span><text:span text:style-name="T587">r</text:span><text:span text:style-name="T588">má</text:span><text:span text:style-name="T589">c</text:span><text:span text:style-name="T590">i</text:span><text:span text:style-name="T591">e</text:span><text:span text:style-name="T592"><text:s/></text:span><text:span text:style-name="T593">o dotá</text:span><text:span text:style-name="T594">c</text:span><text:span text:style-name="T595">i</text:span><text:span text:style-name="T596">á</text:span><text:span text:style-name="T597">c</text:span><text:span text:style-name="T598">h</text:span><text:span text:style-name="T599"><text:s/>a</text:span><text:span text:style-name="T600"><text:s/></text:span><text:span text:style-name="T601">ich o</text:span><text:span text:style-name="T602">c</text:span><text:span text:style-name="T603">e</text:span><text:span text:style-name="T604">ňov</text:span><text:span text:style-name="T605">a</text:span><text:span text:style-name="T606">n</text:span><text:span text:style-name="T607">i</text:span><text:span text:style-name="T608">e</text:span><text:span text:style-name="T609"><text:s/></text:span><text:span text:style-name="T610">v účtov</text:span><text:span text:style-name="T611">n</text:span><text:span text:style-name="T612">íctv</text:span><text:span text:style-name="T613">e:</text:span></text:p>
      <text:p text:style-name="P614"><text:span text:style-name="T615"><text:s text:c="4"/>Účtovnej jednotke neboli v období od <text:s/>01.01.2025 do 31.12.2025 poskytnuté žiadne dotácie</text:span><text:span text:style-name="T616">.</text:span></text:p>
      <text:p text:style-name="P617"/>
      <text:p text:style-name="P618"><text:span text:style-name="T619">6.<text:s/></text:span><text:span text:style-name="T620">I</text:span><text:span text:style-name="T621">n</text:span><text:span text:style-name="T622">fo</text:span><text:span text:style-name="T623">r</text:span><text:span text:style-name="T624">má</text:span><text:span text:style-name="T625">c</text:span><text:span text:style-name="T626">i</text:span><text:span text:style-name="T627">e</text:span><text:span text:style-name="T628"><text:s/></text:span><text:span text:style-name="T629">o</text:span><text:span text:style-name="T630"><text:s/></text:span><text:span text:style-name="T631">účtovaní</text:span><text:span text:style-name="T632"><text:s/></text:span><text:span text:style-name="T633">v</text:span><text:span text:style-name="T634">ý</text:span><text:span text:style-name="T635">z</text:span><text:span text:style-name="T636">n</text:span><text:span text:style-name="T637">a</text:span><text:span text:style-name="T638">m</text:span><text:span text:style-name="T639">n</text:span><text:span text:style-name="T640">ý</text:span><text:span text:style-name="T641">c</text:span><text:span text:style-name="T642">h</text:span><text:span text:style-name="T643"><text:s/></text:span><text:span text:style-name="T644">opr</text:span><text:span text:style-name="T645">á</text:span><text:span text:style-name="T646">v a</text:span><text:span text:style-name="T647"><text:s/></text:span><text:span text:style-name="T648">c</text:span><text:span text:style-name="T649">h</text:span><text:span text:style-name="T650">ý</text:span><text:span text:style-name="T651">b</text:span><text:span text:style-name="T652"><text:s/></text:span><text:span text:style-name="T653">minu</text:span><text:span text:style-name="T654">l</text:span><text:span text:style-name="T655">ý</text:span><text:span text:style-name="T656">c</text:span><text:span text:style-name="T657">h</text:span><text:span text:style-name="T658"><text:s/></text:span><text:span text:style-name="T659">účtov</text:span><text:span text:style-name="T660">n</text:span><text:span text:style-name="T661">ý</text:span><text:span text:style-name="T662">c</text:span><text:span text:style-name="T663">h</text:span><text:span text:style-name="T664"><text:s/></text:span><text:span text:style-name="T665">o</text:span><text:span text:style-name="T666">b</text:span><text:span text:style-name="T667">dobí</text:span><text:span text:style-name="T668"><text:s/></text:span><text:span text:style-name="T669">v</text:span><text:span text:style-name="T670"><text:s/></text:span><text:span text:style-name="T671">b</text:span><text:span text:style-name="T672">e</text:span><text:span text:style-name="T673">ž</text:span><text:span text:style-name="T674">nom účtovnom</text:span><text:span text:style-name="T675"><text:s/></text:span><text:span text:style-name="T676">období</text:span><text:span text:style-name="T677"><text:s/></text:span><text:span text:style-name="T678">s</text:span><text:span text:style-name="T679"><text:s/></text:span><text:span text:style-name="T680">uv</text:span><text:span text:style-name="T681">e</text:span><text:span text:style-name="T682">d</text:span><text:span text:style-name="T683">e</text:span><text:span text:style-name="T684">ním</text:span><text:span text:style-name="T685"><text:s/></text:span><text:span text:style-name="T686">vp</text:span><text:span text:style-name="T687">l</text:span><text:span text:style-name="T688">y</text:span><text:span text:style-name="T689">vu</text:span><text:span text:style-name="T690"><text:s/></text:span><text:span text:style-name="T691">na</text:span><text:span text:style-name="T692"><text:s/></text:span><text:span text:style-name="T693">n</text:span><text:span text:style-name="T694">er</text:span><text:span text:style-name="T695">o</text:span><text:span text:style-name="T696">z</text:span><text:span text:style-name="T697">d</text:span><text:span text:style-name="T698">e</text:span><text:span text:style-name="T699">le</text:span><text:span text:style-name="T700">n</text:span><text:span text:style-name="T701">ý</text:span><text:span text:style-name="T702"><text:s/></text:span><text:span text:style-name="T703">z</text:span><text:span text:style-name="T704">isk</text:span><text:span text:style-name="T705"><text:s/></text:span><text:span text:style-name="T706">minu</text:span><text:span text:style-name="T707">l</text:span><text:span text:style-name="T708">ý</text:span><text:span text:style-name="T709">c</text:span><text:span text:style-name="T710">h</text:span><text:span text:style-name="T711"><text:s/></text:span><text:span text:style-name="T712">rokov</text:span><text:span text:style-name="T713"><text:s/></text:span><text:span text:style-name="T714">a</text:span><text:span text:style-name="T715">lebo n</text:span><text:span text:style-name="T716">e</text:span><text:span text:style-name="T717">uhr</text:span><text:span text:style-name="T718">a</text:span><text:span text:style-name="T719">d</text:span><text:span text:style-name="T720">e</text:span><text:span text:style-name="T721">nú</text:span><text:span text:style-name="T722"><text:s/></text:span><text:span text:style-name="T723">str</text:span><text:span text:style-name="T724">a</text:span><text:span text:style-name="T725">tu</text:span><text:span text:style-name="T726"><text:s/></text:span><text:span text:style-name="T727">minul</text:span><text:span text:style-name="T728">ý</text:span><text:span text:style-name="T729">c</text:span><text:span text:style-name="T730">h</text:span><text:span text:style-name="T731"><text:s/></text:span><text:span text:style-name="T732">roko</text:span><text:span text:style-name="T733">v</text:span><text:span text:style-name="T734">;</text:span><text:span text:style-name="T735"><text:s/></text:span><text:span text:style-name="T736">súč</text:span><text:span text:style-name="T737">a</text:span><text:span text:style-name="T738">s</text:span><text:span text:style-name="T739">n</text:span><text:span text:style-name="T740">e</text:span><text:span text:style-name="T741"><text:s/></text:span><text:span text:style-name="T742">sa</text:span><text:span text:style-name="T743"><text:s/></text:span><text:span text:style-name="T744">mô</text:span><text:span text:style-name="T745">ž</text:span><text:span text:style-name="T746">e</text:span><text:span text:style-name="T747"><text:s/></text:span><text:span text:style-name="T748">uviesť</text:span><text:span text:style-name="T749"><text:s/></text:span><text:span text:style-name="T750">a</text:span><text:span text:style-name="T751">j</text:span><text:span text:style-name="T752"><text:s/></text:span><text:span text:style-name="T753">účtovanie</text:span><text:span text:style-name="T754"><text:s/></text:span><text:span text:style-name="T755">n</text:span><text:span text:style-name="T756">e</text:span><text:span text:style-name="T757">v</text:span><text:span text:style-name="T758">ý</text:span><text:span text:style-name="T759">z</text:span><text:span text:style-name="T760">n</text:span><text:span text:style-name="T761">a</text:span><text:span text:style-name="T762">m</text:span><text:span text:style-name="T763">n</text:span><text:span text:style-name="T764">ý</text:span><text:span text:style-name="T765">c</text:span><text:span text:style-name="T766">h<text:s/></text:span><text:span text:style-name="T767">c</text:span><text:span text:style-name="T768">h</text:span><text:span text:style-name="T769">ý</text:span><text:span text:style-name="T770">b</text:span><text:span text:style-name="T771"><text:s/></text:span><text:span text:style-name="T772">minu</text:span><text:span text:style-name="T773">l</text:span><text:span text:style-name="T774">ý</text:span><text:span text:style-name="T775">c</text:span><text:span text:style-name="T776">h</text:span><text:span text:style-name="T777"><text:s/></text:span><text:span text:style-name="T778">účtov</text:span><text:span text:style-name="T779">n</text:span><text:span text:style-name="T780">ý</text:span><text:span text:style-name="T781">c</text:span><text:span text:style-name="T782">h</text:span><text:span text:style-name="T783"><text:s/></text:span><text:span text:style-name="T784">období</text:span><text:span text:style-name="T785"><text:s/></text:span><text:span text:style-name="T786">v</text:span><text:span text:style-name="T787"><text:s/></text:span><text:span text:style-name="T788">b</text:span><text:span text:style-name="T789">e</text:span><text:span text:style-name="T790">ž</text:span><text:span text:style-name="T791">nom</text:span><text:span text:style-name="T792"><text:s/></text:span><text:span text:style-name="T793">účtovnom</text:span><text:span text:style-name="T794"><text:s/></text:span><text:span text:style-name="T795">období</text:span><text:span text:style-name="T796"><text:s/></text:span><text:span text:style-name="T797">s</text:span><text:span text:style-name="T798"><text:s/></text:span><text:span text:style-name="T799">uv</text:span><text:span text:style-name="T800">e</text:span><text:span text:style-name="T801">d</text:span><text:span text:style-name="T802">e</text:span><text:span text:style-name="T803">ním</text:span><text:span text:style-name="T804"><text:s/></text:span><text:span text:style-name="T805">vp</text:span><text:span text:style-name="T806">l</text:span><text:span text:style-name="T807">y</text:span><text:span text:style-name="T808">vu</text:span><text:span text:style-name="T809"><text:s/></text:span><text:span text:style-name="T810">na<text:s/></text:span><text:span text:style-name="T811">v</text:span><text:span text:style-name="T812">ý</text:span><text:span text:style-name="T813">sledok hospod</text:span><text:span text:style-name="T814">á</text:span><text:span text:style-name="T815">r</text:span><text:span text:style-name="T816">e</text:span><text:span text:style-name="T817">nia<text:s/></text:span><text:span text:style-name="T818">b</text:span><text:span text:style-name="T819">e</text:span><text:span text:style-name="T820">ž</text:span><text:span text:style-name="T821">n</text:span><text:span text:style-name="T822">é</text:span><text:span text:style-name="T823">ho</text:span><text:span text:style-name="T824"><text:s/></text:span><text:span text:style-name="T825">účtovného obdo</text:span><text:span text:style-name="T826">b</text:span><text:span text:style-name="T827">ia:<text:s/></text:span><text:span text:style-name="T828">ÚJ v období 1.1.25-31.12.25 nevykonala opravy chýb minulých ročných období.</text:span></text:p>
      <text:p text:style-name="P829"/>
      <text:h text:style-name="P830" text:outline-level="1">Článok III</text:h>
      <text:p text:style-name="P831"><text:span text:style-name="T832">In</text:span><text:span text:style-name="T833">f</text:span><text:span text:style-name="T834">o</text:span><text:span text:style-name="T835">r</text:span><text:span text:style-name="T836">m</text:span><text:span text:style-name="T837">á</text:span><text:span text:style-name="T838">c</text:span><text:span text:style-name="T839">ie, ktoré</text:span><text:span text:style-name="T840"><text:s/></text:span><text:span text:style-name="T841">vysv</text:span><text:span text:style-name="T842">e</text:span><text:span text:style-name="T843">tľujú a</text:span><text:span text:style-name="T844"><text:s/></text:span><text:span text:style-name="T845">dop</text:span><text:span text:style-name="T846">ĺ</text:span><text:span text:style-name="T847">ňa</text:span><text:span text:style-name="T848">j</text:span><text:span text:style-name="T849">ú súv</text:span><text:span text:style-name="T850">a</text:span><text:span text:style-name="T851">h</text:span><text:span text:style-name="T852">u a</text:span><text:span text:style-name="T853"><text:s/></text:span><text:span text:style-name="T854">výkaz</text:span><text:span text:style-name="T855"><text:s/>z</text:span><text:span text:style-name="T856">is</text:span><text:span text:style-name="T857">k</text:span><text:span text:style-name="T858">ov a</text:span><text:span text:style-name="T859"><text:s/></text:span><text:span text:style-name="T860">st</text:span><text:span text:style-name="T861">r</text:span><text:span text:style-name="T862">át</text:span></text:p>
      <text:p text:style-name="P863"/>
      <text:p text:style-name="P864"><text:span text:style-name="T865">1. I</text:span><text:span text:style-name="T866">n</text:span><text:span text:style-name="T867">fo</text:span><text:span text:style-name="T868">r</text:span><text:span text:style-name="T869">má</text:span><text:span text:style-name="T870">c</text:span><text:span text:style-name="T871">i</text:span><text:span text:style-name="T872">a</text:span><text:span text:style-name="T873"><text:s/></text:span><text:span text:style-name="T874">o sume</text:span><text:span text:style-name="T875"><text:s/></text:span><text:span text:style-name="T876">a</text:span><text:span text:style-name="T877"><text:s/></text:span><text:span text:style-name="T878">d</text:span><text:span text:style-name="T879">ô</text:span><text:span text:style-name="T880">vodo</text:span><text:span text:style-name="T881">c</text:span><text:span text:style-name="T882">h</text:span><text:span text:style-name="T883"><text:s/></text:span><text:span text:style-name="T884">v</text:span><text:span text:style-name="T885">z</text:span><text:span text:style-name="T886">niku jednotli</text:span><text:span text:style-name="T887">v</text:span><text:span text:style-name="T888">ý</text:span><text:span text:style-name="T889">c</text:span><text:span text:style-name="T890">h</text:span><text:span text:style-name="T891"><text:s/></text:span><text:span text:style-name="T892">polo</text:span><text:span text:style-name="T893">ž</text:span><text:span text:style-name="T894">iek</text:span><text:span text:style-name="T895"><text:s/></text:span><text:span text:style-name="T896">n</text:span><text:span text:style-name="T897">á</text:span><text:span text:style-name="T898">kladov</text:span><text:span text:style-name="T899"><text:s/></text:span><text:span text:style-name="T900">a</text:span><text:span text:style-name="T901">lebo</text:span><text:span text:style-name="T902"><text:s/></text:span><text:span text:style-name="T903">v</text:span><text:span text:style-name="T904">ý</text:span><text:span text:style-name="T905">nosov</text:span><text:span text:style-name="T906">, ktoré</text:span><text:span text:style-name="T907"><text:s/></text:span><text:span text:style-name="T908">majú</text:span><text:span text:style-name="T909"><text:s/></text:span><text:span text:style-name="T910">v</text:span><text:span text:style-name="T911">ý</text:span><text:span text:style-name="T912">nimo</text:span><text:span text:style-name="T913">čn</text:span><text:span text:style-name="T914">ý</text:span><text:span text:style-name="T915"><text:s/></text:span><text:span text:style-name="T916">rozs</text:span><text:span text:style-name="T917">a</text:span><text:span text:style-name="T918">h</text:span><text:span text:style-name="T919"><text:s/></text:span><text:span text:style-name="T920">a</text:span><text:span text:style-name="T921">lebo</text:span><text:span text:style-name="T922"><text:s/></text:span><text:span text:style-name="T923">v</text:span><text:span text:style-name="T924">ý</text:span><text:span text:style-name="T925">s</text:span><text:span text:style-name="T926">k</text:span><text:span text:style-name="T927">y</text:span><text:span text:style-name="T928">t</text:span><text:span text:style-name="T929">,</text:span><text:span text:style-name="T930"><text:s/></text:span><text:span text:style-name="T931">n</text:span><text:span text:style-name="T932">a</text:span><text:span text:style-name="T933">p</text:span><text:span text:style-name="T934">r</text:span><text:span text:style-name="T935">íkl</text:span><text:span text:style-name="T936">a</text:span><text:span text:style-name="T937">d</text:span><text:span text:style-name="T938"><text:s/></text:span><text:span text:style-name="T939">v</text:span><text:span text:style-name="T940">ý</text:span><text:span text:style-name="T941">no</text:span><text:span text:style-name="T942">s</text:span><text:span text:style-name="T943">y</text:span><text:span text:style-name="T944"><text:s/></text:span><text:span text:style-name="T945">z</text:span><text:span text:style-name="T946"><text:s/></text:span><text:span text:style-name="T947">p</text:span><text:span text:style-name="T948">re</text:span><text:span text:style-name="T949">d</text:span><text:span text:style-name="T950">a</text:span><text:span text:style-name="T951">j</text:span><text:span text:style-name="T952">a</text:span><text:span text:style-name="T953"><text:s/></text:span><text:span text:style-name="T954">podn</text:span><text:span text:style-name="T955">i</text:span><text:span text:style-name="T956">ku</text:span><text:span text:style-name="T957"><text:s/></text:span><text:span text:style-name="T958">a</text:span><text:span text:style-name="T959">lebo<text:s/></text:span><text:span text:style-name="T960">ča</text:span><text:span text:style-name="T961">sti</text:span><text:span text:style-name="T962"><text:s/></text:span><text:span text:style-name="T963">podniku,</text:span><text:span text:style-name="T964"><text:s/></text:span><text:span text:style-name="T965">n</text:span><text:span text:style-name="T966">á</text:span><text:span text:style-name="T967">k</text:span><text:span text:style-name="T968">l</text:span><text:span text:style-name="T969">a</text:span><text:span text:style-name="T970">d</text:span><text:span text:style-name="T971">y</text:span><text:span text:style-name="T972"><text:s/></text:span><text:span text:style-name="T973">z</text:span><text:span text:style-name="T974"><text:s/></text:span><text:span text:style-name="T975">dôvodu</text:span><text:span text:style-name="T976"><text:s/></text:span><text:span text:style-name="T977">p</text:span><text:span text:style-name="T978">re</text:span><text:span text:style-name="T979">d</text:span><text:span text:style-name="T980">a</text:span><text:span text:style-name="T981">ja</text:span><text:span text:style-name="T982"><text:s/></text:span><text:span text:style-name="T983">podniku</text:span><text:span text:style-name="T984"><text:s/></text:span><text:span text:style-name="T985">a</text:span><text:span text:style-name="T986">lebo</text:span><text:span text:style-name="T987"><text:s/></text:span><text:span text:style-name="T988">ča</text:span><text:span text:style-name="T989">sti</text:span><text:span text:style-name="T990"><text:s/></text:span><text:span text:style-name="T991">podniku,</text:span><text:span text:style-name="T992"><text:s/></text:span><text:span text:style-name="T993">ško</text:span><text:span text:style-name="T994">d</text:span><text:span text:style-name="T995">y</text:span><text:span text:style-name="T996"><text:s/></text:span><text:span text:style-name="T997">z</text:span><text:span text:style-name="T998"><text:s/></text:span><text:span text:style-name="T999">dôvo</text:span><text:span text:style-name="T1000">du<text:s/></text:span><text:span text:style-name="T1001">ž</text:span><text:span text:style-name="T1002">ivel</text:span><text:span text:style-name="T1003">n</text:span><text:span text:style-name="T1004">ý</text:span><text:span text:style-name="T1005">c</text:span><text:span text:style-name="T1006">h poh</text:span><text:span text:style-name="T1007">r</text:span><text:span text:style-name="T1008">ôm:<text:s/></text:span><text:span text:style-name="T1009">Spoločnosť neúčtovala o položkách výnosoch a nákladov, ktoré majú výnimočný <text:s/>rozsah, alebo</text:span></text:p>
      <text:p text:style-name="P1010">výskyt.</text:p>
      <text:p text:style-name="P1011"/>
      <text:p text:style-name="P1012"><text:span text:style-name="T1013">2.<text:s/></text:span><text:span text:style-name="T1014">I</text:span><text:span text:style-name="T1015">n</text:span><text:span text:style-name="T1016">fo</text:span><text:span text:style-name="T1017">r</text:span><text:span text:style-name="T1018">má</text:span><text:span text:style-name="T1019">c</text:span><text:span text:style-name="T1020">i</text:span><text:span text:style-name="T1021">e</text:span><text:span text:style-name="T1022"><text:s/></text:span><text:span text:style-name="T1023">o<text:s/></text:span><text:span text:style-name="T1024">z</text:span><text:span text:style-name="T1025">á</text:span><text:span text:style-name="T1026">v</text:span><text:span text:style-name="T1027">ä</text:span><text:span text:style-name="T1028">z</text:span><text:span text:style-name="T1029">ko</text:span><text:span text:style-name="T1030">c</text:span><text:span text:style-name="T1031">h</text:span><text:span text:style-name="T1032">,</text:span><text:span text:style-name="T1033"><text:s/></text:span><text:span text:style-name="T1034">a to:</text:span></text:p>
      <text:p text:style-name="P1035"/>
      <text:p text:style-name="P1036"><text:span text:style-name="T1037">- ce</text:span><text:span text:style-name="T1038">lkovej sume</text:span><text:span text:style-name="T1039"><text:s/></text:span><text:span text:style-name="T1040">z</text:span><text:span text:style-name="T1041">á</text:span><text:span text:style-name="T1042">v</text:span><text:span text:style-name="T1043">ä</text:span><text:span text:style-name="T1044">z</text:span><text:span text:style-name="T1045">kov so<text:s/></text:span><text:span text:style-name="T1046">z</text:span><text:span text:style-name="T1047">ostatkovou dobou sp</text:span><text:span text:style-name="T1048">l</text:span><text:span text:style-name="T1049">a</text:span><text:span text:style-name="T1050">tnosti dlhšou<text:s/></text:span><text:span text:style-name="T1051">a</text:span><text:span text:style-name="T1052">ko p</text:span><text:span text:style-name="T1053">ä</text:span><text:span text:style-name="T1054">ť rokov:</text:span></text:p>
      <text:p text:style-name="P1055"><text:span text:style-name="T1056"><text:s text:c="3"/></text:span><text:span text:style-name="T1057">Záväzky so splatnosťou dlhšou ako 5 rokov ÚJ neeviduje.</text:span></text:p>
      <text:p text:style-name="P1058"><text:span text:style-name="T1059">- ce</text:span><text:span text:style-name="T1060">lkovej sume</text:span><text:span text:style-name="T1061"><text:s/></text:span><text:span text:style-name="T1062">z</text:span><text:span text:style-name="T1063">a</text:span><text:span text:style-name="T1064">b</text:span><text:span text:style-name="T1065">e</text:span><text:span text:style-name="T1066">z</text:span><text:span text:style-name="T1067">p</text:span><text:span text:style-name="T1068">e</text:span><text:span text:style-name="T1069">če</text:span><text:span text:style-name="T1070">n</text:span><text:span text:style-name="T1071">ý</text:span><text:span text:style-name="T1072">c</text:span><text:span text:style-name="T1073">h<text:s/></text:span><text:span text:style-name="T1074">z</text:span><text:span text:style-name="T1075">á</text:span><text:span text:style-name="T1076">v</text:span><text:span text:style-name="T1077">ä</text:span><text:span text:style-name="T1078">z</text:span><text:span text:style-name="T1079">kov,</text:span><text:span text:style-name="T1080"><text:s/></text:span><text:span text:style-name="T1081">opis</text:span><text:span text:style-name="T1082"><text:s/></text:span><text:span text:style-name="T1083">a</text:span><text:span text:style-name="T1084"><text:s/></text:span><text:span text:style-name="T1085">spôso</text:span><text:span text:style-name="T1086">b</text:span><text:span text:style-name="T1087">y</text:span><text:span text:style-name="T1088"><text:s/></text:span><text:span text:style-name="T1089">z</text:span><text:span text:style-name="T1090">a</text:span><text:span text:style-name="T1091">b</text:span><text:span text:style-name="T1092">e</text:span><text:span text:style-name="T1093">z</text:span><text:span text:style-name="T1094">p</text:span><text:span text:style-name="T1095">eče</text:span><text:span text:style-name="T1096">nia z</text:span><text:span text:style-name="T1097">á</text:span><text:span text:style-name="T1098">v</text:span><text:span text:style-name="T1099">äz</text:span><text:span text:style-name="T1100">kov:</text:span></text:p>
      <text:p text:style-name="P1101"><text:span text:style-name="T1102"><text:s text:c="3"/></text:span><text:span text:style-name="T1103">Spoločnosť nemá<text:s/></text:span><text:span text:style-name="T1104">záväzky zabezpečené záložným právom, alebo inou formou zabezpečenia.</text:span></text:p>
      <text:p text:style-name="P1105"><text:span text:style-name="T1106">3.<text:s/></text:span><text:span text:style-name="T1107">I</text:span><text:span text:style-name="T1108">n</text:span><text:span text:style-name="T1109">fo</text:span><text:span text:style-name="T1110">r</text:span><text:span text:style-name="T1111">má</text:span><text:span text:style-name="T1112">c</text:span><text:span text:style-name="T1113">i</text:span><text:span text:style-name="T1114">e</text:span><text:span text:style-name="T1115"><text:s/></text:span><text:span text:style-name="T1116">o vlast</text:span><text:span text:style-name="T1117">n</text:span><text:span text:style-name="T1118">ý</text:span><text:span text:style-name="T1119">c</text:span><text:span text:style-name="T1120">h<text:s/></text:span><text:span text:style-name="T1121">a</text:span><text:span text:style-name="T1122">k</text:span><text:span text:style-name="T1123">c</text:span><text:span text:style-name="T1124">iá</text:span><text:span text:style-name="T1125">c</text:span><text:span text:style-name="T1126">h</text:span><text:span text:style-name="T1127">, a to najmä – dôvod n</text:span><text:span text:style-name="T1128">a</text:span><text:span text:style-name="T1129">dobudnutia</text:span><text:span text:style-name="T1130"><text:s/></text:span><text:span text:style-name="T1131">vl</text:span><text:span text:style-name="T1132">a</text:span><text:span text:style-name="T1133">st</text:span><text:span text:style-name="T1134">n</text:span><text:span text:style-name="T1135">ý</text:span><text:span text:style-name="T1136">c</text:span><text:span text:style-name="T1137">h<text:s/></text:span><text:span text:style-name="T1138">a</text:span><text:span text:style-name="T1139">k</text:span><text:span text:style-name="T1140">c</text:span><text:span text:style-name="T1141">ií, po</text:span><text:span text:style-name="T1142">če</text:span><text:span text:style-name="T1143">t</text:span><text:span text:style-name="T1144"><text:s/></text:span><text:span text:style-name="T1145">a</text:span><text:span text:style-name="T1146"><text:s/></text:span><text:span text:style-name="T1147">menovitá</text:span><text:span text:style-name="T1148"><text:s/></text:span><text:span text:style-name="T1149">hod</text:span><text:span text:style-name="T1150">n</text:span><text:span text:style-name="T1151">ota</text:span><text:span text:style-name="T1152"><text:s/></text:span><text:span text:style-name="T1153">n</text:span><text:span text:style-name="T1154">a</text:span><text:span text:style-name="T1155">dobudnu</text:span><text:span text:style-name="T1156">t</text:span><text:span text:style-name="T1157">ý</text:span><text:span text:style-name="T1158">c</text:span><text:span text:style-name="T1159">h</text:span><text:span text:style-name="T1160"><text:s/></text:span><text:span text:style-name="T1161">v</text:span><text:span text:style-name="T1162">l</text:span><text:span text:style-name="T1163">a</text:span><text:span text:style-name="T1164">s</text:span><text:span text:style-name="T1165">t</text:span><text:span text:style-name="T1166">n</text:span><text:span text:style-name="T1167">ý</text:span><text:span text:style-name="T1168">c</text:span><text:span text:style-name="T1169">h</text:span><text:span text:style-name="T1170"><text:s/></text:span><text:span text:style-name="T1171">a</text:span><text:span text:style-name="T1172">k</text:span><text:span text:style-name="T1173">c</text:span><text:span text:style-name="T1174">ií a</text:span><text:span text:style-name="T1175"><text:s/></text:span><text:span text:style-name="T1176">po</text:span><text:span text:style-name="T1177">če</text:span><text:span text:style-name="T1178">t</text:span><text:span text:style-name="T1179"><text:s/></text:span><text:span text:style-name="T1180">a</text:span><text:span text:style-name="T1181"><text:s/></text:span><text:span text:style-name="T1182">me</text:span><text:span text:style-name="T1183">n</text:span><text:span text:style-name="T1184">ovitá</text:span><text:span text:style-name="T1185"><text:s/></text:span><text:span text:style-name="T1186">hodnota</text:span><text:span text:style-name="T1187"><text:s/></text:span><text:span text:style-name="T1188">p</text:span><text:span text:style-name="T1189">r</text:span><text:span text:style-name="T1190">e</text:span><text:span text:style-name="T1191">v</text:span><text:span text:style-name="T1192">e</text:span><text:span text:style-name="T1193">d</text:span><text:span text:style-name="T1194">e</text:span><text:span text:style-name="T1195">n</text:span><text:span text:style-name="T1196">ý</text:span><text:span text:style-name="T1197">c</text:span><text:span text:style-name="T1198">h</text:span><text:span text:style-name="T1199"><text:s/></text:span><text:span text:style-name="T1200">vlast</text:span><text:span text:style-name="T1201">n</text:span><text:span text:style-name="T1202">ý</text:span><text:span text:style-name="T1203">c</text:span><text:span text:style-name="T1204">h</text:span><text:span text:style-name="T1205"><text:s/></text:span><text:span text:style-name="T1206">a</text:span><text:span text:style-name="T1207">k</text:span><text:span text:style-name="T1208">c</text:span><text:span text:style-name="T1209">ií, p</text:span><text:span text:style-name="T1210">r</text:span><text:span text:style-name="T1211">ičom</text:span><text:span text:style-name="T1212"><text:s/></text:span><text:span text:style-name="T1213">sa</text:span><text:span text:style-name="T1214"><text:s/></text:span><text:span text:style-name="T1215">uv</text:span><text:span text:style-name="T1216">á</text:span><text:span text:style-name="T1217">d</text:span><text:span text:style-name="T1218">z</text:span><text:span text:style-name="T1219">a</text:span><text:span text:style-name="T1220"><text:s/></text:span><text:span text:style-name="T1221">p</text:span><text:span text:style-name="T1222">e</text:span><text:span text:style-name="T1223">r</text:span><text:span text:style-name="T1224">c</text:span><text:span text:style-name="T1225">e</text:span><text:span text:style-name="T1226">ntu</text:span><text:span text:style-name="T1227">á</text:span><text:span text:style-name="T1228">lna</text:span><text:span text:style-name="T1229"><text:s/></text:span><text:span text:style-name="T1230">hodnota</text:span><text:span text:style-name="T1231"><text:s/></text:span><text:span text:style-name="T1232">t</text:span><text:span text:style-name="T1233">ý</text:span><text:span text:style-name="T1234">c</text:span><text:span text:style-name="T1235">hto</text:span><text:span text:style-name="T1236"><text:s/></text:span><text:span text:style-name="T1237">vlast</text:span><text:span text:style-name="T1238">n</text:span><text:span text:style-name="T1239">ý</text:span><text:span text:style-name="T1240">c</text:span><text:span text:style-name="T1241">h<text:s/></text:span><text:span text:style-name="T1242">a</text:span><text:span text:style-name="T1243">k</text:span><text:span text:style-name="T1244">c</text:span><text:span text:style-name="T1245">ií na</text:span><text:span text:style-name="T1246"><text:s/></text:span><text:span text:style-name="T1247">upísanom<text:s/></text:span><text:span text:style-name="T1248">z</text:span><text:span text:style-name="T1249">á</text:span><text:span text:style-name="T1250">kla</text:span><text:span text:style-name="T1251">d</text:span><text:span text:style-name="T1252">nom imaní. Po</text:span><text:span text:style-name="T1253">če</text:span><text:span text:style-name="T1254">t</text:span><text:span text:style-name="T1255"><text:s/></text:span><text:span text:style-name="T1256">a</text:span><text:span text:style-name="T1257"><text:s/></text:span><text:span text:style-name="T1258">hodnota,</text:span><text:span text:style-name="T1259"><text:s/></text:span><text:span text:style-name="T1260">z</text:span><text:span text:style-name="T1261">a</text:span><text:span text:style-name="T1262"><text:s/></text:span><text:span text:style-name="T1263">kto</text:span><text:span text:style-name="T1264">r</text:span><text:span text:style-name="T1265">ú</text:span><text:span text:style-name="T1266"><text:s/></text:span><text:span text:style-name="T1267">sa</text:span><text:span text:style-name="T1268"><text:s/></text:span><text:span text:style-name="T1269">vlastné</text:span><text:span text:style-name="T1270"><text:s/></text:span><text:span text:style-name="T1271">a</text:span><text:span text:style-name="T1272">k</text:span><text:span text:style-name="T1273">c</text:span><text:span text:style-name="T1274">ie</text:span><text:span text:style-name="T1275"><text:s/></text:span><text:span text:style-name="T1276">p</text:span><text:span text:style-name="T1277">o</text:span><text:span text:style-name="T1278">ča</text:span><text:span text:style-name="T1279">s</text:span><text:span text:style-name="T1280"><text:s/></text:span><text:span text:style-name="T1281">účtovného</text:span><text:span text:style-name="T1282"><text:s/></text:span><text:span text:style-name="T1283">obdobia</text:span><text:span text:style-name="T1284"><text:s/></text:span><text:span text:style-name="T1285">n</text:span><text:span text:style-name="T1286">a</text:span><text:span text:style-name="T1287">d</text:span><text:span text:style-name="T1288">obudli a</text:span><text:span text:style-name="T1289"><text:s/></text:span><text:span text:style-name="T1290">po</text:span><text:span text:style-name="T1291">če</text:span><text:span text:style-name="T1292">t</text:span><text:span text:style-name="T1293"><text:s/></text:span><text:span text:style-name="T1294">a</text:span><text:span text:style-name="T1295"><text:s/></text:span><text:span text:style-name="T1296">hodnota,</text:span><text:span text:style-name="T1297"><text:s/></text:span><text:span text:style-name="T1298">z</text:span><text:span text:style-name="T1299">a</text:span><text:span text:style-name="T1300"><text:s/></text:span><text:span text:style-name="T1301">kt</text:span><text:span text:style-name="T1302">o</text:span><text:span text:style-name="T1303">rú</text:span><text:span text:style-name="T1304"><text:s/></text:span><text:span text:style-name="T1305">sa</text:span><text:span text:style-name="T1306"><text:s/></text:span><text:span text:style-name="T1307">vlastné</text:span><text:span text:style-name="T1308"><text:s/></text:span><text:span text:style-name="T1309">a</text:span><text:span text:style-name="T1310">k</text:span><text:span text:style-name="T1311">c</text:span><text:span text:style-name="T1312">ie</text:span><text:span text:style-name="T1313"><text:s/></text:span><text:span text:style-name="T1314">po</text:span><text:span text:style-name="T1315">ča</text:span><text:span text:style-name="T1316">s</text:span><text:span text:style-name="T1317"><text:s/></text:span><text:span text:style-name="T1318">účtovného</text:span><text:span text:style-name="T1319"><text:s/></text:span><text:span text:style-name="T1320">obdobia</text:span><text:span text:style-name="T1321"><text:s/></text:span><text:span text:style-name="T1322">p</text:span><text:span text:style-name="T1323">r</text:span><text:span text:style-name="T1324">e</text:span><text:span text:style-name="T1325">v</text:span><text:span text:style-name="T1326">iedli na</text:span><text:span text:style-name="T1327"><text:s/></text:span><text:span text:style-name="T1328">inú osobu. Po</text:span><text:span text:style-name="T1329">čet a </text:span><text:span text:style-name="T1330">menovitá hodnota a hodnote,</text:span><text:span text:style-name="T1331"><text:s/></text:span><text:span text:style-name="T1332">z</text:span><text:span text:style-name="T1333">a</text:span><text:span text:style-name="T1334"><text:s/></text:span><text:span text:style-name="T1335">ktorú</text:span><text:span text:style-name="T1336"><text:s/></text:span><text:span text:style-name="T1337">s</text:span><text:span text:style-name="T1338">a</text:span><text:span text:style-name="T1339"><text:s/></text:span><text:span text:style-name="T1340">vlastné</text:span><text:span text:style-name="T1341"><text:s/></text:span><text:span text:style-name="T1342">a</text:span><text:span text:style-name="T1343">k</text:span><text:span text:style-name="T1344">c</text:span><text:span text:style-name="T1345">ie</text:span><text:span text:style-name="T1346"><text:s/></text:span><text:span text:style-name="T1347">n</text:span><text:span text:style-name="T1348">a</text:span><text:span text:style-name="T1349">dob</text:span><text:span text:style-name="T1350">u</text:span><text:span text:style-name="T1351">dli</text:span><text:span text:style-name="T1352"><text:s/></text:span><text:span text:style-name="T1353">a</text:span><text:span text:style-name="T1354"><text:s/></text:span><text:span text:style-name="T1355">ktoré účtovná</text:span><text:span text:style-name="T1356"><text:s/></text:span><text:span text:style-name="T1357">jednotka</text:span><text:span text:style-name="T1358"><text:s/></text:span><text:span text:style-name="T1359">má</text:span><text:span text:style-name="T1360"><text:s/></text:span><text:span text:style-name="T1361">v</text:span><text:span text:style-name="T1362"><text:s/></text:span><text:span text:style-name="T1363">d</text:span><text:span text:style-name="T1364">r</text:span><text:span text:style-name="T1365">ž</text:span><text:span text:style-name="T1366">be</text:span><text:span text:style-name="T1367"><text:s/></text:span><text:span text:style-name="T1368">k</text:span><text:span text:style-name="T1369"><text:s/></text:span><text:span text:style-name="T1370">posl</text:span><text:span text:style-name="T1371">e</text:span><text:span text:style-name="T1372">dn</text:span><text:span text:style-name="T1373">é</text:span><text:span text:style-name="T1374">mu</text:span><text:span text:style-name="T1375"><text:s/></text:span><text:span text:style-name="T1376">dňu</text:span><text:span text:style-name="T1377"><text:s/></text:span><text:span text:style-name="T1378">účtovného</text:span><text:span text:style-name="T1379"><text:s/></text:span><text:span text:style-name="T1380">obdobia;</text:span><text:span text:style-name="T1381"><text:s/></text:span><text:span text:style-name="T1382">u</text:span><text:span text:style-name="T1383">v</text:span><text:span text:style-name="T1384">á</text:span><text:span text:style-name="T1385">d</text:span><text:span text:style-name="T1386">z</text:span><text:span text:style-name="T1387">a</text:span><text:span text:style-name="T1388"><text:s/></text:span><text:span text:style-name="T1389">sa</text:span><text:span text:style-name="T1390"><text:s/></text:span><text:span text:style-name="T1391">a</text:span><text:span text:style-name="T1392">j ich p</text:span><text:span text:style-name="T1393">e</text:span><text:span text:style-name="T1394">rc</text:span><text:span text:style-name="T1395">e</text:span><text:span text:style-name="T1396">ntuál</text:span><text:span text:style-name="T1397">n</text:span><text:span text:style-name="T1398">y</text:span><text:span text:style-name="T1399"><text:s/></text:span><text:span text:style-name="T1400">po</text:span><text:span text:style-name="T1401">d</text:span><text:span text:style-name="T1402">iel<text:s/></text:span><text:span text:style-name="T1403">n</text:span><text:span text:style-name="T1404">a</text:span><text:span text:style-name="T1405"><text:s/></text:span><text:span text:style-name="T1406">upísanom<text:s/></text:span><text:span text:style-name="T1407">z</text:span><text:span text:style-name="T1408">á</text:span><text:span text:style-name="T1409">kladnom im</text:span><text:span text:style-name="T1410">a</text:span><text:span text:style-name="T1411">ní:</text:span></text:p>
      <text:p text:style-name="P1412"><text:span text:style-name="T1413"><text:s text:c="4"/></text:span><text:span text:style-name="T1414">Spoločnosť v účtovnom období nenadobudla , ani nepreviedla vlastné akcie.</text:span></text:p>
      <text:p text:style-name="P1415">4. Informácie o vytvorení kapitálového fondu z príspevkov podľa §123 ods.2 a 217a Obchodného zákonníka, v znení neskorších predpisov:</text:p>
      <text:p text:style-name="P1416"><text:span text:style-name="T1417"><text:s text:c="5"/></text:span><text:span text:style-name="T1418">Spoločnosť netvorila kapitálový fond z príspevkov.</text:span></text:p>
      <text:p text:style-name="P1419"/>
      <text:p text:style-name="P1420"><text:span text:style-name="T1421">5.<text:s/></text:span><text:span text:style-name="T1422">I</text:span><text:span text:style-name="T1423">n</text:span><text:span text:style-name="T1424">fo</text:span><text:span text:style-name="T1425">r</text:span><text:span text:style-name="T1426">má</text:span><text:span text:style-name="T1427">c</text:span><text:span text:style-name="T1428">i</text:span><text:span text:style-name="T1429">e</text:span><text:span text:style-name="T1430"><text:s/></text:span><text:span text:style-name="T1431">o o</text:span><text:span text:style-name="T1432">r</text:span><text:span text:style-name="T1433">g</text:span><text:span text:style-name="T1434">á</text:span><text:span text:style-name="T1435">n</text:span><text:span text:style-name="T1436">o</text:span><text:span text:style-name="T1437">c</text:span><text:span text:style-name="T1438">h<text:s/></text:span><text:span text:style-name="T1439">ú</text:span><text:span text:style-name="T1440">čtovnej jednot</text:span><text:span text:style-name="T1441">k</text:span><text:span text:style-name="T1442">y</text:span><text:span text:style-name="T1443">,</text:span><text:span text:style-name="T1444"><text:s/></text:span><text:span text:style-name="T1445">a to:</text:span></text:p>
      <text:p text:style-name="P1446"><text:span text:style-name="T1447"><text:s text:c="4"/></text:span><text:span text:style-name="T1448">Spoločnosť neposkytla členom orgánov ÚJ záruky, zabezpečenia, pôžičky, plnenia na súkromné účely.</text:span></text:p>
      <text:p text:style-name="P1449"><text:span text:style-name="T1450">a)<text:s/></text:span><text:span text:style-name="T1451">v</text:span><text:span text:style-name="T1452">ý</text:span><text:span text:style-name="T1453">ške</text:span><text:span text:style-name="T1454"><text:s/></text:span><text:span text:style-name="T1455">jednotli</text:span><text:span text:style-name="T1456">v</text:span><text:span text:style-name="T1457">ý</text:span><text:span text:style-name="T1458">c</text:span><text:span text:style-name="T1459">h</text:span><text:span text:style-name="T1460"><text:s/></text:span><text:span text:style-name="T1461">d</text:span><text:span text:style-name="T1462">r</text:span><text:span text:style-name="T1463">u</text:span><text:span text:style-name="T1464">h</text:span><text:span text:style-name="T1465">ov</text:span><text:span text:style-name="T1466"><text:s/></text:span><text:span text:style-name="T1467">z</text:span><text:span text:style-name="T1468">á</text:span><text:span text:style-name="T1469">ruk</text:span><text:span text:style-name="T1470"><text:s/></text:span><text:span text:style-name="T1471">a</text:span><text:span text:style-name="T1472">lebo</text:span><text:span text:style-name="T1473"><text:s/></text:span><text:span text:style-name="T1474">i</text:span><text:span text:style-name="T1475">n</text:span><text:span text:style-name="T1476">ý</text:span><text:span text:style-name="T1477">c</text:span><text:span text:style-name="T1478">h</text:span><text:span text:style-name="T1479"><text:s/></text:span><text:span text:style-name="T1480">za</text:span><text:span text:style-name="T1481">b</text:span><text:span text:style-name="T1482">e</text:span><text:span text:style-name="T1483">z</text:span><text:span text:style-name="T1484">p</text:span><text:span text:style-name="T1485">eče</text:span><text:span text:style-name="T1486">ní</text:span><text:span text:style-name="T1487"><text:s/></text:span><text:span text:style-name="T1488">pos</text:span><text:span text:style-name="T1489">k</text:span><text:span text:style-name="T1490">y</text:span><text:span text:style-name="T1491">tnu</text:span><text:span text:style-name="T1492">t</text:span><text:span text:style-name="T1493">ý</text:span><text:span text:style-name="T1494">c</text:span><text:span text:style-name="T1495">h</text:span><text:span text:style-name="T1496"><text:s/></text:span><text:span text:style-name="T1497">p</text:span><text:span text:style-name="T1498">r</text:span><text:span text:style-name="T1499">e</text:span></text:p>
      <text:p text:style-name="P1500"><text:span text:style-name="T1501">členov štatutá</text:span><text:span text:style-name="T1502">r</text:span><text:span text:style-name="T1503">n</text:span><text:span text:style-name="T1504">e</text:span><text:span text:style-name="T1505">ho</text:span><text:span text:style-name="T1506"><text:s/></text:span><text:span text:style-name="T1507">o</text:span><text:span text:style-name="T1508">r</text:span><text:span text:style-name="T1509">g</text:span><text:span text:style-name="T1510">á</text:span><text:span text:style-name="T1511">nu,<text:s/></text:span><text:span text:style-name="T1512"><text:s/></text:span><text:span text:style-name="T1513">d</text:span><text:span text:style-name="T1514">o</text:span><text:span text:style-name="T1515">z</text:span><text:span text:style-name="T1516">o</text:span><text:span text:style-name="T1517">r</text:span><text:span text:style-name="T1518">n</text:span><text:span text:style-name="T1519">é</text:span><text:span text:style-name="T1520">ho<text:s/></text:span><text:span text:style-name="T1521"><text:s/></text:span><text:span text:style-name="T1522">o</text:span><text:span text:style-name="T1523">r</text:span><text:span text:style-name="T1524">g</text:span><text:span text:style-name="T1525">á</text:span><text:span text:style-name="T1526">nu<text:s/></text:span><text:span text:style-name="T1527"><text:s/></text:span><text:span text:style-name="T1528">a<text:s/></text:span><text:span text:style-name="T1529"><text:s/></text:span><text:span text:style-name="T1530">i</text:span><text:span text:style-name="T1531">n</text:span><text:span text:style-name="T1532">é</text:span><text:span text:style-name="T1533">h</text:span><text:span text:style-name="T1534">o<text:s/></text:span><text:span text:style-name="T1535"><text:s/></text:span><text:span text:style-name="T1536">o</text:span><text:span text:style-name="T1537">r</text:span><text:span text:style-name="T1538">g</text:span><text:span text:style-name="T1539">á</text:span><text:span text:style-name="T1540">nu<text:s/></text:span><text:span text:style-name="T1541"><text:s/></text:span><text:span text:style-name="T1542">účtovnej<text:s/></text:span><text:span text:style-name="T1543"><text:s/></text:span><text:span text:style-name="T1544">je</text:span><text:span text:style-name="T1545">d</text:span><text:span text:style-name="T1546">not</text:span><text:span text:style-name="T1547">k</text:span><text:span text:style-name="T1548">y</text:span><text:span text:style-name="T1549">,<text:s/></text:span><text:span text:style-name="T1550"><text:s/></text:span><text:span text:style-name="T1551">a</text:span><text:span text:style-name="T1552"><text:s/></text:span><text:span text:style-name="T1553">to v</text:span></text:p>
      <text:p text:style-name="P1554"><text:span text:style-name="T1555">člen</text:span><text:span text:style-name="T1556">e</text:span><text:span text:style-name="T1557">ní<text:s/></text:span><text:span text:style-name="T1558">z</text:span><text:span text:style-name="T1559">a</text:span><text:span text:style-name="T1560"><text:s/></text:span><text:span text:style-name="T1561">jednotlivé</text:span><text:span text:style-name="T1562"><text:s/></text:span><text:span text:style-name="T1563">o</text:span><text:span text:style-name="T1564">r</text:span><text:span text:style-name="T1565">g</text:span><text:span text:style-name="T1566">á</text:span><text:span text:style-name="T1567">n</text:span><text:span text:style-name="T1568">y:</text:span></text:p>
      <text:p text:style-name="P1569"/>
      <text:p text:style-name="P1570"><text:span text:style-name="T1571">b) pô</text:span><text:span text:style-name="T1572">ž</text:span><text:span text:style-name="T1573">ičk</text:span><text:span text:style-name="T1574">á</text:span><text:span text:style-name="T1575">c</text:span><text:span text:style-name="T1576">h<text:s/></text:span><text:span text:style-name="T1577"><text:s/></text:span><text:span text:style-name="T1578">pos</text:span><text:span text:style-name="T1579">k</text:span><text:span text:style-name="T1580">y</text:span><text:span text:style-name="T1581">tnu</text:span><text:span text:style-name="T1582">t</text:span><text:span text:style-name="T1583">ý</text:span><text:span text:style-name="T1584">c</text:span><text:span text:style-name="T1585">h<text:s/></text:span><text:span text:style-name="T1586"><text:s/></text:span></text:p>
      <text:p text:style-name="P1587"><text:span text:style-name="T1588">členom<text:s/></text:span><text:span text:style-name="T1589"><text:s/></text:span><text:span text:style-name="T1590">štatut</text:span><text:span text:style-name="T1591">á</text:span><text:span text:style-name="T1592">rn</text:span><text:span text:style-name="T1593">e</text:span><text:span text:style-name="T1594">ho<text:s/></text:span><text:span text:style-name="T1595"><text:s/></text:span><text:span text:style-name="T1596">o</text:span><text:span text:style-name="T1597">r</text:span><text:span text:style-name="T1598">g</text:span><text:span text:style-name="T1599">á</text:span><text:span text:style-name="T1600">nu,<text:s/></text:span><text:span text:style-name="T1601"><text:s/></text:span><text:span text:style-name="T1602">do</text:span><text:span text:style-name="T1603">z</text:span><text:span text:style-name="T1604">o</text:span><text:span text:style-name="T1605">r</text:span><text:span text:style-name="T1606">n</text:span><text:span text:style-name="T1607">é</text:span><text:span text:style-name="T1608">ho<text:s/></text:span><text:span text:style-name="T1609"><text:s/></text:span><text:span text:style-name="T1610">o</text:span><text:span text:style-name="T1611">r</text:span><text:span text:style-name="T1612">g</text:span><text:span text:style-name="T1613">á</text:span><text:span text:style-name="T1614">nu<text:s/></text:span><text:span text:style-name="T1615"><text:s/></text:span><text:span text:style-name="T1616">a</text:span><text:span text:style-name="T1617"><text:s/></text:span><text:span text:style-name="T1618">iného o</text:span><text:span text:style-name="T1619">r</text:span><text:span text:style-name="T1620">g</text:span><text:span text:style-name="T1621">á</text:span><text:span text:style-name="T1622">nu účtovnej jednot</text:span><text:span text:style-name="T1623">k</text:span><text:span text:style-name="T1624">y</text:span><text:span text:style-name="T1625"><text:s/></text:span><text:span text:style-name="T1626">a</text:span><text:span text:style-name="T1627"> </text:span><text:span text:style-name="T1628">to -<text:s/></text:span><text:span text:style-name="T1629">ce</text:span><text:span text:style-name="T1630">lková<text:s/></text:span><text:span text:style-name="T1631"><text:s/></text:span><text:span text:style-name="T1632">suma<text:s/></text:span><text:span text:style-name="T1633"><text:s/></text:span><text:span text:style-name="T1634">pos</text:span><text:span text:style-name="T1635">k</text:span><text:span text:style-name="T1636">y</text:span><text:span text:style-name="T1637">t</text:span><text:span text:style-name="T1638">n</text:span><text:span text:style-name="T1639">u</text:span><text:span text:style-name="T1640">t</text:span><text:span text:style-name="T1641">ý</text:span><text:span text:style-name="T1642">c</text:span><text:span text:style-name="T1643">h<text:s/></text:span><text:span text:style-name="T1644"><text:s/></text:span><text:span text:style-name="T1645">pô</text:span><text:span text:style-name="T1646">ž</text:span><text:span text:style-name="T1647">iči</text:span><text:span text:style-name="T1648">e</text:span><text:span text:style-name="T1649">k<text:s/></text:span><text:span text:style-name="T1650"><text:s/></text:span><text:span text:style-name="T1651">k posl</text:span><text:span text:style-name="T1652">e</text:span><text:span text:style-name="T1653">dn</text:span><text:span text:style-name="T1654">é</text:span><text:span text:style-name="T1655">mu<text:s/></text:span><text:span text:style-name="T1656"><text:s/></text:span><text:span text:style-name="T1657">dňu<text:s/></text:span><text:span text:style-name="T1658"><text:s/></text:span><text:span text:style-name="T1659">účtovného<text:s/></text:span><text:span text:style-name="T1660"><text:s/></text:span><text:span text:style-name="T1661">obdobia v člen</text:span><text:span text:style-name="T1662">e</text:span><text:span text:style-name="T1663">ní<text:s/></text:span><text:span text:style-name="T1664">z</text:span><text:span text:style-name="T1665">a</text:span><text:span text:style-name="T1666"><text:s/></text:span><text:span text:style-name="T1667">jednotl</text:span><text:span text:style-name="T1668">i</text:span><text:span text:style-name="T1669">vé</text:span><text:span text:style-name="T1670"><text:s/></text:span><text:span text:style-name="T1671">o</text:span><text:span text:style-name="T1672">r</text:span><text:span text:style-name="T1673">g</text:span><text:span text:style-name="T1674">á</text:span><text:span text:style-name="T1675">n</text:span><text:span text:style-name="T1676">y a<text:s/></text:span><text:span text:style-name="T1677">ce</text:span><text:span text:style-name="T1678">lková</text:span><text:span text:style-name="T1679"><text:s/></text:span><text:span text:style-name="T1680">suma</text:span><text:span text:style-name="T1681"><text:s/></text:span><text:span text:style-name="T1682">splat</text:span><text:span text:style-name="T1683">e</text:span><text:span text:style-name="T1684">n</text:span><text:span text:style-name="T1685">ý</text:span><text:span text:style-name="T1686">c</text:span><text:span text:style-name="T1687">h</text:span><text:span text:style-name="T1688"><text:s/></text:span><text:span text:style-name="T1689">pô</text:span><text:span text:style-name="T1690">ž</text:span><text:span text:style-name="T1691">iči</text:span><text:span text:style-name="T1692">e</text:span><text:span text:style-name="T1693">k</text:span><text:span text:style-name="T1694"><text:s/></text:span><text:span text:style-name="T1695">k posl</text:span><text:span text:style-name="T1696">e</text:span><text:span text:style-name="T1697">dn</text:span><text:span text:style-name="T1698">é</text:span><text:span text:style-name="T1699">mu</text:span><text:span text:style-name="T1700"><text:s/></text:span><text:span text:style-name="T1701">dňu</text:span><text:span text:style-name="T1702"><text:s/></text:span><text:span text:style-name="T1703">účtovného</text:span><text:span text:style-name="T1704"><text:s/></text:span><text:span text:style-name="T1705">obdobia</text:span><text:span text:style-name="T1706"><text:s/></text:span><text:span text:style-name="T1707">v</text:span><text:span text:style-name="T1708"><text:s/></text:span><text:span text:style-name="T1709">člen</text:span><text:span text:style-name="T1710">e</text:span><text:span text:style-name="T1711">ní<text:s/></text:span><text:span text:style-name="T1712">z</text:span><text:span text:style-name="T1713">a</text:span><text:span text:style-name="T1714"><text:s/></text:span><text:span text:style-name="T1715">jednotlivé</text:span><text:span text:style-name="T1716"><text:s/></text:span><text:span text:style-name="T1717">or</text:span><text:span text:style-name="T1718">g</text:span><text:span text:style-name="T1719">á</text:span><text:span text:style-name="T1720">n</text:span><text:span text:style-name="T1721">y a<text:s/></text:span><text:span text:style-name="T1722">ce</text:span><text:span text:style-name="T1723">lková<text:s/></text:span><text:span text:style-name="T1724"><text:s/></text:span><text:span text:style-name="T1725">su</text:span><text:span text:style-name="T1726">m</text:span><text:span text:style-name="T1727">a<text:s/></text:span><text:span text:style-name="T1728"><text:s/></text:span><text:span text:style-name="T1729">odpust</text:span><text:span text:style-name="T1730">e</text:span><text:span text:style-name="T1731">n</text:span><text:span text:style-name="T1732">ý</text:span><text:span text:style-name="T1733">c</text:span><text:span text:style-name="T1734">h<text:s/></text:span><text:span text:style-name="T1735"><text:s/></text:span><text:span text:style-name="T1736">pô</text:span><text:span text:style-name="T1737">ž</text:span><text:span text:style-name="T1738">iči</text:span><text:span text:style-name="T1739">e</text:span><text:span text:style-name="T1740">k<text:s/></text:span><text:span text:style-name="T1741"><text:s/></text:span><text:span text:style-name="T1742">a</text:span><text:span text:style-name="T1743"><text:s/></text:span><text:span text:style-name="T1744">odpí</text:span><text:span text:style-name="T1745">s</text:span><text:span text:style-name="T1746">a</text:span><text:span text:style-name="T1747">n</text:span><text:span text:style-name="T1748">ý</text:span><text:span text:style-name="T1749">c</text:span><text:span text:style-name="T1750">h<text:s/></text:span><text:span text:style-name="T1751"><text:s/></text:span><text:span text:style-name="T1752">pô</text:span><text:span text:style-name="T1753">ž</text:span><text:span text:style-name="T1754">iči</text:span><text:span text:style-name="T1755">e</text:span><text:span text:style-name="T1756">k<text:s/></text:span><text:span text:style-name="T1757"><text:s/></text:span><text:span text:style-name="T1758">k posl</text:span><text:span text:style-name="T1759">e</text:span><text:span text:style-name="T1760">d</text:span><text:span text:style-name="T1761">n</text:span><text:span text:style-name="T1762">é</text:span><text:span text:style-name="T1763">mu<text:s/></text:span><text:span text:style-name="T1764"><text:s/></text:span><text:span text:style-name="T1765">dňu účtovného obdobia</text:span><text:span text:style-name="T1766"><text:s/></text:span><text:span text:style-name="T1767">v</text:span></text:p>
      <text:p text:style-name="P1768"><text:span text:style-name="T1769">čl</text:span><text:span text:style-name="T1770">e</text:span><text:span text:style-name="T1771">n</text:span><text:span text:style-name="T1772">e</text:span><text:span text:style-name="T1773">ní<text:s/></text:span><text:span text:style-name="T1774">z</text:span><text:span text:style-name="T1775">a</text:span><text:span text:style-name="T1776"><text:s/></text:span><text:span text:style-name="T1777">jednotlivé</text:span><text:span text:style-name="T1778"><text:s/></text:span><text:span text:style-name="T1779">org</text:span><text:span text:style-name="T1780">á</text:span><text:span text:style-name="T1781">n</text:span><text:span text:style-name="T1782">y:</text:span></text:p>
      <text:p text:style-name="P1783"/>
      <text:p text:style-name="P1784"><text:span text:style-name="T1785">c) hlav</text:span><text:span text:style-name="T1786">n</text:span><text:span text:style-name="T1787">ý</text:span><text:span text:style-name="T1788">c</text:span><text:span text:style-name="T1789">h</text:span><text:span text:style-name="T1790"><text:s/></text:span><text:span text:style-name="T1791">podmi</text:span><text:span text:style-name="T1792">e</text:span><text:span text:style-name="T1793">nk</text:span><text:span text:style-name="T1794">a</text:span><text:span text:style-name="T1795">c</text:span><text:span text:style-name="T1796">h,</text:span><text:span text:style-name="T1797"><text:s/></text:span><text:span text:style-name="T1798">na</text:span><text:span text:style-name="T1799"><text:s/></text:span><text:span text:style-name="T1800">z</text:span><text:span text:style-name="T1801">á</text:span><text:span text:style-name="T1802">klade</text:span><text:span text:style-name="T1803"><text:s/></text:span><text:span text:style-name="T1804">kto</text:span><text:span text:style-name="T1805">r</text:span><text:span text:style-name="T1806">ý</text:span><text:span text:style-name="T1807">c</text:span><text:span text:style-name="T1808">h</text:span><text:span text:style-name="T1809"><text:s/></text:span><text:span text:style-name="T1810">im</text:span><text:span text:style-name="T1811"><text:s/></text:span><text:span text:style-name="T1812">b</text:span><text:span text:style-name="T1813">oli</text:span><text:span text:style-name="T1814"><text:s/></text:span><text:span text:style-name="T1815">z</text:span><text:span text:style-name="T1816">á</text:span><text:span text:style-name="T1817">ru</text:span><text:span text:style-name="T1818">k</text:span><text:span text:style-name="T1819">y</text:span><text:span text:style-name="T1820"><text:s/></text:span><text:span text:style-name="T1821">a</text:span><text:span text:style-name="T1822">lebo</text:span><text:span text:style-name="T1823"><text:s/></text:span><text:span text:style-name="T1824">iné</text:span><text:span text:style-name="T1825"><text:s/></text:span><text:span text:style-name="T1826">z</text:span><text:span text:style-name="T1827">a</text:span><text:span text:style-name="T1828">b</text:span><text:span text:style-name="T1829">e</text:span><text:span text:style-name="T1830">z</text:span><text:span text:style-name="T1831">p</text:span><text:span text:style-name="T1832">eče</text:span><text:span text:style-name="T1833">nie</text:span><text:span text:style-name="T1834"><text:s/></text:span><text:span text:style-name="T1835">a pô</text:span><text:span text:style-name="T1836">ž</text:span><text:span text:style-name="T1837">ič</text:span><text:span text:style-name="T1838">k</text:span><text:span text:style-name="T1839">y</text:span><text:span text:style-name="T1840"><text:s/></text:span><text:span text:style-name="T1841">pos</text:span><text:span text:style-name="T1842">k</text:span><text:span text:style-name="T1843">y</text:span><text:span text:style-name="T1844">tnut</text:span><text:span text:style-name="T1845">é</text:span><text:span text:style-name="T1846">;<text:s/></text:span><text:span text:style-name="T1847">p</text:span><text:span text:style-name="T1848">ri pôžičk</text:span><text:span text:style-name="T1849">á</text:span><text:span text:style-name="T1850">c</text:span><text:span text:style-name="T1851">h sa<text:s/></text:span><text:span text:style-name="T1852">u</text:span><text:span text:style-name="T1853">v</text:span><text:span text:style-name="T1854">á</text:span><text:span text:style-name="T1855">d</text:span><text:span text:style-name="T1856">z</text:span><text:span text:style-name="T1857">a</text:span><text:span text:style-name="T1858">jú úr</text:span><text:span text:style-name="T1859">o</text:span><text:span text:style-name="T1860">kové</text:span><text:span text:style-name="T1861"><text:s/></text:span><text:span text:style-name="T1862">sadz</text:span><text:span text:style-name="T1863">b</text:span><text:span text:style-name="T1864">y:</text:span></text:p>
      <text:p text:style-name="P1865"/>
      <text:p text:style-name="P1866"><text:span text:style-name="T1867">d)<text:s/></text:span><text:span text:style-name="T1868">ce</text:span><text:span text:style-name="T1869">lkovej</text:span><text:span text:style-name="T1870"><text:s/></text:span><text:span text:style-name="T1871">sume</text:span><text:span text:style-name="T1872"><text:s/></text:span><text:span text:style-name="T1873">pou</text:span><text:span text:style-name="T1874">ž</text:span><text:span text:style-name="T1875">i</text:span><text:span text:style-name="T1876">t</text:span><text:span text:style-name="T1877">ý</text:span><text:span text:style-name="T1878">c</text:span><text:span text:style-name="T1879">h</text:span><text:span text:style-name="T1880"><text:s/></text:span><text:span text:style-name="T1881">fin</text:span><text:span text:style-name="T1882">a</text:span><text:span text:style-name="T1883">n</text:span><text:span text:style-name="T1884">čn</text:span><text:span text:style-name="T1885">ý</text:span><text:span text:style-name="T1886">c</text:span><text:span text:style-name="T1887">h</text:span><text:span text:style-name="T1888"><text:s/></text:span><text:span text:style-name="T1889">p</text:span><text:span text:style-name="T1890">r</text:span><text:span text:style-name="T1891">ostried</text:span><text:span text:style-name="T1892">k</text:span><text:span text:style-name="T1893">ov</text:span><text:span text:style-name="T1894"><text:s/></text:span><text:span text:style-name="T1895">a</text:span><text:span text:style-name="T1896">lebo</text:span><text:span text:style-name="T1897"><text:s/></text:span><text:span text:style-name="T1898">iného</text:span><text:span text:style-name="T1899"><text:s/></text:span><text:span text:style-name="T1900">plnenia</text:span><text:span text:style-name="T1901"><text:s/></text:span><text:span text:style-name="T1902">na</text:span><text:span text:style-name="T1903"><text:s/></text:span><text:span text:style-name="T1904">súkromné ú</text:span><text:span text:style-name="T1905">če</text:span><text:span text:style-name="T1906">l</text:span><text:span text:style-name="T1907">y</text:span></text:p>
      <text:p text:style-name="P1908"><text:span text:style-name="T1909">čl</text:span><text:span text:style-name="T1910">e</text:span><text:span text:style-name="T1911">nmi</text:span><text:span text:style-name="T1912"><text:s/></text:span><text:span text:style-name="T1913">štatut</text:span><text:span text:style-name="T1914">á</text:span><text:span text:style-name="T1915">rne</text:span><text:span text:style-name="T1916">h</text:span><text:span text:style-name="T1917">o</text:span><text:span text:style-name="T1918"><text:s/></text:span><text:span text:style-name="T1919">o</text:span><text:span text:style-name="T1920">r</text:span><text:span text:style-name="T1921">g</text:span><text:span text:style-name="T1922">á</text:span><text:span text:style-name="T1923">nu,</text:span><text:span text:style-name="T1924"><text:s/></text:span><text:span text:style-name="T1925">do</text:span><text:span text:style-name="T1926">z</text:span><text:span text:style-name="T1927">o</text:span><text:span text:style-name="T1928">r</text:span><text:span text:style-name="T1929">n</text:span><text:span text:style-name="T1930">é</text:span><text:span text:style-name="T1931">ho</text:span><text:span text:style-name="T1932"><text:s/></text:span><text:span text:style-name="T1933">o</text:span><text:span text:style-name="T1934">r</text:span><text:span text:style-name="T1935">g</text:span><text:span text:style-name="T1936">á</text:span><text:span text:style-name="T1937">nu</text:span><text:span text:style-name="T1938"><text:s/></text:span><text:span text:style-name="T1939">a</text:span><text:span text:style-name="T1940"><text:s/></text:span><text:span text:style-name="T1941">iného</text:span><text:span text:style-name="T1942"><text:s/></text:span><text:span text:style-name="T1943">o</text:span><text:span text:style-name="T1944">r</text:span><text:span text:style-name="T1945">g</text:span><text:span text:style-name="T1946">á</text:span><text:span text:style-name="T1947">n</text:span><text:span text:style-name="T1948">u</text:span><text:span text:style-name="T1949"><text:s/></text:span><text:span text:style-name="T1950">účtovnej jednot</text:span><text:span text:style-name="T1951">k</text:span><text:span text:style-name="T1952">y</text:span><text:span text:style-name="T1953">, ktoré</text:span><text:span text:style-name="T1954"><text:s/></text:span><text:span text:style-name="T1955">j</text:span><text:span text:style-name="T1956">e</text:span><text:span text:style-name="T1957"><text:s/></text:span><text:span text:style-name="T1958">potr</text:span><text:span text:style-name="T1959">e</text:span><text:span text:style-name="T1960">b</text:span><text:span text:style-name="T1961">né</text:span><text:span text:style-name="T1962"><text:s/></text:span><text:span text:style-name="T1963">v</text:span><text:span text:style-name="T1964">y</text:span><text:span text:style-name="T1965">ú</text:span><text:span text:style-name="T1966">čtovať:</text:span></text:p>
      <text:p text:style-name="P1967"/>
      <text:p text:style-name="P1968"><text:span text:style-name="T1969">6.<text:s/></text:span><text:span text:style-name="T1970">I</text:span><text:span text:style-name="T1971">n</text:span><text:span text:style-name="T1972">fo</text:span><text:span text:style-name="T1973">r</text:span><text:span text:style-name="T1974">má</text:span><text:span text:style-name="T1975">c</text:span><text:span text:style-name="T1976">i</text:span><text:span text:style-name="T1977">e</text:span><text:span text:style-name="T1978"><text:s/></text:span><text:span text:style-name="T1979">o povinnosti</text:span><text:span text:style-name="T1980">ac</text:span><text:span text:style-name="T1981">h</text:span><text:span text:style-name="T1982"><text:s/>účtovnej jednot</text:span><text:span text:style-name="T1983">k</text:span><text:span text:style-name="T1984">y</text:span><text:span text:style-name="T1985">, a </text:span><text:span text:style-name="T1986">to:</text:span></text:p>
      <text:p text:style-name="P1987"/>
      <text:p text:style-name="P1988"><text:span text:style-name="T1989">a)<text:s/></text:span><text:span text:style-name="T1990">ce</text:span><text:span text:style-name="T1991">lkovej</text:span><text:span text:style-name="T1992"><text:s/></text:span><text:span text:style-name="T1993">sume</text:span><text:span text:style-name="T1994"><text:s/></text:span><text:span text:style-name="T1995">fin</text:span><text:span text:style-name="T1996">a</text:span><text:span text:style-name="T1997">nčn</text:span><text:span text:style-name="T1998">ý</text:span><text:span text:style-name="T1999">c</text:span><text:span text:style-name="T2000">h</text:span><text:span text:style-name="T2001"><text:s/></text:span><text:span text:style-name="T2002">povinností</text:span><text:span text:style-name="T2003">,</text:span><text:span text:style-name="T2004"><text:s/></text:span><text:span text:style-name="T2005">ktoré</text:span><text:span text:style-name="T2006"><text:s/></text:span><text:span text:style-name="T2007">sa</text:span><text:span text:style-name="T2008"><text:s/></text:span><text:span text:style-name="T2009">n</text:span><text:span text:style-name="T2010">e</text:span><text:span text:style-name="T2011">v</text:span><text:span text:style-name="T2012">y</text:span><text:span text:style-name="T2013">k</text:span><text:span text:style-name="T2014">a</text:span><text:span text:style-name="T2015">z</text:span><text:span text:style-name="T2016">ujú</text:span><text:span text:style-name="T2017"><text:s/></text:span><text:span text:style-name="T2018">v</text:span><text:span text:style-name="T2019"><text:s/></text:span><text:span text:style-name="T2020">súva</text:span><text:span text:style-name="T2021">h</text:span><text:span text:style-name="T2022">e</text:span><text:span text:style-name="T2023">,</text:span><text:span text:style-name="T2024"><text:s/></text:span><text:span text:style-name="T2025">a</text:span><text:span text:style-name="T2026">le</text:span><text:span text:style-name="T2027"><text:s/></text:span><text:span text:style-name="T2028">sú<text:s/></text:span><text:span text:style-name="T2029">v</text:span><text:span text:style-name="T2030">ý</text:span><text:span text:style-name="T2031">z</text:span><text:span text:style-name="T2032">n</text:span><text:span text:style-name="T2033">a</text:span><text:span text:style-name="T2034">mné</text:span><text:span text:style-name="T2035"><text:s/></text:span><text:span text:style-name="T2036">n</text:span><text:span text:style-name="T2037">a</text:span><text:span text:style-name="T2038"><text:s/></text:span><text:span text:style-name="T2039">posúd</text:span><text:span text:style-name="T2040">e</text:span><text:span text:style-name="T2041">nie</text:span><text:span text:style-name="T2042"><text:s/></text:span><text:span text:style-name="T2043">f</text:span><text:span text:style-name="T2044">inan</text:span><text:span text:style-name="T2045">čn</text:span><text:span text:style-name="T2046">e</text:span><text:span text:style-name="T2047">j</text:span><text:span text:style-name="T2048"><text:s/></text:span><text:span text:style-name="T2049">situ</text:span><text:span text:style-name="T2050">ác</text:span><text:span text:style-name="T2051">ie</text:span><text:span text:style-name="T2052"><text:s/></text:span><text:span text:style-name="T2053">ú</text:span><text:span text:style-name="T2054">čtovnej</text:span><text:span text:style-name="T2055"><text:s/></text:span><text:span text:style-name="T2056">jednot</text:span><text:span text:style-name="T2057">k</text:span><text:span text:style-name="T2058">y</text:span><text:span text:style-name="T2059">,</text:span><text:span text:style-name="T2060"><text:s/></text:span><text:span text:style-name="T2061">n</text:span><text:span text:style-name="T2062">a</text:span><text:span text:style-name="T2063">p</text:span><text:span text:style-name="T2064">r</text:span><text:span text:style-name="T2065">íkl</text:span><text:span text:style-name="T2066">a</text:span><text:span text:style-name="T2067">d</text:span><text:span text:style-name="T2068"><text:s/></text:span><text:span text:style-name="T2069">povinnosti n</text:span><text:span text:style-name="T2070">á</text:span><text:span text:style-name="T2071">jom</text:span><text:span text:style-name="T2072">c</text:span><text:span text:style-name="T2073">u</text:span><text:span text:style-name="T2074"><text:s/></text:span><text:span text:style-name="T2075">v</text:span><text:span text:style-name="T2076">y</text:span><text:span text:style-name="T2077">p</text:span><text:span text:style-name="T2078">l</text:span><text:span text:style-name="T2079">ý</text:span><text:span text:style-name="T2080">v</text:span><text:span text:style-name="T2081">a</text:span><text:span text:style-name="T2082">jú</text:span><text:span text:style-name="T2083">c</text:span><text:span text:style-name="T2084">e</text:span><text:span text:style-name="T2085"><text:s/></text:span><text:span text:style-name="T2086">z</text:span><text:span text:style-name="T2087"><text:s/></text:span><text:span text:style-name="T2088">op</text:span><text:span text:style-name="T2089">e</text:span><text:span text:style-name="T2090">r</text:span><text:span text:style-name="T2091">a</text:span><text:span text:style-name="T2092">tívn</text:span><text:span text:style-name="T2093">e</text:span><text:span text:style-name="T2094">ho</text:span><text:span text:style-name="T2095"><text:s/></text:span><text:span text:style-name="T2096">p</text:span><text:span text:style-name="T2097">re</text:span><text:span text:style-name="T2098">n</text:span><text:span text:style-name="T2099">á</text:span><text:span text:style-name="T2100">jmu,</text:span><text:span text:style-name="T2101"><text:s/></text:span><text:span text:style-name="T2102">z</text:span><text:span text:style-name="T2103"><text:s/></text:span><text:span text:style-name="T2104">u</text:span><text:span text:style-name="T2105">z</text:span><text:span text:style-name="T2106">a</text:span><text:span text:style-name="T2107">tvor</text:span><text:span text:style-name="T2108">e</text:span><text:span text:style-name="T2109">n</text:span><text:span text:style-name="T2110">ý</text:span><text:span text:style-name="T2111">c</text:span><text:span text:style-name="T2112">h</text:span><text:span text:style-name="T2113"><text:s/></text:span><text:span text:style-name="T2114">z</text:span><text:span text:style-name="T2115">mlúv</text:span><text:span text:style-name="T2116"><text:s/></text:span><text:span text:style-name="T2117">na pos</text:span><text:span text:style-name="T2118">k</text:span><text:span text:style-name="T2119">y</text:span><text:span text:style-name="T2120">tnutie</text:span><text:span text:style-name="T2121"><text:s/></text:span><text:span text:style-name="T2122">úv</text:span><text:span text:style-name="T2123">e</text:span><text:span text:style-name="T2124">ru</text:span><text:span text:style-name="T2125"><text:s/></text:span><text:span text:style-name="T2126">a</text:span><text:span text:style-name="T2127">lebo</text:span><text:span text:style-name="T2128"><text:s/></text:span><text:span text:style-name="T2129">pô</text:span><text:span text:style-name="T2130">ž</text:span><text:span text:style-name="T2131">ič</text:span><text:span text:style-name="T2132">k</text:span><text:span text:style-name="T2133">y</text:span><text:span text:style-name="T2134">,</text:span><text:span text:style-name="T2135"><text:s/></text:span><text:span text:style-name="T2136">ktoré</text:span><text:span text:style-name="T2137"><text:s/></text:span><text:span text:style-name="T2138">e</text:span><text:span text:style-name="T2139">šte</text:span><text:span text:style-name="T2140"><text:s/></text:span><text:span text:style-name="T2141">n</text:span><text:span text:style-name="T2142">e</text:span><text:span text:style-name="T2143">boli</text:span><text:span text:style-name="T2144"><text:s/></text:span><text:span text:style-name="T2145">pos</text:span><text:span text:style-name="T2146">k</text:span><text:span text:style-name="T2147">y</text:span><text:span text:style-name="T2148">tnut</text:span><text:span text:style-name="T2149">é</text:span><text:span text:style-name="T2150">,</text:span><text:span text:style-name="T2151"><text:s/></text:span><text:span text:style-name="T2152">fin</text:span><text:span text:style-name="T2153">a</text:span><text:span text:style-name="T2154">n</text:span><text:span text:style-name="T2155">čn</text:span><text:span text:style-name="T2156">é</text:span><text:span text:style-name="T2157"><text:s/></text:span><text:span text:style-name="T2158">povinnosti<text:s/></text:span><text:span text:style-name="T2159">v</text:span><text:span text:style-name="T2160">y</text:span><text:span text:style-name="T2161">p</text:span><text:span text:style-name="T2162">l</text:span><text:span text:style-name="T2163">ý</text:span><text:span text:style-name="T2164">v</text:span><text:span text:style-name="T2165">a</text:span><text:span text:style-name="T2166">jú</text:span><text:span text:style-name="T2167">c</text:span><text:span text:style-name="T2168">e</text:span><text:span text:style-name="T2169"><text:s/></text:span><text:span text:style-name="T2170">z</text:span><text:span text:style-name="T2171"><text:s/></text:span><text:span text:style-name="T2172">li</text:span><text:span text:style-name="T2173">ce</text:span><text:span text:style-name="T2174">n</text:span><text:span text:style-name="T2175">čn</text:span><text:span text:style-name="T2176">ý</text:span><text:span text:style-name="T2177">c</text:span><text:span text:style-name="T2178">h</text:span><text:span text:style-name="T2179"><text:s/></text:span><text:span text:style-name="T2180">a kon</text:span><text:span text:style-name="T2181">ce</text:span><text:span text:style-name="T2182">sion</text:span><text:span text:style-name="T2183">á</text:span><text:span text:style-name="T2184">rs</text:span><text:span text:style-name="T2185">k</text:span><text:span text:style-name="T2186">y</text:span><text:span text:style-name="T2187">c</text:span><text:span text:style-name="T2188">h</text:span><text:span text:style-name="T2189"><text:s/></text:span><text:span text:style-name="T2190">z</text:span><text:span text:style-name="T2191">m</text:span><text:span text:style-name="T2192">lúv</text:span><text:span text:style-name="T2193"><text:s/></text:span><text:span text:style-name="T2194">s uv</text:span><text:span text:style-name="T2195">e</text:span><text:span text:style-name="T2196">d</text:span><text:span text:style-name="T2197">e</text:span><text:span text:style-name="T2198">ním</text:span><text:span text:style-name="T2199"><text:s/></text:span><text:span text:style-name="T2200">su</text:span><text:span text:style-name="T2201">m</text:span><text:span text:style-name="T2202">y</text:span><text:span text:style-name="T2203"><text:s/></text:span><text:span text:style-name="T2204">poplatku</text:span><text:span text:style-name="T2205"><text:s/></text:span><text:span text:style-name="T2206">z</text:span><text:span text:style-name="T2207">a<text:s/></text:span><text:span text:style-name="T2208">ce</text:span><text:span text:style-name="T2209">lé zostáv</text:span><text:span text:style-name="T2210">a</text:span><text:span text:style-name="T2211">júce</text:span><text:span text:style-name="T2212"><text:s/></text:span><text:span text:style-name="T2213">obdob</text:span><text:span text:style-name="T2214">i</text:span><text:span text:style-name="T2215">e</text:span><text:span text:style-name="T2216"><text:s/></text:span><text:span text:style-name="T2217">platnosti<text:s/></text:span><text:span text:style-name="T2218">z</text:span><text:span text:style-name="T2219">m</text:span><text:span text:style-name="T2220">lu</text:span><text:span text:style-name="T2221">v</text:span><text:span text:style-name="T2222">y:</text:span></text:p>
      <text:p text:style-name="P2223"><text:span text:style-name="T2224"><text:s text:c="4"/></text:span><text:span text:style-name="T2225">Spoločnosť neeviduje finančné povinnosti, ktoré sa nevykazujú v súvahe.</text:span></text:p>
      <text:p text:style-name="P2226"><text:span text:style-name="T2227">b)<text:s/></text:span><text:span text:style-name="T2228">ce</text:span><text:span text:style-name="T2229">lkovej sume</text:span><text:span text:style-name="T2230"><text:s/></text:span><text:span text:style-name="T2231">v</text:span><text:span text:style-name="T2232">ý</text:span><text:span text:style-name="T2233">z</text:span><text:span text:style-name="T2234">n</text:span><text:span text:style-name="T2235">a</text:span><text:span text:style-name="T2236">m</text:span><text:span text:style-name="T2237">n</text:span><text:span text:style-name="T2238">ý</text:span><text:span text:style-name="T2239">c</text:span><text:span text:style-name="T2240">h<text:s/></text:span><text:span text:style-name="T2241">podmi</text:span><text:span text:style-name="T2242">e</text:span><text:span text:style-name="T2243">n</text:span><text:span text:style-name="T2244">e</text:span><text:span text:style-name="T2245">n</text:span><text:span text:style-name="T2246">ý</text:span><text:span text:style-name="T2247">c</text:span><text:span text:style-name="T2248">h<text:s/></text:span><text:span text:style-name="T2249">z</text:span><text:span text:style-name="T2250">á</text:span><text:span text:style-name="T2251">v</text:span><text:span text:style-name="T2252">ä</text:span><text:span text:style-name="T2253">z</text:span><text:span text:style-name="T2254">k</text:span><text:span text:style-name="T2255">ov</text:span><text:span text:style-name="T2256">, kto</text:span><text:span text:style-name="T2257">r</text:span><text:span text:style-name="T2258">ý</text:span><text:span text:style-name="T2259">mi sa<text:s/></text:span><text:span text:style-name="T2260">r</text:span><text:span text:style-name="T2261">o</text:span><text:span text:style-name="T2262">z</text:span><text:span text:style-name="T2263">umie mo</text:span><text:span text:style-name="T2264">ž</text:span><text:span text:style-name="T2265">ná</text:span><text:span text:style-name="T2266"><text:s/></text:span><text:span text:style-name="T2267">povinnosť, kto</text:span><text:span text:style-name="T2268">r</text:span><text:span text:style-name="T2269">á</text:span><text:span text:style-name="T2270"><text:s/></text:span><text:span text:style-name="T2271">v</text:span><text:span text:style-name="T2272">z</text:span><text:span text:style-name="T2273">nikla</text:span><text:span text:style-name="T2274"><text:s/></text:span><text:span text:style-name="T2275">a</text:span><text:span text:style-name="T2276">ko</text:span><text:span text:style-name="T2277"><text:s/></text:span><text:span text:style-name="T2278">dôsl</text:span><text:span text:style-name="T2279">e</text:span><text:span text:style-name="T2280">d</text:span><text:span text:style-name="T2281">o</text:span><text:span text:style-name="T2282">k</text:span><text:span text:style-name="T2283"><text:s/></text:span><text:span text:style-name="T2284">minulej</text:span><text:span text:style-name="T2285"><text:s/></text:span><text:span text:style-name="T2286">ud</text:span><text:span text:style-name="T2287">a</text:span><text:span text:style-name="T2288">losti <text:s/>a</text:span><text:span text:style-name="T2289"><text:s/></text:span><text:span text:style-name="T2290">ktor</text:span><text:span text:style-name="T2291">e</text:span><text:span text:style-name="T2292">j<text:s/></text:span><text:span text:style-name="T2293">e</text:span><text:span text:style-name="T2294">x</text:span><text:span text:style-name="T2295">ist</text:span><text:span text:style-name="T2296">e</text:span><text:span text:style-name="T2297">n</text:span><text:span text:style-name="T2298">c</text:span><text:span text:style-name="T2299">ia</text:span><text:span text:style-name="T2300"><text:s/></text:span><text:span text:style-name="T2301">z</text:span><text:span text:style-name="T2302">á</text:span><text:span text:style-name="T2303">visí</text:span><text:span text:style-name="T2304"><text:s/></text:span><text:span text:style-name="T2305">od</text:span><text:span text:style-name="T2306"><text:s/></text:span><text:span text:style-name="T2307">toh</text:span><text:span text:style-name="T2308">o</text:span><text:span text:style-name="T2309">,</text:span></text:p>
      <text:p text:style-name="P2310"><text:span text:style-name="T2311">i</text:span><text:span text:style-name="T2312"><text:s/></text:span><text:span text:style-name="T2313">n</text:span><text:span text:style-name="T2314">a</text:span><text:span text:style-name="T2315">stane</text:span><text:span text:style-name="T2316"><text:s/></text:span><text:span text:style-name="T2317">a</text:span><text:span text:style-name="T2318">l</text:span><text:span text:style-name="T2319">e</text:span><text:span text:style-name="T2320">bo</text:span><text:span text:style-name="T2321"><text:s/></text:span><text:span text:style-name="T2322">n</text:span><text:span text:style-name="T2323">e</text:span><text:span text:style-name="T2324">n</text:span><text:span text:style-name="T2325">a</text:span><text:span text:style-name="T2326">s</text:span><text:span text:style-name="T2327">t</text:span><text:span text:style-name="T2328">a</text:span><text:span text:style-name="T2329">ne</text:span><text:span text:style-name="T2330"><text:s/></text:span><text:span text:style-name="T2331">jedna</text:span><text:span text:style-name="T2332"><text:s/></text:span><text:span text:style-name="T2333">a</text:span><text:span text:style-name="T2334">lebo</text:span><text:span text:style-name="T2335"><text:s/></text:span><text:span text:style-name="T2336">viac</text:span><text:span text:style-name="T2337"><text:s/></text:span><text:span text:style-name="T2338">n</text:span><text:span text:style-name="T2339">e</text:span><text:span text:style-name="T2340">i</text:span><text:span text:style-name="T2341">s</text:span><text:span text:style-name="T2342">t</text:span><text:span text:style-name="T2343">ý</text:span><text:span text:style-name="T2344">c</text:span><text:span text:style-name="T2345">h ud</text:span><text:span text:style-name="T2346">a</text:span><text:span text:style-name="T2347">lostí v budú</text:span><text:span text:style-name="T2348">c</text:span><text:span text:style-name="T2349">nosti, k</text:span><text:span text:style-name="T2350">t</text:span><text:span text:style-name="T2351">o</text:span><text:span text:style-name="T2352">r</text:span><text:span text:style-name="T2353">ý</text:span><text:span text:style-name="T2354">c</text:span><text:span text:style-name="T2355">h v</text:span><text:span text:style-name="T2356">z</text:span><text:span text:style-name="T2357">nik nez</text:span><text:span text:style-name="T2358">á</text:span><text:span text:style-name="T2359">visí od účtovnej jednot</text:span><text:span text:style-name="T2360">k</text:span><text:span text:style-name="T2361">y</text:span><text:span text:style-name="T2362">,</text:span><text:span text:style-name="T2363"><text:s/></text:span><text:span text:style-name="T2364">a</text:span><text:span text:style-name="T2365">lebo<text:s/></text:span><text:span text:style-name="T2366">e</text:span><text:span text:style-name="T2367">x</text:span><text:span text:style-name="T2368">istujúca</text:span><text:span text:style-name="T2369"><text:s/></text:span><text:span text:style-name="T2370">povinnosť,</text:span><text:span text:style-name="T2371"><text:s/></text:span><text:span text:style-name="T2372">k</text:span><text:span text:style-name="T2373">t</text:span><text:span text:style-name="T2374">o</text:span><text:span text:style-name="T2375">r</text:span><text:span text:style-name="T2376">á</text:span><text:span text:style-name="T2377"><text:s/></text:span><text:span text:style-name="T2378">v</text:span><text:span text:style-name="T2379">z</text:span><text:span text:style-name="T2380">nikla</text:span><text:span text:style-name="T2381"><text:s/></text:span><text:span text:style-name="T2382">a</text:span><text:span text:style-name="T2383">ko</text:span><text:span text:style-name="T2384"><text:s/></text:span><text:span text:style-name="T2385">dôsl</text:span><text:span text:style-name="T2386">e</text:span><text:span text:style-name="T2387">dok</text:span><text:span text:style-name="T2388"><text:s/></text:span><text:span text:style-name="T2389">minulej</text:span><text:span text:style-name="T2390"><text:s/></text:span><text:span text:style-name="T2391">ud</text:span><text:span text:style-name="T2392">a</text:span><text:span text:style-name="T2393">losti,</text:span><text:span text:style-name="T2394"><text:s/></text:span><text:span text:style-name="T2395">a</text:span><text:span text:style-name="T2396">le</text:span><text:span text:style-name="T2397"><text:s/></text:span><text:span text:style-name="T2398">k</text:span><text:span text:style-name="T2399">torá</text:span><text:span text:style-name="T2400"><text:s/></text:span><text:span text:style-name="T2401">sa n</text:span><text:span text:style-name="T2402">e</text:span><text:span text:style-name="T2403">v</text:span><text:span text:style-name="T2404">y</text:span><text:span text:style-name="T2405">k</text:span><text:span text:style-name="T2406">a</text:span><text:span text:style-name="T2407">z</text:span><text:span text:style-name="T2408">uje v súva</text:span><text:span text:style-name="T2409">he</text:span><text:span text:style-name="T2410">, p</text:span><text:span text:style-name="T2411">re</text:span><text:span text:style-name="T2412">to</text:span><text:span text:style-name="T2413">ž</text:span><text:span text:style-name="T2414">e nie</text:span><text:span text:style-name="T2415"><text:s/></text:span><text:span text:style-name="T2416">je</text:span><text:span text:style-name="T2417"><text:s/></text:span><text:span text:style-name="T2418">p</text:span><text:span text:style-name="T2419">ra</text:span><text:span text:style-name="T2420">vd</text:span><text:span text:style-name="T2421">e</text:span><text:span text:style-name="T2422">podob</text:span><text:span text:style-name="T2423">n</text:span><text:span text:style-name="T2424">é</text:span><text:span text:style-name="T2425">,</text:span><text:span text:style-name="T2426"><text:s/></text:span><text:span text:style-name="T2427">ž</text:span><text:span text:style-name="T2428">e</text:span><text:span text:style-name="T2429"><text:s/></text:span><text:span text:style-name="T2430">na</text:span><text:span text:style-name="T2431"><text:s/></text:span><text:span text:style-name="T2432">splnenie</text:span><text:span text:style-name="T2433"><text:s/></text:span><text:span text:style-name="T2434">tejto</text:span><text:span text:style-name="T2435"><text:s/></text:span><text:span text:style-name="T2436">povinnosti</text:span><text:span text:style-name="T2437"><text:s/></text:span><text:span text:style-name="T2438">bude</text:span><text:span text:style-name="T2439"><text:s/></text:span><text:span text:style-name="T2440">potr</text:span><text:span text:style-name="T2441">e</text:span><text:span text:style-name="T2442">b</text:span><text:span text:style-name="T2443">n</text:span><text:span text:style-name="T2444">ý</text:span><text:span text:style-name="T2445"><text:s/></text:span><text:span text:style-name="T2446">ú</text:span><text:span text:style-name="T2447">b</text:span><text:span text:style-name="T2448">y</text:span><text:span text:style-name="T2449">t</text:span><text:span text:style-name="T2450">o</text:span><text:span text:style-name="T2451">k<text:s/></text:span><text:span text:style-name="T2452">e</text:span><text:span text:style-name="T2453">konomi</text:span><text:span text:style-name="T2454">c</text:span><text:span text:style-name="T2455">k</text:span><text:span text:style-name="T2456">ý</text:span><text:span text:style-name="T2457">c</text:span><text:span text:style-name="T2458">h ú</text:span><text:span text:style-name="T2459">ž</text:span><text:span text:style-name="T2460">itkov,<text:s/></text:span><text:span text:style-name="T2461">a</text:span><text:span text:style-name="T2462">lebo<text:s/></text:span><text:span text:style-name="T2463">v</text:span><text:span text:style-name="T2464">ý</text:span><text:span text:style-name="T2465">ška t</text:span><text:span text:style-name="T2466">e</text:span><text:span text:style-name="T2467">jto povinnosti sa</text:span><text:span text:style-name="T2468"><text:s/></text:span><text:span text:style-name="T2469">n</text:span><text:span text:style-name="T2470">e</text:span><text:span text:style-name="T2471">dá</text:span><text:span text:style-name="T2472"><text:s/></text:span><text:span text:style-name="T2473">spoľ</text:span><text:span text:style-name="T2474">a</text:span><text:span text:style-name="T2475">hlivo o</text:span><text:span text:style-name="T2476">ce</text:span><text:span text:style-name="T2477">niť:</text:span></text:p>
      <text:p text:style-name="P2478"><text:span text:style-name="T2479"><text:s text:c="3"/></text:span><text:span text:style-name="T2480"><text:s/>Spoločnosť neeviduje podmienené záväzky</text:span><text:span text:style-name="T2481">.</text:span></text:p>
      <text:p text:style-name="P2482"><text:span text:style-name="T2483"><text:s/>c)<text:s/></text:span><text:span text:style-name="T2484">opise</text:span><text:span text:style-name="T2485"><text:s/></text:span><text:span text:style-name="T2486">v</text:span><text:span text:style-name="T2487">ý</text:span><text:span text:style-name="T2488">z</text:span><text:span text:style-name="T2489">n</text:span><text:span text:style-name="T2490">a</text:span><text:span text:style-name="T2491">m</text:span><text:span text:style-name="T2492">n</text:span><text:span text:style-name="T2493">ý</text:span><text:span text:style-name="T2494">c</text:span><text:span text:style-name="T2495">h fi</text:span><text:span text:style-name="T2496">n</text:span><text:span text:style-name="T2497">a</text:span><text:span text:style-name="T2498">n</text:span></text:p>
      <text:p text:style-name="P2499"><text:span text:style-name="T2500">n</text:span><text:span text:style-name="T2501">ý</text:span><text:span text:style-name="T2502">c</text:span><text:span text:style-name="T2503">h povinností</text:span><text:span text:style-name="T2504"><text:s/>a</text:span><text:span text:style-name="T2505"><text:s/></text:span><text:span text:style-name="T2506">v</text:span><text:span text:style-name="T2507">ý</text:span><text:span text:style-name="T2508">z</text:span><text:span text:style-name="T2509">n</text:span><text:span text:style-name="T2510">a</text:span><text:span text:style-name="T2511">m</text:span><text:span text:style-name="T2512">n</text:span><text:span text:style-name="T2513">ý</text:span><text:span text:style-name="T2514">c</text:span><text:span text:style-name="T2515">h podmi</text:span><text:span text:style-name="T2516">e</text:span><text:span text:style-name="T2517">n</text:span><text:span text:style-name="T2518">e</text:span><text:span text:style-name="T2519">n</text:span><text:span text:style-name="T2520">ý</text:span><text:span text:style-name="T2521">c</text:span><text:span text:style-name="T2522">h<text:s/></text:span><text:span text:style-name="T2523">zá</text:span><text:span text:style-name="T2524">v</text:span><text:span text:style-name="T2525">ä</text:span><text:span text:style-name="T2526">z</text:span><text:span text:style-name="T2527">kov:</text:span></text:p>
      <text:p text:style-name="P2528"/>
      <text:p text:style-name="P2529"><text:span text:style-name="T2530">d)<text:s/></text:span><text:span text:style-name="T2531">ce</text:span><text:span text:style-name="T2532">lkovej</text:span><text:span text:style-name="T2533"><text:s/></text:span><text:span text:style-name="T2534">sume</text:span><text:span text:style-name="T2535"><text:s/></text:span><text:span text:style-name="T2536">v</text:span><text:span text:style-name="T2537">ý</text:span><text:span text:style-name="T2538">z</text:span><text:span text:style-name="T2539">n</text:span><text:span text:style-name="T2540">a</text:span><text:span text:style-name="T2541">mn</text:span><text:span text:style-name="T2542">ý</text:span><text:span text:style-name="T2543">c</text:span><text:span text:style-name="T2544">h</text:span><text:span text:style-name="T2545"><text:s/></text:span><text:span text:style-name="T2546">fin</text:span><text:span text:style-name="T2547">a</text:span><text:span text:style-name="T2548">n</text:span><text:span text:style-name="T2549">čn</text:span><text:span text:style-name="T2550">ý</text:span><text:span text:style-name="T2551">c</text:span><text:span text:style-name="T2552">h</text:span><text:span text:style-name="T2553"><text:s/></text:span><text:span text:style-name="T2554">povinností</text:span><text:span text:style-name="T2555"><text:s/></text:span><text:span text:style-name="T2556">a</text:span><text:span text:style-name="T2557"><text:s/></text:span><text:span text:style-name="T2558">v</text:span><text:span text:style-name="T2559">ý</text:span><text:span text:style-name="T2560">z</text:span><text:span text:style-name="T2561">n</text:span><text:span text:style-name="T2562">a</text:span><text:span text:style-name="T2563">m</text:span><text:span text:style-name="T2564">n</text:span><text:span text:style-name="T2565">ý</text:span><text:span text:style-name="T2566">c</text:span><text:span text:style-name="T2567">h</text:span><text:span text:style-name="T2568"><text:s/></text:span><text:span text:style-name="T2569">podm</text:span><text:span text:style-name="T2570">i</text:span><text:span text:style-name="T2571">e</text:span><text:span text:style-name="T2572">n</text:span><text:span text:style-name="T2573">e</text:span><text:span text:style-name="T2574">n</text:span><text:span text:style-name="T2575">ý</text:span><text:span text:style-name="T2576">c</text:span><text:span text:style-name="T2577">h<text:s/></text:span><text:span text:style-name="T2578">z</text:span><text:span text:style-name="T2579">á</text:span><text:span text:style-name="T2580">v</text:span><text:span text:style-name="T2581">ä</text:span><text:span text:style-name="T2582">z</text:span><text:span text:style-name="T2583">ko</text:span><text:span text:style-name="T2584">c</text:span><text:span text:style-name="T2585">h</text:span><text:span text:style-name="T2586"><text:s/></text:span><text:span text:style-name="T2587">voči</text:span><text:span text:style-name="T2588"><text:s/></text:span><text:span text:style-name="T2589">d</text:span><text:span text:style-name="T2590">c</text:span><text:span text:style-name="T2591">é</text:span><text:span text:style-name="T2592">rs</text:span><text:span text:style-name="T2593">k</text:span><text:span text:style-name="T2594">e</text:span><text:span text:style-name="T2595">j</text:span><text:span text:style-name="T2596"><text:s/></text:span><text:span text:style-name="T2597">účtovnej</text:span><text:span text:style-name="T2598"><text:s/></text:span><text:span text:style-name="T2599">jednotke</text:span><text:span text:style-name="T2600"><text:s/></text:span><text:span text:style-name="T2601">a</text:span><text:span text:style-name="T2602"><text:s/></text:span><text:span text:style-name="T2603">účtovnej</text:span><text:span text:style-name="T2604"><text:s/></text:span><text:span text:style-name="T2605">jednotke</text:span><text:span text:style-name="T2606"><text:s/></text:span><text:span text:style-name="T2607">s</text:span><text:span text:style-name="T2608"><text:s/></text:span><text:span text:style-name="T2609">p</text:span><text:span text:style-name="T2610">o</text:span><text:span text:style-name="T2611">dstat</text:span><text:span text:style-name="T2612">n</text:span><text:span text:style-name="T2613">ý</text:span><text:span text:style-name="T2614">m vp</text:span><text:span text:style-name="T2615">l</text:span><text:span text:style-name="T2616">y</text:span><text:span text:style-name="T2617">vom:</text:span></text:p>
      <text:p text:style-name="P2618"/>
      <text:p text:style-name="P2619"><text:bookmark-start text:name="_GoBack"/><text:bookmark-end text:name="_GoBack"/><text:span text:style-name="T2620">e)<text:s/></text:span><text:span text:style-name="T2621">opise</text:span><text:span text:style-name="T2622"><text:s/></text:span><text:span text:style-name="T2623">v</text:span><text:span text:style-name="T2624">ý</text:span><text:span text:style-name="T2625">z</text:span><text:span text:style-name="T2626">n</text:span><text:span text:style-name="T2627">a</text:span><text:span text:style-name="T2628">m</text:span><text:span text:style-name="T2629">n</text:span><text:span text:style-name="T2630">ý</text:span><text:span text:style-name="T2631">c</text:span><text:span text:style-name="T2632">h</text:span><text:span text:style-name="T2633"><text:s/></text:span><text:span text:style-name="T2634">pov</text:span><text:span text:style-name="T2635">i</text:span><text:span text:style-name="T2636">nností</text:span><text:span text:style-name="T2637"><text:s/></text:span><text:span text:style-name="T2638">účtovnej</text:span><text:span text:style-name="T2639"><text:s/></text:span><text:span text:style-name="T2640">jednot</text:span><text:span text:style-name="T2641">k</text:span><text:span text:style-name="T2642">y</text:span><text:span text:style-name="T2643"><text:s/></text:span><text:span text:style-name="T2644">v</text:span><text:span text:style-name="T2645">y</text:span><text:span text:style-name="T2646">p</text:span><text:span text:style-name="T2647">l</text:span><text:span text:style-name="T2648">ý</text:span><text:span text:style-name="T2649">v</text:span><text:span text:style-name="T2650">a</text:span><text:span text:style-name="T2651">júci</text:span><text:span text:style-name="T2652">c</text:span><text:span text:style-name="T2653">h</text:span><text:span text:style-name="T2654"><text:s/></text:span><text:span text:style-name="T2655">z</text:span><text:span text:style-name="T2656"> </text:span><text:span text:style-name="T2657">dô</text:span><text:span text:style-name="T2658">c</text:span><text:span text:style-name="T2659">hodko</text:span><text:span text:style-name="T2660">v</text:span><text:span text:style-name="T2661">ý</text:span><text:span text:style-name="T2662">c</text:span><text:span text:style-name="T2663">h p</text:span><text:span text:style-name="T2664">r</text:span><text:span text:style-name="T2665">ogr</text:span><text:span text:style-name="T2666">a</text:span><text:span text:style-name="T2667">mov</text:span><text:span text:style-name="T2668"><text:s/>p</text:span><text:span text:style-name="T2669">r</text:span><text:span text:style-name="T2670">e</text:span><text:span text:style-name="T2671"><text:s/></text:span><text:span text:style-name="T2672">z</text:span><text:span text:style-name="T2673">a</text:span><text:span text:style-name="T2674">mestn</text:span><text:span text:style-name="T2675">a</text:span><text:span text:style-name="T2676">n</text:span><text:span text:style-name="T2677">c</text:span><text:span text:style-name="T2678">ov:</text:span></text:p>
      <text:p text:style-name="P2679"><text:span text:style-name="T2680"><text:s text:c="6"/>Spoločnosť neposkytla účasť na dôchodkových programoch pre zamestnancov</text:span><text:span text:style-name="T2681">.</text:span></text:p>
      <text:p text:style-name="P2682"><text:span text:style-name="T2683">7. Informácie o udelení výlučného práva alebo osobitného práva, ktorým sa udelilo právo poskytovať<text:s/></text:span><text:span text:style-name="T2684">služby vo verejnom záujme</text:span><text:span text:style-name="T2685">, pričom sa uvádza náhrada za túto činnosť v akejkoľvek forme, a ak sa zároveň vykonávajú aj iné činnosti, uvádzajú sa aj informácie o všetkých formách prijatej náhrady, účtovných zásadách použitých pri<text:s/></text:span><text:span text:style-name="T2686">prideľovaní nákladov a výnosov, všetkých druhoch činnosti účtovnej jednotky:</text:span></text:p>
      <text:p text:style-name="P2687"/>
      <text:p text:style-name="P2688">Spoločnosti nie je udelené výlučné <text:s/>právo alebo osobitné právo na poskytovanie služieb vo verejnom záujme.</text:p>
      <text:p text:style-name="P2689"/>
      <text:p text:style-name="P2690"/>
      <text:p text:style-name="P2691"/>
      <text:p text:style-name="P2692"/>
      <text:p text:style-name="P2693"/>
      <text:p text:style-name="P2694">V Bratislave,1.5.26</text:p>
      <text:p text:style-name="P2695"/>
      <text:p text:style-name="P2696"/>
      <text:p text:style-name="P2697">Vasyl Silvashi</text:p>
      <text:p text:style-name="P2698"/>
      <text:p text:style-name="P269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1972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sk" style:country-asian="SK" style:language-complex="ar" style:country-complex="SA" style:text-combine="none" fo:hyphenate="true"/>
    </style:default-style>
    <style:style style:name="Nadpis1" style:display-name="Nadpis 1" style:family="paragraph" style:parent-style-name="Standard" style:next-style-name="Textbody" style:default-outline-level="1">
      <style:text-properties style:font-name="Times New Roman" style:font-name-asian="Times New Roman" fo:font-weight="bold" style:font-weight-asian="bold" style:font-weight-complex="bold" fo:font-size="12pt" style:font-size-asian="12pt" style:font-size-complex="12pt" fo:hyphenate="false"/>
    </style: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Standard" style:display-name="Standard" style:family="paragraph">
      <style:text-properties style:language-asian="en" style:country-asian="US" fo:hyphenate="false"/>
    </style:style>
    <style:style style:name="Názov" style:display-name="Názov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left="0.4638in" fo:text-indent="-0.3937in">
        <style:tab-stops/>
      </style:paragraph-properties>
      <style:text-properties style:font-name="Times New Roman" style:font-name-asian="Times New Roman" fo:font-size="12pt" style:font-size-asian="12pt" style:font-size-complex="12pt" fo:hyphenate="false"/>
    </style:style>
    <style:style style:name="Podtitul" style:display-name="Podtitul" style:family="paragraph" style:parent-style-name="Názov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Zoznam" style:display-name="Zoznam" style:family="paragraph" style:parent-style-name="Textbody">
      <style:text-properties style:font-name-complex="Arial" fo:hyphenate="false"/>
    </style:style>
    <style:style style:name="Popis" style:display-name="Popis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Odsekzoznamu" style:display-name="Odsek zoznamu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style:style style:name="Hlavička" style:display-name="Hlavička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äta" style:display-name="Päta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xtbubliny" style:display-name="Text bubliny" style:family="paragraph" style:parent-style-name="Standard">
      <style:text-properties style:font-name="Tahoma" style:font-name-complex="Tahoma" fo:font-size="8pt" style:font-size-asian="8pt" style:font-size-complex="8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Heading1Char" style:display-name="Heading 1 Char" style:family="text" style:parent-style-name="Predvolenépísmoodseku">
      <style:text-properties style:font-name="Cambria" style:font-name-complex="Times New Roman" fo:font-weight="bold" style:font-weight-asian="bold" style:font-weight-complex="bold" style:letter-kerning="true" fo:font-size="16pt" style:font-size-asian="16pt" style:font-size-complex="16pt" style:language-asian="en" style:country-asian="US"/>
    </style:style>
    <style:style style:name="BodyTextChar" style:display-name="Body Text Char" style:family="text" style:parent-style-name="Predvolenépísmoodseku">
      <style:text-properties style:font-name-complex="Times New Roman" style:language-asian="en" style:country-asian="US"/>
    </style:style>
    <style:style style:name="HeaderChar" style:display-name="Header Char" style:family="text" style:parent-style-name="Predvolenépísmoodseku">
      <style:text-properties style:font-name-complex="Times New Roman"/>
    </style:style>
    <style:style style:name="FooterChar" style:display-name="Footer Char" style:family="text" style:parent-style-name="Predvolenépísmoodseku">
      <style:text-properties style:font-name-complex="Times New Roman"/>
    </style:style>
    <style:style style:name="BalloonTextChar" style:display-name="Balloon Text Char" style:family="text" style:parent-style-name="Predvolenépísmoodseku">
      <style:text-properties style:font-name="Times New Roman" style:font-name-complex="Times New Roman" fo:font-size="1pt" style:font-size-asian="1pt" style:language-asian="en" style:country-asian="US"/>
    </style:style>
    <style:style style:name="ListLabel1" style:display-name="ListLabel 1" style:family="text">
      <style:text-properties style:font-name-asian="Times New Roman" style:font-name-complex="Times New Roman" fo:font-size="12pt" style:font-size-asian="12pt" style:font-size-complex="12pt"/>
    </style:style>
    <style:style style:name="ListLabel2" style:display-name="ListLabel 2" style:family="text">
      <style:text-properties style:font-name-asian="Times New Roman" style:font-name-complex="Times New Roman" fo:letter-spacing="-0.0006in" fo:font-size="12pt" style:font-size-asian="12pt" style:font-size-complex="12pt"/>
    </style:style>
    <style:style style:name="ListLabel3" style:display-name="ListLabel 3" style:family="text">
      <style:text-properties style:font-name-asian="Times New Roman"/>
    </style:style>
    <style:style style:name="ListLabel4" style:display-name="ListLabel 4" style:family="text">
      <style:text-properties style:font-name-complex="Times New Roman"/>
    </style:style>
    <style:style style:name="WW_CharLFO1LVL1" style:family="text">
      <style:text-properties style:font-name-asian="Times New Roman" style:font-name-complex="Times New Roman" fo:font-size="12pt" style:font-size-asian="12pt" style:font-size-complex="12pt"/>
    </style:style>
    <style:style style:name="WW_CharLFO1LVL2" style:family="text">
      <style:text-properties style:font-name-asian="Times New Roman" style:font-name-complex="Times New Roman" fo:letter-spacing="-0.0006in" fo:font-size="12pt" style:font-size-asian="12pt" style:font-size-complex="12pt"/>
    </style:style>
    <style:style style:name="WW_CharLFO1LVL3" style:family="text">
      <style:text-properties style:font-name-asian="Times New Roman" style:font-name-complex="Times New Roman" fo:font-size="12pt" style:font-size-asian="12pt" style:font-size-complex="12pt"/>
    </style:style>
    <text:list-style style:name="WWNum1" style:display-name="WWNum1">
      <text:list-level-style-number text:level="1" text:style-name="WW_CharLFO1LVL1" style:num-prefix="(" style:num-suffix=")" style:num-list-format-name="NLF0" style:num-format="1">
        <style:list-level-properties text:space-before="0.1062in" text:min-label-width="0.3937in" text:list-level-position-and-space-mode="label-alignment">
          <style:list-level-label-alignment text:label-followed-by="listtab" fo:margin-left="0.5in" fo:text-indent="-0.3937in"/>
        </style:list-level-properties>
      </text:list-level-style-number>
      <text:list-level-style-number text:level="2" text:style-name="WW_CharLFO1LVL2" style:num-suffix=")" style:num-list-format-name="NLF0" style:num-format="a" style:num-letter-sync="true">
        <style:list-level-properties text:space-before="0.4548in" text:min-label-width="0.2951in" text:list-level-position-and-space-mode="label-alignment">
          <style:list-level-label-alignment text:label-followed-by="listtab" fo:margin-left="0.75in" fo:text-indent="-0.2951in"/>
        </style:list-level-properties>
      </text:list-level-style-number>
      <text:list-level-style-number text:level="3" text:style-name="WW_CharLFO1LVL3" style:num-suffix="." style:num-list-format-name="NLF0" style:num-format="1" text:display-levels="3">
        <style:list-level-properties text:space-before="0.7048in" text:min-label-width="0.2951in" text:list-level-position-and-space-mode="label-alignment">
          <style:list-level-label-alignment text:label-followed-by="listtab" fo:margin-left="1in" fo:text-indent="-0.2951in"/>
        </style:list-level-properties>
      </text:list-level-style-number>
      <text:list-level-style-bullet text:level="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6" text:bullet-char="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style:style style:name="WW_CharLFO2LVL1" style:family="text">
      <style:text-properties style:font-name-asian="Times New Roman" style:font-name-complex="Times New Roman" fo:font-size="12pt" style:font-size-asian="12pt" style:font-size-complex="12pt"/>
    </style:style>
    <style:style style:name="WW_CharLFO2LVL2" style:family="text">
      <style:text-properties style:font-name-asian="Times New Roman" style:font-name-complex="Times New Roman" fo:letter-spacing="-0.0006in" fo:font-size="12pt" style:font-size-asian="12pt" style:font-size-complex="12pt"/>
    </style:style>
    <text:list-style style:name="WWNum2" style:display-name="WWNum2">
      <text:list-level-style-number text:level="1" text:style-name="WW_CharLFO2LVL1" style:num-prefix="(" style:num-suffix=")" style:num-list-format-name="NLF1" style:num-format="1">
        <style:list-level-properties text:space-before="0.1062in" text:min-label-width="0.3937in" text:list-level-position-and-space-mode="label-alignment">
          <style:list-level-label-alignment text:label-followed-by="listtab" fo:margin-left="0.5in" fo:text-indent="-0.3937in"/>
        </style:list-level-properties>
      </text:list-level-style-number>
      <text:list-level-style-number text:level="2" text:style-name="WW_CharLFO2LVL2" style:num-suffix=")" style:num-list-format-name="NLF1" style:num-format="a" style:num-letter-sync="true">
        <style:list-level-properties text:space-before="0.4548in" text:min-label-width="0.2951in" text:list-level-position-and-space-mode="label-alignment">
          <style:list-level-label-alignment text:label-followed-by="listtab" fo:margin-left="0.75in" fo:text-indent="-0.2951in"/>
        </style:list-level-properties>
      </text:list-level-style-number>
      <text:list-level-style-bullet text:level="3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6" text:bullet-char="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style:style style:name="WW_CharLFO3LVL1" style:family="text">
      <style:text-properties style:font-name-asian="Times New Roman" style:font-name-complex="Times New Roman" fo:font-size="12pt" style:font-size-asian="12pt" style:font-size-complex="12pt"/>
    </style:style>
    <style:style style:name="WW_CharLFO3LVL2" style:family="text">
      <style:text-properties style:font-name-asian="Times New Roman" style:font-name-complex="Times New Roman" fo:letter-spacing="-0.0006in" fo:font-size="12pt" style:font-size-asian="12pt" style:font-size-complex="12pt"/>
    </style:style>
    <style:style style:name="WW_CharLFO3LVL3" style:family="text">
      <style:text-properties style:font-name-asian="Times New Roman" style:font-name-complex="Times New Roman" fo:font-size="12pt" style:font-size-asian="12pt" style:font-size-complex="12pt"/>
    </style:style>
    <text:list-style style:name="WWNum3" style:display-name="WWNum3">
      <text:list-level-style-number text:level="1" text:style-name="WW_CharLFO3LVL1" style:num-prefix="(" style:num-suffix=")" style:num-list-format-name="NLF0" style:num-format="1">
        <style:list-level-properties text:space-before="0.1062in" text:min-label-width="0.3937in" text:list-level-position-and-space-mode="label-alignment">
          <style:list-level-label-alignment text:label-followed-by="listtab" fo:margin-left="0.5in" fo:text-indent="-0.3937in"/>
        </style:list-level-properties>
      </text:list-level-style-number>
      <text:list-level-style-number text:level="2" text:style-name="WW_CharLFO3LVL2" style:num-suffix=")" style:num-list-format-name="NLF0" style:num-format="a" style:num-letter-sync="true">
        <style:list-level-properties text:space-before="0.3548in" text:min-label-width="0.3951in" text:list-level-position-and-space-mode="label-alignment">
          <style:list-level-label-alignment text:label-followed-by="listtab" fo:margin-left="0.75in" fo:text-indent="-0.3951in"/>
        </style:list-level-properties>
      </text:list-level-style-number>
      <text:list-level-style-number text:level="3" text:style-name="WW_CharLFO3LVL3" style:num-suffix="." style:num-list-format-name="NLF0" style:num-format="1" text:display-levels="3">
        <style:list-level-properties text:space-before="0.7048in" text:min-label-width="0.2951in" text:list-level-position-and-space-mode="label-alignment">
          <style:list-level-label-alignment text:label-followed-by="listtab" fo:margin-left="1in" fo:text-indent="-0.2951in"/>
        </style:list-level-properties>
      </text:list-level-style-number>
      <text:list-level-style-bullet text:level="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6" text:bullet-char="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style:style style:name="WW_CharLFO4LVL1" style:family="text">
      <style:text-properties style:font-name="Times New Roman" style:font-name-asian="Times New Roman"/>
    </style:style>
    <text:list-style style:name="WWNum4" style:display-name="WWNum4">
      <text:list-level-style-bullet text:level="1" text:style-name="WW_CharLFO4LVL1" text:bullet-char="-">
        <style:list-level-properties text:space-before="0.0701in" text:min-label-width="0.25in" text:list-level-position-and-space-mode="label-alignment">
          <style:list-level-label-alignment text:label-followed-by="listtab" fo:margin-left="0.3201in" fo:text-indent="-0.25in"/>
        </style:list-level-properties>
        <style:text-properties style:font-name="Times New Roman"/>
      </text:list-level-style-bullet>
      <text:list-level-style-bullet text:level="2" text:bullet-char="o">
        <style:list-level-properties text:space-before="0.5701in" text:min-label-width="0.25in" text:list-level-position-and-space-mode="label-alignment">
          <style:list-level-label-alignment text:label-followed-by="listtab" fo:margin-left="0.8201in" fo:text-indent="-0.25in"/>
        </style:list-level-properties>
      </text:list-level-style-bullet>
      <text:list-level-style-bullet text:level="3" text:bullet-char="">
        <style:list-level-properties text:space-before="1.0701in" text:min-label-width="0.25in" text:list-level-position-and-space-mode="label-alignment">
          <style:list-level-label-alignment text:label-followed-by="listtab" fo:margin-left="1.3201in" fo:text-indent="-0.25in"/>
        </style:list-level-properties>
      </text:list-level-style-bullet>
      <text:list-level-style-bullet text:level="4" text:bullet-char="">
        <style:list-level-properties text:space-before="1.5701in" text:min-label-width="0.25in" text:list-level-position-and-space-mode="label-alignment">
          <style:list-level-label-alignment text:label-followed-by="listtab" fo:margin-left="1.8201in" fo:text-indent="-0.25in"/>
        </style:list-level-properties>
      </text:list-level-style-bullet>
      <text:list-level-style-bullet text:level="5" text:bullet-char="o">
        <style:list-level-properties text:space-before="2.0701in" text:min-label-width="0.25in" text:list-level-position-and-space-mode="label-alignment">
          <style:list-level-label-alignment text:label-followed-by="listtab" fo:margin-left="2.3201in" fo:text-indent="-0.25in"/>
        </style:list-level-properties>
      </text:list-level-style-bullet>
      <text:list-level-style-bullet text:level="6" text:bullet-char="">
        <style:list-level-properties text:space-before="2.5701in" text:min-label-width="0.25in" text:list-level-position-and-space-mode="label-alignment">
          <style:list-level-label-alignment text:label-followed-by="listtab" fo:margin-left="2.8201in" fo:text-indent="-0.25in"/>
        </style:list-level-properties>
      </text:list-level-style-bullet>
      <text:list-level-style-bullet text:level="7" text:bullet-char="">
        <style:list-level-properties text:space-before="3.0701in" text:min-label-width="0.25in" text:list-level-position-and-space-mode="label-alignment">
          <style:list-level-label-alignment text:label-followed-by="listtab" fo:margin-left="3.3201in" fo:text-indent="-0.25in"/>
        </style:list-level-properties>
      </text:list-level-style-bullet>
      <text:list-level-style-bullet text:level="8" text:bullet-char="o">
        <style:list-level-properties text:space-before="3.5701in" text:min-label-width="0.25in" text:list-level-position-and-space-mode="label-alignment">
          <style:list-level-label-alignment text:label-followed-by="listtab" fo:margin-left="3.8201in" fo:text-indent="-0.25in"/>
        </style:list-level-properties>
      </text:list-level-style-bullet>
      <text:list-level-style-bullet text:level="9" text:bullet-char="">
        <style:list-level-properties text:space-before="4.0701in" text:min-label-width="0.25in" text:list-level-position-and-space-mode="label-alignment">
          <style:list-level-label-alignment text:label-followed-by="listtab" fo:margin-left="4.3201in" fo:text-indent="-0.25in"/>
        </style:list-level-properties>
      </text:list-level-style-bullet>
    </text:list-style>
    <style:style style:name="WW_CharLFO5LVL1" style:family="text">
      <style:text-properties style:font-name="Times New Roman" style:font-name-asian="Times New Roman"/>
    </style:style>
    <text:list-style style:name="WWNum5" style:display-name="WWNum5">
      <text:list-level-style-bullet text:level="1" text:style-name="WW_CharLFO5LVL1" text:bullet-char="-">
        <style:list-level-properties text:space-before="0.0701in" text:min-label-width="0.25in" text:list-level-position-and-space-mode="label-alignment">
          <style:list-level-label-alignment text:label-followed-by="listtab" fo:margin-left="0.3201in" fo:text-indent="-0.25in"/>
        </style:list-level-properties>
        <style:text-properties style:font-name="Times New Roman"/>
      </text:list-level-style-bullet>
      <text:list-level-style-bullet text:level="2" text:bullet-char="o">
        <style:list-level-properties text:space-before="0.5701in" text:min-label-width="0.25in" text:list-level-position-and-space-mode="label-alignment">
          <style:list-level-label-alignment text:label-followed-by="listtab" fo:margin-left="0.8201in" fo:text-indent="-0.25in"/>
        </style:list-level-properties>
      </text:list-level-style-bullet>
      <text:list-level-style-bullet text:level="3" text:bullet-char="">
        <style:list-level-properties text:space-before="1.0701in" text:min-label-width="0.25in" text:list-level-position-and-space-mode="label-alignment">
          <style:list-level-label-alignment text:label-followed-by="listtab" fo:margin-left="1.3201in" fo:text-indent="-0.25in"/>
        </style:list-level-properties>
      </text:list-level-style-bullet>
      <text:list-level-style-bullet text:level="4" text:bullet-char="">
        <style:list-level-properties text:space-before="1.5701in" text:min-label-width="0.25in" text:list-level-position-and-space-mode="label-alignment">
          <style:list-level-label-alignment text:label-followed-by="listtab" fo:margin-left="1.8201in" fo:text-indent="-0.25in"/>
        </style:list-level-properties>
      </text:list-level-style-bullet>
      <text:list-level-style-bullet text:level="5" text:bullet-char="o">
        <style:list-level-properties text:space-before="2.0701in" text:min-label-width="0.25in" text:list-level-position-and-space-mode="label-alignment">
          <style:list-level-label-alignment text:label-followed-by="listtab" fo:margin-left="2.3201in" fo:text-indent="-0.25in"/>
        </style:list-level-properties>
      </text:list-level-style-bullet>
      <text:list-level-style-bullet text:level="6" text:bullet-char="">
        <style:list-level-properties text:space-before="2.5701in" text:min-label-width="0.25in" text:list-level-position-and-space-mode="label-alignment">
          <style:list-level-label-alignment text:label-followed-by="listtab" fo:margin-left="2.8201in" fo:text-indent="-0.25in"/>
        </style:list-level-properties>
      </text:list-level-style-bullet>
      <text:list-level-style-bullet text:level="7" text:bullet-char="">
        <style:list-level-properties text:space-before="3.0701in" text:min-label-width="0.25in" text:list-level-position-and-space-mode="label-alignment">
          <style:list-level-label-alignment text:label-followed-by="listtab" fo:margin-left="3.3201in" fo:text-indent="-0.25in"/>
        </style:list-level-properties>
      </text:list-level-style-bullet>
      <text:list-level-style-bullet text:level="8" text:bullet-char="o">
        <style:list-level-properties text:space-before="3.5701in" text:min-label-width="0.25in" text:list-level-position-and-space-mode="label-alignment">
          <style:list-level-label-alignment text:label-followed-by="listtab" fo:margin-left="3.8201in" fo:text-indent="-0.25in"/>
        </style:list-level-properties>
      </text:list-level-style-bullet>
      <text:list-level-style-bullet text:level="9" text:bullet-char="">
        <style:list-level-properties text:space-before="4.0701in" text:min-label-width="0.25in" text:list-level-position-and-space-mode="label-alignment">
          <style:list-level-label-alignment text:label-followed-by="listtab" fo:margin-left="4.3201in" fo:text-indent="-0.25in"/>
        </style:list-level-properties>
      </text:list-level-style-bullet>
    </text:list-style>
    <style:style style:name="WW_CharLFO6LVL1" style:family="text">
      <style:text-properties style:font-name="Times New Roman" style:font-name-asian="Times New Roman"/>
    </style:style>
    <text:list-style style:name="WWNum6" style:display-name="WWNum6">
      <text:list-level-style-bullet text:level="1" text:style-name="WW_CharLFO6LVL1" text:bullet-char="-">
        <style:list-level-properties text:space-before="0.0701in" text:min-label-width="0.25in" text:list-level-position-and-space-mode="label-alignment">
          <style:list-level-label-alignment text:label-followed-by="listtab" fo:margin-left="0.3201in" fo:text-indent="-0.25in"/>
        </style:list-level-properties>
        <style:text-properties style:font-name="Times New Roman"/>
      </text:list-level-style-bullet>
      <text:list-level-style-bullet text:level="2" text:bullet-char="o">
        <style:list-level-properties text:space-before="0.5701in" text:min-label-width="0.25in" text:list-level-position-and-space-mode="label-alignment">
          <style:list-level-label-alignment text:label-followed-by="listtab" fo:margin-left="0.8201in" fo:text-indent="-0.25in"/>
        </style:list-level-properties>
      </text:list-level-style-bullet>
      <text:list-level-style-bullet text:level="3" text:bullet-char="">
        <style:list-level-properties text:space-before="1.0701in" text:min-label-width="0.25in" text:list-level-position-and-space-mode="label-alignment">
          <style:list-level-label-alignment text:label-followed-by="listtab" fo:margin-left="1.3201in" fo:text-indent="-0.25in"/>
        </style:list-level-properties>
      </text:list-level-style-bullet>
      <text:list-level-style-bullet text:level="4" text:bullet-char="">
        <style:list-level-properties text:space-before="1.5701in" text:min-label-width="0.25in" text:list-level-position-and-space-mode="label-alignment">
          <style:list-level-label-alignment text:label-followed-by="listtab" fo:margin-left="1.8201in" fo:text-indent="-0.25in"/>
        </style:list-level-properties>
      </text:list-level-style-bullet>
      <text:list-level-style-bullet text:level="5" text:bullet-char="o">
        <style:list-level-properties text:space-before="2.0701in" text:min-label-width="0.25in" text:list-level-position-and-space-mode="label-alignment">
          <style:list-level-label-alignment text:label-followed-by="listtab" fo:margin-left="2.3201in" fo:text-indent="-0.25in"/>
        </style:list-level-properties>
      </text:list-level-style-bullet>
      <text:list-level-style-bullet text:level="6" text:bullet-char="">
        <style:list-level-properties text:space-before="2.5701in" text:min-label-width="0.25in" text:list-level-position-and-space-mode="label-alignment">
          <style:list-level-label-alignment text:label-followed-by="listtab" fo:margin-left="2.8201in" fo:text-indent="-0.25in"/>
        </style:list-level-properties>
      </text:list-level-style-bullet>
      <text:list-level-style-bullet text:level="7" text:bullet-char="">
        <style:list-level-properties text:space-before="3.0701in" text:min-label-width="0.25in" text:list-level-position-and-space-mode="label-alignment">
          <style:list-level-label-alignment text:label-followed-by="listtab" fo:margin-left="3.3201in" fo:text-indent="-0.25in"/>
        </style:list-level-properties>
      </text:list-level-style-bullet>
      <text:list-level-style-bullet text:level="8" text:bullet-char="o">
        <style:list-level-properties text:space-before="3.5701in" text:min-label-width="0.25in" text:list-level-position-and-space-mode="label-alignment">
          <style:list-level-label-alignment text:label-followed-by="listtab" fo:margin-left="3.8201in" fo:text-indent="-0.25in"/>
        </style:list-level-properties>
      </text:list-level-style-bullet>
      <text:list-level-style-bullet text:level="9" text:bullet-char="">
        <style:list-level-properties text:space-before="4.0701in" text:min-label-width="0.25in" text:list-level-position-and-space-mode="label-alignment">
          <style:list-level-label-alignment text:label-followed-by="listtab" fo:margin-left="4.3201in" fo:text-indent="-0.25in"/>
        </style:list-level-properties>
      </text:list-level-style-bullet>
    </text:list-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text:list-style style:name="WWNum7" style:display-name="WWNum7">
      <text:list-level-style-number text:level="1" text:style-name="WW_CharLFO7LVL1" style:num-suffix=")" style:num-list-format-name="NLF2" style:num-format="a" style:num-letter-sync="true">
        <style:list-level-properties text:space-before="0.3201in" text:min-label-width="0.25in" text:list-level-position-and-space-mode="label-alignment">
          <style:list-level-label-alignment text:label-followed-by="listtab" fo:margin-left="0.5701in" fo:text-indent="-0.25in"/>
        </style:list-level-properties>
      </text:list-level-style-number>
      <text:list-level-style-number text:level="2" text:style-name="WW_CharLFO7LVL2" style:num-suffix="." style:num-list-format-name="NLF2" style:num-format="a" style:num-letter-sync="true">
        <style:list-level-properties text:space-before="0.8201in" text:min-label-width="0.25in" text:list-level-position-and-space-mode="label-alignment">
          <style:list-level-label-alignment text:label-followed-by="listtab" fo:margin-left="1.0701in" fo:text-indent="-0.25in"/>
        </style:list-level-properties>
      </text:list-level-style-number>
      <text:list-level-style-number text:level="3" text:style-name="WW_CharLFO7LVL3" style:num-suffix="." style:num-list-format-name="NLF2" style:num-format="i" text:display-levels="3">
        <style:list-level-properties fo:text-align="end" text:space-before="1.4451in" text:min-label-width="0.125in" text:list-level-position-and-space-mode="label-alignment">
          <style:list-level-label-alignment text:label-followed-by="listtab" fo:margin-left="1.5701in" fo:text-indent="-0.125in"/>
        </style:list-level-properties>
      </text:list-level-style-number>
      <text:list-level-style-number text:level="4" text:style-name="WW_CharLFO7LVL4" style:num-suffix="." style:num-list-format-name="NLF2" style:num-format="1" text:display-levels="4">
        <style:list-level-properties text:space-before="1.8201in" text:min-label-width="0.25in" text:list-level-position-and-space-mode="label-alignment">
          <style:list-level-label-alignment text:label-followed-by="listtab" fo:margin-left="2.0701in" fo:text-indent="-0.25in"/>
        </style:list-level-properties>
      </text:list-level-style-number>
      <text:list-level-style-number text:level="5" text:style-name="WW_CharLFO7LVL5" style:num-suffix="." style:num-list-format-name="NLF2" style:num-format="a" style:num-letter-sync="true" text:display-levels="5">
        <style:list-level-properties text:space-before="2.3201in" text:min-label-width="0.25in" text:list-level-position-and-space-mode="label-alignment">
          <style:list-level-label-alignment text:label-followed-by="listtab" fo:margin-left="2.5701in" fo:text-indent="-0.25in"/>
        </style:list-level-properties>
      </text:list-level-style-number>
      <text:list-level-style-number text:level="6" text:style-name="WW_CharLFO7LVL6" style:num-suffix="." style:num-list-format-name="NLF2" style:num-format="i" text:display-levels="6">
        <style:list-level-properties fo:text-align="end" text:space-before="2.9451in" text:min-label-width="0.125in" text:list-level-position-and-space-mode="label-alignment">
          <style:list-level-label-alignment text:label-followed-by="listtab" fo:margin-left="3.0701in" fo:text-indent="-0.125in"/>
        </style:list-level-properties>
      </text:list-level-style-number>
      <text:list-level-style-number text:level="7" text:style-name="WW_CharLFO7LVL7" style:num-suffix="." style:num-list-format-name="NLF2" style:num-format="1" text:display-levels="7">
        <style:list-level-properties text:space-before="3.3201in" text:min-label-width="0.25in" text:list-level-position-and-space-mode="label-alignment">
          <style:list-level-label-alignment text:label-followed-by="listtab" fo:margin-left="3.5701in" fo:text-indent="-0.25in"/>
        </style:list-level-properties>
      </text:list-level-style-number>
      <text:list-level-style-number text:level="8" text:style-name="WW_CharLFO7LVL8" style:num-suffix="." style:num-list-format-name="NLF2" style:num-format="a" style:num-letter-sync="true" text:display-levels="8">
        <style:list-level-properties text:space-before="3.8201in" text:min-label-width="0.25in" text:list-level-position-and-space-mode="label-alignment">
          <style:list-level-label-alignment text:label-followed-by="listtab" fo:margin-left="4.0701in" fo:text-indent="-0.25in"/>
        </style:list-level-properties>
      </text:list-level-style-number>
      <text:list-level-style-number text:level="9" text:style-name="WW_CharLFO7LVL9" style:num-suffix="." style:num-list-format-name="NLF2" style:num-format="i" text:display-levels="9">
        <style:list-level-properties fo:text-align="end" text:space-before="4.4451in" text:min-label-width="0.125in" text:list-level-position-and-space-mode="label-alignment">
          <style:list-level-label-alignment text:label-followed-by="listtab" fo:margin-left="4.5701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(%1%)</number:text>
      <number:num-list-label text:level="2"/>
      <number:text>%2%)</number:text>
      <number:num-list-label text:level="3"/>
      <number:text>%1%.%2%.%3%.</number:text>
    </number:num-list-format>
    <number:num-list-format style:name="NLF1">
      <number:num-list-label text:level="1"/>
      <number:text>(%1%)</number:text>
      <number:num-list-label text:level="2"/>
      <number:text>%2%)</number:text>
    </number:num-list-format>
    <number:num-list-format style:name="NLF2">
      <number:num-list-label text:level="1"/>
      <number:text>%1%)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7083in" style:print-orientation="portrait" fo:margin-top="0in" fo:margin-left="0.7361in" fo:margin-bottom="0.4305in" fo:margin-right="0.902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305in"/>
      </style:header-style>
      <style:footer-style>
        <style:header-footer-properties style:dynamic-spacing="true" fo:min-height="0.125in"/>
      </style:footer-style>
    </style:page-layout>
    <style:style style:name="P2" style:parent-style-name="Textbody" style:family="paragraph">
      <style:paragraph-properties fo:text-align="center" fo:margin-left="-0.2756in" fo:text-indent="0in">
        <style:tab-stops>
          <style:tab-stop style:type="left" style:position="2.0763in"/>
          <style:tab-stop style:type="left" style:position="4.4083in"/>
        </style:tab-stops>
      </style:paragraph-properties>
    </style:style>
    <style:style style:name="T3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4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5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6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7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8" style:parent-style-name="Predvolenépísmoodseku" style:family="text">
      <style:text-properties style:font-name="Arial" style:font-name-complex="Arial" fo:letter-spacing="0.0013in" fo:font-size="11pt" style:font-size-asian="11pt" style:font-size-complex="11pt"/>
    </style:style>
    <style:style style:name="T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0" style:parent-style-name="Predvolenépísmoodseku" style:family="text">
      <style:text-properties style:font-name="Arial" style:font-name-complex="Arial" fo:letter-spacing="-0.0055in" fo:font-size="11pt" style:font-size-asian="11pt" style:font-size-complex="11pt"/>
    </style:style>
    <style:style style:name="T11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2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3" style:parent-style-name="Predvolenépísmoodseku" style:family="text">
      <style:text-properties style:font-name="Arial" style:font-name-complex="Arial" fo:letter-spacing="-0.0006in" fo:font-size="11pt" style:font-size-asian="11pt" style:font-size-complex="11pt"/>
    </style:style>
    <style:style style:name="T14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5" style:parent-style-name="Predvolenépísmoodseku" style:family="text">
      <style:text-properties style:font-name="Arial" style:font-name-complex="Arial" fo:letter-spacing="-0.0041in" fo:font-size="11pt" style:font-size-asian="11pt" style:font-size-complex="11pt"/>
    </style:style>
    <style:style style:name="T16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T17" style:parent-style-name="Predvolenépísmoodseku" style:family="text">
      <style:text-properties style:font-name="Arial" style:font-name-complex="Arial" fo:letter-spacing="0.0006in" fo:font-size="11pt" style:font-size-asian="11pt" style:font-size-complex="11pt"/>
    </style:style>
    <style:style style:name="T18" style:parent-style-name="Predvolenépísmoodseku" style:family="text">
      <style:text-properties style:font-name="Arial" style:font-name-complex="Arial" fo:letter-spacing="-0.0041in" fo:font-size="11pt" style:font-size-asian="11pt" style:font-size-complex="11pt"/>
    </style:style>
    <style:style style:name="T19" style:parent-style-name="Predvolenépísmoodseku" style:family="text">
      <style:text-properties style:font-name="Arial" style:font-name-complex="Arial" fo:font-size="11pt" style:font-size-asian="11pt" style:font-size-complex="11pt"/>
    </style:style>
    <style:style style:name="P20" style:parent-style-name="Hlavička" style:family="paragraph">
      <style:text-properties style:font-name="Times New Roman" fo:font-size="12pt" style:font-size-asian="12pt" style:font-size-complex="12pt"/>
    </style:style>
    <style:style style:name="P21" style:parent-style-name="Standard" style:family="paragraph">
      <style:paragraph-properties fo:line-height="0.1388in"/>
    </style:style>
  </office:automatic-styles>
  <office:master-styles>
    <style:master-page style:name="MP0" style:page-layout-name="PL0">
      <style:header>
        <text:p text:style-name="Hlavička"/>
        <text:p text:style-name="Hlavička"/>
        <text:p text:style-name="P2"><text:span text:style-name="T3">Po</text:span><text:span text:style-name="T4">z</text:span><text:span text:style-name="T5">n</text:span><text:span text:style-name="T6">á</text:span><text:span text:style-name="T7">m</text:span><text:span text:style-name="T8">k</text:span><text:span text:style-name="T9">y</text:span><text:span text:style-name="T10"><text:s/></text:span><text:span text:style-name="T11">Ú</text:span><text:span text:style-name="T12">č MÚJ 3 –</text:span><text:span text:style-name="T13"><text:s/></text:span><text:span text:style-name="T14">01 <text:s text:c="26"/></text:span><text:span text:style-name="T15">I</text:span><text:span text:style-name="T16">ČO: 47411341 <text:s text:c="3"/></text:span><text:span text:style-name="T17">D</text:span><text:span text:style-name="T18">I</text:span><text:span text:style-name="T19">Č: 2023854998</text:span></text:p>
        <text:p text:style-name="P20"/>
        <text:p text:style-name="Hlavička"/>
      </style:header>
      <style:footer>
        <text:p text:style-name="P21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Opatrenie</dc:title>
    <meta:initial-creator>maria</meta:initial-creator>
    <dc:creator>Maximilián Sochor I ARISAN</dc:creator>
    <meta:creation-date>2026-06-29T13:14:00Z</meta:creation-date>
    <dc:date>2026-06-30T09:17:00Z</dc:date>
    <meta:print-date>2016-03-13T22:41:00Z</meta:print-date>
    <meta:template xlink:href="Normal" xlink:type="simple"/>
    <meta:editing-cycles>4</meta:editing-cycles>
    <meta:editing-duration>PT120S</meta:editing-duration>
    <meta:user-defined meta:name="AppVersion">12.0000</meta:user-defined>
    <meta:user-defined meta:name="Company">PKF Slovensko s.r.o.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8" meta:word-count="1372" meta:character-count="9176" meta:row-count="65" meta:non-whitespace-character-count="7822"/>
  </office:meta>
</office:document-meta>
</file>