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Heading_20_1">
      <style:text-properties officeooo:rsid="00120061" officeooo:paragraph-rsid="00120061"/>
    </style:style>
    <style:style style:name="P2" style:family="paragraph" style:parent-style-name="Text_20_body">
      <style:text-properties officeooo:paragraph-rsid="00120061"/>
    </style:style>
    <style:style style:name="P3" style:family="paragraph" style:parent-style-name="Text_20_body">
      <style:text-properties officeooo:rsid="00120061" officeooo:paragraph-rsid="00120061"/>
    </style:style>
    <style:style style:name="P4" style:family="paragraph" style:parent-style-name="Text_20_body">
      <style:text-properties officeooo:rsid="001cd652" officeooo:paragraph-rsid="001cd652"/>
    </style:style>
    <style:style style:name="P5" style:family="paragraph" style:parent-style-name="Text_20_body">
      <style:text-properties officeooo:rsid="001cd652" officeooo:paragraph-rsid="00131a3a"/>
    </style:style>
    <style:style style:name="P6" style:family="paragraph" style:parent-style-name="Text_20_body">
      <style:text-properties officeooo:rsid="00131a3a" officeooo:paragraph-rsid="00131a3a"/>
    </style:style>
    <style:style style:name="P7" style:family="paragraph" style:parent-style-name="Text_20_body">
      <style:text-properties officeooo:rsid="00142d11" officeooo:paragraph-rsid="00142d11"/>
    </style:style>
    <style:style style:name="P8" style:family="paragraph" style:parent-style-name="Text_20_body">
      <style:text-properties officeooo:rsid="00162b3c" officeooo:paragraph-rsid="00162b3c"/>
    </style:style>
    <style:style style:name="P9" style:family="paragraph" style:parent-style-name="Heading_20_1">
      <style:text-properties officeooo:rsid="00162b3c" officeooo:paragraph-rsid="00162b3c"/>
    </style:style>
    <style:style style:name="P10" style:family="paragraph" style:parent-style-name="Text_20_body">
      <style:text-properties officeooo:rsid="00162b3c" officeooo:paragraph-rsid="00206c81"/>
    </style:style>
    <style:style style:name="P11" style:family="paragraph" style:parent-style-name="Text_20_body">
      <style:text-properties officeooo:rsid="00162b3c" officeooo:paragraph-rsid="00186e01"/>
    </style:style>
    <style:style style:name="P12" style:family="paragraph" style:parent-style-name="Text_20_body">
      <style:text-properties officeooo:rsid="00186e01" officeooo:paragraph-rsid="00186e01"/>
    </style:style>
    <style:style style:name="P13" style:family="paragraph" style:parent-style-name="Text_20_body">
      <style:text-properties officeooo:rsid="0018e0ac" officeooo:paragraph-rsid="0018e0ac"/>
    </style:style>
    <style:style style:name="T1" style:family="text">
      <style:text-properties officeooo:rsid="00120061"/>
    </style:style>
    <style:style style:name="T2" style:family="text">
      <style:text-properties officeooo:rsid="001cd652"/>
    </style:style>
    <style:style style:name="T3" style:family="text">
      <style:text-properties officeooo:rsid="00131a3a"/>
    </style:style>
    <style:style style:name="T4" style:family="text">
      <style:text-properties officeooo:rsid="00235096"/>
    </style:style>
    <style:style style:name="T5" style:family="text">
      <style:text-properties officeooo:rsid="0021a116"/>
    </style:style>
    <style:style style:name="T6" style:family="text">
      <style:text-properties officeooo:rsid="00206c81"/>
    </style:style>
    <style:style style:name="T7" style:family="text">
      <style:text-properties officeooo:rsid="00142d11"/>
    </style:style>
    <style:style style:name="T8" style:family="text">
      <style:text-properties officeooo:rsid="001e5066"/>
    </style:style>
    <style:style style:name="T9" style:family="text">
      <style:text-properties officeooo:rsid="00162b3c"/>
    </style:style>
    <style:style style:name="T10" style:family="text">
      <style:text-properties officeooo:rsid="001793c0"/>
    </style:style>
    <style:style style:name="T11" style:family="text">
      <style:text-properties officeooo:rsid="001ec72a"/>
    </style:style>
    <style:style style:name="T12" style:family="text">
      <style:text-properties officeooo:rsid="0018e0ac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Poznámky Uč MUJ 3-01 <text:s text:c="2"/>IČO:44742045 DIČ:2022827213</text:h>
      <text:p text:style-name="P2"/>
      <text:p text:style-name="P2"/>
      <text:p text:style-name="Subtitle"/>
      <text:h text:style-name="Heading_20_4" text:outline-level="4"><text:s text:c="38"/><text:span text:style-name="T1"><text:s text:c="8"/></text:span><text:s/><text:span text:style-name="T1">Všeobecné údaje</text:span></text:h>
      <text:p text:style-name="P3">1.Názov spoločnosti: Center Zvolen s.r.o. „ <text:span text:style-name="T2">v likvidácii“</text:span></text:p>
      <text:p text:style-name="P3">Sídlo spoločnosti: Pstruša 813, Vígľaš 962 02 </text:p>
      <text:p text:style-name="P3">Dátum vzniku: 21.5.2009 Spoločnosť je zapísaná v Obchodnom registri Okresného súdu Banská Bystrica, oddiel Sro, č.16527/S</text:p>
      <text:p text:style-name="P4">Obchodná spoločnosť vstúpila do likvidácie odo dňa 15.12.2021 na základe rozhodnutia jediného</text:p>
      <text:p text:style-name="P4">spoločníka so 100% podielom na hlasovacích právach Ing. Juraja Piláta zo dňa 21.7.2021.</text:p>
      <text:p text:style-name="P5">Likvidátor spoločnosti je Ing. Tomáš Pilát,Podbeľová 36, 96001 <text:s/>Zvolen</text:p>
      <text:p text:style-name="P6"><text:s/><text:span text:style-name="T2">2</text:span>.Hlavná činnosť podľa výpisu z OR: </text:p>
      <text:p text:style-name="P6">- prevádzkovanie športových zariadení</text:p>
      <text:p text:style-name="P6">3. Informácie o počte zamestnancov: 0-spoločnosť nezamestnáva žiadneho zamestnanca</text:p>
      <text:p text:style-name="P6"/>
      <text:h text:style-name="Heading_20_4" text:outline-level="4"><text:s text:c="37"/><text:span text:style-name="T3">Informácie o prijatých postupoch</text:span></text:h>
      <text:p text:style-name="P6">1.Účtovná jednotka, ktorá je <text:s/>právnickou osobou, zostav<text:span text:style-name="T4">ovala</text:span> <text:span text:style-name="T5">priebežnú</text:span> účtovnú závierku <text:s/>k <text:s/>poslednému dňu <text:s/><text:span text:style-name="T6">kalendárneho roka. </text:span><text:span text:style-name="T7">Spoločnosť nemá povinnosť overenia účtovnej závierky aud</text:span><text:span text:style-name="T8">í</text:span><text:span text:style-name="T7">torom. </text:span><text:span text:style-name="T4">Ku skončeniu likvidácie z</text:span><text:span text:style-name="T8">ostavuje </text:span><text:span text:style-name="T5">mimoriadnu</text:span><text:span text:style-name="T8"> účtovnú závierku </text:span><text:span text:style-name="T6">k </text:span><text:span text:style-name="T5">14.7.</text:span><text:span text:style-name="T6">202</text:span><text:span text:style-name="T5">6</text:span><text:span text:style-name="T6">.</text:span></text:p>
      <text:p text:style-name="P7">2.Spôsob ocenenia:</text:p>
      <text:p text:style-name="P7">Investičný majetok: spoločnosť nenakupovala v danom roku nehmotný ani hmotný majetok, nevlastnila žiadne finančné investície.</text:p>
      <text:p text:style-name="P7">Zásoby: V priebehu roka neboli nakupované žiadne zásoby, v prípade účtovania postupuje podľa postupov účtovania spôsobom B.</text:p>
      <text:p text:style-name="P7">Pohľadávky spoločnosť oceňovala ich nominálnou hodnotou.</text:p>
      <text:p text:style-name="P7">Záväzky spoločnosť oceňovala ich nominálnou hodnotou.</text:p>
      <text:p text:style-name="P7">Finančný majetok spoločnosť oceňovala nominálnou hodnotou.</text:p>
      <text:p text:style-name="P7">3.Spôsob zostavenia odpisového plánu pre <text:s/>investičný <text:s/>majetok a použité <text:s/>odpisové <text:s/>metódy <text:s/>pri stanovení účtovných odpisov: spoločnosť nemá investičný majetok na odpisovanie. Účtovný plán odpisov hmotného majetku je stanovený interným predpisom <text:span text:style-name="T9">vychádzajúcim z daňových odpisov.</text:span></text:p>
      <text:p text:style-name="P8"/>
      <text:h text:style-name="P9" text:outline-level="1"><text:soft-page-break/>Poznámky Uč MUJ3-01 <text:s text:c="2"/>IČO:44742045 DIČ:2022827213</text:h>
      <text:p text:style-name="P8"/>
      <text:p text:style-name="P8"/>
      <text:p text:style-name="P8">Zásady pre tvorbu opravných položiek: v bežnom roku <text:s/><text:span text:style-name="T8">ne</text:span>boli vytvorené <text:span text:style-name="T8">žiadne </text:span>opravné položky. </text:p>
      <text:p text:style-name="P8">Prepočet údajov v cudzích menách na slovenskú menu :spoločnosť neúčtovala <text:s/>o <text:s/>záväzkoch <text:s/>a majetku v cudzej mene.</text:p>
      <text:p text:style-name="P8">4. V sledovanom období nedošlo k zmene účtovných zásad</text:p>
      <text:p text:style-name="P8"/>
      <text:h text:style-name="Heading_20_4" text:outline-level="4"><text:s text:c="3"/><text:span text:style-name="T9">Informácie,ktoré vysvetľujú a dopĺňajú súvahu a výkaz ziskov a strát</text:span></text:h>
      <text:p text:style-name="Text_20_body"/>
      <text:p text:style-name="P10">1.Spoločnosť nedosiahla žiadne mimoriadne výnosy, ktoré by vznikli z predaja podniku, alebo jeho časti, taktiež nevznikli ani mimoriadne náklady. Spoločnosť v rok<text:span text:style-name="T5">och</text:span> 202<text:span text:style-name="T5">2-2026</text:span></text:p>
      <text:p text:style-name="P10"><text:s/>nevyvíjala žiadnu činnosť.</text:p>
      <text:p text:style-name="P11">2. Spoločnosť uhradila všetky záväzky <text:span text:style-name="T10">z obchodného styku </text:span><text:span text:style-name="T11">a </text:span><text:span text:style-name="T10">záväzky voči spoločníkom.</text:span></text:p>
      <text:p text:style-name="P12">3.Jediným spoločníkom <text:s/>k <text:span text:style-name="T5">14</text:span>.<text:span text:style-name="T5">7</text:span>.202<text:span text:style-name="T5">6</text:span> je Ing. Juraj Pilát so splateným vkladom 15 000,- Eur.</text:p>
      <text:p text:style-name="P12">4.Spoločnosť neposkytovala žiadne záruky ani pôžičky členom štatutárnych a dozorných orgánov.</text:p>
      <text:p text:style-name="P12">5.Spoločnosť neposkytovala žiadny úver a nemá žiadne finančné povinnosti vyplývajúce z licenčných a koncesionárskych zmlúv.</text:p>
      <text:p text:style-name="P12">6.Spoločnosť neudelila výlučné alebo osobitné práva na poskytovanie služieb vo verejnom záujme žiadnej fyzickej ani právnickej osobe.</text:p>
      <text:p text:style-name="P12"><text:span text:style-name="T12">7</text:span>.Vzhľadom k tomu, že spoločnosť aktívne <text:s/>nevyužívala <text:s/>bežný účet, banka účet <text:s/>z ich rozhodnutia zrušila..</text:p>
      <text:p text:style-name="P13">8.Spoločnosť <text:span text:style-name="T8">na základe rozhodnutia jediného spoločníka použila časť kapitálových fondov na úhradu straty <text:s/>z minulých rokov. </text:span><text:span text:style-name="T5">Po úhrade straty z minulých rokov</text:span><text:span text:style-name="T11"> <text:s/></text:span><text:span text:style-name="T4">neostala v likvidačnom zostatku spoločnosti žiadna hodnota na vyplatenie spoločníkovi.</text:span></text:p>
      <text:p text:style-name="P13"/>
      <text:p text:style-name="P13"/>
      <text:p text:style-name="P13"/>
      <text:p text:style-name="P13">Zvolen,<text:span text:style-name="T6">1</text:span><text:span text:style-name="T4">4</text:span><text:span text:style-name="T6">.</text:span><text:span text:style-name="T4">7</text:span><text:span text:style-name="T6">.202</text:span><text:span text:style-name="T4">6</text:span></text:p>
      <text:p text:style-name="P1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sk" fo:country="SK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sk" fo:country="SK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423cm" fo:margin-bottom="0.212cm" style:contextual-spacing="false"/>
      <style:text-properties fo:font-size="130%" fo:font-weight="bold" style:font-size-asian="130%" style:font-weight-asian="bold" style:font-size-complex="130%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Heading_20_4" style:display-name="Heading 4" style:family="paragraph" style:parent-style-name="Heading" style:next-style-name="Text_20_body" style:default-outline-level="4" style:class="chapter">
      <style:paragraph-properties fo:margin-top="0.212cm" fo:margin-bottom="0.212cm" style:contextual-spacing="false"/>
      <style:text-properties fo:font-size="95%" fo:font-style="italic" fo:font-weight="bold" style:font-size-asian="95%" style:font-style-asian="italic" style:font-weight-asian="bold" style:font-size-complex="95%" style:font-style-complex="italic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1-06-19T16:02:22.222000000</meta:creation-date>
    <dc:date>2026-07-22T15:03:49.710371200</dc:date>
    <meta:editing-duration>PT27M17S</meta:editing-duration>
    <meta:editing-cycles>4</meta:editing-cycles>
    <meta:generator>LibreOffice/25.8.7.3$Windows_X86_64 LibreOffice_project/30742500f2d3eb4366ac312fa33d3dcabdb3eba5</meta:generator>
    <meta:document-statistic meta:table-count="0" meta:image-count="0" meta:object-count="0" meta:page-count="2" meta:paragraph-count="35" meta:word-count="410" meta:character-count="3260" meta:non-whitespace-character-count="2769"/>
  </office:meta>
</office:document-meta>
</file>