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rdfa="http://docs.oasis-open.org/opendocument/meta/rdfa#" xmlns:field="urn:openoffice:names:experimental:ooo-ms-interop:xmlns:field:1.0" office:version="1.2">
  <office:scripts/>
  <office:font-face-decls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fo:font-size="14pt" fo:font-weight="bold" style:font-size-asian="14pt" style:font-weight-asian="bold" style:font-size-complex="14pt" style:font-weight-complex="bold"/>
    </style:style>
    <style:style style:name="P2" style:family="paragraph" style:parent-style-name="Standard">
      <style:paragraph-properties fo:text-align="start" style:justify-single-word="false"/>
      <style:text-properties fo:font-size="14pt" fo:font-weight="bold" style:font-size-asian="14pt" style:font-weight-asian="bold" style:font-size-complex="14pt" style:font-weight-complex="bold"/>
    </style:style>
    <style:style style:name="P3" style:family="paragraph" style:parent-style-name="Standard">
      <style:paragraph-properties fo:text-align="start" style:justify-single-word="false"/>
      <style:text-properties fo:font-size="12pt" fo:font-weight="bold" style:font-size-asian="12pt" style:font-weight-asian="bold" style:font-size-complex="12pt" style:font-weight-complex="bold"/>
    </style:style>
    <style:style style:name="T1" style:family="text">
      <style:text-properties fo:language="sk" fo:country="SK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/>
      <text:p text:style-name="P1"/>
      <text:p text:style-name="P1"/>
      <text:p text:style-name="P1"/>
      <text:p text:style-name="P1"/>
      <text:p text:style-name="P1"/>
      <text:p text:style-name="P1">VIDAR, S.R.O. <text:s text:c="2"/>927 05 Šaľa, <text:s/>Gen.L.Svobodu 1937/12</text:p>
      <text:p text:style-name="P1"/>
      <text:p text:style-name="P1">DIČ: 2023507420, <text:s text:c="5"/>IČO: 46588558</text:p>
      <text:p text:style-name="P1"/>
      <text:p text:style-name="P1"/>
      <text:p text:style-name="P2"/>
      <text:p text:style-name="P2"/>
      <text:p text:style-name="P2"/>
      <text:p text:style-name="P2">VEC: Zaslanie novej účtovnej závierky za rok 2014</text:p>
      <text:p text:style-name="P2"/>
      <text:p text:style-name="P3">Zasielame novú účtovnú závierku na vlastný podnet,nakoľko pri podaní riadnej účtovnej závierky dňa 22.3.2015 nastala chyba pr<text:span text:style-name="T1">i </text:span><text:s/>vyplňaní účtovnej závierky z nepozornosti.</text:p>
      <text:p text:style-name="P3"/>
      <text:p text:style-name="P3">Pôvodná závierka bola podaná pod číslom 6/05094948/2015</text:p>
      <text:p text:style-name="P3">Evidenčné číslo potvrdenia: 6/05094950/2015</text:p>
      <text:p text:style-name="P3"/>
      <text:p text:style-name="P3"/>
      <text:p text:style-name="P3">Zároveň žiadame o uloženie účtovnej závierky v zmysle § 23 ods.3 zákona do Registra účtovných závierok.</text:p>
      <text:p text:style-name="P3"/>
      <text:p text:style-name="P3">Za vybavenie ďakujeme</text:p>
      <text:p text:style-name="P3"/>
      <text:p text:style-name="P3">S pozdravom</text:p>
      <text:p text:style-name="P3"/>
      <text:p text:style-name="P3">V Šali dňa 4.4.2016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rdfa="http://docs.oasis-open.org/opendocument/meta/rdfa#" office:version="1.2">
  <office:font-face-decls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itle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2">
  <office:meta>
    <meta:initial-creator>helena\Takacsova </meta:initial-creator>
    <meta:creation-date>2016-04-05T10:37:13.37</meta:creation-date>
    <meta:document-statistic meta:table-count="0" meta:image-count="0" meta:object-count="0" meta:page-count="1" meta:paragraph-count="10" meta:word-count="77" meta:character-count="557"/>
    <dc:date>2016-04-05T10:48:53.54</dc:date>
    <dc:creator>helena\Takacsova </dc:creator>
    <meta:editing-duration>PT00H11M41S</meta:editing-duration>
    <meta:editing-cycles>1</meta:editing-cycles>
    <meta:generator>OpenOffice.org/3.1$Win32 OpenOffice.org_project/310m19$Build-9420</meta:generator>
  </office:meta>
</office:document-meta>
</file>