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5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6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9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10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1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1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1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19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19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19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0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1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2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2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3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4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4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4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4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5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5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5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7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7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7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0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2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2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2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2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2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2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3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3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3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7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8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8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8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8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8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9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9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9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9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9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0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0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1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2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2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2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2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3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4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4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4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4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4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4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4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5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5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5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6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6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6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6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7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8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8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8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8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0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0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0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1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1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1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1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2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2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2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2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2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3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3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3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3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3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4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4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4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4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4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4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4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5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5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5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5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5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5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5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5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5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5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6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6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6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6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6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7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9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9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9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0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1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1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2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2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4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4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7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8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8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8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9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9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9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0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0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0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1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1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6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6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6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6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6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6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6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6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6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7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7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7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7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7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7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7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7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8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8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8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8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8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8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9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9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9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9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9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8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80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80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left"/>
    </style:style>
    <style:style style:name="P2" style:family="paragraph">
      <style:paragraph-properties fo:line-height="100.00%" fo:text-align="center"/>
    </style:style>
    <style:style style:name="P3" style:family="paragraph">
      <style:paragraph-properties fo:line-height="100.00%" fo:text-align="left"/>
    </style:style>
    <style:style style:name="P4" style:family="paragraph">
      <style:paragraph-properties fo:line-height="100.00%" fo:text-align="center"/>
    </style:style>
    <style:style style:name="P5" style:family="paragraph">
      <style:paragraph-properties fo:line-height="100.00%" fo:text-align="left"/>
    </style:style>
    <style:style style:name="P6" style:family="paragraph">
      <style:paragraph-properties fo:line-height="100.00%" fo:text-align="center"/>
    </style:style>
    <style:style style:name="P7" style:family="paragraph">
      <style:paragraph-properties fo:line-height="100.00%" fo:text-align="left"/>
    </style:style>
    <style:style style:name="P8" style:family="paragraph">
      <style:paragraph-properties fo:line-height="100.00%" fo:text-align="center"/>
    </style:style>
    <style:style style:name="P9" style:family="paragraph">
      <style:paragraph-properties fo:line-height="100.00%" fo:text-align="left"/>
    </style:style>
    <text:list-style style:name="L10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0" style:family="paragraph">
      <style:paragraph-properties fo:line-height="100.00%" fo:text-align="left" fo:margin-left="-18.00pt" fo:text-indent="18.00pt"/>
    </style:style>
    <style:style style:name="P11" style:family="paragraph">
      <style:paragraph-properties fo:line-height="100.00%" fo:text-align="left"/>
    </style:style>
    <style:style style:name="P12" style:family="paragraph">
      <style:paragraph-properties fo:line-height="100.00%" fo:text-align="left"/>
    </style:style>
    <style:style style:name="P13" style:family="paragraph">
      <style:paragraph-properties fo:line-height="100.00%" fo:text-align="center">
        <style:tab-stops>
          <style:tab-stop style:position="481.85pt" style:type="center"/>
        </style:tab-stops>
      </style:paragraph-properties>
    </style:style>
    <style:style style:name="P14" style:family="paragraph">
      <style:paragraph-properties fo:line-height="100.00%" fo:text-align="right" fo:margin-left="1.40pt" fo:text-indent="-1.40pt">
        <style:tab-stops>
          <style:tab-stop style:position="320.35pt" style:type="center"/>
          <style:tab-stop style:position="3288.25pt" style:type="center"/>
        </style:tab-stops>
      </style:paragraph-properties>
    </style:style>
    <style:style style:name="P15" style:family="paragraph">
      <style:paragraph-properties fo:line-height="100.00%" fo:text-align="left"/>
    </style:style>
    <style:style style:name="P16" style:family="paragraph">
      <style:paragraph-properties fo:line-height="100.00%" fo:text-align="right" fo:margin-left="1.40pt" fo:text-indent="-1.40pt">
        <style:tab-stops>
          <style:tab-stop style:position="320.35pt" style:type="center"/>
          <style:tab-stop style:position="3288.25pt" style:type="center"/>
        </style:tab-stops>
      </style:paragraph-properties>
    </style:style>
    <style:style style:name="P17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18" style:family="paragraph">
      <style:paragraph-properties fo:line-height="100.00%" fo:text-align="left"/>
    </style:style>
    <style:style style:name="P19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20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21" style:family="paragraph">
      <style:paragraph-properties fo:line-height="100.00%" fo:text-align="left"/>
    </style:style>
    <style:style style:name="P22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23" style:family="paragraph">
      <style:paragraph-properties fo:line-height="100.00%" fo:text-align="left"/>
    </style:style>
    <style:style style:name="P24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25" style:family="paragraph">
      <style:paragraph-properties fo:line-height="100.00%" fo:text-align="left" fo:margin-left="1.40pt" fo:text-indent="-1.40pt">
        <style:tab-stops>
          <style:tab-stop style:position="321.40pt" style:type="center"/>
          <style:tab-stop style:position="3288.25pt" style:type="center"/>
        </style:tab-stops>
      </style:paragraph-properties>
    </style:style>
    <style:style style:name="P26" style:family="paragraph">
      <style:paragraph-properties fo:line-height="100.00%" fo:text-align="left"/>
    </style:style>
    <style:style style:name="P27" style:family="paragraph">
      <style:paragraph-properties fo:line-height="100.00%" fo:text-align="left" fo:margin-left="1.40pt" fo:text-indent="-1.40pt">
        <style:tab-stops>
          <style:tab-stop style:position="321.40pt" style:type="center"/>
          <style:tab-stop style:position="3288.25pt" style:type="center"/>
        </style:tab-stops>
      </style:paragraph-properties>
    </style:style>
    <style:style style:name="P28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29" style:family="paragraph">
      <style:paragraph-properties fo:line-height="100.00%" fo:text-align="left"/>
    </style:style>
    <style:style style:name="P30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31" style:family="paragraph">
      <style:paragraph-properties fo:line-height="100.00%" fo:text-align="left"/>
    </style:style>
    <style:style style:name="P32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33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34" style:family="paragraph">
      <style:paragraph-properties fo:line-height="100.00%" fo:text-align="left"/>
    </style:style>
    <style:style style:name="P35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36" style:family="paragraph">
      <style:paragraph-properties fo:line-height="100.00%" fo:text-align="right" fo:margin-left="1.40pt" fo:text-indent="-1.40pt">
        <style:tab-stops>
          <style:tab-stop style:position="321.10pt" style:type="center"/>
          <style:tab-stop style:position="3288.25pt" style:type="center"/>
        </style:tab-stops>
      </style:paragraph-properties>
    </style:style>
    <style:style style:name="P37" style:family="paragraph">
      <style:paragraph-properties fo:line-height="100.00%" fo:text-align="left"/>
    </style:style>
    <style:style style:name="P38" style:family="paragraph">
      <style:paragraph-properties fo:line-height="100.00%" fo:text-align="right" fo:margin-left="1.40pt" fo:text-indent="-1.40pt">
        <style:tab-stops>
          <style:tab-stop style:position="321.10pt" style:type="center"/>
          <style:tab-stop style:position="3288.25pt" style:type="center"/>
        </style:tab-stops>
      </style:paragraph-properties>
    </style:style>
    <style:style style:name="P39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40" style:family="paragraph">
      <style:paragraph-properties fo:line-height="100.00%" fo:text-align="left"/>
    </style:style>
    <style:style style:name="P41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42" style:family="paragraph">
      <style:paragraph-properties fo:line-height="100.00%" fo:text-align="left" fo:margin-left="1.40pt" fo:text-indent="-1.40pt">
        <style:tab-stops>
          <style:tab-stop style:position="321.40pt" style:type="center"/>
          <style:tab-stop style:position="3288.25pt" style:type="center"/>
        </style:tab-stops>
      </style:paragraph-properties>
    </style:style>
    <style:style style:name="P43" style:family="paragraph">
      <style:paragraph-properties fo:line-height="100.00%" fo:text-align="left"/>
    </style:style>
    <style:style style:name="P44" style:family="paragraph">
      <style:paragraph-properties fo:line-height="100.00%" fo:text-align="left" fo:margin-left="1.40pt" fo:text-indent="-1.40pt">
        <style:tab-stops>
          <style:tab-stop style:position="321.40pt" style:type="center"/>
          <style:tab-stop style:position="3288.25pt" style:type="center"/>
        </style:tab-stops>
      </style:paragraph-properties>
    </style:style>
    <style:style style:name="P45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46" style:family="paragraph">
      <style:paragraph-properties fo:line-height="100.00%" fo:text-align="left"/>
    </style:style>
    <style:style style:name="P47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48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49" style:family="paragraph">
      <style:paragraph-properties fo:line-height="100.00%" fo:text-align="left"/>
    </style:style>
    <style:style style:name="P50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51" style:family="paragraph">
      <style:paragraph-properties fo:line-height="100.00%" fo:text-align="left"/>
    </style:style>
    <style:style style:name="P52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53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54" style:family="paragraph">
      <style:paragraph-properties fo:line-height="100.00%" fo:text-align="left"/>
    </style:style>
    <style:style style:name="P55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56" style:family="paragraph">
      <style:paragraph-properties fo:line-height="100.00%" fo:text-align="left" fo:margin-left="1.40pt" fo:text-indent="-1.40pt">
        <style:tab-stops>
          <style:tab-stop style:position="321.60pt" style:type="center"/>
          <style:tab-stop style:position="3288.25pt" style:type="center"/>
        </style:tab-stops>
      </style:paragraph-properties>
    </style:style>
    <style:style style:name="P57" style:family="paragraph">
      <style:paragraph-properties fo:line-height="100.00%" fo:text-align="left"/>
    </style:style>
    <style:style style:name="P58" style:family="paragraph">
      <style:paragraph-properties fo:line-height="100.00%" fo:text-align="left" fo:margin-left="1.40pt" fo:text-indent="-1.40pt">
        <style:tab-stops>
          <style:tab-stop style:position="321.60pt" style:type="center"/>
          <style:tab-stop style:position="3288.25pt" style:type="center"/>
        </style:tab-stops>
      </style:paragraph-properties>
    </style:style>
    <style:style style:name="P59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60" style:family="paragraph">
      <style:paragraph-properties fo:line-height="100.00%" fo:text-align="left"/>
    </style:style>
    <style:style style:name="P61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62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63" style:family="paragraph">
      <style:paragraph-properties fo:line-height="100.00%" fo:text-align="left"/>
    </style:style>
    <style:style style:name="P64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65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66" style:family="paragraph">
      <style:paragraph-properties fo:line-height="100.00%" fo:text-align="left"/>
    </style:style>
    <style:style style:name="P67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68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69" style:family="paragraph">
      <style:paragraph-properties fo:line-height="100.00%" fo:text-align="left"/>
    </style:style>
    <style:style style:name="P70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71" style:family="paragraph">
      <style:paragraph-properties fo:line-height="100.00%" fo:text-align="left"/>
    </style:style>
    <style:style style:name="P72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73" style:family="paragraph">
      <style:paragraph-properties fo:line-height="100.00%" fo:text-align="left" fo:margin-left="1.40pt" fo:text-indent="-1.40pt">
        <style:tab-stops>
          <style:tab-stop style:position="321.40pt" style:type="center"/>
          <style:tab-stop style:position="3288.25pt" style:type="center"/>
        </style:tab-stops>
      </style:paragraph-properties>
    </style:style>
    <style:style style:name="P74" style:family="paragraph">
      <style:paragraph-properties fo:line-height="100.00%" fo:text-align="left"/>
    </style:style>
    <style:style style:name="P75" style:family="paragraph">
      <style:paragraph-properties fo:line-height="100.00%" fo:text-align="left" fo:margin-left="1.40pt" fo:text-indent="-1.40pt">
        <style:tab-stops>
          <style:tab-stop style:position="321.40pt" style:type="center"/>
          <style:tab-stop style:position="3288.25pt" style:type="center"/>
        </style:tab-stops>
      </style:paragraph-properties>
    </style:style>
    <style:style style:name="P76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77" style:family="paragraph">
      <style:paragraph-properties fo:line-height="100.00%" fo:text-align="left"/>
    </style:style>
    <style:style style:name="P78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79" style:family="paragraph">
      <style:paragraph-properties fo:line-height="100.00%" fo:text-align="left"/>
    </style:style>
    <style:style style:name="P80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81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82" style:family="paragraph">
      <style:paragraph-properties fo:line-height="100.00%" fo:text-align="left"/>
    </style:style>
    <style:style style:name="P83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84" style:family="paragraph">
      <style:paragraph-properties fo:line-height="100.00%" fo:text-align="left" fo:margin-left="1.40pt" fo:text-indent="-1.40pt">
        <style:tab-stops>
          <style:tab-stop style:position="321.40pt" style:type="center"/>
          <style:tab-stop style:position="3288.25pt" style:type="center"/>
        </style:tab-stops>
      </style:paragraph-properties>
    </style:style>
    <style:style style:name="P85" style:family="paragraph">
      <style:paragraph-properties fo:line-height="100.00%" fo:text-align="left"/>
    </style:style>
    <style:style style:name="P86" style:family="paragraph">
      <style:paragraph-properties fo:line-height="100.00%" fo:text-align="left" fo:margin-left="1.40pt" fo:text-indent="-1.40pt">
        <style:tab-stops>
          <style:tab-stop style:position="321.40pt" style:type="center"/>
          <style:tab-stop style:position="3288.25pt" style:type="center"/>
        </style:tab-stops>
      </style:paragraph-properties>
    </style:style>
    <style:style style:name="P87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88" style:family="paragraph">
      <style:paragraph-properties fo:line-height="100.00%" fo:text-align="left"/>
    </style:style>
    <style:style style:name="P89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90" style:family="paragraph">
      <style:paragraph-properties fo:line-height="100.00%" fo:text-align="left"/>
    </style:style>
    <style:style style:name="P91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92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93" style:family="paragraph">
      <style:paragraph-properties fo:line-height="100.00%" fo:text-align="left"/>
    </style:style>
    <style:style style:name="P94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95" style:family="paragraph">
      <style:paragraph-properties fo:line-height="100.00%" fo:text-align="left"/>
    </style:style>
    <style:style style:name="P96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97" style:family="paragraph">
      <style:paragraph-properties fo:line-height="100.00%" fo:text-align="left"/>
    </style:style>
    <style:style style:name="P98" style:family="paragraph">
      <style:paragraph-properties fo:line-height="100.00%" fo:text-align="left" fo:margin-left="1.40pt" fo:text-indent="-1.40pt">
        <style:tab-stops>
          <style:tab-stop style:position="321.50pt" style:type="center"/>
          <style:tab-stop style:position="3288.25pt" style:type="center"/>
        </style:tab-stops>
      </style:paragraph-properties>
    </style:style>
    <style:style style:name="P99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100" style:family="paragraph">
      <style:paragraph-properties fo:line-height="100.00%" fo:text-align="left"/>
    </style:style>
    <style:style style:name="P101" style:family="paragraph">
      <style:paragraph-properties fo:line-height="100.00%" fo:text-align="left" fo:margin-left="1.40pt" fo:text-indent="-1.40pt">
        <style:tab-stops>
          <style:tab-stop style:position="321.45pt" style:type="center"/>
          <style:tab-stop style:position="3288.25pt" style:type="center"/>
        </style:tab-stops>
      </style:paragraph-properties>
    </style:style>
    <style:style style:name="P102" style:family="paragraph">
      <style:paragraph-properties fo:line-height="100.00%" fo:text-align="left"/>
    </style:style>
    <style:style style:name="P103" style:family="paragraph">
      <style:paragraph-properties fo:line-height="100.00%" fo:text-align="center">
        <style:tab-stops>
          <style:tab-stop style:position="481.85pt" style:type="center"/>
        </style:tab-stops>
      </style:paragraph-properties>
    </style:style>
    <style:style style:name="P104" style:family="paragraph">
      <style:paragraph-properties fo:line-height="100.00%" fo:text-align="center" fo:margin-left="579.75pt" fo:text-indent="0.00pt">
        <style:tab-stops>
          <style:tab-stop style:position="-569.75pt"/>
          <style:tab-stop style:position="2709.90pt" style:type="center"/>
        </style:tab-stops>
      </style:paragraph-properties>
    </style:style>
    <style:style style:name="P105" style:family="paragraph">
      <style:paragraph-properties fo:line-height="100.00%" fo:text-align="left"/>
    </style:style>
    <style:style style:name="P106" style:family="paragraph">
      <style:paragraph-properties fo:line-height="100.00%" fo:text-align="center" fo:margin-left="579.75pt" fo:text-indent="0.00pt">
        <style:tab-stops>
          <style:tab-stop style:position="-569.75pt"/>
          <style:tab-stop style:position="2709.90pt" style:type="center"/>
        </style:tab-stops>
      </style:paragraph-properties>
    </style:style>
    <style:style style:name="P107" style:family="paragraph">
      <style:paragraph-properties fo:line-height="100.00%" fo:text-align="left"/>
    </style:style>
    <style:style style:name="P108" style:family="paragraph">
      <style:paragraph-properties fo:line-height="100.00%" fo:text-align="left"/>
    </style:style>
    <style:style style:name="P109" style:family="paragraph">
      <style:paragraph-properties fo:line-height="100.00%" fo:text-align="left">
        <style:tab-stops>
          <style:tab-stop style:position="68.25pt"/>
        </style:tab-stops>
      </style:paragraph-properties>
    </style:style>
    <style:style style:name="P110" style:family="paragraph">
      <style:paragraph-properties fo:line-height="100.00%" fo:text-align="left"/>
    </style:style>
    <style:style style:name="P111" style:family="paragraph">
      <style:paragraph-properties fo:line-height="100.00%" fo:text-align="left">
        <style:tab-stops>
          <style:tab-stop style:position="12.75pt"/>
        </style:tab-stops>
      </style:paragraph-properties>
    </style:style>
    <style:style style:name="P112" style:family="paragraph">
      <style:paragraph-properties fo:line-height="100.00%" fo:text-align="center">
        <style:tab-stops>
          <style:tab-stop style:position="12.75pt"/>
        </style:tab-stops>
      </style:paragraph-properties>
    </style:style>
    <style:style style:name="P113" style:family="paragraph">
      <style:paragraph-properties fo:line-height="100.00%" fo:text-align="left">
        <style:tab-stops>
          <style:tab-stop style:position="12.75pt"/>
        </style:tab-stops>
      </style:paragraph-properties>
    </style:style>
    <style:style style:name="P114" style:family="paragraph">
      <style:paragraph-properties fo:line-height="100.00%" fo:text-align="left">
        <style:tab-stops>
          <style:tab-stop style:position="15.00pt"/>
        </style:tab-stops>
      </style:paragraph-properties>
    </style:style>
    <style:style style:name="P115" style:family="paragraph">
      <style:paragraph-properties fo:line-height="100.00%" fo:text-align="left">
        <style:tab-stops>
          <style:tab-stop style:position="11.25pt"/>
        </style:tab-stops>
      </style:paragraph-properties>
    </style:style>
    <style:style style:name="P116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17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17" style:family="paragraph">
      <style:paragraph-properties fo:line-height="100.00%" fo:text-align="left" fo:margin-left="-18.00pt" fo:text-indent="18.00pt">
        <style:tab-stops>
          <style:tab-stop style:position="12.75pt"/>
        </style:tab-stops>
      </style:paragraph-properties>
    </style:style>
    <style:style style:name="P118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19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19" style:family="paragraph">
      <style:paragraph-properties fo:line-height="100.00%" fo:text-align="left" fo:margin-left="-18.00pt" fo:text-indent="18.00pt">
        <style:tab-stops>
          <style:tab-stop style:position="12.75pt"/>
        </style:tab-stops>
      </style:paragraph-properties>
    </style:style>
    <style:style style:name="P120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1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1" style:family="paragraph">
      <style:paragraph-properties fo:line-height="100.00%" fo:text-align="left" fo:margin-left="-18.00pt" fo:text-indent="18.00pt">
        <style:tab-stops>
          <style:tab-stop style:position="12.75pt"/>
        </style:tab-stops>
      </style:paragraph-properties>
    </style:style>
    <style:style style:name="P122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3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3" style:family="paragraph">
      <style:paragraph-properties fo:line-height="100.00%" fo:text-align="left" fo:margin-left="-18.00pt" fo:text-indent="18.00pt">
        <style:tab-stops>
          <style:tab-stop style:position="12.75pt"/>
        </style:tab-stops>
      </style:paragraph-properties>
    </style:style>
    <style:style style:name="P124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5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5" style:family="paragraph">
      <style:paragraph-properties fo:line-height="100.00%" fo:text-align="left" fo:margin-left="-18.00pt" fo:text-indent="18.00pt">
        <style:tab-stops>
          <style:tab-stop style:position="12.75pt"/>
        </style:tab-stops>
      </style:paragraph-properties>
    </style:style>
    <style:style style:name="P126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7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7" style:family="paragraph">
      <style:paragraph-properties fo:line-height="100.00%" fo:text-align="left" fo:margin-left="-18.00pt" fo:text-indent="18.00pt">
        <style:tab-stops>
          <style:tab-stop style:position="12.75pt"/>
        </style:tab-stops>
      </style:paragraph-properties>
    </style:style>
    <style:style style:name="P128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9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9" style:family="paragraph">
      <style:paragraph-properties fo:line-height="100.00%" fo:text-align="left" fo:margin-left="-18.00pt" fo:text-indent="18.00pt">
        <style:tab-stops>
          <style:tab-stop style:position="12.75pt"/>
        </style:tab-stops>
      </style:paragraph-properties>
    </style:style>
    <style:style style:name="P130" style:family="paragraph">
      <style:paragraph-properties fo:line-height="100.00%" fo:text-align="left">
        <style:tab-stops>
          <style:tab-stop style:position="12.75pt"/>
        </style:tab-stops>
      </style:paragraph-properties>
    </style:style>
    <style:style style:name="P131" style:family="paragraph">
      <style:paragraph-properties fo:line-height="100.00%" fo:text-align="left"/>
    </style:style>
    <style:style style:name="TableColumn0100" style:family="table-column">
      <style:table-column-properties style:column-width="0.138889in"/>
    </style:style>
    <style:style style:name="TableColumn0101" style:family="table-column">
      <style:table-column-properties style:column-width="4.677083in"/>
    </style:style>
    <style:style style:name="TableColumn0102" style:family="table-column">
      <style:table-column-properties style:column-width="1.876389in"/>
    </style:style>
    <style:style style:name="Table01" style:family="table">
      <style:table-properties style:width="6.692361in" fo:margin-left="0.000000in" style:writing-mode="lr" table:align="center" style:may-break-between-rows="true"/>
    </style:style>
    <style:style style:name="TableRow0100" style:family="table-row">
      <style:table-row-properties/>
    </style:style>
    <style:style style:name="TableCell010000" style:family="table-cell">
      <style:table-cell-properties fo:border-top="0.000694in solid #000000" fo:border-left="0.000694in solid #000000" fo:border-right="0.000694in solid #000000" fo:border-bottom="0.000694in solid #000000" fo:vertical-align="center" fo:background-color="#ffffff"/>
    </style:style>
    <style:style style:name="TableCell010001" style:family="table-cell">
      <style:table-cell-properties fo:border-top="0.000000in solid #000000" fo:border-left="0.000000in solid #000000" fo:border-right="0.000000in solid #000000" fo:border-bottom="0.000000in solid #000000" fo:vertical-align="top" fo:background-color="# 0 0 0"/>
    </style:style>
    <style:style style:name="TableCell010002" style:family="table-cell">
      <style:table-cell-properties fo:border-top="0.000000in solid #000000" fo:border-left="0.000000in solid #000000" fo:border-right="0.000000in solid #000000" fo:border-bottom="0.000000in solid #000000" fo:vertical-align="top" fo:background-color="# 0 0 0"/>
    </style:style>
    <style:style style:name="TableRow0101" style:family="table-row">
      <style:table-row-properties/>
    </style:style>
    <style:style style:name="TableCell010100" style:family="table-cell">
      <style:table-cell-properties fo:border-top="0.000694in solid #000000" fo:border-left="0.000694in solid #000000" fo:border-right="0.000694in solid #000000" fo:border-bottom="0.000694in solid #000000" fo:vertical-align="top" fo:background-color="#ffffff"/>
    </style:style>
    <style:style style:name="TableCell010101" style:family="table-cell">
      <style:table-cell-properties fo:border-top="0.000694in solid #000000" fo:border-left="0.000694in solid #000000" fo:border-right="0.000694in solid #000000" fo:border-bottom="0.000694in solid #000000" fo:vertical-align="center" fo:background-color="#ffffff"/>
    </style:style>
    <style:style style:name="TableColumn0200" style:family="table-column">
      <style:table-column-properties style:column-width="4.468750in"/>
    </style:style>
    <style:style style:name="TableColumn0201" style:family="table-column">
      <style:table-column-properties style:column-width="0.010417in"/>
    </style:style>
    <style:style style:name="TableColumn0202" style:family="table-column">
      <style:table-column-properties style:column-width="0.004167in"/>
    </style:style>
    <style:style style:name="TableColumn0203" style:family="table-column">
      <style:table-column-properties style:column-width="0.000694in"/>
    </style:style>
    <style:style style:name="TableColumn0204" style:family="table-column">
      <style:table-column-properties style:column-width="0.000694in"/>
    </style:style>
    <style:style style:name="TableColumn0205" style:family="table-column">
      <style:table-column-properties style:column-width="0.001389in"/>
    </style:style>
    <style:style style:name="TableColumn0206" style:family="table-column">
      <style:table-column-properties style:column-width="2.191667in"/>
    </style:style>
    <style:style style:name="TableColumn0207" style:family="table-column">
      <style:table-column-properties style:column-width="0.013889in"/>
    </style:style>
    <style:style style:name="TableColumn0208" style:family="table-column">
      <style:table-column-properties style:column-width="0.000694in"/>
    </style:style>
    <style:style style:name="Table02" style:family="table">
      <style:table-properties style:width="6.692361in" fo:margin-left="0.000000in" style:writing-mode="lr" table:align="right" style:may-break-between-rows="true"/>
    </style:style>
    <style:style style:name="TableRow0200" style:family="table-row">
      <style:table-row-properties/>
    </style:style>
    <style:style style:name="TableCell020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0001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0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0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0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0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0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1" style:family="table-row">
      <style:table-row-properties/>
    </style:style>
    <style:style style:name="TableCell020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01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1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2" style:family="table-row">
      <style:table-row-properties/>
    </style:style>
    <style:style style:name="TableCell0202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02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2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3" style:family="table-row">
      <style:table-row-properties/>
    </style:style>
    <style:style style:name="TableCell0203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03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3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4" style:family="table-row">
      <style:table-row-properties/>
    </style:style>
    <style:style style:name="TableCell0204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04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3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4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5" style:family="table-row">
      <style:table-row-properties/>
    </style:style>
    <style:style style:name="TableCell0205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05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5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6" style:family="table-row">
      <style:table-row-properties/>
    </style:style>
    <style:style style:name="TableCell0206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06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6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7" style:family="table-row">
      <style:table-row-properties/>
    </style:style>
    <style:style style:name="TableCell0207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07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7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8" style:family="table-row">
      <style:table-row-properties/>
    </style:style>
    <style:style style:name="TableCell0208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08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802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8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8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8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8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9" style:family="table-row">
      <style:table-row-properties/>
    </style:style>
    <style:style style:name="TableCell0209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09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9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0" style:family="table-row">
      <style:table-row-properties/>
    </style:style>
    <style:style style:name="TableCell021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10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3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0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1" style:family="table-row">
      <style:table-row-properties/>
    </style:style>
    <style:style style:name="TableCell021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11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1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2" style:family="table-row">
      <style:table-row-properties/>
    </style:style>
    <style:style style:name="TableCell0212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12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2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3" style:family="table-row">
      <style:table-row-properties/>
    </style:style>
    <style:style style:name="TableCell0213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13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3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4" style:family="table-row">
      <style:table-row-properties/>
    </style:style>
    <style:style style:name="TableCell0214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14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4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5" style:family="table-row">
      <style:table-row-properties/>
    </style:style>
    <style:style style:name="TableCell0215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15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6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5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6" style:family="table-row">
      <style:table-row-properties/>
    </style:style>
    <style:style style:name="TableCell0216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16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6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7" style:family="table-row">
      <style:table-row-properties/>
    </style:style>
    <style:style style:name="TableCell0217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17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7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8" style:family="table-row">
      <style:table-row-properties/>
    </style:style>
    <style:style style:name="TableCell0218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18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8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9" style:family="table-row">
      <style:table-row-properties/>
    </style:style>
    <style:style style:name="TableCell0219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19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9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0" style:family="table-row">
      <style:table-row-properties/>
    </style:style>
    <style:style style:name="TableCell022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20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0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1" style:family="table-row">
      <style:table-row-properties/>
    </style:style>
    <style:style style:name="TableCell022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21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3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1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2" style:family="table-row">
      <style:table-row-properties/>
    </style:style>
    <style:style style:name="TableCell0222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22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2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3" style:family="table-row">
      <style:table-row-properties/>
    </style:style>
    <style:style style:name="TableCell0223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23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3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4" style:family="table-row">
      <style:table-row-properties/>
    </style:style>
    <style:style style:name="TableCell0224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24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4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5" style:family="table-row">
      <style:table-row-properties/>
    </style:style>
    <style:style style:name="TableCell0225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25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3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5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6" style:family="table-row">
      <style:table-row-properties/>
    </style:style>
    <style:style style:name="TableCell0226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26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6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7" style:family="table-row">
      <style:table-row-properties/>
    </style:style>
    <style:style style:name="TableCell0227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27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7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8" style:family="table-row">
      <style:table-row-properties/>
    </style:style>
    <style:style style:name="TableCell0228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28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8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9" style:family="table-row">
      <style:table-row-properties/>
    </style:style>
    <style:style style:name="TableCell0229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29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9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30" style:family="table-row">
      <style:table-row-properties/>
    </style:style>
    <style:style style:name="TableCell023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30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30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31" style:family="table-row">
      <style:table-row-properties/>
    </style:style>
    <style:style style:name="TableCell023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center" fo:background-color="#ffffff"/>
    </style:style>
    <style:style style:name="TableCell0231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31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</office:automatic-styles>
  <office:body>
    <office:text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2"><text:span text:style-name="T2">POZNÁMKY</text:span></text:p>
      <text:p text:style-name="P2"><text:span text:style-name="T3"/></text:p>
      <text:p text:style-name="P2"><text:span text:style-name="T4">k ú</text:span><text:span text:style-name="T5">čtovnej z</text:span><text:span text:style-name="T6">ávierke </text:span></text:p>
      <text:p text:style-name="P2"><text:span text:style-name="T7"/></text:p>
      <text:p text:style-name="P2"><text:span text:style-name="T8">k 31. 12. 201</text:span><text:span text:style-name="T9">7</text:span><text:span text:style-name="T10"/></text:p>
      <text:p text:style-name="P3"><text:span text:style-name="T11"/></text:p>
      <text:p text:style-name="P3"><text:span text:style-name="T11"/></text:p>
      <text:p text:style-name="P3"><text:span text:style-name="T11"/></text:p>
      <text:p text:style-name="P3"><text:span text:style-name="T11"/></text:p>
      <text:p text:style-name="P3"><text:span text:style-name="T11"/></text:p>
      <text:p text:style-name="P3"><text:span text:style-name="T12">Názov ú</text:span><text:span text:style-name="T13">čtovnej jednotky /obchodn</text:span><text:span text:style-name="T14">é meno/:</text:span></text:p>
      <text:p text:style-name="P3"><text:span text:style-name="T15"/></text:p>
      <text:p text:style-name="P3"><text:span text:style-name="T15"/></text:p>
      <text:p text:style-name="P4"><text:span text:style-name="T16">emLike COMPANY, s.r.o.</text:span></text:p>
      <text:p text:style-name="P4"><text:span text:style-name="T16">Svätourbanská 10</text:span></text:p>
      <text:p text:style-name="P4"><text:span text:style-name="T16">949 01 Nitra</text:span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6"><text:span text:style-name="T18">PRÍLOHA</text:span></text:p>
      <text:p text:style-name="P6"><text:span text:style-name="T19">k ro</text:span><text:span text:style-name="T20">čnej<text:s/></text:span><text:span text:style-name="T21">ú</text:span><text:span text:style-name="T22">čtovnej z</text:span><text:span text:style-name="T23">ávierke pod</text:span><text:span text:style-name="T24">ľa Opatrenia MF SR č. 4455/2003-92 zo dňa 31. 03. 2003</text:span></text:p>
      <text:p text:style-name="P6"><text:span text:style-name="T25">k 31. 12. 201</text:span><text:span text:style-name="T26">7</text:span><text:span text:style-name="T27"/></text:p>
      <text:p text:style-name="P7"><text:span text:style-name="T28"/></text:p>
      <text:p text:style-name="P7"><text:span text:style-name="T28"/></text:p>
      <text:p text:style-name="P8"><text:span text:style-name="T29">1.</text:span></text:p>
      <text:p text:style-name="P8"><text:span text:style-name="T29">V</text:span><text:span text:style-name="T30">šeobecn</text:span><text:span text:style-name="T31">é údaje</text:span></text:p>
      <text:p text:style-name="P9"><text:span text:style-name="T32"/></text:p>
      <text:p text:style-name="P9"><text:span text:style-name="T33">1/ Názov a sídlo ú</text:span><text:span text:style-name="T34">čtovnej jednotky:</text:span></text:p>
      <text:p text:style-name="P9"><text:span text:style-name="T35"><text:s text:c="4"/>emLike COMPANY, s.r.o.</text:span></text:p>
      <text:p text:style-name="P9"><text:span text:style-name="T35"><text:s text:c="4"/>Svätourbanská 10</text:span></text:p>
      <text:p text:style-name="P9"><text:span text:style-name="T35"><text:s text:c="4"/>949 01 Nitra</text:span></text:p>
      <text:list text:style-name="L10">
        <text:list-item>
          <text:p text:style-name="P10"><text:span text:style-name="T35">dátum zalo</text:span><text:span text:style-name="T36">ženia spoločnosti:<text:s text:c="2"/>12.09.2012</text:span></text:p>
        </text:list-item>
        <text:list-item>
          <text:p text:style-name="P10"><text:span text:style-name="T37">zápis do obchodného registra: 25.10.2012</text:span></text:p>
        </text:list-item>
        <text:list-item>
          <text:p text:style-name="P10"><text:span text:style-name="T37">I</text:span><text:span text:style-name="T38">ČO:<text:tab/><text:s text:c="39"/>46 848 975<text:tab/><text:tab/><text:s text:c="2"/></text:span></text:p>
        </text:list-item>
      </text:list>
      <text:p text:style-name="P11"><text:span text:style-name="T39"/></text:p>
      <text:p text:style-name="P11"><text:span text:style-name="T40">2/ Hlavné<text:s/></text:span><text:span text:style-name="T41">činnosti spoločnosti podľa v</text:span><text:span text:style-name="T42">ýpisu z obchodného registra:</text:span></text:p>
      <text:p text:style-name="P12"><text:span text:style-name="T43"/></text:p>
      <table:table table:style-name="Table01">
        <table:table-column table:style-name="TableColumn0100"/>
        <table:table-column table:style-name="TableColumn0101"/>
        <table:table-column table:style-name="TableColumn0102"/>
        <table:table-row table:style-name="TableRow0100">
          <table:table-cell table:style-name="TableCell010000" table:number-columns-spanned="3">
            <table:table table:style-name="Table02">
              <table:table-column table:style-name="TableColumn0200"/>
              <table:table-column table:style-name="TableColumn0201"/>
              <table:table-column table:style-name="TableColumn0202"/>
              <table:table-column table:style-name="TableColumn0203"/>
              <table:table-column table:style-name="TableColumn0204"/>
              <table:table-column table:style-name="TableColumn0205"/>
              <table:table-column table:style-name="TableColumn0206"/>
              <table:table-column table:style-name="TableColumn0207"/>
              <table:table-column table:style-name="TableColumn0208"/>
              <table:table-row table:style-name="TableRow0200">
                <table:table-cell table:style-name="TableCell020000">
                  <text:p text:style-name="P15"><text:span text:style-name="T44">kúpa tovaru na ú</text:span><text:span text:style-name="T45">čely jeho predaja konečn</text:span><text:span text:style-name="T46">ému spotrebite</text:span><text:span text:style-name="T47">ľovi (maloobchod) alebo in</text:span><text:span text:style-name="T48">ým prevádzkovate</text:span><text:span text:style-name="T49">ľom živnosti (veľkoobchod)</text:span><text:span text:style-name="T50"> </text:span><text:span text:style-name="T51"/></text:p>
                </table:table-cell>
                <table:table-cell table:style-name="TableCell020001" table:number-columns-spanned="6">
                  <text:p text:style-name="P15"><text:span text:style-name="T5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0201">
                <table:table-cell table:style-name="TableCell020100" table:number-columns-spanned="5">
                  <text:p text:style-name="P18"><text:span text:style-name="T52">sprostredkovate</text:span><text:span text:style-name="T53">ľsk</text:span><text:span text:style-name="T54">á<text:s/></text:span><text:span text:style-name="T55">činnosť v oblasti obchodu</text:span><text:span text:style-name="T56"> </text:span><text:span text:style-name="T57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0105" table:number-columns-spanned="4">
                  <text:p text:style-name="P18"><text:span text:style-name="T57"/></text:p>
                </table:table-cell>
                <table:covered-table-cell/>
                <table:covered-table-cell/>
                <table:covered-table-cell/>
              </table:table-row>
              <table:table-row table:style-name="TableRow0202">
                <table:table-cell table:style-name="TableCell020200" table:number-columns-spanned="4">
                  <text:p text:style-name="P21"><text:span text:style-name="T58">prenájom hnute</text:span><text:span text:style-name="T59">ľn</text:span><text:span text:style-name="T60">ých vecí </text:span><text:span text:style-name="T61"/></text:p>
                </table:table-cell>
                <table:covered-table-cell/>
                <table:covered-table-cell/>
                <table:covered-table-cell/>
                <table:table-cell table:style-name="TableCell020204" table:number-columns-spanned="5">
                  <text:p text:style-name="P21"><text:span text:style-name="T61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3">
                <table:table-cell table:style-name="TableCell020300" table:number-columns-spanned="4">
                  <text:p text:style-name="P23"><text:span text:style-name="T62">prenájom nehnute</text:span><text:span text:style-name="T63">ľnost</text:span><text:span text:style-name="T64">í spojený s poskytovaním iných ne</text:span><text:span text:style-name="T65">ž z</text:span><text:span text:style-name="T66">ákladných slu</text:span><text:span text:style-name="T67">žieb spojen</text:span><text:span text:style-name="T68">ých s prenájmom </text:span><text:span text:style-name="T69"/></text:p>
                </table:table-cell>
                <table:covered-table-cell/>
                <table:covered-table-cell/>
                <table:covered-table-cell/>
                <table:table-cell table:style-name="TableCell020304" table:number-columns-spanned="5">
                  <text:p text:style-name="P23"><text:span text:style-name="T69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4">
                <table:table-cell table:style-name="TableCell020400" table:number-columns-spanned="3">
                  <text:p text:style-name="P26"><text:span text:style-name="T70">uskuto</text:span><text:span text:style-name="T71">čňovanie stavieb a ich zmien</text:span><text:span text:style-name="T72"> </text:span><text:span text:style-name="T73"/></text:p>
                </table:table-cell>
                <table:covered-table-cell/>
                <table:covered-table-cell/>
                <table:table-cell table:style-name="TableCell020403" table:number-columns-spanned="5">
                  <text:p text:style-name="P26"><text:span text:style-name="T73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5">
                <table:table-cell table:style-name="TableCell020500" table:number-columns-spanned="5">
                  <text:p text:style-name="P29"><text:span text:style-name="T74">Poskytovanie slu</text:span><text:span text:style-name="T75">žieb v poľnohospod</text:span><text:span text:style-name="T76">árstve a záhradníctve </text:span><text:span text:style-name="T77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0505" table:number-columns-spanned="4">
                  <text:p text:style-name="P29"><text:span text:style-name="T77"/></text:p>
                </table:table-cell>
                <table:covered-table-cell/>
                <table:covered-table-cell/>
                <table:covered-table-cell/>
              </table:table-row>
              <table:table-row table:style-name="TableRow0206">
                <table:table-cell table:style-name="TableCell020600" table:number-columns-spanned="5">
                  <text:p text:style-name="P31"><text:span text:style-name="T78">Chov vybraných druhov zvierat </text:span><text:span text:style-name="T79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0605" table:number-columns-spanned="4">
                  <text:p text:style-name="P31"><text:span text:style-name="T79"/></text:p>
                </table:table-cell>
                <table:covered-table-cell/>
                <table:covered-table-cell/>
                <table:covered-table-cell/>
              </table:table-row>
              <table:table-row table:style-name="TableRow0207">
                <table:table-cell table:style-name="TableCell020700" table:number-columns-spanned="4">
                  <text:p text:style-name="P34"><text:span text:style-name="T80">Úprava nerastov, dobývanie ra</text:span><text:span text:style-name="T81">šeliny a bahna a ich<text:s/></text:span><text:span text:style-name="T82">úprava </text:span><text:span text:style-name="T83"/></text:p>
                </table:table-cell>
                <table:covered-table-cell/>
                <table:covered-table-cell/>
                <table:covered-table-cell/>
                <table:table-cell table:style-name="TableCell020704" table:number-columns-spanned="5">
                  <text:p text:style-name="P34"><text:span text:style-name="T83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8">
                <table:table-cell table:style-name="TableCell020800" table:number-columns-spanned="2">
                  <text:p text:style-name="P37"><text:span text:style-name="T84">Výroba skla, výrobkov zo skla a ich úprava </text:span><text:span text:style-name="T85"/></text:p>
                </table:table-cell>
                <table:covered-table-cell/>
                <table:table-cell table:style-name="TableCell020802" table:number-columns-spanned="5">
                  <text:p text:style-name="P37"><text:span text:style-name="T85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9">
                <table:table-cell table:style-name="TableCell020900" table:number-columns-spanned="5">
                  <text:p text:style-name="P40"><text:span text:style-name="T86">Výroba elektrických svietidiel, zariadení pre motory a vozidlá a signalizácie </text:span><text:span text:style-name="T87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0905" table:number-columns-spanned="3">
                  <text:p text:style-name="P40"><text:span text:style-name="T87"/></text:p>
                </table:table-cell>
                <table:covered-table-cell/>
                <table:covered-table-cell/>
              </table:table-row>
              <table:table-row table:style-name="TableRow0210">
                <table:table-cell table:style-name="TableCell021000" table:number-columns-spanned="3">
                  <text:p text:style-name="P43"><text:span text:style-name="T88">Podnikanie v oblasti nakladania s iným ako nebezpe</text:span><text:span text:style-name="T89">čn</text:span><text:span text:style-name="T90">ým odpadom </text:span><text:span text:style-name="T91"/></text:p>
                </table:table-cell>
                <table:covered-table-cell/>
                <table:covered-table-cell/>
                <table:table-cell table:style-name="TableCell021003" table:number-columns-spanned="6">
                  <text:p text:style-name="P43"><text:span text:style-name="T9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0211">
                <table:table-cell table:style-name="TableCell021100" table:number-columns-spanned="4">
                  <text:p text:style-name="P46"><text:span text:style-name="T92">Dokon</text:span><text:span text:style-name="T93">čovacie stavebn</text:span><text:span text:style-name="T94">é práce pri realizácii exteriérov a interiérov </text:span><text:span text:style-name="T95"/></text:p>
                </table:table-cell>
                <table:covered-table-cell/>
                <table:covered-table-cell/>
                <table:covered-table-cell/>
                <table:table-cell table:style-name="TableCell021104" table:number-columns-spanned="5">
                  <text:p text:style-name="P46"><text:span text:style-name="T95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12">
                <table:table-cell table:style-name="TableCell021200" table:number-columns-spanned="5">
                  <text:p text:style-name="P49"><text:span text:style-name="T96">Nákladná cestná doprava vykonávaná vozidlami s celkovou hmotnos</text:span><text:span text:style-name="T97">ťou do 3,5 t vr</text:span><text:span text:style-name="T98">átane prípojného vozidla </text:span><text:span text:style-name="T99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205" table:number-columns-spanned="4">
                  <text:p text:style-name="P49"><text:span text:style-name="T99"/></text:p>
                </table:table-cell>
                <table:covered-table-cell/>
                <table:covered-table-cell/>
                <table:covered-table-cell/>
              </table:table-row>
              <table:table-row table:style-name="TableRow0213">
                <table:table-cell table:style-name="TableCell021300" table:number-columns-spanned="5">
                  <text:p text:style-name="P51"><text:span text:style-name="T100">S</text:span><text:span text:style-name="T101">ťahovacie služby</text:span><text:span text:style-name="T102"> </text:span><text:span text:style-name="T103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305" table:number-columns-spanned="4">
                  <text:p text:style-name="P51"><text:span text:style-name="T103"/></text:p>
                </table:table-cell>
                <table:covered-table-cell/>
                <table:covered-table-cell/>
                <table:covered-table-cell/>
              </table:table-row>
              <table:table-row table:style-name="TableRow0214">
                <table:table-cell table:style-name="TableCell021400" table:number-columns-spanned="4">
                  <text:p text:style-name="P54"><text:span text:style-name="T104">Skladovanie </text:span><text:span text:style-name="T105"/></text:p>
                </table:table-cell>
                <table:covered-table-cell/>
                <table:covered-table-cell/>
                <table:covered-table-cell/>
                <table:table-cell table:style-name="TableCell021404" table:number-columns-spanned="5">
                  <text:p text:style-name="P54"><text:span text:style-name="T105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15">
                <table:table-cell table:style-name="TableCell021500" table:number-columns-spanned="6">
                  <text:p text:style-name="P57"><text:span text:style-name="T106">Baliace<text:s/></text:span><text:span text:style-name="T107">činnosti, manipul</text:span><text:span text:style-name="T108">ácia s tovarom </text:span><text:span text:style-name="T109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table-cell table:style-name="TableCell021506" table:number-columns-spanned="3">
                  <text:p text:style-name="P57"><text:span text:style-name="T109"/></text:p>
                </table:table-cell>
                <table:covered-table-cell/>
                <table:covered-table-cell/>
              </table:table-row>
              <table:table-row table:style-name="TableRow0216">
                <table:table-cell table:style-name="TableCell021600" table:number-columns-spanned="5">
                  <text:p text:style-name="P60"><text:span text:style-name="T110">Ubytovacie slu</text:span><text:span text:style-name="T111">žby bez poskytovania pohostinsk</text:span><text:span text:style-name="T112">ých<text:s/></text:span><text:span text:style-name="T113">činnost</text:span><text:span text:style-name="T114"> </text:span><text:span text:style-name="T115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605" table:number-columns-spanned="4">
                  <text:p text:style-name="P60"><text:span text:style-name="T115"/></text:p>
                </table:table-cell>
                <table:covered-table-cell/>
                <table:covered-table-cell/>
                <table:covered-table-cell/>
              </table:table-row>
              <table:table-row table:style-name="TableRow0217">
                <table:table-cell table:style-name="TableCell021700" table:number-columns-spanned="5">
                  <text:p text:style-name="P63"><text:span text:style-name="T116">Slu</text:span><text:span text:style-name="T117">žby s</text:span><text:span text:style-name="T118">úvisiace s po</text:span><text:span text:style-name="T119">č</text:span><text:span text:style-name="T120">íta</text:span><text:span text:style-name="T121">čov</text:span><text:span text:style-name="T122">ým spracovaním údajov </text:span><text:span text:style-name="T123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705" table:number-columns-spanned="3">
                  <text:p text:style-name="P63"><text:span text:style-name="T123"/></text:p>
                </table:table-cell>
                <table:covered-table-cell/>
                <table:covered-table-cell/>
              </table:table-row>
              <table:table-row table:style-name="TableRow0218">
                <table:table-cell table:style-name="TableCell021800" table:number-columns-spanned="4">
                  <text:p text:style-name="P66"><text:span text:style-name="T124">Polygrafická výroba, sadzba a kone</text:span><text:span text:style-name="T125">čn</text:span><text:span text:style-name="T126">á úprava tla</text:span><text:span text:style-name="T127">čov</text:span><text:span text:style-name="T128">ín </text:span><text:span text:style-name="T129"/></text:p>
                </table:table-cell>
                <table:covered-table-cell/>
                <table:covered-table-cell/>
                <table:covered-table-cell/>
                <table:table-cell table:style-name="TableCell021804" table:number-columns-spanned="5">
                  <text:p text:style-name="P66"><text:span text:style-name="T129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19">
                <table:table-cell table:style-name="TableCell021900" table:number-columns-spanned="5">
                  <text:p text:style-name="P69"><text:span text:style-name="T130">Poskytovanie úverov alebo pô</text:span><text:span text:style-name="T131">žičiek z peňažn</text:span><text:span text:style-name="T132">ých zdrojov získaných výlu</text:span><text:span text:style-name="T133">čne bez verejnej v</text:span><text:span text:style-name="T134">ýzvy a bez verejnej ponuky majetkových hodnôt </text:span><text:span text:style-name="T135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905" table:number-columns-spanned="4">
                  <text:p text:style-name="P69"><text:span text:style-name="T135"/></text:p>
                </table:table-cell>
                <table:covered-table-cell/>
                <table:covered-table-cell/>
                <table:covered-table-cell/>
              </table:table-row>
              <table:table-row table:style-name="TableRow0220">
                <table:table-cell table:style-name="TableCell022000" table:number-columns-spanned="5">
                  <text:p text:style-name="P71"><text:span text:style-name="T136">Sprostredkovanie poskytovania úverov alebo pô</text:span><text:span text:style-name="T137">žičiek z peňažn</text:span><text:span text:style-name="T138">ých zdrojov získaných výlu</text:span><text:span text:style-name="T139">čne bez verejnej v</text:span><text:span text:style-name="T140">ýzvy a bez verejnej ponuky majetkových hodnôt </text:span><text:span text:style-name="T141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2005" table:number-columns-spanned="4">
                  <text:p text:style-name="P71"><text:span text:style-name="T141"/></text:p>
                </table:table-cell>
                <table:covered-table-cell/>
                <table:covered-table-cell/>
                <table:covered-table-cell/>
              </table:table-row>
              <table:table-row table:style-name="TableRow0221">
                <table:table-cell table:style-name="TableCell022100" table:number-columns-spanned="3">
                  <text:p text:style-name="P74"><text:span text:style-name="T142">Správa a údr</text:span><text:span text:style-name="T143">žba bytov</text:span><text:span text:style-name="T144">ého a nebytového fondu v rozsahu vo</text:span><text:span text:style-name="T145">ľn</text:span><text:span text:style-name="T146">ých<text:s/></text:span><text:span text:style-name="T147">živnost</text:span><text:span text:style-name="T148">í </text:span><text:span text:style-name="T149"/></text:p>
                </table:table-cell>
                <table:covered-table-cell/>
                <table:covered-table-cell/>
                <table:table-cell table:style-name="TableCell022103" table:number-columns-spanned="5">
                  <text:p text:style-name="P74"><text:span text:style-name="T149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2">
                <table:table-cell table:style-name="TableCell022200" table:number-columns-spanned="4">
                  <text:p text:style-name="P77"><text:span text:style-name="T150">Administratívne slu</text:span><text:span text:style-name="T151">žby</text:span><text:span text:style-name="T152"> </text:span><text:span text:style-name="T153"/></text:p>
                </table:table-cell>
                <table:covered-table-cell/>
                <table:covered-table-cell/>
                <table:covered-table-cell/>
                <table:table-cell table:style-name="TableCell022204" table:number-columns-spanned="5">
                  <text:p text:style-name="P77"><text:span text:style-name="T153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3">
                <table:table-cell table:style-name="TableCell022300" table:number-columns-spanned="4">
                  <text:p text:style-name="P79"><text:span text:style-name="T154">Po</text:span><text:span text:style-name="T155">č</text:span><text:span text:style-name="T156">íta</text:span><text:span text:style-name="T157">čov</text:span><text:span text:style-name="T158">é slu</text:span><text:span text:style-name="T159">žby</text:span><text:span text:style-name="T160"> </text:span><text:span text:style-name="T161"/></text:p>
                </table:table-cell>
                <table:covered-table-cell/>
                <table:covered-table-cell/>
                <table:covered-table-cell/>
                <table:table-cell table:style-name="TableCell022304" table:number-columns-spanned="5">
                  <text:p text:style-name="P79"><text:span text:style-name="T161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4">
                <table:table-cell table:style-name="TableCell022400" table:number-columns-spanned="5">
                  <text:p text:style-name="P82"><text:span text:style-name="T162">Činnosť podnikateľsk</text:span><text:span text:style-name="T163">ých, organiza</text:span><text:span text:style-name="T164">čn</text:span><text:span text:style-name="T165">ých a ekonomických poradcov </text:span><text:span text:style-name="T166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2405" table:number-columns-spanned="4">
                  <text:p text:style-name="P82"><text:span text:style-name="T166"/></text:p>
                </table:table-cell>
                <table:covered-table-cell/>
                <table:covered-table-cell/>
                <table:covered-table-cell/>
              </table:table-row>
              <table:table-row table:style-name="TableRow0225">
                <table:table-cell table:style-name="TableCell022500" table:number-columns-spanned="3">
                  <text:p text:style-name="P85"><text:span text:style-name="T167">Vykonávanie mimo</text:span><text:span text:style-name="T168">školskej vzdel</text:span><text:span text:style-name="T169">ávacej<text:s/></text:span><text:span text:style-name="T170">činnosti</text:span><text:span text:style-name="T171"> </text:span><text:span text:style-name="T172"/></text:p>
                </table:table-cell>
                <table:covered-table-cell/>
                <table:covered-table-cell/>
                <table:table-cell table:style-name="TableCell022503" table:number-columns-spanned="6">
                  <text:p text:style-name="P85"><text:span text:style-name="T172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0226">
                <table:table-cell table:style-name="TableCell022600" table:number-columns-spanned="4">
                  <text:p text:style-name="P88"><text:span text:style-name="T173">Organizovanie kultúrnych a iných spolo</text:span><text:span text:style-name="T174">čensk</text:span><text:span text:style-name="T175">ých podujatí </text:span><text:span text:style-name="T176"/></text:p>
                </table:table-cell>
                <table:covered-table-cell/>
                <table:covered-table-cell/>
                <table:covered-table-cell/>
                <table:table-cell table:style-name="TableCell022604" table:number-columns-spanned="5">
                  <text:p text:style-name="P88"><text:span text:style-name="T176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7">
                <table:table-cell table:style-name="TableCell022700" table:number-columns-spanned="4">
                  <text:p text:style-name="P90"><text:span text:style-name="T177">Čistiace a upratovacie služby</text:span><text:span text:style-name="T178"> </text:span><text:span text:style-name="T179"/></text:p>
                </table:table-cell>
                <table:covered-table-cell/>
                <table:covered-table-cell/>
                <table:covered-table-cell/>
                <table:table-cell table:style-name="TableCell022704" table:number-columns-spanned="5">
                  <text:p text:style-name="P90"><text:span text:style-name="T179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8">
                <table:table-cell table:style-name="TableCell022800" table:number-columns-spanned="5">
                  <text:p text:style-name="P93"><text:span text:style-name="T180">Reklamné a marketingové slu</text:span><text:span text:style-name="T181">žby</text:span><text:span text:style-name="T182"> </text:span><text:span text:style-name="T183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2805" table:number-columns-spanned="4">
                  <text:p text:style-name="P93"><text:span text:style-name="T183"/></text:p>
                </table:table-cell>
                <table:covered-table-cell/>
                <table:covered-table-cell/>
                <table:covered-table-cell/>
              </table:table-row>
              <table:table-row table:style-name="TableRow0229">
                <table:table-cell table:style-name="TableCell022900" table:number-columns-spanned="5">
                  <text:p text:style-name="P95"><text:span text:style-name="T184">Poskytovanie slu</text:span><text:span text:style-name="T185">žieb pre rodinu a dom</text:span><text:span text:style-name="T186">ácnos</text:span><text:span text:style-name="T187">ť</text:span><text:span text:style-name="T188"> </text:span><text:span text:style-name="T189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2905" table:number-columns-spanned="4">
                  <text:p text:style-name="P95"><text:span text:style-name="T189"/></text:p>
                </table:table-cell>
                <table:covered-table-cell/>
                <table:covered-table-cell/>
                <table:covered-table-cell/>
              </table:table-row>
              <table:table-row table:style-name="TableRow0230">
                <table:table-cell table:style-name="TableCell023000" table:number-columns-spanned="5">
                  <text:p text:style-name="P97"><text:span text:style-name="T190">Prieskum trhu a verejnej mienky </text:span><text:span text:style-name="T191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3005" table:number-columns-spanned="4">
                  <text:p text:style-name="P97"><text:span text:style-name="T191"/></text:p>
                </table:table-cell>
                <table:covered-table-cell/>
                <table:covered-table-cell/>
                <table:covered-table-cell/>
              </table:table-row>
              <table:table-row table:style-name="TableRow0231">
                <table:table-cell table:style-name="TableCell023100" table:number-columns-spanned="4">
                  <text:p text:style-name="P100"><text:span text:style-name="T192">Fotografické slu</text:span><text:span text:style-name="T193">žby</text:span><text:span text:style-name="T194"> </text:span><text:span text:style-name="T195"/></text:p>
                </table:table-cell>
                <table:covered-table-cell/>
                <table:covered-table-cell/>
                <table:covered-table-cell/>
                <table:table-cell table:style-name="TableCell023104" table:number-columns-spanned="5">
                  <text:p text:style-name="P100"><text:span text:style-name="T195"/></text:p>
                </table:table-cell>
                <table:covered-table-cell/>
                <table:covered-table-cell/>
                <table:covered-table-cell/>
                <table:covered-table-cell/>
              </table:table-row>
            </table:table>
            <text:p text:style-name="P102"><text:span text:style-name="T195"/></text:p>
          </table:table-cell>
          <table:covered-table-cell/>
          <table:covered-table-cell/>
        </table:table-row>
        <table:table-row table:style-name="TableRow0101">
          <table:table-cell table:style-name="TableCell010100">
            <text:p text:style-name="P105"><text:span text:style-name="T195"/></text:p>
          </table:table-cell>
          <table:table-cell table:style-name="TableCell010101">
            <text:p text:style-name="P105"><text:span text:style-name="T195"/></text:p>
          </table:table-cell>
        </table:table-row>
      </table:table>
      <text:p text:style-name="P107"><text:span text:style-name="T195"/></text:p>
      <text:p text:style-name="P107"><text:span text:style-name="T195"/></text:p>
      <text:p text:style-name="P108"><text:span text:style-name="T196">3/<text:s/></text:span><text:span text:style-name="T197">Štatut</text:span><text:span text:style-name="T198">árny orgán:</text:span></text:p>
      <text:p text:style-name="P108"><text:span text:style-name="T199"><text:s text:c="4"/></text:span></text:p>
      <text:p text:style-name="P108"><text:span text:style-name="T200"><text:s text:c="3"/>predstavenstvo</text:span></text:p>
      <text:p text:style-name="P108"><text:span text:style-name="T200"><text:s text:c="3"/>predseda:<text:s text:c="5"/></text:span><text:span text:style-name="T201">–</text:span><text:span text:style-name="T202"><text:s text:c="2"/>Marián Malec</text:span></text:p>
      <text:p text:style-name="P108"><text:span text:style-name="T203"><text:s text:c="27"/>Svätourbanská 10, 949 01 Nitra</text:span></text:p>
      <text:p text:style-name="P108"><text:span text:style-name="T204"/></text:p>
      <text:p text:style-name="P109"><text:span text:style-name="T205"><text:s text:c="19"/></text:span></text:p>
      <text:p text:style-name="P110"><text:span text:style-name="T206">4/<text:s/></text:span><text:span text:style-name="T207">Štrukt</text:span><text:span text:style-name="T208">úra spolo</text:span><text:span text:style-name="T209">čn</text:span><text:span text:style-name="T210">íkov s uvedením vý</text:span><text:span text:style-name="T211">šky ich podielu na z</text:span><text:span text:style-name="T212">ákladnom imaní spolo</text:span><text:span text:style-name="T213">čnosti:</text:span></text:p>
      <text:p text:style-name="P111"><text:span text:style-name="T214"/></text:p>
      <text:p text:style-name="P111"><text:span text:style-name="T215"><text:tab/>Základné imanie spolo</text:span><text:span text:style-name="T216">čnosti predstavuje 5 000,-- eur.</text:span></text:p>
      <text:p text:style-name="P111"><text:span text:style-name="T217"/></text:p>
      <text:p text:style-name="P111"><text:span text:style-name="T218"><text:s/><text:tab/>Marián Malec<text:s text:c="6"/></text:span><text:span text:style-name="T219"><text:s text:c="31"/></text:span><text:span text:style-name="T220"><text:s text:c="6"/>5 000,-- eur</text:span></text:p>
      <text:p text:style-name="P111"><text:span text:style-name="T221"/></text:p>
      <text:p text:style-name="P111"><text:span text:style-name="T222"><text:tab/>Podiel jednotlivých spolo</text:span><text:span text:style-name="T223">čn</text:span><text:span text:style-name="T224">íkov na základnom imaní</text:span></text:p>
      <text:p text:style-name="P111"><text:span text:style-name="T225"/></text:p>
      <text:p text:style-name="P111"><text:span text:style-name="T226"><text:s text:c="4"/>Marián Malec<text:s/></text:span><text:span text:style-name="T227"><text:s text:c="35"/></text:span><text:span text:style-name="T228"><text:s text:c="7"/>100%<text:s text:c="4"/></text:span></text:p>
      <text:p text:style-name="P111"><text:span text:style-name="T229"/></text:p>
      <text:p text:style-name="P111"><text:span text:style-name="T229"/></text:p>
      <text:p text:style-name="P111"><text:span text:style-name="T230">5/ Názov a sídlo podniku, ktorý zostavuje konsolidovanú ú</text:span><text:span text:style-name="T231">čtovn</text:span><text:span text:style-name="T232">ú závierku za najvä</text:span><text:span text:style-name="T233">čšiu</text:span><text:span text:style-name="T234"><text:s/>skupinu podnikov:</text:span></text:p>
      <text:p text:style-name="P111"><text:span text:style-name="T235"/></text:p>
      <text:p text:style-name="P111"><text:span text:style-name="T236"><text:tab/>Konsolidovanú ú</text:span><text:span text:style-name="T237">čtovn</text:span><text:span text:style-name="T238">ú závierku ú</text:span><text:span text:style-name="T239">čtovn</text:span><text:span text:style-name="T240">á jednotka nezostavuje.</text:span></text:p>
      <text:p text:style-name="P111"><text:span text:style-name="T241"/></text:p>
      <text:p text:style-name="P111"><text:span text:style-name="T241"/></text:p>
      <text:p text:style-name="P111"><text:span text:style-name="T242">6/ Názov a sídlo podniku, ktorý zostavuje konsolidovanú ú</text:span><text:span text:style-name="T243">čtovn</text:span><text:span text:style-name="T244">ú závierku za najmen</text:span><text:span text:style-name="T245">šiu<text:s/></text:span><text:span text:style-name="T246">skupinu podnikov:</text:span></text:p>
      <text:p text:style-name="P111"><text:span text:style-name="T247"><text:tab/>Nie je.</text:span></text:p>
      <text:p text:style-name="P111"><text:span text:style-name="T248"/></text:p>
      <text:p text:style-name="P111"><text:span text:style-name="T249">7/ Názov, sídlo a právna forma podnikov v ktorých je spolo</text:span><text:span text:style-name="T250">čnosť neobmedzen</text:span><text:span text:style-name="T251">ým ru</text:span><text:span text:style-name="T252">čiacim<text:s/></text:span><text:span text:style-name="T253">spolo</text:span><text:span text:style-name="T254">čn</text:span><text:span text:style-name="T255">íkom:</text:span></text:p>
      <text:p text:style-name="P111"><text:span text:style-name="T256"><text:tab/>V ú</text:span><text:span text:style-name="T257">čtovnej jednotke nie je.</text:span></text:p>
      <text:p text:style-name="P111"><text:span text:style-name="T258"/></text:p>
      <text:p text:style-name="P111"><text:span text:style-name="T259">8/ Priemerný po</text:span><text:span text:style-name="T260">čet pracovn</text:span><text:span text:style-name="T261">íkov po</text:span><text:span text:style-name="T262">čas<text:s/></text:span><text:span text:style-name="T263">ú</text:span><text:span text:style-name="T264">čtovn</text:span><text:span text:style-name="T265">ého obdobia:</text:span></text:p>
      <text:p text:style-name="P111"><text:span text:style-name="T266"><text:tab/>Spolo</text:span><text:span text:style-name="T267">čnosť počas<text:s/></text:span><text:span text:style-name="T268">ú</text:span><text:span text:style-name="T269">čtovn</text:span><text:span text:style-name="T270">ého obdobia nemala<text:s/></text:span><text:span text:style-name="T271">žiadnych zamestnancov.</text:span></text:p>
      <text:p text:style-name="P111"><text:span text:style-name="T272"/></text:p>
      <text:p text:style-name="P111"><text:span text:style-name="T273">9/ Dôvod pre zostavenie ú</text:span><text:span text:style-name="T274">čtovnej z</text:span><text:span text:style-name="T275">ávierky:</text:span></text:p>
      <text:p text:style-name="P111"><text:span text:style-name="T276"><text:tab/>Ú</text:span><text:span text:style-name="T277">čtovn</text:span><text:span text:style-name="T278">á závierka v spolo</text:span><text:span text:style-name="T279">čnosti je riadna, po ukončen</text:span><text:span text:style-name="T280">í ú</text:span><text:span text:style-name="T281">čtovn</text:span><text:span text:style-name="T282">ého roka vyplývajúcej<text:s/></text:span><text:span text:style-name="T283"><text:tab/></text:span><text:span text:style-name="T284">za zákona o<text:s/></text:span><text:span text:style-name="T285"><text:s/>ú</text:span><text:span text:style-name="T286">čtovn</text:span><text:span text:style-name="T287">íctve § 19.</text:span></text:p>
      <text:p text:style-name="P111"><text:span text:style-name="T288"><text:s text:c="4"/>Ro</text:span><text:span text:style-name="T289">čn</text:span><text:span text:style-name="T290">á ú</text:span><text:span text:style-name="T291">čtovn</text:span><text:span text:style-name="T292">á závierka k 31. 12. 201</text:span><text:span text:style-name="T293">7</text:span><text:span text:style-name="T294"><text:s/>bola zostavená za predpokladu<text:s/></text:span><text:span text:style-name="T295"><text:tab/></text:span><text:span text:style-name="T296">nepretr</text:span><text:span text:style-name="T297">žit</text:span><text:span text:style-name="T298">ého</text:span><text:span text:style-name="T299"><text:s/>p</text:span><text:span text:style-name="T300">okra</text:span><text:span text:style-name="T301">čovania jej činnosti.</text:span></text:p>
      <text:p text:style-name="P111"><text:span text:style-name="T302"/></text:p>
      <text:p text:style-name="P111"><text:span text:style-name="T303">10/ Vý</text:span><text:span text:style-name="T304">ška hlasovac</text:span><text:span text:style-name="T305">ích práv:</text:span></text:p>
      <text:p text:style-name="P111"><text:span text:style-name="T306"><text:tab/>Marián Malec<text:s text:c="5"/>100</text:span></text:p>
      <text:p text:style-name="P111"><text:span text:style-name="T306"><text:s text:c="4"/><text:tab/></text:span></text:p>
      <text:p text:style-name="P111"><text:span text:style-name="T307">11/ Schválenie predchádzajúcej ú</text:span><text:span text:style-name="T308">čtovnej z</text:span><text:span text:style-name="T309">ávierky:</text:span></text:p>
      <text:p text:style-name="P111"><text:span text:style-name="T310"><text:tab/>Spolo</text:span><text:span text:style-name="T311">čnosť predch</text:span><text:span text:style-name="T312">ádzajúcu ú</text:span><text:span text:style-name="T313">čtovn</text:span><text:span text:style-name="T314">ú závierku schválila na valnom zhroma</text:span><text:span text:style-name="T315">žden</text:span><text:span text:style-name="T316">í v<text:s/></text:span><text:span text:style-name="T317"><text:tab/></text:span><text:span text:style-name="T318">roku 201</text:span><text:span text:style-name="T319">7</text:span><text:span text:style-name="T320">.</text:span></text:p>
      <text:p text:style-name="P111"><text:span text:style-name="T321"/></text:p>
      <text:p text:style-name="P111"><text:span text:style-name="T321"/></text:p>
      <text:p text:style-name="P111"><text:span text:style-name="T321"/></text:p>
      <text:p text:style-name="P112"><text:span text:style-name="T322">II.</text:span></text:p>
      <text:p text:style-name="P112"><text:span text:style-name="T323"><text:s text:c="5"/></text:span><text:span text:style-name="T324">Informácie o ú</text:span><text:span text:style-name="T325">čtovn</text:span><text:span text:style-name="T326">ých metódach a v</text:span><text:span text:style-name="T327">šeobecn</text:span><text:span text:style-name="T328">ých ú</text:span><text:span text:style-name="T329">čtovn</text:span><text:span text:style-name="T330">ých zásadách.</text:span></text:p>
      <text:p text:style-name="P113"><text:span text:style-name="T331"/></text:p>
      <text:p text:style-name="P113"><text:span text:style-name="T332"><text:s text:c="5"/>Od zalo</text:span><text:span text:style-name="T333">ženia spoločnosť použ</text:span><text:span text:style-name="T334">íva podvojné ú</text:span><text:span text:style-name="T335">čtovn</text:span><text:span text:style-name="T336">íctvo.</text:span></text:p>
      <text:p text:style-name="P113"><text:span text:style-name="T337"/></text:p>
      <text:p text:style-name="P113"><text:span text:style-name="T338"><text:s text:c="5"/>Ú</text:span><text:span text:style-name="T339">čtovn</text:span><text:span text:style-name="T340">é doklady sú ozna</text:span><text:span text:style-name="T341">čen</text:span><text:span text:style-name="T342">é vlastným<text:s/></text:span><text:span text:style-name="T343">č</text:span><text:span text:style-name="T344">íslovaním pod</text:span><text:span text:style-name="T345">ľa druhu<text:s/></text:span><text:span text:style-name="T346">ú</text:span><text:span text:style-name="T347">čtovn</text:span><text:span text:style-name="T348">ého<text:s/></text:span><text:span text:style-name="T349"><text:tab/></text:span><text:span text:style-name="T350">dokladu<text:s/></text:span><text:span text:style-name="T351">chronologicky.</text:span></text:p>
      <text:p text:style-name="P113"><text:span text:style-name="T352"/></text:p>
      <text:p text:style-name="P114"><text:span text:style-name="T353"><text:tab/>Ú</text:span><text:span text:style-name="T354">čtovn</text:span><text:span text:style-name="T355">é dáta sú spracované na po</text:span><text:span text:style-name="T356">č</text:span><text:span text:style-name="T357">íta</text:span><text:span text:style-name="T358">či. Použ</text:span><text:span text:style-name="T359">íva sa software fi MRP Brezno, ktorý<text:s/></text:span><text:span text:style-name="T360"><text:tab/></text:span><text:span text:style-name="T361">zodpovedá</text:span><text:span text:style-name="T362"><text:s/>po</text:span><text:span text:style-name="T363">žiadavk</text:span><text:span text:style-name="T364">ám, uvedených v zákone<text:s/></text:span><text:span text:style-name="T365">č 563/1991 Zb., o<text:s/></text:span><text:span text:style-name="T366">ú</text:span><text:span text:style-name="T367">čtovn</text:span><text:span text:style-name="T368">íctve. </text:span></text:p>
      <text:p text:style-name="P114"><text:span text:style-name="T369"/></text:p>
      <text:p text:style-name="P114"><text:span text:style-name="T370"><text:tab/>Ú</text:span><text:span text:style-name="T371">čtovn</text:span><text:span text:style-name="T372">é zápisy sa preukazujú ú</text:span><text:span text:style-name="T373">čtovn</text:span><text:span text:style-name="T374">ými dokladmi. Tieto sú ulo</text:span><text:span text:style-name="T375">žen</text:span><text:span text:style-name="T376">é priamo v<text:s/></text:span><text:span text:style-name="T377"><text:tab/></text:span><text:span text:style-name="T378">mieste sídla<text:s/></text:span><text:span text:style-name="T379">spolo</text:span><text:span text:style-name="T380">čnosti, na nosičoch d</text:span><text:span text:style-name="T381">át.</text:span></text:p>
      <text:p text:style-name="P114"><text:span text:style-name="T382"/></text:p>
      <text:p text:style-name="P114"><text:span text:style-name="T382"/></text:p>
      <text:p text:style-name="P114"><text:span text:style-name="T382"/></text:p>
      <text:p text:style-name="P114"><text:span text:style-name="T382"/></text:p>
      <text:p text:style-name="P114"><text:span text:style-name="T383">1/ Spôsoby ocenenia zlo</text:span><text:span text:style-name="T384">žiek majetku:</text:span></text:p>
      <text:p text:style-name="P114"><text:span text:style-name="T385"/></text:p>
      <text:p text:style-name="P114"><text:span text:style-name="T386">a/ Dlhodobý nehmotný majetok nakupovaný</text:span></text:p>
      <text:p text:style-name="P115"><text:span text:style-name="T387"><text:s text:c="4"/>Ú</text:span><text:span text:style-name="T388">čtovn</text:span><text:span text:style-name="T389">á jednotka oce</text:span><text:span text:style-name="T390">ňuje dlhodob</text:span><text:span text:style-name="T391">ý nehmotný majetok obstarávacou cenou.</text:span></text:p>
      <text:p text:style-name="P115"><text:span text:style-name="T392"/></text:p>
      <text:p text:style-name="P115"><text:span text:style-name="T393">b/ Oce</text:span><text:span text:style-name="T394">ňovanie dlhodob</text:span><text:span text:style-name="T395">ého nehmotného majetku vytvoreného vlastnou<text:s/></text:span><text:span text:style-name="T396">činnosťou </text:span></text:p>
      <text:p text:style-name="P115"><text:span text:style-name="T397"><text:tab/>Ú</text:span><text:span text:style-name="T398">čtovn</text:span><text:span text:style-name="T399">á jednotka v roku 201</text:span><text:span text:style-name="T400">7</text:span><text:span text:style-name="T401"><text:s/>nevytvárala majetok vlastnou<text:s/></text:span><text:span text:style-name="T402">činnosťou.</text:span></text:p>
      <text:p text:style-name="P115"><text:span text:style-name="T403"/></text:p>
      <text:p text:style-name="P115"><text:span text:style-name="T404">c/ Dlhodobý hmotný majetok nakupovaný</text:span></text:p>
      <text:p text:style-name="P115"><text:span text:style-name="T405"><text:tab/>Spolo</text:span><text:span text:style-name="T406">čnosť dlhodob</text:span><text:span text:style-name="T407">ý hmotný majetok oce</text:span><text:span text:style-name="T408">ňuje v n</text:span><text:span text:style-name="T409">ákupnej cene.</text:span></text:p>
      <text:p text:style-name="P115"><text:span text:style-name="T410"/></text:p>
      <text:p text:style-name="P115"><text:span text:style-name="T410"/></text:p>
      <text:p text:style-name="P115"><text:span text:style-name="T411">d/ Oce</text:span><text:span text:style-name="T412">ňovanie dlhodob</text:span><text:span text:style-name="T413">ého hmotného majetku vytvoreného vlastnou<text:s/></text:span><text:span text:style-name="T414">činnosťou </text:span></text:p>
      <text:p text:style-name="P115"><text:span text:style-name="T415"><text:tab/>Ú</text:span><text:span text:style-name="T416">čtovn</text:span><text:span text:style-name="T417">á jednotka v roku 201</text:span><text:span text:style-name="T418">7</text:span><text:span text:style-name="T419"><text:s/>nevytvárala majetok vlastnou<text:s/></text:span><text:span text:style-name="T420">činnosťou.</text:span></text:p>
      <text:p text:style-name="P115"><text:span text:style-name="T421"/></text:p>
      <text:p text:style-name="P115"><text:span text:style-name="T422">e/ Ocenenie finan</text:span><text:span text:style-name="T423">čn</text:span><text:span text:style-name="T424">ých investícií</text:span></text:p>
      <text:p text:style-name="P116"><text:span text:style-name="T425"><text:tab/>Ú</text:span><text:span text:style-name="T426">čtovn</text:span><text:span text:style-name="T427">á jednotka nemá v majetku finan</text:span><text:span text:style-name="T428">čn</text:span><text:span text:style-name="T429">é investície.</text:span></text:p>
      <text:p text:style-name="P116"><text:span text:style-name="T430"/></text:p>
      <text:p text:style-name="P116"><text:span text:style-name="T431">f/ Zásady oce</text:span><text:span text:style-name="T432">ňovania nakupovan</text:span><text:span text:style-name="T433">ých zásob</text:span></text:p>
      <text:p text:style-name="P116"><text:span text:style-name="T434"><text:tab/>Zásoby tovaru oce</text:span><text:span text:style-name="T435">ňuje<text:s/></text:span><text:span text:style-name="T436">ú</text:span><text:span text:style-name="T437">čtovn</text:span><text:span text:style-name="T438">á jednotka obstarávacími cenami.</text:span></text:p>
      <text:p text:style-name="P116"><text:span text:style-name="T439"/></text:p>
      <text:p text:style-name="P116"><text:span text:style-name="T440">g/ Oce</text:span><text:span text:style-name="T441">ňovanie z</text:span><text:span text:style-name="T442">ásob vytvorených vlastnou výrobou </text:span></text:p>
      <text:p text:style-name="P116"><text:span text:style-name="T443"><text:tab/>Podnik nevytváral zásoby vlastnou výrobou.</text:span></text:p>
      <text:p text:style-name="P116"><text:span text:style-name="T444"/></text:p>
      <text:p text:style-name="P116"><text:span text:style-name="T445">h/ Poh</text:span><text:span text:style-name="T446">ľad</text:span><text:span text:style-name="T447">ávky</text:span></text:p>
      <text:p text:style-name="P116"><text:span text:style-name="T448"><text:tab/>Poh</text:span><text:span text:style-name="T449">ľad</text:span><text:span text:style-name="T450">ávky sú oce</text:span><text:span text:style-name="T451">ňovan</text:span><text:span text:style-name="T452">é skuto</text:span><text:span text:style-name="T453">čnou hodnotou.</text:span></text:p>
      <text:p text:style-name="P116"><text:span text:style-name="T454"/></text:p>
      <text:p text:style-name="P116"><text:span text:style-name="T455">i/ Finan</text:span><text:span text:style-name="T456">čn</text:span><text:span text:style-name="T457">ý majetok</text:span></text:p>
      <text:p text:style-name="P116"><text:span text:style-name="T458"><text:tab/>Finan</text:span><text:span text:style-name="T459">čn</text:span><text:span text:style-name="T460">ý majetok v mene euro sa oce</text:span><text:span text:style-name="T461">ňuje nomin</text:span><text:span text:style-name="T462">álnou hodnotou.</text:span></text:p>
      <text:p text:style-name="P116"><text:span text:style-name="T463"/></text:p>
      <text:p text:style-name="P116"><text:span text:style-name="T464">j/ Prechodné ú</text:span><text:span text:style-name="T465">čty akt</text:span><text:span text:style-name="T466">ív</text:span></text:p>
      <text:p text:style-name="P116"><text:span text:style-name="T467"><text:tab/>V sú</text:span><text:span text:style-name="T468">časnej dobe spoločnosť ne</text:span><text:span text:style-name="T469">ú</text:span><text:span text:style-name="T470">čtovala na<text:s/></text:span><text:span text:style-name="T471">ú</text:span><text:span text:style-name="T472">čte: n</text:span><text:span text:style-name="T473">áklady budúcich období.</text:span></text:p>
      <text:p text:style-name="P116"><text:span text:style-name="T474"/></text:p>
      <text:p text:style-name="P116"><text:span text:style-name="T475">k/ Rezervy</text:span></text:p>
      <text:p text:style-name="P116"><text:span text:style-name="T476"><text:tab/>Rezervy a kurzové straty sú oce</text:span><text:span text:style-name="T477">ňovan</text:span><text:span text:style-name="T478">é skuto</text:span><text:span text:style-name="T479">čnou hodnotou.</text:span></text:p>
      <text:p text:style-name="P116"><text:span text:style-name="T480"/></text:p>
      <text:p text:style-name="P116"><text:span text:style-name="T481">l/ Záväzky</text:span></text:p>
      <text:p text:style-name="P116"><text:span text:style-name="T482"><text:tab/>Záväzky sú oce</text:span><text:span text:style-name="T483">ňovan</text:span><text:span text:style-name="T484">é skuto</text:span><text:span text:style-name="T485">čnou hodnotou.</text:span></text:p>
      <text:p text:style-name="P116"><text:span text:style-name="T486"/></text:p>
      <text:p text:style-name="P116"><text:span text:style-name="T487">m/ Prechodné ú</text:span><text:span text:style-name="T488">čty pas</text:span><text:span text:style-name="T489">ív</text:span></text:p>
      <text:p text:style-name="P116"><text:span text:style-name="T490"><text:tab/>V sú</text:span><text:span text:style-name="T491">časnej doba spoločnosť ne</text:span><text:span text:style-name="T492">ú</text:span><text:span text:style-name="T493">čtovala na<text:s/></text:span><text:span text:style-name="T494">ú</text:span><text:span text:style-name="T495">čte dohadn</text:span><text:span text:style-name="T496">é ú</text:span><text:span text:style-name="T497">čty pas</text:span><text:span text:style-name="T498">ívne.</text:span></text:p>
      <text:p text:style-name="P116"><text:span text:style-name="T499"/></text:p>
      <text:p text:style-name="P116"><text:span text:style-name="T500">n/ Spôsob ocenenia darovaného majetku.</text:span></text:p>
      <text:p text:style-name="P116"><text:span text:style-name="T501"><text:tab/>Ú</text:span><text:span text:style-name="T502">čtovn</text:span><text:span text:style-name="T503">á jednotka nemá darovaný majetok.</text:span></text:p>
      <text:p text:style-name="P116"><text:span text:style-name="T504"/></text:p>
      <text:p text:style-name="P116"><text:span text:style-name="T505">o/ Spôsob ocenenia majetku nadobudnutého privatizáciou.</text:span></text:p>
      <text:p text:style-name="P116"><text:span text:style-name="T506"><text:tab/>Podnik v be</text:span><text:span text:style-name="T507">žnom roku neobstaral majetok privatiz</text:span><text:span text:style-name="T508">áciu. </text:span></text:p>
      <text:p text:style-name="P116"><text:span text:style-name="T509"/></text:p>
      <text:p text:style-name="P116"><text:span text:style-name="T509"/></text:p>
      <text:p text:style-name="P116"><text:span text:style-name="T509"/></text:p>
      <text:p text:style-name="P116"><text:span text:style-name="T509"/></text:p>
      <text:p text:style-name="P116"><text:span text:style-name="T509"/></text:p>
      <text:p text:style-name="P116"><text:span text:style-name="T510">Ved</text:span><text:span text:style-name="T511">ľajšie n</text:span><text:span text:style-name="T512">áklady súvisiace s obstaraním:</text:span></text:p>
      <text:p text:style-name="P116"><text:span text:style-name="T513"/></text:p>
      <text:p text:style-name="P116"><text:span text:style-name="T514">Prepravné náklad, poplatky súvisiace s obstaraním tovarov.</text:span></text:p>
      <text:p text:style-name="P116"><text:span text:style-name="T515">1/ Spôsob zostavenia odpisového plánu:</text:span></text:p>
      <text:p text:style-name="P116"><text:span text:style-name="T516"><text:tab/>Spolo</text:span><text:span text:style-name="T517">čnosť nem</text:span><text:span text:style-name="T518">á dlhodobý hmotný majetok.</text:span></text:p>
      <text:p text:style-name="P116"><text:span text:style-name="T519"/></text:p>
      <text:p text:style-name="P116"><text:span text:style-name="T520">2/ Opravné polo</text:span><text:span text:style-name="T521">žky:</text:span></text:p>
      <text:p text:style-name="P116"><text:span text:style-name="T522"><text:tab/>V be</text:span><text:span text:style-name="T523">žnom roku neboli podnikom vytvoren</text:span><text:span text:style-name="T524">é opravné polo</text:span><text:span text:style-name="T525">žky na hmotn</text:span><text:span text:style-name="T526">ý majetok.</text:span></text:p>
      <text:p text:style-name="P116"><text:span text:style-name="T527"/></text:p>
      <text:p text:style-name="P116"><text:span text:style-name="T528">3/ Prepo</text:span><text:span text:style-name="T529">čet<text:s/></text:span><text:span text:style-name="T530">údajov v cudzích menách na slovenskú menu:</text:span></text:p>
      <text:p text:style-name="P116"><text:span text:style-name="T531"><text:tab/>Firma v zahrani</text:span><text:span text:style-name="T532">čnej mene ne</text:span><text:span text:style-name="T533">ú</text:span><text:span text:style-name="T534">čtuje. </text:span></text:p>
      <text:p text:style-name="P116"><text:span text:style-name="T535"/></text:p>
      <text:p text:style-name="P116"><text:span text:style-name="T536">4/ Zmeny:</text:span></text:p>
      <text:p text:style-name="P116"><text:span text:style-name="T537"><text:tab/>Spôsoby oce</text:span><text:span text:style-name="T538">ňovania, odpisovania, postupov<text:s/></text:span><text:span text:style-name="T539">ú</text:span><text:span text:style-name="T540">čtovania sa v priebehu bežn</text:span><text:span text:style-name="T541">ého roka nemenili.</text:span></text:p>
      <text:p text:style-name="P116"><text:span text:style-name="T542"/></text:p>
      <text:p text:style-name="P116"><text:span text:style-name="T543">III.</text:span></text:p>
      <text:p text:style-name="P116"><text:span text:style-name="T543">Dopl</text:span><text:span text:style-name="T544">ňuj</text:span><text:span text:style-name="T545">úce informácie k výkazom ú</text:span><text:span text:style-name="T546">čtovnej z</text:span><text:span text:style-name="T547">ávierky</text:span></text:p>
      <text:p text:style-name="P116"><text:span text:style-name="T548"/></text:p>
      <text:p text:style-name="P116"><text:span text:style-name="T549">1/ Informácie o pohybe investi</text:span><text:span text:style-name="T550">čn</text:span><text:span text:style-name="T551">ého majetku</text:span></text:p>
      <text:p text:style-name="P116"><text:span text:style-name="T552"/></text:p>
      <text:p text:style-name="P116"><text:span text:style-name="T553">2/ Ú</text:span><text:span text:style-name="T554">čtovn</text:span><text:span text:style-name="T555">á jednotka nemá vytvorený dcérsky, spolo</text:span><text:span text:style-name="T556">čn</text:span><text:span text:style-name="T557">ý ani pridru</text:span><text:span text:style-name="T558">žen</text:span><text:span text:style-name="T559">ý podnik.</text:span></text:p>
      <text:p text:style-name="P116"><text:span text:style-name="T560"/></text:p>
      <text:p text:style-name="P116"><text:span text:style-name="T561">3/ ZÁSOBY</text:span></text:p>
      <text:p text:style-name="P116"><text:span text:style-name="T562">Firma v r. 201</text:span><text:span text:style-name="T563">7</text:span><text:span text:style-name="T564"><text:s/>ú</text:span><text:span text:style-name="T565">čtovala n</text:span><text:span text:style-name="T566">ákup materiálu a tovaru v obstarávacej cene. </text:span></text:p>
      <text:p text:style-name="P116"><text:span text:style-name="T567"/></text:p>
      <text:p text:style-name="P116"><text:span text:style-name="T568">4/ POH</text:span><text:span text:style-name="T569">ĽAD</text:span><text:span text:style-name="T570">ÁVKY</text:span></text:p>
      <text:list text:style-name="L117">
        <text:list-item>
          <text:p text:style-name="P117"><text:span text:style-name="T571">ú</text:span><text:span text:style-name="T572">čtovn</text:span><text:span text:style-name="T573">á jednotka nemá poh</text:span><text:span text:style-name="T574">ľad</text:span><text:span text:style-name="T575">ávky kryté zálo</text:span><text:span text:style-name="T576">žn</text:span><text:span text:style-name="T577">ým právom,</text:span></text:p>
        </text:list-item>
        <text:list-item>
          <text:p text:style-name="P117"><text:span text:style-name="T578">ú</text:span><text:span text:style-name="T579">čtovn</text:span><text:span text:style-name="T580">á jednotka nemá odlo</text:span><text:span text:style-name="T581">žen</text:span><text:span text:style-name="T582">ú da</text:span><text:span text:style-name="T583">ňov</text:span><text:span text:style-name="T584">ú poh</text:span><text:span text:style-name="T585">ľad</text:span><text:span text:style-name="T586">ávku,</text:span></text:p>
        </text:list-item>
        <text:list-item>
          <text:p text:style-name="P117"><text:span text:style-name="T587">ú</text:span><text:span text:style-name="T588">čtovn</text:span><text:span text:style-name="T589">á jednotka nemá poh</text:span><text:span text:style-name="T590">ľad</text:span><text:span text:style-name="T591">ávky vo</text:span><text:span text:style-name="T592">či spriaznen</text:span><text:span text:style-name="T593">ým osobám.</text:span></text:p>
        </text:list-item>
      </text:list>
      <text:p text:style-name="P118"><text:span text:style-name="T594"/></text:p>
      <text:p text:style-name="P118"><text:span text:style-name="T595">5/ Údaje o FINAN</text:span><text:span text:style-name="T596">ČNOM MAJETKU</text:span></text:p>
      <text:p text:style-name="P118"><text:span text:style-name="T597"><text:tab/>Ú</text:span><text:span text:style-name="T598">čtovn</text:span><text:span text:style-name="T599">á jednotka má finan</text:span><text:span text:style-name="T600">čn</text:span><text:span text:style-name="T601">ý majetok v nasledujúcom<text:s/></text:span><text:span text:style-name="T602">členen</text:span><text:span text:style-name="T603">í:</text:span></text:p>
      <text:list text:style-name="L119">
        <text:list-item>
          <text:p text:style-name="P119"><text:span text:style-name="T604">bankové ú</text:span><text:span text:style-name="T605">čty v hodnote<text:s text:c="12"/>0,00 Eur</text:span></text:p>
        </text:list-item>
        <text:list-item>
          <text:p text:style-name="P119"><text:span text:style-name="T606">hotovos</text:span><text:span text:style-name="T607">ť v hodnote<text:s text:c="12"/>9 131,00 Eur </text:span></text:p>
        </text:list-item>
      </text:list>
      <text:p text:style-name="P120"><text:span text:style-name="T608"/></text:p>
      <text:p text:style-name="P120"><text:span text:style-name="T609">6/ PRECHODNÉ Ú</text:span><text:span text:style-name="T610">ČTY AKT</text:span><text:span text:style-name="T611">ÍV</text:span></text:p>
      <text:p text:style-name="P120"><text:span text:style-name="T612"><text:tab/>Firma v roku 201</text:span><text:span text:style-name="T613">7</text:span><text:span text:style-name="T614"><text:s/>neú</text:span><text:span text:style-name="T615">čtovala na prechodn</text:span><text:span text:style-name="T616">ých ú</text:span><text:span text:style-name="T617">čtoch akt</text:span><text:span text:style-name="T618">ív: </text:span></text:p>
      <text:p text:style-name="P120"><text:span text:style-name="T619"/></text:p>
      <text:p text:style-name="P120"><text:span text:style-name="T620">7/ VLASTNÉ IMANIE</text:span></text:p>
      <text:p text:style-name="P120"><text:span text:style-name="T621"><text:tab/>Základné imanie vo vý</text:span><text:span text:style-name="T622">ške 5 000,-- Eur tvor</text:span><text:span text:style-name="T623">í vklad spolo</text:span><text:span text:style-name="T624">čn</text:span><text:span text:style-name="T625">íkov. V roku 201</text:span><text:span text:style-name="T626">7</text:span><text:span text:style-name="T627"><text:s text:c="2"/></text:span><text:span text:style-name="T628"><text:tab/></text:span><text:span text:style-name="T629">nenastali<text:s/></text:span><text:span text:style-name="T630">žiadne</text:span><text:span text:style-name="T631"><text:s/>zmeny týkajúce sa vlastného imania. Rozdelenie hospodárskeho<text:s/></text:span><text:span text:style-name="T632"><text:tab/></text:span><text:span text:style-name="T633">výsledku sa navrhuje a<text:s text:c="2"/>schva</text:span><text:span text:style-name="T634">ľuje na valnom zhromažden</text:span><text:span text:style-name="T635">í pod</text:span><text:span text:style-name="T636">ľa z</text:span><text:span text:style-name="T637">ákona o dani z<text:s/></text:span><text:span text:style-name="T638"><text:tab/></text:span><text:span text:style-name="T639">príjmov.<text:s/></text:span><text:span text:style-name="T640">Ú</text:span><text:span text:style-name="T641">čtovn</text:span><text:span text:style-name="T642">á jednotka nemá nezapísané základné imanie. </text:span></text:p>
      <text:p text:style-name="P120"><text:span text:style-name="T643"/></text:p>
      <text:p text:style-name="P120"><text:span text:style-name="T644">8/ REZERVY</text:span></text:p>
      <text:p text:style-name="P120"><text:span text:style-name="T645"><text:tab/>Zákonný rezervný fond nebol doposia</text:span><text:span text:style-name="T646">ľ tvoren</text:span><text:span text:style-name="T647">ý z dôvodu vykazovanej straty. </text:span></text:p>
      <text:p text:style-name="P120"><text:span text:style-name="T648"/></text:p>
      <text:p text:style-name="P120"><text:span text:style-name="T649">9/ ZÁVAZKY</text:span></text:p>
      <text:p text:style-name="P120"><text:span text:style-name="T650"><text:tab/>Ú</text:span><text:span text:style-name="T651">čtovn</text:span><text:span text:style-name="T652">á jednotka má záväzky z obchodného styku v sume<text:s/></text:span><text:span text:style-name="T653">9</text:span><text:span text:style-name="T654"><text:s/>58</text:span><text:span text:style-name="T655">4</text:span><text:span text:style-name="T656">,00<text:s text:c="2"/>Eur</text:span></text:p>
      <text:p text:style-name="P120"><text:span text:style-name="T657"/></text:p>
      <text:list text:style-name="L121">
        <text:list-item>
          <text:p text:style-name="P121"><text:span text:style-name="T658">v</text:span><text:span text:style-name="T659">šetky z</text:span><text:span text:style-name="T660">áväzky sú do 1 roka splatnosti</text:span></text:p>
        </text:list-item>
        <text:list-item>
          <text:p text:style-name="P121"><text:span text:style-name="T661">ú</text:span><text:span text:style-name="T662">čtovn</text:span><text:span text:style-name="T663">á jednotka nemá záväzky kryté zálo</text:span><text:span text:style-name="T664">žn</text:span><text:span text:style-name="T665">ým právom</text:span></text:p>
        </text:list-item>
        <text:list-item>
          <text:p text:style-name="P121"><text:span text:style-name="T666">ú</text:span><text:span text:style-name="T667">čtovn</text:span><text:span text:style-name="T668">á jednotka nemá odlo</text:span><text:span text:style-name="T669">žen</text:span><text:span text:style-name="T670">ý da</text:span><text:span text:style-name="T671">ňov</text:span><text:span text:style-name="T672">ý záväzok</text:span></text:p>
        </text:list-item>
        <text:list-item>
          <text:p text:style-name="P121"><text:span text:style-name="T673">ú</text:span><text:span text:style-name="T674">čtovn</text:span><text:span text:style-name="T675">á jednotka nemá záväzky vo</text:span><text:span text:style-name="T676">či spriaznen</text:span><text:span text:style-name="T677">ým osobám.</text:span></text:p>
        </text:list-item>
      </text:list>
      <text:p text:style-name="P122"><text:span text:style-name="T678"/></text:p>
      <text:p text:style-name="P122"><text:span text:style-name="T678"/></text:p>
      <text:p text:style-name="P122"><text:span text:style-name="T679">10/ SOCIÁLNY FOND</text:span></text:p>
      <text:list text:style-name="L123">
        <text:list-item>
          <text:p text:style-name="P123"><text:span text:style-name="T680">ú</text:span><text:span text:style-name="T681">čtovn</text:span><text:span text:style-name="T682">á jednotka nemá sociálny fond</text:span></text:p>
        </text:list-item>
      </text:list>
      <text:p text:style-name="P124"><text:span text:style-name="T683"/></text:p>
      <text:p text:style-name="P124"><text:span text:style-name="T684">11/ ÚDAJE O DLHOPISOCH</text:span><text:span text:style-name="T685"><text:s/></text:span></text:p>
      <text:list text:style-name="L125">
        <text:list-item>
          <text:p text:style-name="P125"><text:span text:style-name="T685">ú</text:span><text:span text:style-name="T686">čtovn</text:span><text:span text:style-name="T687">á jednotka nemá dlhopisy</text:span></text:p>
        </text:list-item>
      </text:list>
      <text:p text:style-name="P126"><text:span text:style-name="T688"/></text:p>
      <text:p text:style-name="P126"><text:span text:style-name="T689">12/ BANKOVÉ ÚVERY</text:span></text:p>
      <text:p text:style-name="P126"><text:span text:style-name="T690"><text:tab/><text:s text:c="2"/>Spolo</text:span><text:span text:style-name="T691">čnosť nem</text:span><text:span text:style-name="T692">á úver k 31. 12. 201</text:span><text:span text:style-name="T693">7</text:span><text:span text:style-name="T694">.</text:span></text:p>
      <text:p text:style-name="P126"><text:span text:style-name="T695"/></text:p>
      <text:p text:style-name="P126"><text:span text:style-name="T696">13/ PRECHODNÉ Ú</text:span><text:span text:style-name="T697">ČTY PAS</text:span><text:span text:style-name="T698">ÍV</text:span></text:p>
      <text:list text:style-name="L127">
        <text:list-item>
          <text:p text:style-name="P127"><text:span text:style-name="T699">ú</text:span><text:span text:style-name="T700">čtovn</text:span><text:span text:style-name="T701">á jednotka neeviduje</text:span></text:p>
        </text:list-item>
      </text:list>
      <text:p text:style-name="P128"><text:span text:style-name="T702"/></text:p>
      <text:p text:style-name="P128"><text:span text:style-name="T703">14/ TR</text:span><text:span text:style-name="T704">ŽBY</text:span></text:p>
      <text:p text:style-name="P128"><text:span text:style-name="T705"><text:s text:c="7"/>Tr</text:span><text:span text:style-name="T706">žby za tovar<text:s text:c="29"/>0,-- Eur</text:span></text:p>
      <text:p text:style-name="P128"><text:span text:style-name="T707"><text:s text:c="7"/>Tr</text:span><text:span text:style-name="T708">žby za služby<text:s text:c="18"/>48 997,75 Eur </text:span></text:p>
      <text:p text:style-name="P128"><text:span text:style-name="T709"/></text:p>
      <text:p text:style-name="P128"><text:span text:style-name="T710">15/ NÁKLADOVÉ A VÝNOSOVÉ ÚROKY</text:span></text:p>
      <text:list text:style-name="L129">
        <text:list-item>
          <text:p text:style-name="P129"><text:span text:style-name="T711">údaje o výnosoch z finan</text:span><text:span text:style-name="T712">čn</text:span><text:span text:style-name="T713">ých investícií = 0</text:span></text:p>
        </text:list-item>
        <text:list-item>
          <text:p text:style-name="P129"><text:span text:style-name="T714">mimoriadne náklady ú</text:span><text:span text:style-name="T715">čtovn</text:span><text:span text:style-name="T716">á jednotka neú</text:span><text:span text:style-name="T717">čtovala </text:span></text:p>
        </text:list-item>
        <text:list-item>
          <text:p text:style-name="P129"><text:span text:style-name="T718">mimoriadne výnosy ú</text:span><text:span text:style-name="T719">čtovn</text:span><text:span text:style-name="T720">á jednotka neú</text:span><text:span text:style-name="T721">čtovala </text:span></text:p>
        </text:list-item>
        <text:list-item>
          <text:p text:style-name="P129"><text:span text:style-name="T722">preh</text:span><text:span text:style-name="T723">ľad o majetku, ktor</text:span><text:span text:style-name="T724">ého trhové ocenenie sa výrazne odli</text:span><text:span text:style-name="T725">šuje od jeho ocenenia v<text:s/></text:span><text:span text:style-name="T726">ú</text:span><text:span text:style-name="T727">čtovn</text:span><text:span text:style-name="T728">íctve<text:s/></text:span><text:span text:style-name="T729">–</text:span><text:span text:style-name="T730"><text:s/>nie je </text:span></text:p>
        </text:list-item>
        <text:list-item>
          <text:p text:style-name="P129"><text:span text:style-name="T731">prenajatý majetok spolo</text:span><text:span text:style-name="T732">čnosť nemala </text:span></text:p>
        </text:list-item>
        <text:list-item>
          <text:p text:style-name="P129"><text:span text:style-name="T732">ďalšie z</text:span><text:span text:style-name="T733">áväzky, ktoré sa nesledujú v be</text:span><text:span text:style-name="T734">žnom<text:s/></text:span><text:span text:style-name="T735">ú</text:span><text:span text:style-name="T736">čtovn</text:span><text:span text:style-name="T737">íctve a neuvádzajú sa v Súvahe<text:s/></text:span><text:span text:style-name="T738">–</text:span><text:span text:style-name="T739"><text:s/>nie s</text:span><text:span text:style-name="T740">ú</text:span></text:p>
        </text:list-item>
        <text:list-item>
          <text:p text:style-name="P129"><text:span text:style-name="T741">jednotlivé ostatné finan</text:span><text:span text:style-name="T742">čn</text:span><text:span text:style-name="T743">é povinnosti, ktoré sa nesledujú v be</text:span><text:span text:style-name="T744">žnom<text:s/></text:span><text:span text:style-name="T745">ú</text:span><text:span text:style-name="T746">čtovn</text:span><text:span text:style-name="T747">íctve a neuvádzajú sa v Súvahe<text:s/></text:span><text:span text:style-name="T748">–</text:span><text:span text:style-name="T749"><text:s/>nie s</text:span><text:span text:style-name="T750">ú,</text:span></text:p>
        </text:list-item>
        <text:list-item>
          <text:p text:style-name="P129"><text:span text:style-name="T751">údaje o<text:s/></text:span><text:span text:style-name="T752">členoch štatut</text:span><text:span text:style-name="T753">árnych, dozorných, správnych, riadiacich a iných orgánoch spolo</text:span><text:span text:style-name="T754">čnosti<text:s/></text:span><text:span text:style-name="T755">–</text:span><text:span text:style-name="T756"><text:s/>v</text:span><text:span text:style-name="T757">ý</text:span><text:span text:style-name="T758">ška pr</text:span><text:span text:style-name="T759">íjmu za ich<text:s/></text:span><text:span text:style-name="T760">činnosť: neboli </text:span></text:p>
        </text:list-item>
        <text:list-item>
          <text:p text:style-name="P129"><text:span text:style-name="T761">údaje o výskume a vývoji<text:s/></text:span><text:span text:style-name="T762">–</text:span><text:span text:style-name="T763"><text:s/>nie s</text:span><text:span text:style-name="T764">ú, </text:span></text:p>
        </text:list-item>
      </text:list>
      <text:p text:style-name="P130"><text:span text:style-name="T765"/></text:p>
      <text:p text:style-name="P130"><text:span text:style-name="T766">16/ HOSPODÁRSKY VÝSLEDOK, VÝ</text:span><text:span text:style-name="T767">ŠKA DANE, PREDDAVKY NA DAŇ</text:span></text:p>
      <text:p text:style-name="P130"><text:span text:style-name="T768"/></text:p>
      <text:p text:style-name="P130"><text:span text:style-name="T769"><text:tab/></text:span><text:span text:style-name="T770">Hospodársky výsledok<text:s/></text:span><text:span text:style-name="T771">–</text:span><text:span text:style-name="T772"><text:s/>zisk<text:s text:c="46"/>Eur<text:s text:c="3"/>2<text:s/></text:span><text:span text:style-name="T773">607</text:span><text:span text:style-name="T774">,</text:span><text:span text:style-name="T775">24</text:span><text:span text:style-name="T776"><text:s/>Eur</text:span></text:p>
      <text:p text:style-name="P130"><text:span text:style-name="T777"><text:s text:c="4"/>Da</text:span><text:span text:style-name="T778">ňov</text:span><text:span text:style-name="T779">á povinnos</text:span><text:span text:style-name="T780">ť:<text:s text:c="65"/>Eur<text:s text:c="7"/>547,52 Eur</text:span></text:p>
      <text:p text:style-name="P130"><text:span text:style-name="T781"><text:s text:c="4"/>Výsledný vz</text:span><text:span text:style-name="T782">ťah k št</text:span><text:span text:style-name="T783">átnemu rozpo</text:span><text:span text:style-name="T784">čtu<text:s/></text:span><text:span text:style-name="T785">–</text:span><text:span text:style-name="T786"><text:s/>nedoplatok<text:s text:c="14"/></text:span><text:span text:style-name="T787"><text:s/></text:span><text:span text:style-name="T788"><text:s/>Eur<text:s text:c="7"/></text:span><text:span text:style-name="T789">547</text:span><text:span text:style-name="T790">,</text:span><text:span text:style-name="T791">52</text:span><text:span text:style-name="T792"><text:s/>Eur</text:span></text:p>
      <text:p text:style-name="P130"><text:span text:style-name="T793"/></text:p>
      <text:p text:style-name="P130"><text:span text:style-name="T793"/></text:p>
      <text:p text:style-name="P130"><text:span text:style-name="T793"/></text:p>
      <text:p text:style-name="P130"><text:span text:style-name="T794">V Nitre, 3</text:span><text:span text:style-name="T795">1</text:span><text:span text:style-name="T796">.<text:s/></text:span><text:span text:style-name="T797">marec</text:span><text:span text:style-name="T798"><text:s/>201</text:span><text:span text:style-name="T799">8</text:span><text:span text:style-name="T800"/></text:p>
      <text:p text:style-name="P130"><text:span text:style-name="T801"/></text:p>
      <text:p text:style-name="P130"><text:span text:style-name="T801"/></text:p>
      <text:p text:style-name="P130"><text:span text:style-name="T801"/></text:p>
      <text:p text:style-name="P130"><text:span text:style-name="T801"/></text:p>
      <text:p text:style-name="P130"><text:span text:style-name="T801"/></text:p>
      <text:p text:style-name="P130"><text:span text:style-name="T801"/></text:p>
      <text:p text:style-name="P130"><text:span text:style-name="T801"/></text:p>
      <text:p text:style-name="P130"><text:span text:style-name="T802"><text:s text:c="82"/></text:span></text:p>
      <text:p text:style-name="P130"><text:span text:style-name="T803"/></text:p>
      <text:p text:style-name="P130"><text:span text:style-name="T803"/></text:p>
      <text:p text:style-name="P130"><text:span text:style-name="T803"/></text:p>
      <text:p text:style-name="P130"><text:span text:style-name="T803"/></text:p>
      <text:p text:style-name="P130"><text:span text:style-name="T803"/></text:p>
      <text:p text:style-name="P130"><text:span text:style-name="T803"/></text:p>
      <text:p text:style-name="P130"><text:span text:style-name="T803"/></text:p>
      <text:p text:style-name="P130"><text:span text:style-name="T803"/></text:p>
      <text:p text:style-name="P130"><text:span text:style-name="T803"/></text:p>
      <text:p text:style-name="P130"><text:span text:style-name="T803"/></text:p>
      <text:p text:style-name="P130"><text:span text:style-name="T803"/></text:p>
      <text:p text:style-name="P131"><text:span text:style-name="T803"/></text:p>
      <text:p text:style-name="P131"><text:span text:style-name="T803"/></text:p>
      <text:p text:style-name="P131"><text:span text:style-name="T803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