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5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0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1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3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5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5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6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8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8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0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5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6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6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6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7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7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7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9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1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5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5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6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7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9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0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1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1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3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7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7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8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8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8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1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1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4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5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5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6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6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6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7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7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7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4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center"/>
    </style:style>
    <style:style style:name="P3" style:family="paragraph">
      <style:paragraph-properties fo:line-height="100.00%" fo:text-align="left"/>
    </style:style>
    <style:style style:name="P4" style:family="paragraph">
      <style:paragraph-properties fo:line-height="100.00%" fo:text-align="center"/>
    </style:style>
    <style:style style:name="P5" style:family="paragraph">
      <style:paragraph-properties fo:line-height="100.00%" fo:text-align="left"/>
    </style:style>
    <style:style style:name="P6" style:family="paragraph">
      <style:paragraph-properties fo:line-height="100.00%" fo:text-align="center"/>
    </style:style>
    <style:style style:name="P7" style:family="paragraph">
      <style:paragraph-properties fo:line-height="100.00%" fo:text-align="left"/>
    </style:style>
    <style:style style:name="P8" style:family="paragraph">
      <style:paragraph-properties fo:line-height="100.00%" fo:text-align="center"/>
    </style:style>
    <style:style style:name="P9" style:family="paragraph">
      <style:paragraph-properties fo:line-height="100.00%" fo:text-align="left"/>
    </style:style>
    <text:list-style style:name="L10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0" style:family="paragraph">
      <style:paragraph-properties fo:line-height="100.00%" fo:text-align="left" fo:margin-left="-18.00pt" fo:text-indent="18.00pt"/>
    </style:style>
    <style:style style:name="P11" style:family="paragraph">
      <style:paragraph-properties fo:line-height="100.00%" fo:text-align="left"/>
    </style:style>
    <style:style style:name="P12" style:family="paragraph">
      <style:paragraph-properties fo:line-height="100.00%" fo:text-align="center">
        <style:tab-stops>
          <style:tab-stop style:position="632.45pt"/>
        </style:tab-stops>
      </style:paragraph-properties>
    </style:style>
    <style:style style:name="P13" style:family="paragraph">
      <style:paragraph-properties fo:line-height="100.00%" fo:text-align="right" fo:margin-left="1.40pt" fo:text-indent="-1.40pt">
        <style:tab-stops>
          <style:tab-stop style:position="320.35pt"/>
          <style:tab-stop style:position="3288.25pt" style:type="center"/>
        </style:tab-stops>
      </style:paragraph-properties>
    </style:style>
    <style:style style:name="P14" style:family="paragraph">
      <style:paragraph-properties fo:line-height="100.00%" fo:text-align="left"/>
    </style:style>
    <style:style style:name="P15" style:family="paragraph">
      <style:paragraph-properties fo:line-height="100.00%" fo:text-align="right" fo:margin-left="1.40pt" fo:text-indent="-1.40pt">
        <style:tab-stops>
          <style:tab-stop style:position="320.35pt"/>
          <style:tab-stop style:position="3288.25pt" style:type="center"/>
        </style:tab-stops>
      </style:paragraph-properties>
    </style:style>
    <style:style style:name="P16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17" style:family="paragraph">
      <style:paragraph-properties fo:line-height="100.00%" fo:text-align="left"/>
    </style:style>
    <style:style style:name="P18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19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20" style:family="paragraph">
      <style:paragraph-properties fo:line-height="100.00%" fo:text-align="left"/>
    </style:style>
    <style:style style:name="P21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22" style:family="paragraph">
      <style:paragraph-properties fo:line-height="100.00%" fo:text-align="left"/>
    </style:style>
    <style:style style:name="P23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24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25" style:family="paragraph">
      <style:paragraph-properties fo:line-height="100.00%" fo:text-align="left"/>
    </style:style>
    <style:style style:name="P26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2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28" style:family="paragraph">
      <style:paragraph-properties fo:line-height="100.00%" fo:text-align="left"/>
    </style:style>
    <style:style style:name="P29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30" style:family="paragraph">
      <style:paragraph-properties fo:line-height="100.00%" fo:text-align="left"/>
    </style:style>
    <style:style style:name="P3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32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33" style:family="paragraph">
      <style:paragraph-properties fo:line-height="100.00%" fo:text-align="left"/>
    </style:style>
    <style:style style:name="P3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35" style:family="paragraph">
      <style:paragraph-properties fo:line-height="100.00%" fo:text-align="right" fo:margin-left="1.40pt" fo:text-indent="-1.40pt">
        <style:tab-stops>
          <style:tab-stop style:position="389.15pt"/>
          <style:tab-stop style:position="3288.25pt" style:type="center"/>
        </style:tab-stops>
      </style:paragraph-properties>
    </style:style>
    <style:style style:name="P36" style:family="paragraph">
      <style:paragraph-properties fo:line-height="100.00%" fo:text-align="left"/>
    </style:style>
    <style:style style:name="P37" style:family="paragraph">
      <style:paragraph-properties fo:line-height="100.00%" fo:text-align="right" fo:margin-left="1.40pt" fo:text-indent="-1.40pt">
        <style:tab-stops>
          <style:tab-stop style:position="389.15pt"/>
          <style:tab-stop style:position="3288.25pt" style:type="center"/>
        </style:tab-stops>
      </style:paragraph-properties>
    </style:style>
    <style:style style:name="P38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39" style:family="paragraph">
      <style:paragraph-properties fo:line-height="100.00%" fo:text-align="left"/>
    </style:style>
    <style:style style:name="P40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41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42" style:family="paragraph">
      <style:paragraph-properties fo:line-height="100.00%" fo:text-align="left"/>
    </style:style>
    <style:style style:name="P43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4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45" style:family="paragraph">
      <style:paragraph-properties fo:line-height="100.00%" fo:text-align="left"/>
    </style:style>
    <style:style style:name="P46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4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48" style:family="paragraph">
      <style:paragraph-properties fo:line-height="100.00%" fo:text-align="left"/>
    </style:style>
    <style:style style:name="P49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50" style:family="paragraph">
      <style:paragraph-properties fo:line-height="100.00%" fo:text-align="left"/>
    </style:style>
    <style:style style:name="P5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52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53" style:family="paragraph">
      <style:paragraph-properties fo:line-height="100.00%" fo:text-align="left"/>
    </style:style>
    <style:style style:name="P5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55" style:family="paragraph">
      <style:paragraph-properties fo:line-height="100.00%" fo:text-align="right" fo:margin-left="1.40pt" fo:text-indent="-1.40pt">
        <style:tab-stops>
          <style:tab-stop style:position="664.35pt"/>
          <style:tab-stop style:position="3288.25pt" style:type="center"/>
        </style:tab-stops>
      </style:paragraph-properties>
    </style:style>
    <style:style style:name="P56" style:family="paragraph">
      <style:paragraph-properties fo:line-height="100.00%" fo:text-align="left"/>
    </style:style>
    <style:style style:name="P57" style:family="paragraph">
      <style:paragraph-properties fo:line-height="100.00%" fo:text-align="right" fo:margin-left="1.40pt" fo:text-indent="-1.40pt">
        <style:tab-stops>
          <style:tab-stop style:position="664.35pt"/>
          <style:tab-stop style:position="3288.25pt" style:type="center"/>
        </style:tab-stops>
      </style:paragraph-properties>
    </style:style>
    <style:style style:name="P58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59" style:family="paragraph">
      <style:paragraph-properties fo:line-height="100.00%" fo:text-align="left"/>
    </style:style>
    <style:style style:name="P60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2" style:family="paragraph">
      <style:paragraph-properties fo:line-height="100.00%" fo:text-align="left"/>
    </style:style>
    <style:style style:name="P63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65" style:family="paragraph">
      <style:paragraph-properties fo:line-height="100.00%" fo:text-align="left"/>
    </style:style>
    <style:style style:name="P66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6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8" style:family="paragraph">
      <style:paragraph-properties fo:line-height="100.00%" fo:text-align="left"/>
    </style:style>
    <style:style style:name="P69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70" style:family="paragraph">
      <style:paragraph-properties fo:line-height="100.00%" fo:text-align="left"/>
    </style:style>
    <style:style style:name="P7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72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73" style:family="paragraph">
      <style:paragraph-properties fo:line-height="100.00%" fo:text-align="left"/>
    </style:style>
    <style:style style:name="P74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75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76" style:family="paragraph">
      <style:paragraph-properties fo:line-height="100.00%" fo:text-align="left"/>
    </style:style>
    <style:style style:name="P77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78" style:family="paragraph">
      <style:paragraph-properties fo:line-height="100.00%" fo:text-align="left"/>
    </style:style>
    <style:style style:name="P79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80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81" style:family="paragraph">
      <style:paragraph-properties fo:line-height="100.00%" fo:text-align="left"/>
    </style:style>
    <style:style style:name="P82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83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84" style:family="paragraph">
      <style:paragraph-properties fo:line-height="100.00%" fo:text-align="left"/>
    </style:style>
    <style:style style:name="P85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86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87" style:family="paragraph">
      <style:paragraph-properties fo:line-height="100.00%" fo:text-align="left"/>
    </style:style>
    <style:style style:name="P88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89" style:family="paragraph">
      <style:paragraph-properties fo:line-height="100.00%" fo:text-align="left"/>
    </style:style>
    <style:style style:name="P90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9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2" style:family="paragraph">
      <style:paragraph-properties fo:line-height="100.00%" fo:text-align="left"/>
    </style:style>
    <style:style style:name="P93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4" style:family="paragraph">
      <style:paragraph-properties fo:line-height="100.00%" fo:text-align="left"/>
    </style:style>
    <style:style style:name="P95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6" style:family="paragraph">
      <style:paragraph-properties fo:line-height="100.00%" fo:text-align="left"/>
    </style:style>
    <style:style style:name="P9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8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99" style:family="paragraph">
      <style:paragraph-properties fo:line-height="100.00%" fo:text-align="left"/>
    </style:style>
    <style:style style:name="P100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101" style:family="paragraph">
      <style:paragraph-properties fo:line-height="100.00%" fo:text-align="left"/>
    </style:style>
    <style:style style:name="P102" style:family="paragraph">
      <style:paragraph-properties fo:line-height="100.00%" fo:text-align="center">
        <style:tab-stops>
          <style:tab-stop style:position="632.45pt"/>
        </style:tab-stops>
      </style:paragraph-properties>
    </style:style>
    <style:style style:name="P103" style:family="paragraph">
      <style:paragraph-properties fo:line-height="100.00%" fo:text-align="center">
        <style:tab-stops>
          <style:tab-stop style:position="160.60pt"/>
          <style:tab-stop style:position="3289.65pt" style:type="center"/>
        </style:tab-stops>
      </style:paragraph-properties>
    </style:style>
    <style:style style:name="P104" style:family="paragraph">
      <style:paragraph-properties fo:line-height="100.00%" fo:text-align="left"/>
    </style:style>
    <style:style style:name="P105" style:family="paragraph">
      <style:paragraph-properties fo:line-height="100.00%" fo:text-align="center">
        <style:tab-stops>
          <style:tab-stop style:position="160.60pt"/>
          <style:tab-stop style:position="3289.65pt" style:type="center"/>
        </style:tab-stops>
      </style:paragraph-properties>
    </style:style>
    <style:style style:name="P106" style:family="paragraph">
      <style:paragraph-properties fo:line-height="100.00%" fo:text-align="left"/>
    </style:style>
    <style:style style:name="P107" style:family="paragraph">
      <style:paragraph-properties fo:line-height="100.00%" fo:text-align="left">
        <style:tab-stops>
          <style:tab-stop style:position="68.25pt"/>
        </style:tab-stops>
      </style:paragraph-properties>
    </style:style>
    <style:style style:name="P108" style:family="paragraph">
      <style:paragraph-properties fo:line-height="100.00%" fo:text-align="left"/>
    </style:style>
    <style:style style:name="P109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10" style:family="paragraph">
      <style:paragraph-properties fo:line-height="100.00%" fo:text-align="center">
        <style:tab-stops>
          <style:tab-stop style:position="12.75pt"/>
        </style:tab-stops>
      </style:paragraph-properties>
    </style:style>
    <style:style style:name="P111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12" style:family="paragraph">
      <style:paragraph-properties fo:line-height="100.00%" fo:text-align="left">
        <style:tab-stops>
          <style:tab-stop style:position="15.00pt"/>
        </style:tab-stops>
      </style:paragraph-properties>
    </style:style>
    <style:style style:name="P113" style:family="paragraph">
      <style:paragraph-properties fo:line-height="100.00%" fo:text-align="left">
        <style:tab-stops>
          <style:tab-stop style:position="11.25pt"/>
        </style:tab-stops>
      </style:paragraph-properties>
    </style:style>
    <style:style style:name="P114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5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5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16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7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7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18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9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9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0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1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1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2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3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3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4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5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5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6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7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7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8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29" style:family="paragraph">
      <style:paragraph-properties fo:line-height="100.00%" fo:text-align="left"/>
    </style:style>
    <style:style style:name="TableColumn0100" style:family="table-column">
      <style:table-column-properties style:column-width="2.230556in"/>
    </style:style>
    <style:style style:name="TableColumn0101" style:family="table-column">
      <style:table-column-properties style:column-width="4.677083in"/>
    </style:style>
    <style:style style:name="TableColumn0102" style:family="table-column">
      <style:table-column-properties style:column-width="1.876389in"/>
    </style:style>
    <style:style style:name="Table01" style:family="table">
      <style:table-properties style:width="8.784028in" fo:margin-left="0.000000in" style:writing-mode="lr" table:align="center" style:may-break-between-rows="true"/>
    </style:style>
    <style:style style:name="TableRow0100" style:family="table-row">
      <style:table-row-properties/>
    </style:style>
    <style:style style:name="TableCell010000" style:family="table-cell">
      <style:table-cell-properties fo:border-top="0.000694in solid #000000" fo:border-left="0.000694in solid #000000" fo:border-right="0.000694in solid #000000" fo:border-bottom="0.000694in solid #000000" fo:vertical-align="top" fo:background-color="#ffffff"/>
    </style:style>
    <style:style style:name="TableCell010001" style:family="table-cell">
      <style:table-cell-properties fo:border-top="0.000000in solid #000000" fo:border-left="0.000000in solid #000000" fo:border-right="0.000000in solid #000000" fo:border-bottom="0.000000in solid #000000" fo:vertical-align="top" fo:background-color="# 0 0 0"/>
    </style:style>
    <style:style style:name="TableCell010002" style:family="table-cell">
      <style:table-cell-properties fo:border-top="0.000000in solid #000000" fo:border-left="0.000000in solid #000000" fo:border-right="0.000000in solid #000000" fo:border-bottom="0.000000in solid #000000" fo:vertical-align="top" fo:background-color="# 0 0 0"/>
    </style:style>
    <style:style style:name="TableRow0101" style:family="table-row">
      <style:table-row-properties/>
    </style:style>
    <style:style style:name="TableCell010100" style:family="table-cell">
      <style:table-cell-properties fo:border-top="0.000694in solid #000000" fo:border-left="0.000694in solid #000000" fo:border-right="0.000694in solid #000000" fo:border-bottom="0.000694in solid #000000" fo:vertical-align="top" fo:background-color="#ffffff"/>
    </style:style>
    <style:style style:name="TableCell010101" style:family="table-cell">
      <style:table-cell-properties fo:border-top="0.000694in solid #000000" fo:border-left="0.000694in solid #000000" fo:border-right="0.000694in solid #000000" fo:border-bottom="0.000694in solid #000000" fo:vertical-align="top" fo:background-color="#ffffff"/>
    </style:style>
    <style:style style:name="TableColumn0200" style:family="table-column">
      <style:table-column-properties style:column-width="4.468750in"/>
    </style:style>
    <style:style style:name="TableColumn0201" style:family="table-column">
      <style:table-column-properties style:column-width="0.955556in"/>
    </style:style>
    <style:style style:name="TableColumn0202" style:family="table-column">
      <style:table-column-properties style:column-width="0.955556in"/>
    </style:style>
    <style:style style:name="TableColumn0203" style:family="table-column">
      <style:table-column-properties style:column-width="0.955556in"/>
    </style:style>
    <style:style style:name="TableColumn0204" style:family="table-column">
      <style:table-column-properties style:column-width="0.955556in"/>
    </style:style>
    <style:style style:name="TableColumn0205" style:family="table-column">
      <style:table-column-properties style:column-width="0.955556in"/>
    </style:style>
    <style:style style:name="TableColumn0206" style:family="table-column">
      <style:table-column-properties style:column-width="2.191667in"/>
    </style:style>
    <style:style style:name="TableColumn0207" style:family="table-column">
      <style:table-column-properties style:column-width="0.743056in"/>
    </style:style>
    <style:style style:name="TableColumn0208" style:family="table-column">
      <style:table-column-properties style:column-width="0.743056in"/>
    </style:style>
    <style:style style:name="Table02" style:family="table">
      <style:table-properties style:width="12.924306in" fo:margin-left="0.000000in" style:writing-mode="lr" table:align="right" style:may-break-between-rows="true"/>
    </style:style>
    <style:style style:name="TableRow0200" style:family="table-row">
      <style:table-row-properties/>
    </style:style>
    <style:style style:name="TableCell020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001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1" style:family="table-row">
      <style:table-row-properties/>
    </style:style>
    <style:style style:name="TableCell020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2" style:family="table-row">
      <style:table-row-properties/>
    </style:style>
    <style:style style:name="TableCell020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2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3" style:family="table-row">
      <style:table-row-properties/>
    </style:style>
    <style:style style:name="TableCell020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3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4" style:family="table-row">
      <style:table-row-properties/>
    </style:style>
    <style:style style:name="TableCell020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4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5" style:family="table-row">
      <style:table-row-properties/>
    </style:style>
    <style:style style:name="TableCell020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5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6" style:family="table-row">
      <style:table-row-properties/>
    </style:style>
    <style:style style:name="TableCell020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7" style:family="table-row">
      <style:table-row-properties/>
    </style:style>
    <style:style style:name="TableCell020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7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8" style:family="table-row">
      <style:table-row-properties/>
    </style:style>
    <style:style style:name="TableCell020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2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9" style:family="table-row">
      <style:table-row-properties/>
    </style:style>
    <style:style style:name="TableCell020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0" style:family="table-row">
      <style:table-row-properties/>
    </style:style>
    <style:style style:name="TableCell021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1" style:family="table-row">
      <style:table-row-properties/>
    </style:style>
    <style:style style:name="TableCell021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2" style:family="table-row">
      <style:table-row-properties/>
    </style:style>
    <style:style style:name="TableCell021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3" style:family="table-row">
      <style:table-row-properties/>
    </style:style>
    <style:style style:name="TableCell021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4" style:family="table-row">
      <style:table-row-properties/>
    </style:style>
    <style:style style:name="TableCell021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4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5" style:family="table-row">
      <style:table-row-properties/>
    </style:style>
    <style:style style:name="TableCell021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6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6" style:family="table-row">
      <style:table-row-properties/>
    </style:style>
    <style:style style:name="TableCell021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7" style:family="table-row">
      <style:table-row-properties/>
    </style:style>
    <style:style style:name="TableCell021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8" style:family="table-row">
      <style:table-row-properties/>
    </style:style>
    <style:style style:name="TableCell021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8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9" style:family="table-row">
      <style:table-row-properties/>
    </style:style>
    <style:style style:name="TableCell021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0" style:family="table-row">
      <style:table-row-properties/>
    </style:style>
    <style:style style:name="TableCell022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1" style:family="table-row">
      <style:table-row-properties/>
    </style:style>
    <style:style style:name="TableCell022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1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2" style:family="table-row">
      <style:table-row-properties/>
    </style:style>
    <style:style style:name="TableCell022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2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3" style:family="table-row">
      <style:table-row-properties/>
    </style:style>
    <style:style style:name="TableCell022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3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4" style:family="table-row">
      <style:table-row-properties/>
    </style:style>
    <style:style style:name="TableCell022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5" style:family="table-row">
      <style:table-row-properties/>
    </style:style>
    <style:style style:name="TableCell022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6" style:family="table-row">
      <style:table-row-properties/>
    </style:style>
    <style:style style:name="TableCell022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6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7" style:family="table-row">
      <style:table-row-properties/>
    </style:style>
    <style:style style:name="TableCell022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7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8" style:family="table-row">
      <style:table-row-properties/>
    </style:style>
    <style:style style:name="TableCell022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9" style:family="table-row">
      <style:table-row-properties/>
    </style:style>
    <style:style style:name="TableCell022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30" style:family="table-row">
      <style:table-row-properties/>
    </style:style>
    <style:style style:name="TableCell023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31" style:family="table-row">
      <style:table-row-properties/>
    </style:style>
    <style:style style:name="TableCell023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</office:automatic-styles>
  <office:body>
    <office:text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2"><text:span text:style-name="T2">POZNÁMKY</text:span></text:p>
      <text:p text:style-name="P2"><text:span text:style-name="T3"/></text:p>
      <text:p text:style-name="P2"><text:span text:style-name="T4">k ú</text:span><text:span text:style-name="T5">čtovnej z</text:span><text:span text:style-name="T6">ávierke </text:span></text:p>
      <text:p text:style-name="P2"><text:span text:style-name="T7"/></text:p>
      <text:p text:style-name="P2"><text:span text:style-name="T8">k 31. 12. 201</text:span><text:span text:style-name="T9">6</text:span><text:span text:style-name="T10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2">Názov ú</text:span><text:span text:style-name="T13">čtovnej jednotky /obchodn</text:span><text:span text:style-name="T14">é meno/:</text:span></text:p>
      <text:p text:style-name="P3"><text:span text:style-name="T15"/></text:p>
      <text:p text:style-name="P3"><text:span text:style-name="T15"/></text:p>
      <text:p text:style-name="P4"><text:span text:style-name="T16">emLike COMPANY, s.r.o.</text:span></text:p>
      <text:p text:style-name="P4"><text:span text:style-name="T16">Svätourbanská 10</text:span></text:p>
      <text:p text:style-name="P4"><text:span text:style-name="T16">949 01 Nitra</text:span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6"><text:span text:style-name="T18">PRÍLOHA</text:span></text:p>
      <text:p text:style-name="P6"><text:span text:style-name="T19">k ro</text:span><text:span text:style-name="T20">čnej<text:s/></text:span><text:span text:style-name="T21">ú</text:span><text:span text:style-name="T22">čtovnej z</text:span><text:span text:style-name="T23">ávierke pod</text:span><text:span text:style-name="T24">ľa Opatrenia MF SR č. 4455/2003-92 zo dňa 31. 03. 2003</text:span></text:p>
      <text:p text:style-name="P6"><text:span text:style-name="T25">k 31. 12. 201</text:span><text:span text:style-name="T26">6</text:span><text:span text:style-name="T27"/></text:p>
      <text:p text:style-name="P7"><text:span text:style-name="T28"/></text:p>
      <text:p text:style-name="P7"><text:span text:style-name="T28"/></text:p>
      <text:p text:style-name="P8"><text:span text:style-name="T29">1.</text:span></text:p>
      <text:p text:style-name="P8"><text:span text:style-name="T29">V</text:span><text:span text:style-name="T30">šeobecn</text:span><text:span text:style-name="T31">é údaje</text:span></text:p>
      <text:p text:style-name="P9"><text:span text:style-name="T32"/></text:p>
      <text:p text:style-name="P9"><text:span text:style-name="T33">1/ Názov a sídlo ú</text:span><text:span text:style-name="T34">čtovnej jednotky:</text:span></text:p>
      <text:p text:style-name="P9"><text:span text:style-name="T35"><text:s text:c="4"/>emLike COMPANY, s.r.o.</text:span></text:p>
      <text:p text:style-name="P9"><text:span text:style-name="T35"><text:s text:c="4"/>Svätourbanská 10</text:span></text:p>
      <text:p text:style-name="P9"><text:span text:style-name="T35"><text:s text:c="4"/>949 01 Nitra</text:span></text:p>
      <text:list text:style-name="L10">
        <text:list-item>
          <text:p text:style-name="P10"><text:span text:style-name="T35">dátum zalo</text:span><text:span text:style-name="T36">ženia spoločnosti:<text:s text:c="2"/>12.09.2012</text:span></text:p>
        </text:list-item>
        <text:list-item>
          <text:p text:style-name="P10"><text:span text:style-name="T37">zápis do obchodného registra: 25.10.2012</text:span></text:p>
        </text:list-item>
        <text:list-item>
          <text:p text:style-name="P10"><text:span text:style-name="T37">I</text:span><text:span text:style-name="T38">ČO:<text:tab/><text:s text:c="31"/>46 848 975<text:tab/><text:tab/><text:s text:c="2"/></text:span></text:p>
        </text:list-item>
      </text:list>
      <text:p text:style-name="P11"><text:span text:style-name="T39"/></text:p>
      <text:p text:style-name="P11"><text:span text:style-name="T40">2/ Hlavné<text:s/></text:span><text:span text:style-name="T41">činnosti spoločnosti podľa v</text:span><text:span text:style-name="T42">ýpisu z obchodného registra:</text:span></text:p>
      <text:p text:style-name="P11"><text:span text:style-name="T43"/></text:p>
      <table:table table:style-name="Table01">
        <table:table-column table:style-name="TableColumn0100"/>
        <table:table-column table:style-name="TableColumn0101"/>
        <table:table-column table:style-name="TableColumn0102"/>
        <table:table-row table:style-name="TableRow0100">
          <table:table-cell table:style-name="TableCell010000" table:number-columns-spanned="3">
            <table:table table:style-name="Table02">
              <table:table-column table:style-name="TableColumn0200"/>
              <table:table-column table:style-name="TableColumn0201"/>
              <table:table-column table:style-name="TableColumn0202"/>
              <table:table-column table:style-name="TableColumn0203"/>
              <table:table-column table:style-name="TableColumn0204"/>
              <table:table-column table:style-name="TableColumn0205"/>
              <table:table-column table:style-name="TableColumn0206"/>
              <table:table-column table:style-name="TableColumn0207"/>
              <table:table-column table:style-name="TableColumn0208"/>
              <table:table-row table:style-name="TableRow0200">
                <table:table-cell table:style-name="TableCell020000">
                  <text:p text:style-name="P14"><text:span text:style-name="T44">kúpa tovaru na ú</text:span><text:span text:style-name="T45">čely jeho predaja konečn</text:span><text:span text:style-name="T46">ému spotrebite</text:span><text:span text:style-name="T47">ľovi (maloobchod) alebo in</text:span><text:span text:style-name="T48">ým prevádzkovate</text:span><text:span text:style-name="T49">ľom živnosti (veľkoobchod)</text:span><text:span text:style-name="T50"> </text:span><text:span text:style-name="T51"/></text:p>
                </table:table-cell>
                <table:table-cell table:style-name="TableCell020001" table:number-columns-spanned="6">
                  <text:p text:style-name="P14"><text:span text:style-name="T5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01">
                <table:table-cell table:style-name="TableCell020100" table:number-columns-spanned="5">
                  <text:p text:style-name="P17"><text:span text:style-name="T52">sprostredkovate</text:span><text:span text:style-name="T53">ľsk</text:span><text:span text:style-name="T54">á<text:s/></text:span><text:span text:style-name="T55">činnosť v oblasti obchodu</text:span><text:span text:style-name="T56"> </text:span><text:span text:style-name="T5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105" table:number-columns-spanned="4">
                  <text:p text:style-name="P17"><text:span text:style-name="T57"/></text:p>
                </table:table-cell>
                <table:covered-table-cell/>
                <table:covered-table-cell/>
                <table:covered-table-cell/>
              </table:table-row>
              <table:table-row table:style-name="TableRow0202">
                <table:table-cell table:style-name="TableCell020200" table:number-columns-spanned="4">
                  <text:p text:style-name="P20"><text:span text:style-name="T58">prenájom hnute</text:span><text:span text:style-name="T59">ľn</text:span><text:span text:style-name="T60">ých vecí </text:span><text:span text:style-name="T61"/></text:p>
                </table:table-cell>
                <table:covered-table-cell/>
                <table:covered-table-cell/>
                <table:covered-table-cell/>
                <table:table-cell table:style-name="TableCell020204" table:number-columns-spanned="5">
                  <text:p text:style-name="P20"><text:span text:style-name="T61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3">
                <table:table-cell table:style-name="TableCell020300" table:number-columns-spanned="4">
                  <text:p text:style-name="P22"><text:span text:style-name="T62">prenájom nehnute</text:span><text:span text:style-name="T63">ľnost</text:span><text:span text:style-name="T64">í spojený s poskytovaním iných ne</text:span><text:span text:style-name="T65">ž z</text:span><text:span text:style-name="T66">ákladných slu</text:span><text:span text:style-name="T67">žieb spojen</text:span><text:span text:style-name="T68">ých s prenájmom </text:span><text:span text:style-name="T69"/></text:p>
                </table:table-cell>
                <table:covered-table-cell/>
                <table:covered-table-cell/>
                <table:covered-table-cell/>
                <table:table-cell table:style-name="TableCell020304" table:number-columns-spanned="5">
                  <text:p text:style-name="P22"><text:span text:style-name="T6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4">
                <table:table-cell table:style-name="TableCell020400" table:number-columns-spanned="3">
                  <text:p text:style-name="P25"><text:span text:style-name="T70">uskuto</text:span><text:span text:style-name="T71">čňovanie stavieb a ich zmien</text:span><text:span text:style-name="T72"> </text:span><text:span text:style-name="T73"/></text:p>
                </table:table-cell>
                <table:covered-table-cell/>
                <table:covered-table-cell/>
                <table:table-cell table:style-name="TableCell020403" table:number-columns-spanned="5">
                  <text:p text:style-name="P25"><text:span text:style-name="T7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5">
                <table:table-cell table:style-name="TableCell020500" table:number-columns-spanned="5">
                  <text:p text:style-name="P28"><text:span text:style-name="T74">Poskytovanie slu</text:span><text:span text:style-name="T75">žieb v poľnohospod</text:span><text:span text:style-name="T76">árstve a záhradníctve </text:span><text:span text:style-name="T7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505" table:number-columns-spanned="4">
                  <text:p text:style-name="P28"><text:span text:style-name="T77"/></text:p>
                </table:table-cell>
                <table:covered-table-cell/>
                <table:covered-table-cell/>
                <table:covered-table-cell/>
              </table:table-row>
              <table:table-row table:style-name="TableRow0206">
                <table:table-cell table:style-name="TableCell020600" table:number-columns-spanned="5">
                  <text:p text:style-name="P30"><text:span text:style-name="T78">Chov vybraných druhov zvierat </text:span><text:span text:style-name="T7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605" table:number-columns-spanned="4">
                  <text:p text:style-name="P30"><text:span text:style-name="T79"/></text:p>
                </table:table-cell>
                <table:covered-table-cell/>
                <table:covered-table-cell/>
                <table:covered-table-cell/>
              </table:table-row>
              <table:table-row table:style-name="TableRow0207">
                <table:table-cell table:style-name="TableCell020700" table:number-columns-spanned="4">
                  <text:p text:style-name="P33"><text:span text:style-name="T80">Úprava nerastov, dobývanie ra</text:span><text:span text:style-name="T81">šeliny a bahna a ich<text:s/></text:span><text:span text:style-name="T82">úprava </text:span><text:span text:style-name="T83"/></text:p>
                </table:table-cell>
                <table:covered-table-cell/>
                <table:covered-table-cell/>
                <table:covered-table-cell/>
                <table:table-cell table:style-name="TableCell020704" table:number-columns-spanned="5">
                  <text:p text:style-name="P33"><text:span text:style-name="T8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8">
                <table:table-cell table:style-name="TableCell020800" table:number-columns-spanned="2">
                  <text:p text:style-name="P36"><text:span text:style-name="T84">Výroba skla, výrobkov zo skla a ich úprava </text:span><text:span text:style-name="T85"/></text:p>
                </table:table-cell>
                <table:covered-table-cell/>
                <table:table-cell table:style-name="TableCell020802" table:number-columns-spanned="5">
                  <text:p text:style-name="P36"><text:span text:style-name="T8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9">
                <table:table-cell table:style-name="TableCell020900" table:number-columns-spanned="5">
                  <text:p text:style-name="P39"><text:span text:style-name="T86">Výroba elektrických svietidiel, zariadení pre motory a vozidlá a signalizácie </text:span><text:span text:style-name="T8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905" table:number-columns-spanned="3">
                  <text:p text:style-name="P39"><text:span text:style-name="T87"/></text:p>
                </table:table-cell>
                <table:covered-table-cell/>
                <table:covered-table-cell/>
              </table:table-row>
              <table:table-row table:style-name="TableRow0210">
                <table:table-cell table:style-name="TableCell021000" table:number-columns-spanned="3">
                  <text:p text:style-name="P42"><text:span text:style-name="T88">Podnikanie v oblasti nakladania s iným ako nebezpe</text:span><text:span text:style-name="T89">čn</text:span><text:span text:style-name="T90">ým odpadom </text:span><text:span text:style-name="T91"/></text:p>
                </table:table-cell>
                <table:covered-table-cell/>
                <table:covered-table-cell/>
                <table:table-cell table:style-name="TableCell021003" table:number-columns-spanned="6">
                  <text:p text:style-name="P42"><text:span text:style-name="T9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11">
                <table:table-cell table:style-name="TableCell021100" table:number-columns-spanned="4">
                  <text:p text:style-name="P45"><text:span text:style-name="T92">Dokon</text:span><text:span text:style-name="T93">čovacie stavebn</text:span><text:span text:style-name="T94">é práce pri realizácii exteriérov a interiérov </text:span><text:span text:style-name="T95"/></text:p>
                </table:table-cell>
                <table:covered-table-cell/>
                <table:covered-table-cell/>
                <table:covered-table-cell/>
                <table:table-cell table:style-name="TableCell021104" table:number-columns-spanned="5">
                  <text:p text:style-name="P45"><text:span text:style-name="T9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2">
                <table:table-cell table:style-name="TableCell021200" table:number-columns-spanned="5">
                  <text:p text:style-name="P48"><text:span text:style-name="T96">Nákladná cestná doprava vykonávaná vozidlami s celkovou hmotnos</text:span><text:span text:style-name="T97">ťou do 3,5 t vr</text:span><text:span text:style-name="T98">átane prípojného vozidla </text:span><text:span text:style-name="T9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205" table:number-columns-spanned="4">
                  <text:p text:style-name="P48"><text:span text:style-name="T99"/></text:p>
                </table:table-cell>
                <table:covered-table-cell/>
                <table:covered-table-cell/>
                <table:covered-table-cell/>
              </table:table-row>
              <table:table-row table:style-name="TableRow0213">
                <table:table-cell table:style-name="TableCell021300" table:number-columns-spanned="5">
                  <text:p text:style-name="P50"><text:span text:style-name="T100">S</text:span><text:span text:style-name="T101">ťahovacie služby</text:span><text:span text:style-name="T102"> </text:span><text:span text:style-name="T10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305" table:number-columns-spanned="4">
                  <text:p text:style-name="P50"><text:span text:style-name="T103"/></text:p>
                </table:table-cell>
                <table:covered-table-cell/>
                <table:covered-table-cell/>
                <table:covered-table-cell/>
              </table:table-row>
              <table:table-row table:style-name="TableRow0214">
                <table:table-cell table:style-name="TableCell021400" table:number-columns-spanned="4">
                  <text:p text:style-name="P53"><text:span text:style-name="T104">Skladovanie </text:span><text:span text:style-name="T105"/></text:p>
                </table:table-cell>
                <table:covered-table-cell/>
                <table:covered-table-cell/>
                <table:covered-table-cell/>
                <table:table-cell table:style-name="TableCell021404" table:number-columns-spanned="5">
                  <text:p text:style-name="P53"><text:span text:style-name="T10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5">
                <table:table-cell table:style-name="TableCell021500" table:number-columns-spanned="6">
                  <text:p text:style-name="P56"><text:span text:style-name="T106">Baliace<text:s/></text:span><text:span text:style-name="T107">činnosti, manipul</text:span><text:span text:style-name="T108">ácia s tovarom </text:span><text:span text:style-name="T109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table-cell table:style-name="TableCell021506" table:number-columns-spanned="3">
                  <text:p text:style-name="P56"><text:span text:style-name="T109"/></text:p>
                </table:table-cell>
                <table:covered-table-cell/>
                <table:covered-table-cell/>
              </table:table-row>
              <table:table-row table:style-name="TableRow0216">
                <table:table-cell table:style-name="TableCell021600" table:number-columns-spanned="5">
                  <text:p text:style-name="P59"><text:span text:style-name="T110">Ubytovacie slu</text:span><text:span text:style-name="T111">žby bez poskytovania pohostinsk</text:span><text:span text:style-name="T112">ých<text:s/></text:span><text:span text:style-name="T113">činnost</text:span><text:span text:style-name="T114"> </text:span><text:span text:style-name="T115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605" table:number-columns-spanned="4">
                  <text:p text:style-name="P59"><text:span text:style-name="T115"/></text:p>
                </table:table-cell>
                <table:covered-table-cell/>
                <table:covered-table-cell/>
                <table:covered-table-cell/>
              </table:table-row>
              <table:table-row table:style-name="TableRow0217">
                <table:table-cell table:style-name="TableCell021700" table:number-columns-spanned="5">
                  <text:p text:style-name="P62"><text:span text:style-name="T116">Slu</text:span><text:span text:style-name="T117">žby s</text:span><text:span text:style-name="T118">úvisiace s po</text:span><text:span text:style-name="T119">č</text:span><text:span text:style-name="T120">íta</text:span><text:span text:style-name="T121">čov</text:span><text:span text:style-name="T122">ým spracovaním údajov </text:span><text:span text:style-name="T12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705" table:number-columns-spanned="3">
                  <text:p text:style-name="P62"><text:span text:style-name="T123"/></text:p>
                </table:table-cell>
                <table:covered-table-cell/>
                <table:covered-table-cell/>
              </table:table-row>
              <table:table-row table:style-name="TableRow0218">
                <table:table-cell table:style-name="TableCell021800" table:number-columns-spanned="4">
                  <text:p text:style-name="P65"><text:span text:style-name="T124">Polygrafická výroba, sadzba a kone</text:span><text:span text:style-name="T125">čn</text:span><text:span text:style-name="T126">á úprava tla</text:span><text:span text:style-name="T127">čov</text:span><text:span text:style-name="T128">ín </text:span><text:span text:style-name="T129"/></text:p>
                </table:table-cell>
                <table:covered-table-cell/>
                <table:covered-table-cell/>
                <table:covered-table-cell/>
                <table:table-cell table:style-name="TableCell021804" table:number-columns-spanned="5">
                  <text:p text:style-name="P65"><text:span text:style-name="T12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9">
                <table:table-cell table:style-name="TableCell021900" table:number-columns-spanned="5">
                  <text:p text:style-name="P68"><text:span text:style-name="T130">Poskytovanie úverov alebo pô</text:span><text:span text:style-name="T131">žičiek z peňažn</text:span><text:span text:style-name="T132">ých zdrojov získaných výlu</text:span><text:span text:style-name="T133">čne bez verejnej v</text:span><text:span text:style-name="T134">ýzvy a bez verejnej ponuky majetkových hodnôt </text:span><text:span text:style-name="T135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905" table:number-columns-spanned="4">
                  <text:p text:style-name="P68"><text:span text:style-name="T135"/></text:p>
                </table:table-cell>
                <table:covered-table-cell/>
                <table:covered-table-cell/>
                <table:covered-table-cell/>
              </table:table-row>
              <table:table-row table:style-name="TableRow0220">
                <table:table-cell table:style-name="TableCell022000" table:number-columns-spanned="5">
                  <text:p text:style-name="P70"><text:span text:style-name="T136">Sprostredkovanie poskytovania úverov alebo pô</text:span><text:span text:style-name="T137">žičiek z peňažn</text:span><text:span text:style-name="T138">ých zdrojov získaných výlu</text:span><text:span text:style-name="T139">čne bez verejnej v</text:span><text:span text:style-name="T140">ýzvy a bez verejnej ponuky majetkových hodnôt </text:span><text:span text:style-name="T141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005" table:number-columns-spanned="4">
                  <text:p text:style-name="P70"><text:span text:style-name="T141"/></text:p>
                </table:table-cell>
                <table:covered-table-cell/>
                <table:covered-table-cell/>
                <table:covered-table-cell/>
              </table:table-row>
              <table:table-row table:style-name="TableRow0221">
                <table:table-cell table:style-name="TableCell022100" table:number-columns-spanned="3">
                  <text:p text:style-name="P73"><text:span text:style-name="T142">Správa a údr</text:span><text:span text:style-name="T143">žba bytov</text:span><text:span text:style-name="T144">ého a nebytového fondu v rozsahu vo</text:span><text:span text:style-name="T145">ľn</text:span><text:span text:style-name="T146">ých<text:s/></text:span><text:span text:style-name="T147">živnost</text:span><text:span text:style-name="T148">í </text:span><text:span text:style-name="T149"/></text:p>
                </table:table-cell>
                <table:covered-table-cell/>
                <table:covered-table-cell/>
                <table:table-cell table:style-name="TableCell022103" table:number-columns-spanned="5">
                  <text:p text:style-name="P73"><text:span text:style-name="T14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2">
                <table:table-cell table:style-name="TableCell022200" table:number-columns-spanned="4">
                  <text:p text:style-name="P76"><text:span text:style-name="T150">Administratívne slu</text:span><text:span text:style-name="T151">žby</text:span><text:span text:style-name="T152"> </text:span><text:span text:style-name="T153"/></text:p>
                </table:table-cell>
                <table:covered-table-cell/>
                <table:covered-table-cell/>
                <table:covered-table-cell/>
                <table:table-cell table:style-name="TableCell022204" table:number-columns-spanned="5">
                  <text:p text:style-name="P76"><text:span text:style-name="T15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3">
                <table:table-cell table:style-name="TableCell022300" table:number-columns-spanned="4">
                  <text:p text:style-name="P78"><text:span text:style-name="T154">Po</text:span><text:span text:style-name="T155">č</text:span><text:span text:style-name="T156">íta</text:span><text:span text:style-name="T157">čov</text:span><text:span text:style-name="T158">é slu</text:span><text:span text:style-name="T159">žby</text:span><text:span text:style-name="T160"> </text:span><text:span text:style-name="T161"/></text:p>
                </table:table-cell>
                <table:covered-table-cell/>
                <table:covered-table-cell/>
                <table:covered-table-cell/>
                <table:table-cell table:style-name="TableCell022304" table:number-columns-spanned="5">
                  <text:p text:style-name="P78"><text:span text:style-name="T161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4">
                <table:table-cell table:style-name="TableCell022400" table:number-columns-spanned="5">
                  <text:p text:style-name="P81"><text:span text:style-name="T162">Činnosť podnikateľsk</text:span><text:span text:style-name="T163">ých, organiza</text:span><text:span text:style-name="T164">čn</text:span><text:span text:style-name="T165">ých a ekonomických poradcov </text:span><text:span text:style-name="T166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405" table:number-columns-spanned="4">
                  <text:p text:style-name="P81"><text:span text:style-name="T166"/></text:p>
                </table:table-cell>
                <table:covered-table-cell/>
                <table:covered-table-cell/>
                <table:covered-table-cell/>
              </table:table-row>
              <table:table-row table:style-name="TableRow0225">
                <table:table-cell table:style-name="TableCell022500" table:number-columns-spanned="3">
                  <text:p text:style-name="P84"><text:span text:style-name="T167">Vykonávanie mimo</text:span><text:span text:style-name="T168">školskej vzdel</text:span><text:span text:style-name="T169">ávacej<text:s/></text:span><text:span text:style-name="T170">činnosti</text:span><text:span text:style-name="T171"> </text:span><text:span text:style-name="T172"/></text:p>
                </table:table-cell>
                <table:covered-table-cell/>
                <table:covered-table-cell/>
                <table:table-cell table:style-name="TableCell022503" table:number-columns-spanned="6">
                  <text:p text:style-name="P84"><text:span text:style-name="T172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26">
                <table:table-cell table:style-name="TableCell022600" table:number-columns-spanned="4">
                  <text:p text:style-name="P87"><text:span text:style-name="T173">Organizovanie kultúrnych a iných spolo</text:span><text:span text:style-name="T174">čensk</text:span><text:span text:style-name="T175">ých podujatí </text:span><text:span text:style-name="T176"/></text:p>
                </table:table-cell>
                <table:covered-table-cell/>
                <table:covered-table-cell/>
                <table:covered-table-cell/>
                <table:table-cell table:style-name="TableCell022604" table:number-columns-spanned="5">
                  <text:p text:style-name="P87"><text:span text:style-name="T176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7">
                <table:table-cell table:style-name="TableCell022700" table:number-columns-spanned="4">
                  <text:p text:style-name="P89"><text:span text:style-name="T177">Čistiace a upratovacie služby</text:span><text:span text:style-name="T178"> </text:span><text:span text:style-name="T179"/></text:p>
                </table:table-cell>
                <table:covered-table-cell/>
                <table:covered-table-cell/>
                <table:covered-table-cell/>
                <table:table-cell table:style-name="TableCell022704" table:number-columns-spanned="5">
                  <text:p text:style-name="P89"><text:span text:style-name="T17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8">
                <table:table-cell table:style-name="TableCell022800" table:number-columns-spanned="5">
                  <text:p text:style-name="P92"><text:span text:style-name="T180">Reklamné a marketingové slu</text:span><text:span text:style-name="T181">žby</text:span><text:span text:style-name="T182"> </text:span><text:span text:style-name="T18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805" table:number-columns-spanned="4">
                  <text:p text:style-name="P92"><text:span text:style-name="T183"/></text:p>
                </table:table-cell>
                <table:covered-table-cell/>
                <table:covered-table-cell/>
                <table:covered-table-cell/>
              </table:table-row>
              <table:table-row table:style-name="TableRow0229">
                <table:table-cell table:style-name="TableCell022900" table:number-columns-spanned="5">
                  <text:p text:style-name="P94"><text:span text:style-name="T184">Poskytovanie slu</text:span><text:span text:style-name="T185">žieb pre rodinu a dom</text:span><text:span text:style-name="T186">ácnos</text:span><text:span text:style-name="T187">ť</text:span><text:span text:style-name="T188"> </text:span><text:span text:style-name="T18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905" table:number-columns-spanned="4">
                  <text:p text:style-name="P94"><text:span text:style-name="T189"/></text:p>
                </table:table-cell>
                <table:covered-table-cell/>
                <table:covered-table-cell/>
                <table:covered-table-cell/>
              </table:table-row>
              <table:table-row table:style-name="TableRow0230">
                <table:table-cell table:style-name="TableCell023000" table:number-columns-spanned="5">
                  <text:p text:style-name="P96"><text:span text:style-name="T190">Prieskum trhu a verejnej mienky </text:span><text:span text:style-name="T191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3005" table:number-columns-spanned="4">
                  <text:p text:style-name="P96"><text:span text:style-name="T191"/></text:p>
                </table:table-cell>
                <table:covered-table-cell/>
                <table:covered-table-cell/>
                <table:covered-table-cell/>
              </table:table-row>
              <table:table-row table:style-name="TableRow0231">
                <table:table-cell table:style-name="TableCell023100" table:number-columns-spanned="4">
                  <text:p text:style-name="P99"><text:span text:style-name="T192">Fotografické slu</text:span><text:span text:style-name="T193">žby</text:span><text:span text:style-name="T194"> </text:span><text:span text:style-name="T195"/></text:p>
                </table:table-cell>
                <table:covered-table-cell/>
                <table:covered-table-cell/>
                <table:covered-table-cell/>
                <table:table-cell table:style-name="TableCell023104" table:number-columns-spanned="5">
                  <text:p text:style-name="P99"><text:span text:style-name="T195"/></text:p>
                </table:table-cell>
                <table:covered-table-cell/>
                <table:covered-table-cell/>
                <table:covered-table-cell/>
                <table:covered-table-cell/>
              </table:table-row>
            </table:table>
            <text:p text:style-name="P101"><text:span text:style-name="T195"/></text:p>
          </table:table-cell>
          <table:covered-table-cell/>
          <table:covered-table-cell/>
        </table:table-row>
        <table:table-row table:style-name="TableRow0101">
          <table:table-cell table:style-name="TableCell010100">
            <text:p text:style-name="P104"><text:span text:style-name="T195"/></text:p>
          </table:table-cell>
          <table:table-cell table:style-name="TableCell010101">
            <text:p text:style-name="P104"><text:span text:style-name="T195"/></text:p>
          </table:table-cell>
        </table:table-row>
      </table:table>
      <text:p text:style-name="P106"><text:span text:style-name="T195"/></text:p>
      <text:p text:style-name="P106"><text:span text:style-name="T195"/></text:p>
      <text:p text:style-name="P106"><text:span text:style-name="T196">3/<text:s/></text:span><text:span text:style-name="T197">Štatut</text:span><text:span text:style-name="T198">árny orgán:</text:span></text:p>
      <text:p text:style-name="P106"><text:span text:style-name="T199"><text:s text:c="4"/></text:span></text:p>
      <text:p text:style-name="P106"><text:span text:style-name="T200"><text:s text:c="3"/>predstavenstvo</text:span></text:p>
      <text:p text:style-name="P106"><text:span text:style-name="T200"><text:s text:c="3"/>predseda:<text:s text:c="5"/></text:span><text:span text:style-name="T201">–</text:span><text:span text:style-name="T202"><text:s text:c="2"/>Marián Malec</text:span></text:p>
      <text:p text:style-name="P106"><text:span text:style-name="T203"><text:s text:c="27"/>Svätourbanská 10, 949 01 Nitra</text:span></text:p>
      <text:p text:style-name="P106"><text:span text:style-name="T204"/></text:p>
      <text:p text:style-name="P107"><text:span text:style-name="T205"><text:s text:c="19"/></text:span></text:p>
      <text:p text:style-name="P108"><text:span text:style-name="T206">4/<text:s/></text:span><text:span text:style-name="T207">Štrukt</text:span><text:span text:style-name="T208">úra spolo</text:span><text:span text:style-name="T209">čn</text:span><text:span text:style-name="T210">íkov s uvedením vý</text:span><text:span text:style-name="T211">šky ich podielu na z</text:span><text:span text:style-name="T212">ákladnom imaní spolo</text:span><text:span text:style-name="T213">čnosti:</text:span></text:p>
      <text:p text:style-name="P109"><text:span text:style-name="T214"/></text:p>
      <text:p text:style-name="P109"><text:span text:style-name="T215"><text:tab/>Základné imanie spolo</text:span><text:span text:style-name="T216">čnosti predstavuje 5 000,-- eur.</text:span></text:p>
      <text:p text:style-name="P109"><text:span text:style-name="T217"/></text:p>
      <text:p text:style-name="P109"><text:span text:style-name="T218"><text:s/><text:tab/>Marián Malec<text:s text:c="43"/>5 000,-- eur</text:span></text:p>
      <text:p text:style-name="P109"><text:span text:style-name="T219"/></text:p>
      <text:p text:style-name="P109"><text:span text:style-name="T220"><text:tab/>Podiel jednotlivých spolo</text:span><text:span text:style-name="T221">čn</text:span><text:span text:style-name="T222">íkov na základnom imaní</text:span></text:p>
      <text:p text:style-name="P109"><text:span text:style-name="T223"/></text:p>
      <text:p text:style-name="P109"><text:span text:style-name="T224"><text:s text:c="4"/>Marián Malec<text:s text:c="43"/>100%<text:s text:c="4"/></text:span></text:p>
      <text:p text:style-name="P109"><text:span text:style-name="T225"/></text:p>
      <text:p text:style-name="P109"><text:span text:style-name="T225"/></text:p>
      <text:p text:style-name="P109"><text:span text:style-name="T226">5/ Názov a sídlo podniku, ktorý zostavuje konsolidovanú ú</text:span><text:span text:style-name="T227">čtovn</text:span><text:span text:style-name="T228">ú závierku za najvä</text:span><text:span text:style-name="T229">čšiu skupinu podnikov:</text:span></text:p>
      <text:p text:style-name="P109"><text:span text:style-name="T230"/></text:p>
      <text:p text:style-name="P109"><text:span text:style-name="T231"><text:tab/>Konsolidovanú ú</text:span><text:span text:style-name="T232">čtovn</text:span><text:span text:style-name="T233">ú závierku ú</text:span><text:span text:style-name="T234">čtovn</text:span><text:span text:style-name="T235">á jednotka nezostavuje.</text:span></text:p>
      <text:p text:style-name="P109"><text:span text:style-name="T236"/></text:p>
      <text:p text:style-name="P109"><text:span text:style-name="T236"/></text:p>
      <text:p text:style-name="P109"><text:span text:style-name="T237">6/ Názov a sídlo podniku, ktorý zostavuje konsolidovanú ú</text:span><text:span text:style-name="T238">čtovn</text:span><text:span text:style-name="T239">ú závierku za najmen</text:span><text:span text:style-name="T240">šiu skupinu podnikov:</text:span></text:p>
      <text:p text:style-name="P109"><text:span text:style-name="T241"><text:tab/>Nie je.</text:span></text:p>
      <text:p text:style-name="P109"><text:span text:style-name="T242"/></text:p>
      <text:p text:style-name="P109"><text:span text:style-name="T243">7/ Názov, sídlo a právna forma podnikov v ktorých je spolo</text:span><text:span text:style-name="T244">čnosť neobmedzen</text:span><text:span text:style-name="T245">ým ru</text:span><text:span text:style-name="T246">čiacim spoločn</text:span><text:span text:style-name="T247">íkom:</text:span></text:p>
      <text:p text:style-name="P109"><text:span text:style-name="T248"><text:tab/>V ú</text:span><text:span text:style-name="T249">čtovnej jednotke nie je.</text:span></text:p>
      <text:p text:style-name="P109"><text:span text:style-name="T250"/></text:p>
      <text:p text:style-name="P109"><text:span text:style-name="T251">8/ Priemerný po</text:span><text:span text:style-name="T252">čet pracovn</text:span><text:span text:style-name="T253">íkov po</text:span><text:span text:style-name="T254">čas<text:s/></text:span><text:span text:style-name="T255">ú</text:span><text:span text:style-name="T256">čtovn</text:span><text:span text:style-name="T257">ého obdobia:</text:span></text:p>
      <text:p text:style-name="P109"><text:span text:style-name="T258"><text:tab/>Spolo</text:span><text:span text:style-name="T259">čnosť počas<text:s/></text:span><text:span text:style-name="T260">ú</text:span><text:span text:style-name="T261">čtovn</text:span><text:span text:style-name="T262">ého obdobia nemala<text:s/></text:span><text:span text:style-name="T263">žiadnych zamestnancov.</text:span></text:p>
      <text:p text:style-name="P109"><text:span text:style-name="T264"/></text:p>
      <text:p text:style-name="P109"><text:span text:style-name="T265">9/ Dôvod pre zostavenie ú</text:span><text:span text:style-name="T266">čtovnej z</text:span><text:span text:style-name="T267">ávierky:</text:span></text:p>
      <text:p text:style-name="P109"><text:span text:style-name="T268"><text:tab/>Ú</text:span><text:span text:style-name="T269">čtovn</text:span><text:span text:style-name="T270">á závierka v spolo</text:span><text:span text:style-name="T271">čnosti je riadna, po ukončen</text:span><text:span text:style-name="T272">í ú</text:span><text:span text:style-name="T273">čtovn</text:span><text:span text:style-name="T274">ého roka vyplývajúcej <text:tab/>za zákona o<text:s text:c="2"/>ú</text:span><text:span text:style-name="T275">čtovn</text:span><text:span text:style-name="T276">íctve § 19.</text:span></text:p>
      <text:p text:style-name="P109"><text:span text:style-name="T277"><text:s text:c="4"/>Ro</text:span><text:span text:style-name="T278">čn</text:span><text:span text:style-name="T279">á ú</text:span><text:span text:style-name="T280">čtovn</text:span><text:span text:style-name="T281">á závierka k 31. 12. 201</text:span><text:span text:style-name="T282">6</text:span><text:span text:style-name="T283"><text:s/>bola zostavená za predpokladu <text:tab/>nepretr</text:span><text:span text:style-name="T284">žit</text:span><text:span text:style-name="T285">ého pokra</text:span><text:span text:style-name="T286">čovania jej činnosti.</text:span></text:p>
      <text:p text:style-name="P109"><text:span text:style-name="T287"/></text:p>
      <text:p text:style-name="P109"><text:span text:style-name="T288">10/ Vý</text:span><text:span text:style-name="T289">ška hlasovac</text:span><text:span text:style-name="T290">ích práv:</text:span></text:p>
      <text:p text:style-name="P109"><text:span text:style-name="T291"><text:tab/>Marián Malec<text:s text:c="5"/>100</text:span></text:p>
      <text:p text:style-name="P109"><text:span text:style-name="T291"><text:s text:c="4"/><text:tab/></text:span></text:p>
      <text:p text:style-name="P109"><text:span text:style-name="T292">11/ Schválenie predchádzajúcej ú</text:span><text:span text:style-name="T293">čtovnej z</text:span><text:span text:style-name="T294">ávierky:</text:span></text:p>
      <text:p text:style-name="P109"><text:span text:style-name="T295"><text:tab/>Spolo</text:span><text:span text:style-name="T296">čnosť predch</text:span><text:span text:style-name="T297">ádzajúcu ú</text:span><text:span text:style-name="T298">čtovn</text:span><text:span text:style-name="T299">ú závierku schválila na valnom zhroma</text:span><text:span text:style-name="T300">žden</text:span><text:span text:style-name="T301">í v <text:tab/>roku 201</text:span><text:span text:style-name="T302">6</text:span><text:span text:style-name="T303">.</text:span></text:p>
      <text:p text:style-name="P109"><text:span text:style-name="T304"/></text:p>
      <text:p text:style-name="P109"><text:span text:style-name="T304"/></text:p>
      <text:p text:style-name="P109"><text:span text:style-name="T304"/></text:p>
      <text:p text:style-name="P110"><text:span text:style-name="T305">II.</text:span></text:p>
      <text:p text:style-name="P110"><text:span text:style-name="T306"><text:s text:c="5"/></text:span><text:span text:style-name="T307">Informácie o ú</text:span><text:span text:style-name="T308">čtovn</text:span><text:span text:style-name="T309">ých metódach a v</text:span><text:span text:style-name="T310">šeobecn</text:span><text:span text:style-name="T311">ých ú</text:span><text:span text:style-name="T312">čtovn</text:span><text:span text:style-name="T313">ých zásadách.</text:span></text:p>
      <text:p text:style-name="P111"><text:span text:style-name="T314"/></text:p>
      <text:p text:style-name="P111"><text:span text:style-name="T315"><text:s text:c="5"/>Od zalo</text:span><text:span text:style-name="T316">ženia spoločnosť použ</text:span><text:span text:style-name="T317">íva podvojné ú</text:span><text:span text:style-name="T318">čtovn</text:span><text:span text:style-name="T319">íctvo.</text:span></text:p>
      <text:p text:style-name="P111"><text:span text:style-name="T320"/></text:p>
      <text:p text:style-name="P111"><text:span text:style-name="T321"><text:s text:c="5"/>Ú</text:span><text:span text:style-name="T322">čtovn</text:span><text:span text:style-name="T323">é doklady sú ozna</text:span><text:span text:style-name="T324">čen</text:span><text:span text:style-name="T325">é vlastným<text:s/></text:span><text:span text:style-name="T326">č</text:span><text:span text:style-name="T327">íslovaním pod</text:span><text:span text:style-name="T328">ľa druhu<text:s/></text:span><text:span text:style-name="T329">ú</text:span><text:span text:style-name="T330">čtovn</text:span><text:span text:style-name="T331">ého <text:tab/>dokladu chronologicky.</text:span></text:p>
      <text:p text:style-name="P111"><text:span text:style-name="T332"/></text:p>
      <text:p text:style-name="P112"><text:span text:style-name="T333"><text:tab/>Ú</text:span><text:span text:style-name="T334">čtovn</text:span><text:span text:style-name="T335">é dáta sú spracované na po</text:span><text:span text:style-name="T336">č</text:span><text:span text:style-name="T337">íta</text:span><text:span text:style-name="T338">či. Použ</text:span><text:span text:style-name="T339">íva sa software fi MRP Brezno, ktorý <text:tab/>zodpovedá po</text:span><text:span text:style-name="T340">žiadavk</text:span><text:span text:style-name="T341">ám, uvedených v zákone<text:s/></text:span><text:span text:style-name="T342">č 563/1991 Zb., o<text:s/></text:span><text:span text:style-name="T343">ú</text:span><text:span text:style-name="T344">čtovn</text:span><text:span text:style-name="T345">íctve. </text:span></text:p>
      <text:p text:style-name="P112"><text:span text:style-name="T346"/></text:p>
      <text:p text:style-name="P112"><text:span text:style-name="T347"><text:tab/>Ú</text:span><text:span text:style-name="T348">čtovn</text:span><text:span text:style-name="T349">é zápisy sa preukazujú ú</text:span><text:span text:style-name="T350">čtovn</text:span><text:span text:style-name="T351">ými dokladmi. Tieto sú ulo</text:span><text:span text:style-name="T352">žen</text:span><text:span text:style-name="T353">é priamo v <text:tab/>mieste<text:s/></text:span><text:span text:style-name="T354"><text:tab/></text:span><text:span text:style-name="T355">sídla spolo</text:span><text:span text:style-name="T356">čnosti, na nosičoch d</text:span><text:span text:style-name="T357">át.</text:span></text:p>
      <text:p text:style-name="P112"><text:span text:style-name="T358"/></text:p>
      <text:p text:style-name="P112"><text:span text:style-name="T358"/></text:p>
      <text:p text:style-name="P112"><text:span text:style-name="T358"/></text:p>
      <text:p text:style-name="P112"><text:span text:style-name="T358"/></text:p>
      <text:p text:style-name="P112"><text:span text:style-name="T359">1/ Spôsoby ocenenia zlo</text:span><text:span text:style-name="T360">žiek majetku:</text:span></text:p>
      <text:p text:style-name="P112"><text:span text:style-name="T361"/></text:p>
      <text:p text:style-name="P112"><text:span text:style-name="T362">a/ Dlhodobý nehmotný majetok nakupovaný</text:span></text:p>
      <text:p text:style-name="P113"><text:span text:style-name="T363"><text:s text:c="4"/>Ú</text:span><text:span text:style-name="T364">čtovn</text:span><text:span text:style-name="T365">á jednotka oce</text:span><text:span text:style-name="T366">ňuje dlhodob</text:span><text:span text:style-name="T367">ý nehmotný majetok obstarávacou cenou.</text:span></text:p>
      <text:p text:style-name="P113"><text:span text:style-name="T368"/></text:p>
      <text:p text:style-name="P113"><text:span text:style-name="T369">b/ Oce</text:span><text:span text:style-name="T370">ňovanie dlhodob</text:span><text:span text:style-name="T371">ého nehmotného majetku vytvoreného vlastnou<text:s/></text:span><text:span text:style-name="T372">činnosťou </text:span></text:p>
      <text:p text:style-name="P113"><text:span text:style-name="T373"><text:tab/>Ú</text:span><text:span text:style-name="T374">čtovn</text:span><text:span text:style-name="T375">á jednotka v roku 201</text:span><text:span text:style-name="T376">6</text:span><text:span text:style-name="T377"><text:s/>nevytvárala majetok vlastnou<text:s/></text:span><text:span text:style-name="T378">činnosťou.</text:span></text:p>
      <text:p text:style-name="P113"><text:span text:style-name="T379"/></text:p>
      <text:p text:style-name="P113"><text:span text:style-name="T380">c/ Dlhodobý hmotný majetok nakupovaný</text:span></text:p>
      <text:p text:style-name="P113"><text:span text:style-name="T381"><text:tab/>Spolo</text:span><text:span text:style-name="T382">čnosť dlhodob</text:span><text:span text:style-name="T383">ý hmotný majetok oce</text:span><text:span text:style-name="T384">ňuje v n</text:span><text:span text:style-name="T385">ákupnej cene.</text:span></text:p>
      <text:p text:style-name="P113"><text:span text:style-name="T386"/></text:p>
      <text:p text:style-name="P113"><text:span text:style-name="T386"/></text:p>
      <text:p text:style-name="P113"><text:span text:style-name="T387">d/ Oce</text:span><text:span text:style-name="T388">ňovanie dlhodob</text:span><text:span text:style-name="T389">ého hmotného majetku vytvoreného vlastnou<text:s/></text:span><text:span text:style-name="T390">činnosťou </text:span></text:p>
      <text:p text:style-name="P113"><text:span text:style-name="T391"><text:tab/>Ú</text:span><text:span text:style-name="T392">čtovn</text:span><text:span text:style-name="T393">á jednotka v roku 201</text:span><text:span text:style-name="T394">6</text:span><text:span text:style-name="T395"><text:s/>nevytvárala majetok vlastnou<text:s/></text:span><text:span text:style-name="T396">činnosťou.</text:span></text:p>
      <text:p text:style-name="P113"><text:span text:style-name="T397"/></text:p>
      <text:p text:style-name="P113"><text:span text:style-name="T398">e/ Ocenenie finan</text:span><text:span text:style-name="T399">čn</text:span><text:span text:style-name="T400">ých investícií</text:span></text:p>
      <text:p text:style-name="P114"><text:span text:style-name="T401"><text:tab/>Ú</text:span><text:span text:style-name="T402">čtovn</text:span><text:span text:style-name="T403">á jednotka nemá v majetku finan</text:span><text:span text:style-name="T404">čn</text:span><text:span text:style-name="T405">é investície.</text:span></text:p>
      <text:p text:style-name="P114"><text:span text:style-name="T406"/></text:p>
      <text:p text:style-name="P114"><text:span text:style-name="T407">f/ Zásady oce</text:span><text:span text:style-name="T408">ňovania nakupovan</text:span><text:span text:style-name="T409">ých zásob</text:span></text:p>
      <text:p text:style-name="P114"><text:span text:style-name="T410"><text:tab/>Zásoby tovaru oce</text:span><text:span text:style-name="T411">ňuje<text:s/></text:span><text:span text:style-name="T412">ú</text:span><text:span text:style-name="T413">čtovn</text:span><text:span text:style-name="T414">á jednotka obstarávacími cenami.</text:span></text:p>
      <text:p text:style-name="P114"><text:span text:style-name="T415"/></text:p>
      <text:p text:style-name="P114"><text:span text:style-name="T416">g/ Oce</text:span><text:span text:style-name="T417">ňovanie z</text:span><text:span text:style-name="T418">ásob vytvorených vlastnou výrobou </text:span></text:p>
      <text:p text:style-name="P114"><text:span text:style-name="T419"><text:tab/>Podnik nevytváral zásoby vlastnou výrobou.</text:span></text:p>
      <text:p text:style-name="P114"><text:span text:style-name="T420"/></text:p>
      <text:p text:style-name="P114"><text:span text:style-name="T421">h/ Poh</text:span><text:span text:style-name="T422">ľad</text:span><text:span text:style-name="T423">ávky</text:span></text:p>
      <text:p text:style-name="P114"><text:span text:style-name="T424"><text:tab/>Poh</text:span><text:span text:style-name="T425">ľad</text:span><text:span text:style-name="T426">ávky sú oce</text:span><text:span text:style-name="T427">ňovan</text:span><text:span text:style-name="T428">é skuto</text:span><text:span text:style-name="T429">čnou hodnotou.</text:span></text:p>
      <text:p text:style-name="P114"><text:span text:style-name="T430"/></text:p>
      <text:p text:style-name="P114"><text:span text:style-name="T431">i/ Finan</text:span><text:span text:style-name="T432">čn</text:span><text:span text:style-name="T433">ý majetok</text:span></text:p>
      <text:p text:style-name="P114"><text:span text:style-name="T434"><text:tab/>Finan</text:span><text:span text:style-name="T435">čn</text:span><text:span text:style-name="T436">ý majetok v mene euro sa oce</text:span><text:span text:style-name="T437">ňuje nomin</text:span><text:span text:style-name="T438">álnou hodnotou.</text:span></text:p>
      <text:p text:style-name="P114"><text:span text:style-name="T439"/></text:p>
      <text:p text:style-name="P114"><text:span text:style-name="T440">j/ Prechodné ú</text:span><text:span text:style-name="T441">čty akt</text:span><text:span text:style-name="T442">ív</text:span></text:p>
      <text:p text:style-name="P114"><text:span text:style-name="T443"><text:tab/>V sú</text:span><text:span text:style-name="T444">časnej dobe spoločnosť ne</text:span><text:span text:style-name="T445">ú</text:span><text:span text:style-name="T446">čtovala na<text:s/></text:span><text:span text:style-name="T447">ú</text:span><text:span text:style-name="T448">čte: n</text:span><text:span text:style-name="T449">áklady budúcich období.</text:span></text:p>
      <text:p text:style-name="P114"><text:span text:style-name="T450"/></text:p>
      <text:p text:style-name="P114"><text:span text:style-name="T451">k/ Rezervy</text:span></text:p>
      <text:p text:style-name="P114"><text:span text:style-name="T452"><text:tab/>Rezervy a kurzové straty sú oce</text:span><text:span text:style-name="T453">ňovan</text:span><text:span text:style-name="T454">é skuto</text:span><text:span text:style-name="T455">čnou hodnotou.</text:span></text:p>
      <text:p text:style-name="P114"><text:span text:style-name="T456"/></text:p>
      <text:p text:style-name="P114"><text:span text:style-name="T457">l/ Záväzky</text:span></text:p>
      <text:p text:style-name="P114"><text:span text:style-name="T458"><text:tab/>Záväzky sú oce</text:span><text:span text:style-name="T459">ňovan</text:span><text:span text:style-name="T460">é skuto</text:span><text:span text:style-name="T461">čnou hodnotou.</text:span></text:p>
      <text:p text:style-name="P114"><text:span text:style-name="T462"/></text:p>
      <text:p text:style-name="P114"><text:span text:style-name="T463">m/ Prechodné ú</text:span><text:span text:style-name="T464">čty pas</text:span><text:span text:style-name="T465">ív</text:span></text:p>
      <text:p text:style-name="P114"><text:span text:style-name="T466"><text:tab/>V sú</text:span><text:span text:style-name="T467">časnej doba spoločnosť ne</text:span><text:span text:style-name="T468">ú</text:span><text:span text:style-name="T469">čtovala na<text:s/></text:span><text:span text:style-name="T470">ú</text:span><text:span text:style-name="T471">čte dohadn</text:span><text:span text:style-name="T472">é ú</text:span><text:span text:style-name="T473">čty pas</text:span><text:span text:style-name="T474">ívne.</text:span></text:p>
      <text:p text:style-name="P114"><text:span text:style-name="T475"/></text:p>
      <text:p text:style-name="P114"><text:span text:style-name="T476">n/ Spôsob ocenenia darovaného majetku.</text:span></text:p>
      <text:p text:style-name="P114"><text:span text:style-name="T477"><text:tab/>Ú</text:span><text:span text:style-name="T478">čtovn</text:span><text:span text:style-name="T479">á jednotka nemá darovaný majetok.</text:span></text:p>
      <text:p text:style-name="P114"><text:span text:style-name="T480"/></text:p>
      <text:p text:style-name="P114"><text:span text:style-name="T481">o/ Spôsob ocenenia majetku nadobudnutého privatizáciou.</text:span></text:p>
      <text:p text:style-name="P114"><text:span text:style-name="T482"><text:tab/>Podnik v be</text:span><text:span text:style-name="T483">žnom roku neobstaral majetok privatiz</text:span><text:span text:style-name="T484">áciu. </text:span></text:p>
      <text:p text:style-name="P114"><text:span text:style-name="T485"/></text:p>
      <text:p text:style-name="P114"><text:span text:style-name="T485"/></text:p>
      <text:p text:style-name="P114"><text:span text:style-name="T485"/></text:p>
      <text:p text:style-name="P114"><text:span text:style-name="T485"/></text:p>
      <text:p text:style-name="P114"><text:span text:style-name="T485"/></text:p>
      <text:p text:style-name="P114"><text:span text:style-name="T486">Ved</text:span><text:span text:style-name="T487">ľajšie n</text:span><text:span text:style-name="T488">áklady súvisiace s obstaraním:</text:span></text:p>
      <text:p text:style-name="P114"><text:span text:style-name="T489"/></text:p>
      <text:p text:style-name="P114"><text:span text:style-name="T490">Prepravné náklad, poplatky súvisiace s obstaraním tovarov.</text:span></text:p>
      <text:p text:style-name="P114"><text:span text:style-name="T491">1/ Spôsob zostavenia odpisového plánu:</text:span></text:p>
      <text:p text:style-name="P114"><text:span text:style-name="T492"><text:tab/>Spolo</text:span><text:span text:style-name="T493">čnosť nem</text:span><text:span text:style-name="T494">á dlhodobý hmotný majetok.</text:span></text:p>
      <text:p text:style-name="P114"><text:span text:style-name="T495"/></text:p>
      <text:p text:style-name="P114"><text:span text:style-name="T496">2/ Opravné polo</text:span><text:span text:style-name="T497">žky:</text:span></text:p>
      <text:p text:style-name="P114"><text:span text:style-name="T498"><text:tab/>V be</text:span><text:span text:style-name="T499">žnom roku neboli podnikom vytvoren</text:span><text:span text:style-name="T500">é opravné polo</text:span><text:span text:style-name="T501">žky na hmotn</text:span><text:span text:style-name="T502">ý majetok.</text:span></text:p>
      <text:p text:style-name="P114"><text:span text:style-name="T503"/></text:p>
      <text:p text:style-name="P114"><text:span text:style-name="T504">3/ Prepo</text:span><text:span text:style-name="T505">čet<text:s/></text:span><text:span text:style-name="T506">údajov v cudzích menách na slovenskú menu:</text:span></text:p>
      <text:p text:style-name="P114"><text:span text:style-name="T507"><text:tab/>Firma v zahrani</text:span><text:span text:style-name="T508">čnej mene ne</text:span><text:span text:style-name="T509">ú</text:span><text:span text:style-name="T510">čtuje. </text:span></text:p>
      <text:p text:style-name="P114"><text:span text:style-name="T511"/></text:p>
      <text:p text:style-name="P114"><text:span text:style-name="T512">4/ Zmeny:</text:span></text:p>
      <text:p text:style-name="P114"><text:span text:style-name="T513"><text:tab/>Spôsoby oce</text:span><text:span text:style-name="T514">ňovania, odpisovania, postupov<text:s/></text:span><text:span text:style-name="T515">ú</text:span><text:span text:style-name="T516">čtovania sa v priebehu bežn</text:span><text:span text:style-name="T517">ého roka nemenili.</text:span></text:p>
      <text:p text:style-name="P114"><text:span text:style-name="T518"/></text:p>
      <text:p text:style-name="P114"><text:span text:style-name="T519">III.</text:span></text:p>
      <text:p text:style-name="P114"><text:span text:style-name="T519">Dopl</text:span><text:span text:style-name="T520">ňuj</text:span><text:span text:style-name="T521">úce informácie k výkazom ú</text:span><text:span text:style-name="T522">čtovnej z</text:span><text:span text:style-name="T523">ávierky</text:span></text:p>
      <text:p text:style-name="P114"><text:span text:style-name="T524"/></text:p>
      <text:p text:style-name="P114"><text:span text:style-name="T525">1/ Informácie o pohybe investi</text:span><text:span text:style-name="T526">čn</text:span><text:span text:style-name="T527">ého majetku</text:span></text:p>
      <text:p text:style-name="P114"><text:span text:style-name="T528"/></text:p>
      <text:p text:style-name="P114"><text:span text:style-name="T529">2/ Ú</text:span><text:span text:style-name="T530">čtovn</text:span><text:span text:style-name="T531">á jednotka nemá vytvorený dcérsky, spolo</text:span><text:span text:style-name="T532">čn</text:span><text:span text:style-name="T533">ý ani pridru</text:span><text:span text:style-name="T534">žen</text:span><text:span text:style-name="T535">ý podnik.</text:span></text:p>
      <text:p text:style-name="P114"><text:span text:style-name="T536"/></text:p>
      <text:p text:style-name="P114"><text:span text:style-name="T537">3/ ZÁSOBY</text:span></text:p>
      <text:p text:style-name="P114"><text:span text:style-name="T538">Firma v r. 201</text:span><text:span text:style-name="T539">6</text:span><text:span text:style-name="T540"><text:s/>ú</text:span><text:span text:style-name="T541">čtovala n</text:span><text:span text:style-name="T542">ákup materiálu a tovaru v obstarávacej cene. </text:span></text:p>
      <text:p text:style-name="P114"><text:span text:style-name="T543"/></text:p>
      <text:p text:style-name="P114"><text:span text:style-name="T544">4/ POH</text:span><text:span text:style-name="T545">ĽAD</text:span><text:span text:style-name="T546">ÁVKY</text:span></text:p>
      <text:list text:style-name="L115">
        <text:list-item>
          <text:p text:style-name="P115"><text:span text:style-name="T547">ú</text:span><text:span text:style-name="T548">čtovn</text:span><text:span text:style-name="T549">á jednotka nemá poh</text:span><text:span text:style-name="T550">ľad</text:span><text:span text:style-name="T551">ávky kryté zálo</text:span><text:span text:style-name="T552">žn</text:span><text:span text:style-name="T553">ým právom,</text:span></text:p>
        </text:list-item>
        <text:list-item>
          <text:p text:style-name="P115"><text:span text:style-name="T554">ú</text:span><text:span text:style-name="T555">čtovn</text:span><text:span text:style-name="T556">á jednotka nemá odlo</text:span><text:span text:style-name="T557">žen</text:span><text:span text:style-name="T558">ú da</text:span><text:span text:style-name="T559">ňov</text:span><text:span text:style-name="T560">ú poh</text:span><text:span text:style-name="T561">ľad</text:span><text:span text:style-name="T562">ávku,</text:span></text:p>
        </text:list-item>
        <text:list-item>
          <text:p text:style-name="P115"><text:span text:style-name="T563">ú</text:span><text:span text:style-name="T564">čtovn</text:span><text:span text:style-name="T565">á jednotka nemá poh</text:span><text:span text:style-name="T566">ľad</text:span><text:span text:style-name="T567">ávky vo</text:span><text:span text:style-name="T568">či spriaznen</text:span><text:span text:style-name="T569">ým osobám.</text:span></text:p>
        </text:list-item>
      </text:list>
      <text:p text:style-name="P116"><text:span text:style-name="T570"/></text:p>
      <text:p text:style-name="P116"><text:span text:style-name="T571">5/ Údaje o FINAN</text:span><text:span text:style-name="T572">ČNOM MAJETKU</text:span></text:p>
      <text:p text:style-name="P116"><text:span text:style-name="T573"><text:tab/>Ú</text:span><text:span text:style-name="T574">čtovn</text:span><text:span text:style-name="T575">á jednotka má finan</text:span><text:span text:style-name="T576">čn</text:span><text:span text:style-name="T577">ý majetok v nasledujúcom<text:s/></text:span><text:span text:style-name="T578">členen</text:span><text:span text:style-name="T579">í:</text:span></text:p>
      <text:list text:style-name="L117">
        <text:list-item>
          <text:p text:style-name="P117"><text:span text:style-name="T580">bankové ú</text:span><text:span text:style-name="T581">čty v hodnote<text:s text:c="12"/>0,00 Eur</text:span></text:p>
        </text:list-item>
        <text:list-item>
          <text:p text:style-name="P117"><text:span text:style-name="T582">hotovos</text:span><text:span text:style-name="T583">ť v hodnote<text:s text:c="12"/>3 463,00 Eur </text:span></text:p>
        </text:list-item>
      </text:list>
      <text:p text:style-name="P118"><text:span text:style-name="T584"/></text:p>
      <text:p text:style-name="P118"><text:span text:style-name="T585">6/ PRECHODNÉ Ú</text:span><text:span text:style-name="T586">ČTY AKT</text:span><text:span text:style-name="T587">ÍV</text:span></text:p>
      <text:p text:style-name="P118"><text:span text:style-name="T588"><text:tab/>Firma v roku 201</text:span><text:span text:style-name="T589">6</text:span><text:span text:style-name="T590"><text:s/>neú</text:span><text:span text:style-name="T591">čtovala na prechodn</text:span><text:span text:style-name="T592">ých ú</text:span><text:span text:style-name="T593">čtoch akt</text:span><text:span text:style-name="T594">ív: </text:span></text:p>
      <text:p text:style-name="P118"><text:span text:style-name="T595"/></text:p>
      <text:p text:style-name="P118"><text:span text:style-name="T596">7/ VLASTNÉ IMANIE</text:span></text:p>
      <text:p text:style-name="P118"><text:span text:style-name="T597"><text:tab/>Základné imanie vo vý</text:span><text:span text:style-name="T598">ške 5 000,-- Eur tvor</text:span><text:span text:style-name="T599">í vklad spolo</text:span><text:span text:style-name="T600">čn</text:span><text:span text:style-name="T601">íkov. V roku 201</text:span><text:span text:style-name="T602">6</text:span><text:span text:style-name="T603"><text:s text:c="2"/><text:tab/>nenastali<text:s/></text:span><text:span text:style-name="T604">žiadne zmeny t</text:span><text:span text:style-name="T605">ýkajúce sa vlastného imania. Rozdelenie hospodárskeho <text:tab/>výsledku sa navrhuje a<text:s text:c="2"/>schva</text:span><text:span text:style-name="T606">ľuje na valnom zhromažden</text:span><text:span text:style-name="T607">í pod</text:span><text:span text:style-name="T608">ľa z</text:span><text:span text:style-name="T609">ákona o dani z <text:tab/>príjmov. Ú</text:span><text:span text:style-name="T610">čtovn</text:span><text:span text:style-name="T611">á jednotka nemá nezapísané základné imanie. </text:span></text:p>
      <text:p text:style-name="P118"><text:span text:style-name="T612"/></text:p>
      <text:p text:style-name="P118"><text:span text:style-name="T613">8/ REZERVY</text:span></text:p>
      <text:p text:style-name="P118"><text:span text:style-name="T614"><text:tab/>Zákonný rezervný fond nebol doposia</text:span><text:span text:style-name="T615">ľ tvoren</text:span><text:span text:style-name="T616">ý z dôvodu vykazovanej straty. </text:span></text:p>
      <text:p text:style-name="P118"><text:span text:style-name="T617"/></text:p>
      <text:p text:style-name="P118"><text:span text:style-name="T618">9/ ZÁVAZKY</text:span></text:p>
      <text:p text:style-name="P118"><text:span text:style-name="T619"><text:tab/>Ú</text:span><text:span text:style-name="T620">čtovn</text:span><text:span text:style-name="T621">á jednotka má záväzky z obchodného styku v sume<text:s/></text:span><text:span text:style-name="T622">7</text:span><text:span text:style-name="T623"><text:s/></text:span><text:span text:style-name="T624">695</text:span><text:span text:style-name="T625">,00<text:s text:c="2"/>Eur</text:span></text:p>
      <text:p text:style-name="P118"><text:span text:style-name="T626"/></text:p>
      <text:list text:style-name="L119">
        <text:list-item>
          <text:p text:style-name="P119"><text:span text:style-name="T627">v</text:span><text:span text:style-name="T628">šetky z</text:span><text:span text:style-name="T629">áväzky sú do 1 roka splatnosti</text:span></text:p>
        </text:list-item>
        <text:list-item>
          <text:p text:style-name="P119"><text:span text:style-name="T630">ú</text:span><text:span text:style-name="T631">čtovn</text:span><text:span text:style-name="T632">á jednotka nemá záväzky kryté zálo</text:span><text:span text:style-name="T633">žn</text:span><text:span text:style-name="T634">ým právom</text:span></text:p>
        </text:list-item>
        <text:list-item>
          <text:p text:style-name="P119"><text:span text:style-name="T635">ú</text:span><text:span text:style-name="T636">čtovn</text:span><text:span text:style-name="T637">á jednotka nemá odlo</text:span><text:span text:style-name="T638">žen</text:span><text:span text:style-name="T639">ý da</text:span><text:span text:style-name="T640">ňov</text:span><text:span text:style-name="T641">ý záväzok</text:span></text:p>
        </text:list-item>
        <text:list-item>
          <text:p text:style-name="P119"><text:span text:style-name="T642">ú</text:span><text:span text:style-name="T643">čtovn</text:span><text:span text:style-name="T644">á jednotka nemá záväzky vo</text:span><text:span text:style-name="T645">či spriaznen</text:span><text:span text:style-name="T646">ým osobám.</text:span></text:p>
        </text:list-item>
      </text:list>
      <text:p text:style-name="P120"><text:span text:style-name="T647"/></text:p>
      <text:p text:style-name="P120"><text:span text:style-name="T647"/></text:p>
      <text:p text:style-name="P120"><text:span text:style-name="T648">10/ SOCIÁLNY FOND</text:span></text:p>
      <text:list text:style-name="L121">
        <text:list-item>
          <text:p text:style-name="P121"><text:span text:style-name="T649">ú</text:span><text:span text:style-name="T650">čtovn</text:span><text:span text:style-name="T651">á jednotka nemá sociálny fond</text:span></text:p>
        </text:list-item>
      </text:list>
      <text:p text:style-name="P122"><text:span text:style-name="T652"/></text:p>
      <text:p text:style-name="P122"><text:span text:style-name="T653">11/ ÚDAJE O DLHOPISOCH</text:span><text:span text:style-name="T654"><text:s/></text:span></text:p>
      <text:list text:style-name="L123">
        <text:list-item>
          <text:p text:style-name="P123"><text:span text:style-name="T654">ú</text:span><text:span text:style-name="T655">čtovn</text:span><text:span text:style-name="T656">á jednotka nemá dlhopisy</text:span></text:p>
        </text:list-item>
      </text:list>
      <text:p text:style-name="P124"><text:span text:style-name="T657"/></text:p>
      <text:p text:style-name="P124"><text:span text:style-name="T658">12/ BANKOVÉ ÚVERY</text:span></text:p>
      <text:p text:style-name="P124"><text:span text:style-name="T659"><text:tab/><text:s text:c="2"/>Spolo</text:span><text:span text:style-name="T660">čnosť nem</text:span><text:span text:style-name="T661">á úver k 31. 12. 201</text:span><text:span text:style-name="T662">6</text:span><text:span text:style-name="T663">.</text:span></text:p>
      <text:p text:style-name="P124"><text:span text:style-name="T664"/></text:p>
      <text:p text:style-name="P124"><text:span text:style-name="T665">13/ PRECHODNÉ Ú</text:span><text:span text:style-name="T666">ČTY PAS</text:span><text:span text:style-name="T667">ÍV</text:span></text:p>
      <text:list text:style-name="L125">
        <text:list-item>
          <text:p text:style-name="P125"><text:span text:style-name="T668">ú</text:span><text:span text:style-name="T669">čtovn</text:span><text:span text:style-name="T670">á jednotka neeviduje</text:span></text:p>
        </text:list-item>
      </text:list>
      <text:p text:style-name="P126"><text:span text:style-name="T671"/></text:p>
      <text:p text:style-name="P126"><text:span text:style-name="T672">14/ TR</text:span><text:span text:style-name="T673">ŽBY</text:span></text:p>
      <text:p text:style-name="P126"><text:span text:style-name="T674"><text:s text:c="7"/>Tr</text:span><text:span text:style-name="T675">žby za tovar<text:s text:c="29"/>0,-- Eur</text:span></text:p>
      <text:p text:style-name="P126"><text:span text:style-name="T676"><text:s text:c="7"/>Tr</text:span><text:span text:style-name="T677">žby za služby<text:s text:c="18"/>46 215,80 Eur </text:span></text:p>
      <text:p text:style-name="P126"><text:span text:style-name="T678"/></text:p>
      <text:p text:style-name="P126"><text:span text:style-name="T679">15/ NÁKLADOVÉ A VÝNOSOVÉ ÚROKY</text:span></text:p>
      <text:list text:style-name="L127">
        <text:list-item>
          <text:p text:style-name="P127"><text:span text:style-name="T680">údaje o výnosoch z finan</text:span><text:span text:style-name="T681">čn</text:span><text:span text:style-name="T682">ých investícií = 0</text:span></text:p>
        </text:list-item>
        <text:list-item>
          <text:p text:style-name="P127"><text:span text:style-name="T683">mimoriadne náklady ú</text:span><text:span text:style-name="T684">čtovn</text:span><text:span text:style-name="T685">á jednotka neú</text:span><text:span text:style-name="T686">čtovala </text:span></text:p>
        </text:list-item>
        <text:list-item>
          <text:p text:style-name="P127"><text:span text:style-name="T687">mimoriadne výnosy ú</text:span><text:span text:style-name="T688">čtovn</text:span><text:span text:style-name="T689">á jednotka neú</text:span><text:span text:style-name="T690">čtovala </text:span></text:p>
        </text:list-item>
        <text:list-item>
          <text:p text:style-name="P127"><text:span text:style-name="T691">preh</text:span><text:span text:style-name="T692">ľad o majetku, ktor</text:span><text:span text:style-name="T693">ého trhové ocenenie sa výrazne odli</text:span><text:span text:style-name="T694">šuje od jeho ocenenia v<text:s/></text:span><text:span text:style-name="T695">ú</text:span><text:span text:style-name="T696">čtovn</text:span><text:span text:style-name="T697">íctve<text:s/></text:span><text:span text:style-name="T698">–</text:span><text:span text:style-name="T699"><text:s/>nie je </text:span></text:p>
        </text:list-item>
        <text:list-item>
          <text:p text:style-name="P127"><text:span text:style-name="T700">prenajatý majetok spolo</text:span><text:span text:style-name="T701">čnosť nemala </text:span></text:p>
        </text:list-item>
        <text:list-item>
          <text:p text:style-name="P127"><text:span text:style-name="T701">ďalšie z</text:span><text:span text:style-name="T702">áväzky, ktoré sa nesledujú v be</text:span><text:span text:style-name="T703">žnom<text:s/></text:span><text:span text:style-name="T704">ú</text:span><text:span text:style-name="T705">čtovn</text:span><text:span text:style-name="T706">íctve a neuvádzajú sa v Súvahe<text:s/></text:span><text:span text:style-name="T707">–</text:span><text:span text:style-name="T708"><text:s/>nie sú</text:span></text:p>
        </text:list-item>
        <text:list-item>
          <text:p text:style-name="P127"><text:span text:style-name="T709">jednotlivé ostatné finan</text:span><text:span text:style-name="T710">čn</text:span><text:span text:style-name="T711">é povinnosti, ktoré sa nesledujú v be</text:span><text:span text:style-name="T712">žnom<text:s/></text:span><text:span text:style-name="T713">ú</text:span><text:span text:style-name="T714">čtovn</text:span><text:span text:style-name="T715">íctve a neuvádzajú sa v Súvahe<text:s/></text:span><text:span text:style-name="T716">–</text:span><text:span text:style-name="T717"><text:s/>nie sú,</text:span></text:p>
        </text:list-item>
        <text:list-item>
          <text:p text:style-name="P127"><text:span text:style-name="T718">údaje o<text:s/></text:span><text:span text:style-name="T719">členoch štatut</text:span><text:span text:style-name="T720">árnych, dozorných, správnych, riadiacich a iných orgánoch spolo</text:span><text:span text:style-name="T721">čnosti<text:s/></text:span><text:span text:style-name="T722">–</text:span><text:span text:style-name="T723"><text:s/>vý</text:span><text:span text:style-name="T724">ška pr</text:span><text:span text:style-name="T725">íjmu za ich<text:s/></text:span><text:span text:style-name="T726">činnosť: neboli </text:span></text:p>
        </text:list-item>
        <text:list-item>
          <text:p text:style-name="P127"><text:span text:style-name="T727">údaje o výskume a vývoji<text:s/></text:span><text:span text:style-name="T728">–</text:span><text:span text:style-name="T729"><text:s/>nie sú, </text:span></text:p>
        </text:list-item>
      </text:list>
      <text:p text:style-name="P128"><text:span text:style-name="T730"/></text:p>
      <text:p text:style-name="P128"><text:span text:style-name="T731">16/ HOSPODÁRSKY VÝSLEDOK, VÝ</text:span><text:span text:style-name="T732">ŠKA DANE, PREDDAVKY NA DAŇ</text:span></text:p>
      <text:p text:style-name="P128"><text:span text:style-name="T733"/></text:p>
      <text:p text:style-name="P128"><text:span text:style-name="T734"><text:tab/></text:span><text:span text:style-name="T735">Hospodársky výsledok<text:s/></text:span><text:span text:style-name="T736">–</text:span><text:span text:style-name="T737"><text:s/>zisk<text:s text:c="46"/>Eur<text:s text:c="3"/>2<text:s/></text:span><text:span text:style-name="T738">401</text:span><text:span text:style-name="T739">,</text:span><text:span text:style-name="T740">33</text:span><text:span text:style-name="T741"><text:s/>Eur</text:span></text:p>
      <text:p text:style-name="P128"><text:span text:style-name="T742"><text:s text:c="4"/>Da</text:span><text:span text:style-name="T743">ňov</text:span><text:span text:style-name="T744">á povinnos</text:span><text:span text:style-name="T745">ť:<text:s text:c="65"/>Eur<text:s text:c="7"/>528,29 Eur</text:span></text:p>
      <text:p text:style-name="P128"><text:span text:style-name="T746"><text:s text:c="4"/>Výsledný vz</text:span><text:span text:style-name="T747">ťah k št</text:span><text:span text:style-name="T748">átnemu rozpo</text:span><text:span text:style-name="T749">čtu<text:s/></text:span><text:span text:style-name="T750">–</text:span><text:span text:style-name="T751"><text:s/>nedoplatok<text:s text:c="16"/>Eur<text:s text:c="7"/>5</text:span><text:span text:style-name="T752">28</text:span><text:span text:style-name="T753">,2</text:span><text:span text:style-name="T754">9</text:span><text:span text:style-name="T755"><text:s/>Eur</text:span></text:p>
      <text:p text:style-name="P128"><text:span text:style-name="T756"/></text:p>
      <text:p text:style-name="P128"><text:span text:style-name="T756"/></text:p>
      <text:p text:style-name="P128"><text:span text:style-name="T756"/></text:p>
      <text:p text:style-name="P128"><text:span text:style-name="T757">V Nitre, 31. marec 201</text:span><text:span text:style-name="T758">7</text:span><text:span text:style-name="T759"/></text:p>
      <text:p text:style-name="P128"><text:span text:style-name="T760"/></text:p>
      <text:p text:style-name="P128"><text:span text:style-name="T760"/></text:p>
      <text:p text:style-name="P128"><text:span text:style-name="T760"/></text:p>
      <text:p text:style-name="P128"><text:span text:style-name="T760"/></text:p>
      <text:p text:style-name="P128"><text:span text:style-name="T760"/></text:p>
      <text:p text:style-name="P128"><text:span text:style-name="T760"/></text:p>
      <text:p text:style-name="P128"><text:span text:style-name="T760"/></text:p>
      <text:p text:style-name="P128"><text:span text:style-name="T761"><text:s text:c="82"/></text:span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8"><text:span text:style-name="T762"/></text:p>
      <text:p text:style-name="P129"><text:span text:style-name="T762"/></text:p>
      <text:p text:style-name="P129"><text:span text:style-name="T762"/></text:p>
      <text:p text:style-name="P129"><text:span text:style-name="T762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