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5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0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" style:family="text">
      <style:text-properties fo:font-size="15.00pt" fo:font-weight="bold" fo:font-family="'Times New Roman'" style:font-family-asian="'Times New Roman'" style:font-family-complex="'Times New Roman'" fo:background-color="transparent" style:use-window-font-color="true"/>
    </style:style>
    <style:style style:name="T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1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4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5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8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9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1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3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4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6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7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8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6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7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8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19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2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3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3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3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5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5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6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8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8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8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8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2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0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0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0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1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5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5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5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5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6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6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6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6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6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7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7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7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8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9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9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3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0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1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1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2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3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3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3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4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5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6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6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7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7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7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8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8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9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9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4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4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0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0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1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1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1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2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3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4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6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6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70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8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8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8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9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5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0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1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1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2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3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4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4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4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5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5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6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6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6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6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6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6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6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7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7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67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7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8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9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0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2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2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2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3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31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2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3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4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5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6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7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8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39" style:family="text">
      <style:text-properties fo:font-size="12.00pt" fo:font-weight="bold" fo:font-family="'Times New Roman'" style:font-family-asian="'Times New Roman'" style:font-family-complex="'Times New Roman'" fo:background-color="transparent" style:use-window-font-color="true"/>
    </style:style>
    <style:style style:name="T74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4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5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5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75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center"/>
    </style:style>
    <style:style style:name="P3" style:family="paragraph">
      <style:paragraph-properties fo:line-height="100.00%" fo:text-align="left"/>
    </style:style>
    <style:style style:name="P4" style:family="paragraph">
      <style:paragraph-properties fo:line-height="100.00%" fo:text-align="center"/>
    </style:style>
    <style:style style:name="P5" style:family="paragraph">
      <style:paragraph-properties fo:line-height="100.00%" fo:text-align="left"/>
    </style:style>
    <style:style style:name="P6" style:family="paragraph">
      <style:paragraph-properties fo:line-height="100.00%" fo:text-align="center"/>
    </style:style>
    <style:style style:name="P7" style:family="paragraph">
      <style:paragraph-properties fo:line-height="100.00%" fo:text-align="left"/>
    </style:style>
    <style:style style:name="P8" style:family="paragraph">
      <style:paragraph-properties fo:line-height="100.00%" fo:text-align="center"/>
    </style:style>
    <style:style style:name="P9" style:family="paragraph">
      <style:paragraph-properties fo:line-height="100.00%" fo:text-align="left"/>
    </style:style>
    <text:list-style style:name="L10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0" style:family="paragraph">
      <style:paragraph-properties fo:line-height="100.00%" fo:text-align="left" fo:margin-left="-18.00pt" fo:text-indent="18.00pt"/>
    </style:style>
    <style:style style:name="P11" style:family="paragraph">
      <style:paragraph-properties fo:line-height="100.00%" fo:text-align="left"/>
    </style:style>
    <style:style style:name="P12" style:family="paragraph">
      <style:paragraph-properties fo:line-height="100.00%" fo:text-align="center">
        <style:tab-stops>
          <style:tab-stop style:position="632.45pt"/>
        </style:tab-stops>
      </style:paragraph-properties>
    </style:style>
    <style:style style:name="P13" style:family="paragraph">
      <style:paragraph-properties fo:line-height="100.00%" fo:text-align="right" fo:margin-left="1.40pt" fo:text-indent="-1.40pt">
        <style:tab-stops>
          <style:tab-stop style:position="320.35pt"/>
          <style:tab-stop style:position="3288.25pt" style:type="center"/>
        </style:tab-stops>
      </style:paragraph-properties>
    </style:style>
    <style:style style:name="P14" style:family="paragraph">
      <style:paragraph-properties fo:line-height="100.00%" fo:text-align="left"/>
    </style:style>
    <style:style style:name="P15" style:family="paragraph">
      <style:paragraph-properties fo:line-height="100.00%" fo:text-align="right" fo:margin-left="1.40pt" fo:text-indent="-1.40pt">
        <style:tab-stops>
          <style:tab-stop style:position="320.35pt"/>
          <style:tab-stop style:position="3288.25pt" style:type="center"/>
        </style:tab-stops>
      </style:paragraph-properties>
    </style:style>
    <style:style style:name="P16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17" style:family="paragraph">
      <style:paragraph-properties fo:line-height="100.00%" fo:text-align="left"/>
    </style:style>
    <style:style style:name="P18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19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20" style:family="paragraph">
      <style:paragraph-properties fo:line-height="100.00%" fo:text-align="left"/>
    </style:style>
    <style:style style:name="P21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22" style:family="paragraph">
      <style:paragraph-properties fo:line-height="100.00%" fo:text-align="left"/>
    </style:style>
    <style:style style:name="P23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24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25" style:family="paragraph">
      <style:paragraph-properties fo:line-height="100.00%" fo:text-align="left"/>
    </style:style>
    <style:style style:name="P26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2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28" style:family="paragraph">
      <style:paragraph-properties fo:line-height="100.00%" fo:text-align="left"/>
    </style:style>
    <style:style style:name="P29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30" style:family="paragraph">
      <style:paragraph-properties fo:line-height="100.00%" fo:text-align="left"/>
    </style:style>
    <style:style style:name="P3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32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33" style:family="paragraph">
      <style:paragraph-properties fo:line-height="100.00%" fo:text-align="left"/>
    </style:style>
    <style:style style:name="P3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35" style:family="paragraph">
      <style:paragraph-properties fo:line-height="100.00%" fo:text-align="right" fo:margin-left="1.40pt" fo:text-indent="-1.40pt">
        <style:tab-stops>
          <style:tab-stop style:position="389.15pt"/>
          <style:tab-stop style:position="3288.25pt" style:type="center"/>
        </style:tab-stops>
      </style:paragraph-properties>
    </style:style>
    <style:style style:name="P36" style:family="paragraph">
      <style:paragraph-properties fo:line-height="100.00%" fo:text-align="left"/>
    </style:style>
    <style:style style:name="P37" style:family="paragraph">
      <style:paragraph-properties fo:line-height="100.00%" fo:text-align="right" fo:margin-left="1.40pt" fo:text-indent="-1.40pt">
        <style:tab-stops>
          <style:tab-stop style:position="389.15pt"/>
          <style:tab-stop style:position="3288.25pt" style:type="center"/>
        </style:tab-stops>
      </style:paragraph-properties>
    </style:style>
    <style:style style:name="P38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39" style:family="paragraph">
      <style:paragraph-properties fo:line-height="100.00%" fo:text-align="left"/>
    </style:style>
    <style:style style:name="P40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41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42" style:family="paragraph">
      <style:paragraph-properties fo:line-height="100.00%" fo:text-align="left"/>
    </style:style>
    <style:style style:name="P43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4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45" style:family="paragraph">
      <style:paragraph-properties fo:line-height="100.00%" fo:text-align="left"/>
    </style:style>
    <style:style style:name="P46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4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48" style:family="paragraph">
      <style:paragraph-properties fo:line-height="100.00%" fo:text-align="left"/>
    </style:style>
    <style:style style:name="P49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50" style:family="paragraph">
      <style:paragraph-properties fo:line-height="100.00%" fo:text-align="left"/>
    </style:style>
    <style:style style:name="P5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52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53" style:family="paragraph">
      <style:paragraph-properties fo:line-height="100.00%" fo:text-align="left"/>
    </style:style>
    <style:style style:name="P5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55" style:family="paragraph">
      <style:paragraph-properties fo:line-height="100.00%" fo:text-align="right" fo:margin-left="1.40pt" fo:text-indent="-1.40pt">
        <style:tab-stops>
          <style:tab-stop style:position="664.35pt"/>
          <style:tab-stop style:position="3288.25pt" style:type="center"/>
        </style:tab-stops>
      </style:paragraph-properties>
    </style:style>
    <style:style style:name="P56" style:family="paragraph">
      <style:paragraph-properties fo:line-height="100.00%" fo:text-align="left"/>
    </style:style>
    <style:style style:name="P57" style:family="paragraph">
      <style:paragraph-properties fo:line-height="100.00%" fo:text-align="right" fo:margin-left="1.40pt" fo:text-indent="-1.40pt">
        <style:tab-stops>
          <style:tab-stop style:position="664.35pt"/>
          <style:tab-stop style:position="3288.25pt" style:type="center"/>
        </style:tab-stops>
      </style:paragraph-properties>
    </style:style>
    <style:style style:name="P58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59" style:family="paragraph">
      <style:paragraph-properties fo:line-height="100.00%" fo:text-align="left"/>
    </style:style>
    <style:style style:name="P60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2" style:family="paragraph">
      <style:paragraph-properties fo:line-height="100.00%" fo:text-align="left"/>
    </style:style>
    <style:style style:name="P63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4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65" style:family="paragraph">
      <style:paragraph-properties fo:line-height="100.00%" fo:text-align="left"/>
    </style:style>
    <style:style style:name="P66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6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68" style:family="paragraph">
      <style:paragraph-properties fo:line-height="100.00%" fo:text-align="left"/>
    </style:style>
    <style:style style:name="P69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70" style:family="paragraph">
      <style:paragraph-properties fo:line-height="100.00%" fo:text-align="left"/>
    </style:style>
    <style:style style:name="P7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72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73" style:family="paragraph">
      <style:paragraph-properties fo:line-height="100.00%" fo:text-align="left"/>
    </style:style>
    <style:style style:name="P74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75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76" style:family="paragraph">
      <style:paragraph-properties fo:line-height="100.00%" fo:text-align="left"/>
    </style:style>
    <style:style style:name="P77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78" style:family="paragraph">
      <style:paragraph-properties fo:line-height="100.00%" fo:text-align="left"/>
    </style:style>
    <style:style style:name="P79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80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81" style:family="paragraph">
      <style:paragraph-properties fo:line-height="100.00%" fo:text-align="left"/>
    </style:style>
    <style:style style:name="P82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83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84" style:family="paragraph">
      <style:paragraph-properties fo:line-height="100.00%" fo:text-align="left"/>
    </style:style>
    <style:style style:name="P85" style:family="paragraph">
      <style:paragraph-properties fo:line-height="100.00%" fo:text-align="right" fo:margin-left="1.40pt" fo:text-indent="-1.40pt">
        <style:tab-stops>
          <style:tab-stop style:position="457.95pt"/>
          <style:tab-stop style:position="3288.25pt" style:type="center"/>
        </style:tab-stops>
      </style:paragraph-properties>
    </style:style>
    <style:style style:name="P86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87" style:family="paragraph">
      <style:paragraph-properties fo:line-height="100.00%" fo:text-align="left"/>
    </style:style>
    <style:style style:name="P88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89" style:family="paragraph">
      <style:paragraph-properties fo:line-height="100.00%" fo:text-align="left"/>
    </style:style>
    <style:style style:name="P90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91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2" style:family="paragraph">
      <style:paragraph-properties fo:line-height="100.00%" fo:text-align="left"/>
    </style:style>
    <style:style style:name="P93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4" style:family="paragraph">
      <style:paragraph-properties fo:line-height="100.00%" fo:text-align="left"/>
    </style:style>
    <style:style style:name="P95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6" style:family="paragraph">
      <style:paragraph-properties fo:line-height="100.00%" fo:text-align="left"/>
    </style:style>
    <style:style style:name="P97" style:family="paragraph">
      <style:paragraph-properties fo:line-height="100.00%" fo:text-align="right" fo:margin-left="1.40pt" fo:text-indent="-1.40pt">
        <style:tab-stops>
          <style:tab-stop style:position="595.55pt"/>
          <style:tab-stop style:position="3288.25pt" style:type="center"/>
        </style:tab-stops>
      </style:paragraph-properties>
    </style:style>
    <style:style style:name="P98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99" style:family="paragraph">
      <style:paragraph-properties fo:line-height="100.00%" fo:text-align="left"/>
    </style:style>
    <style:style style:name="P100" style:family="paragraph">
      <style:paragraph-properties fo:line-height="100.00%" fo:text-align="right" fo:margin-left="1.40pt" fo:text-indent="-1.40pt">
        <style:tab-stops>
          <style:tab-stop style:position="526.75pt"/>
          <style:tab-stop style:position="3288.25pt" style:type="center"/>
        </style:tab-stops>
      </style:paragraph-properties>
    </style:style>
    <style:style style:name="P101" style:family="paragraph">
      <style:paragraph-properties fo:line-height="100.00%" fo:text-align="left"/>
    </style:style>
    <style:style style:name="P102" style:family="paragraph">
      <style:paragraph-properties fo:line-height="100.00%" fo:text-align="center">
        <style:tab-stops>
          <style:tab-stop style:position="632.45pt"/>
        </style:tab-stops>
      </style:paragraph-properties>
    </style:style>
    <style:style style:name="P103" style:family="paragraph">
      <style:paragraph-properties fo:line-height="100.00%" fo:text-align="center">
        <style:tab-stops>
          <style:tab-stop style:position="160.60pt"/>
          <style:tab-stop style:position="3289.65pt" style:type="center"/>
        </style:tab-stops>
      </style:paragraph-properties>
    </style:style>
    <style:style style:name="P104" style:family="paragraph">
      <style:paragraph-properties fo:line-height="100.00%" fo:text-align="left"/>
    </style:style>
    <style:style style:name="P105" style:family="paragraph">
      <style:paragraph-properties fo:line-height="100.00%" fo:text-align="center">
        <style:tab-stops>
          <style:tab-stop style:position="160.60pt"/>
          <style:tab-stop style:position="3289.65pt" style:type="center"/>
        </style:tab-stops>
      </style:paragraph-properties>
    </style:style>
    <style:style style:name="P106" style:family="paragraph">
      <style:paragraph-properties fo:line-height="100.00%" fo:text-align="left"/>
    </style:style>
    <style:style style:name="P107" style:family="paragraph">
      <style:paragraph-properties fo:line-height="100.00%" fo:text-align="left">
        <style:tab-stops>
          <style:tab-stop style:position="68.25pt"/>
        </style:tab-stops>
      </style:paragraph-properties>
    </style:style>
    <style:style style:name="P108" style:family="paragraph">
      <style:paragraph-properties fo:line-height="100.00%" fo:text-align="left"/>
    </style:style>
    <style:style style:name="P109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10" style:family="paragraph">
      <style:paragraph-properties fo:line-height="100.00%" fo:text-align="center">
        <style:tab-stops>
          <style:tab-stop style:position="12.75pt"/>
        </style:tab-stops>
      </style:paragraph-properties>
    </style:style>
    <style:style style:name="P111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12" style:family="paragraph">
      <style:paragraph-properties fo:line-height="100.00%" fo:text-align="left">
        <style:tab-stops>
          <style:tab-stop style:position="15.00pt"/>
        </style:tab-stops>
      </style:paragraph-properties>
    </style:style>
    <style:style style:name="P113" style:family="paragraph">
      <style:paragraph-properties fo:line-height="100.00%" fo:text-align="left">
        <style:tab-stops>
          <style:tab-stop style:position="11.25pt"/>
        </style:tab-stops>
      </style:paragraph-properties>
    </style:style>
    <style:style style:name="P114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5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5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16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7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7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18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19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19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0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1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1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2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3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3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4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5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5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6" style:family="paragraph">
      <style:paragraph-properties fo:line-height="100.00%" fo:text-align="left">
        <style:tab-stops>
          <style:tab-stop style:position="12.75pt"/>
        </style:tab-stops>
      </style:paragraph-properties>
    </style:style>
    <text:list-style style:name="L127">
      <text:list-level-style-bullet text:level="1" text:bullet-char="•">
        <style:list-level-properties text:space-before="0.00pt" text:min-label-width="18.00pt"/>
        <style:text-properties fo:font-family="Symbol"/>
      </text:list-level-style-bullet>
    </text:list-style>
    <style:style style:name="P127" style:family="paragraph">
      <style:paragraph-properties fo:line-height="100.00%" fo:text-align="left" fo:margin-left="-18.00pt" fo:text-indent="18.00pt">
        <style:tab-stops>
          <style:tab-stop style:position="838855.55pt"/>
        </style:tab-stops>
      </style:paragraph-properties>
    </style:style>
    <style:style style:name="P128" style:family="paragraph">
      <style:paragraph-properties fo:line-height="100.00%" fo:text-align="left">
        <style:tab-stops>
          <style:tab-stop style:position="12.75pt"/>
        </style:tab-stops>
      </style:paragraph-properties>
    </style:style>
    <style:style style:name="P129" style:family="paragraph">
      <style:paragraph-properties fo:line-height="100.00%" fo:text-align="left"/>
    </style:style>
    <style:style style:name="TableColumn0100" style:family="table-column">
      <style:table-column-properties style:column-width="2.230556in"/>
    </style:style>
    <style:style style:name="TableColumn0101" style:family="table-column">
      <style:table-column-properties style:column-width="4.677083in"/>
    </style:style>
    <style:style style:name="TableColumn0102" style:family="table-column">
      <style:table-column-properties style:column-width="1.876389in"/>
    </style:style>
    <style:style style:name="Table01" style:family="table">
      <style:table-properties style:width="8.784028in" fo:margin-left="0.000000in" style:writing-mode="lr" table:align="center" style:may-break-between-rows="true"/>
    </style:style>
    <style:style style:name="TableRow0100" style:family="table-row">
      <style:table-row-properties/>
    </style:style>
    <style:style style:name="TableCell010000" style:family="table-cell">
      <style:table-cell-properties fo:border-top="0.000694in solid #000000" fo:border-left="0.000694in solid #000000" fo:border-right="0.000694in solid #000000" fo:border-bottom="0.000694in solid #000000" fo:vertical-align="top" fo:background-color="#ffffff"/>
    </style:style>
    <style:style style:name="TableCell010001" style:family="table-cell">
      <style:table-cell-properties fo:border-top="0.000000in solid #000000" fo:border-left="0.000000in solid #000000" fo:border-right="0.000000in solid #000000" fo:border-bottom="0.000000in solid #000000" fo:vertical-align="top" fo:background-color="# 0 0 0"/>
    </style:style>
    <style:style style:name="TableCell010002" style:family="table-cell">
      <style:table-cell-properties fo:border-top="0.000000in solid #000000" fo:border-left="0.000000in solid #000000" fo:border-right="0.000000in solid #000000" fo:border-bottom="0.000000in solid #000000" fo:vertical-align="top" fo:background-color="# 0 0 0"/>
    </style:style>
    <style:style style:name="TableRow0101" style:family="table-row">
      <style:table-row-properties/>
    </style:style>
    <style:style style:name="TableCell010100" style:family="table-cell">
      <style:table-cell-properties fo:border-top="0.000694in solid #000000" fo:border-left="0.000694in solid #000000" fo:border-right="0.000694in solid #000000" fo:border-bottom="0.000694in solid #000000" fo:vertical-align="top" fo:background-color="#ffffff"/>
    </style:style>
    <style:style style:name="TableCell010101" style:family="table-cell">
      <style:table-cell-properties fo:border-top="0.000694in solid #000000" fo:border-left="0.000694in solid #000000" fo:border-right="0.000694in solid #000000" fo:border-bottom="0.000694in solid #000000" fo:vertical-align="top" fo:background-color="#ffffff"/>
    </style:style>
    <style:style style:name="TableColumn0200" style:family="table-column">
      <style:table-column-properties style:column-width="4.468750in"/>
    </style:style>
    <style:style style:name="TableColumn0201" style:family="table-column">
      <style:table-column-properties style:column-width="0.955556in"/>
    </style:style>
    <style:style style:name="TableColumn0202" style:family="table-column">
      <style:table-column-properties style:column-width="0.955556in"/>
    </style:style>
    <style:style style:name="TableColumn0203" style:family="table-column">
      <style:table-column-properties style:column-width="0.955556in"/>
    </style:style>
    <style:style style:name="TableColumn0204" style:family="table-column">
      <style:table-column-properties style:column-width="0.955556in"/>
    </style:style>
    <style:style style:name="TableColumn0205" style:family="table-column">
      <style:table-column-properties style:column-width="0.955556in"/>
    </style:style>
    <style:style style:name="TableColumn0206" style:family="table-column">
      <style:table-column-properties style:column-width="2.191667in"/>
    </style:style>
    <style:style style:name="TableColumn0207" style:family="table-column">
      <style:table-column-properties style:column-width="0.743056in"/>
    </style:style>
    <style:style style:name="TableColumn0208" style:family="table-column">
      <style:table-column-properties style:column-width="0.743056in"/>
    </style:style>
    <style:style style:name="Table02" style:family="table">
      <style:table-properties style:width="12.924306in" fo:margin-left="0.000000in" style:writing-mode="lr" table:align="right" style:may-break-between-rows="true"/>
    </style:style>
    <style:style style:name="TableRow0200" style:family="table-row">
      <style:table-row-properties/>
    </style:style>
    <style:style style:name="TableCell020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001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1" style:family="table-row">
      <style:table-row-properties/>
    </style:style>
    <style:style style:name="TableCell020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2" style:family="table-row">
      <style:table-row-properties/>
    </style:style>
    <style:style style:name="TableCell020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2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3" style:family="table-row">
      <style:table-row-properties/>
    </style:style>
    <style:style style:name="TableCell020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3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4" style:family="table-row">
      <style:table-row-properties/>
    </style:style>
    <style:style style:name="TableCell020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4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5" style:family="table-row">
      <style:table-row-properties/>
    </style:style>
    <style:style style:name="TableCell020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5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6" style:family="table-row">
      <style:table-row-properties/>
    </style:style>
    <style:style style:name="TableCell020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7" style:family="table-row">
      <style:table-row-properties/>
    </style:style>
    <style:style style:name="TableCell020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7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7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8" style:family="table-row">
      <style:table-row-properties/>
    </style:style>
    <style:style style:name="TableCell020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2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09" style:family="table-row">
      <style:table-row-properties/>
    </style:style>
    <style:style style:name="TableCell020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0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0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0" style:family="table-row">
      <style:table-row-properties/>
    </style:style>
    <style:style style:name="TableCell021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1" style:family="table-row">
      <style:table-row-properties/>
    </style:style>
    <style:style style:name="TableCell021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2" style:family="table-row">
      <style:table-row-properties/>
    </style:style>
    <style:style style:name="TableCell021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3" style:family="table-row">
      <style:table-row-properties/>
    </style:style>
    <style:style style:name="TableCell021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4" style:family="table-row">
      <style:table-row-properties/>
    </style:style>
    <style:style style:name="TableCell021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4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4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5" style:family="table-row">
      <style:table-row-properties/>
    </style:style>
    <style:style style:name="TableCell021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6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6" style:family="table-row">
      <style:table-row-properties/>
    </style:style>
    <style:style style:name="TableCell021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7" style:family="table-row">
      <style:table-row-properties/>
    </style:style>
    <style:style style:name="TableCell021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8" style:family="table-row">
      <style:table-row-properties/>
    </style:style>
    <style:style style:name="TableCell021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8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8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19" style:family="table-row">
      <style:table-row-properties/>
    </style:style>
    <style:style style:name="TableCell021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1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19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0" style:family="table-row">
      <style:table-row-properties/>
    </style:style>
    <style:style style:name="TableCell022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1" style:family="table-row">
      <style:table-row-properties/>
    </style:style>
    <style:style style:name="TableCell022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1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2" style:family="table-row">
      <style:table-row-properties/>
    </style:style>
    <style:style style:name="TableCell0222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2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2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2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3" style:family="table-row">
      <style:table-row-properties/>
    </style:style>
    <style:style style:name="TableCell0223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3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3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3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4" style:family="table-row">
      <style:table-row-properties/>
    </style:style>
    <style:style style:name="TableCell0224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4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4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4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5" style:family="table-row">
      <style:table-row-properties/>
    </style:style>
    <style:style style:name="TableCell0225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5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3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5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5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6" style:family="table-row">
      <style:table-row-properties/>
    </style:style>
    <style:style style:name="TableCell0226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6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6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6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7" style:family="table-row">
      <style:table-row-properties/>
    </style:style>
    <style:style style:name="TableCell0227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7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7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7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8" style:family="table-row">
      <style:table-row-properties/>
    </style:style>
    <style:style style:name="TableCell0228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8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8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8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29" style:family="table-row">
      <style:table-row-properties/>
    </style:style>
    <style:style style:name="TableCell0229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9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29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29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30" style:family="table-row">
      <style:table-row-properties/>
    </style:style>
    <style:style style:name="TableCell0230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0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4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5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0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0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Row0231" style:family="table-row">
      <style:table-row-properties/>
    </style:style>
    <style:style style:name="TableCell023100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101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2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3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4" style:family="table-cell">
      <style:table-cell-properties fo:border-top="0.000694in solid #000000" fo:border-left="0.000694in solid #000000" fo:border-right="0.000694in solid #000000" fo:border-bottom="0.000694in solid #000000" fo:padding-left="0.019444in" fo:padding-right="0.019444in" fo:vertical-align="top" fo:background-color="#ffffff"/>
    </style:style>
    <style:style style:name="TableCell023105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6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7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  <style:style style:name="TableCell023108" style:family="table-cell">
      <style:table-cell-properties fo:border-top="0.000000in solid #000000" fo:border-left="0.000000in solid #000000" fo:border-right="0.000000in solid #000000" fo:border-bottom="0.000000in solid #000000" fo:padding-left="0.019444in" fo:padding-right="0.019444in" fo:vertical-align="top" fo:background-color="# 0 0 0"/>
    </style:style>
  </office:automatic-styles>
  <office:body>
    <office:text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2"><text:span text:style-name="T2">POZNÁMKY</text:span></text:p>
      <text:p text:style-name="P2"><text:span text:style-name="T3"/></text:p>
      <text:p text:style-name="P2"><text:span text:style-name="T4">k ú</text:span><text:span text:style-name="T5">čtovnej z</text:span><text:span text:style-name="T6">ávierke </text:span></text:p>
      <text:p text:style-name="P2"><text:span text:style-name="T7"/></text:p>
      <text:p text:style-name="P2"><text:span text:style-name="T8">k 31. 12. 201</text:span><text:span text:style-name="T9">8</text:span><text:span text:style-name="T10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1"/></text:p>
      <text:p text:style-name="P3"><text:span text:style-name="T12">Názov ú</text:span><text:span text:style-name="T13">čtovnej jednotky /obchodn</text:span><text:span text:style-name="T14">é meno/:</text:span></text:p>
      <text:p text:style-name="P3"><text:span text:style-name="T15"/></text:p>
      <text:p text:style-name="P3"><text:span text:style-name="T15"/></text:p>
      <text:p text:style-name="P4"><text:span text:style-name="T16">emLike COMPANY, s.r.o.</text:span></text:p>
      <text:p text:style-name="P4"><text:span text:style-name="T16">Svätourbanská 10</text:span></text:p>
      <text:p text:style-name="P4"><text:span text:style-name="T16">949 01 Nitra</text:span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5"><text:span text:style-name="T17"/></text:p>
      <text:p text:style-name="P6"><text:span text:style-name="T18">PRÍLOHA</text:span></text:p>
      <text:p text:style-name="P6"><text:span text:style-name="T19">k ro</text:span><text:span text:style-name="T20">čnej<text:s/></text:span><text:span text:style-name="T21">ú</text:span><text:span text:style-name="T22">čtovnej z</text:span><text:span text:style-name="T23">ávierke pod</text:span><text:span text:style-name="T24">ľa Opatrenia MF SR č. 4455/2003-92 zo dňa 31. 03. 2003</text:span></text:p>
      <text:p text:style-name="P6"><text:span text:style-name="T25">k 31. 12. 201</text:span><text:span text:style-name="T26">8</text:span><text:span text:style-name="T27"/></text:p>
      <text:p text:style-name="P7"><text:span text:style-name="T28"/></text:p>
      <text:p text:style-name="P7"><text:span text:style-name="T28"/></text:p>
      <text:p text:style-name="P8"><text:span text:style-name="T29">1.</text:span></text:p>
      <text:p text:style-name="P8"><text:span text:style-name="T29">V</text:span><text:span text:style-name="T30">šeobecn</text:span><text:span text:style-name="T31">é údaje</text:span></text:p>
      <text:p text:style-name="P9"><text:span text:style-name="T32"/></text:p>
      <text:p text:style-name="P9"><text:span text:style-name="T33">1/ Názov a sídlo ú</text:span><text:span text:style-name="T34">čtovnej jednotky:</text:span></text:p>
      <text:p text:style-name="P9"><text:span text:style-name="T35"><text:s text:c="4"/>emLike COMPANY, s.r.o.</text:span></text:p>
      <text:p text:style-name="P9"><text:span text:style-name="T35"><text:s text:c="4"/>Svätourbanská 10</text:span></text:p>
      <text:p text:style-name="P9"><text:span text:style-name="T35"><text:s text:c="4"/>949 01 Nitra</text:span></text:p>
      <text:list text:style-name="L10">
        <text:list-item>
          <text:p text:style-name="P10"><text:span text:style-name="T35">dátum zalo</text:span><text:span text:style-name="T36">ženia spoločnosti:<text:s text:c="2"/>12.09.2012</text:span></text:p>
        </text:list-item>
        <text:list-item>
          <text:p text:style-name="P10"><text:span text:style-name="T37">zápis do obchodného registra: 25.10.2012</text:span></text:p>
        </text:list-item>
        <text:list-item>
          <text:p text:style-name="P10"><text:span text:style-name="T37">I</text:span><text:span text:style-name="T38">ČO:<text:tab/><text:s text:c="31"/>46 848 975<text:tab/><text:tab/><text:s text:c="2"/></text:span></text:p>
        </text:list-item>
      </text:list>
      <text:p text:style-name="P11"><text:span text:style-name="T39"/></text:p>
      <text:p text:style-name="P11"><text:span text:style-name="T40">2/ Hlavné<text:s/></text:span><text:span text:style-name="T41">činnosti spoločnosti podľa v</text:span><text:span text:style-name="T42">ýpisu z obchodného registra:</text:span></text:p>
      <text:p text:style-name="P11"><text:span text:style-name="T43"/></text:p>
      <table:table table:style-name="Table01">
        <table:table-column table:style-name="TableColumn0100"/>
        <table:table-column table:style-name="TableColumn0101"/>
        <table:table-column table:style-name="TableColumn0102"/>
        <table:table-row table:style-name="TableRow0100">
          <table:table-cell table:style-name="TableCell010000" table:number-columns-spanned="3">
            <table:table table:style-name="Table02">
              <table:table-column table:style-name="TableColumn0200"/>
              <table:table-column table:style-name="TableColumn0201"/>
              <table:table-column table:style-name="TableColumn0202"/>
              <table:table-column table:style-name="TableColumn0203"/>
              <table:table-column table:style-name="TableColumn0204"/>
              <table:table-column table:style-name="TableColumn0205"/>
              <table:table-column table:style-name="TableColumn0206"/>
              <table:table-column table:style-name="TableColumn0207"/>
              <table:table-column table:style-name="TableColumn0208"/>
              <table:table-row table:style-name="TableRow0200">
                <table:table-cell table:style-name="TableCell020000">
                  <text:p text:style-name="P14"><text:span text:style-name="T44">kúpa tovaru na ú</text:span><text:span text:style-name="T45">čely jeho predaja konečn</text:span><text:span text:style-name="T46">ému spotrebite</text:span><text:span text:style-name="T47">ľovi (maloobchod) alebo in</text:span><text:span text:style-name="T48">ým prevádzkovate</text:span><text:span text:style-name="T49">ľom živnosti (veľkoobchod)</text:span><text:span text:style-name="T50"> </text:span><text:span text:style-name="T51"/></text:p>
                </table:table-cell>
                <table:table-cell table:style-name="TableCell020001" table:number-columns-spanned="6">
                  <text:p text:style-name="P14"><text:span text:style-name="T5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01">
                <table:table-cell table:style-name="TableCell020100" table:number-columns-spanned="5">
                  <text:p text:style-name="P17"><text:span text:style-name="T52">sprostredkovate</text:span><text:span text:style-name="T53">ľsk</text:span><text:span text:style-name="T54">á<text:s/></text:span><text:span text:style-name="T55">činnosť v oblasti obchodu</text:span><text:span text:style-name="T56"> </text:span><text:span text:style-name="T5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105" table:number-columns-spanned="4">
                  <text:p text:style-name="P17"><text:span text:style-name="T57"/></text:p>
                </table:table-cell>
                <table:covered-table-cell/>
                <table:covered-table-cell/>
                <table:covered-table-cell/>
              </table:table-row>
              <table:table-row table:style-name="TableRow0202">
                <table:table-cell table:style-name="TableCell020200" table:number-columns-spanned="4">
                  <text:p text:style-name="P20"><text:span text:style-name="T58">prenájom hnute</text:span><text:span text:style-name="T59">ľn</text:span><text:span text:style-name="T60">ých vecí </text:span><text:span text:style-name="T61"/></text:p>
                </table:table-cell>
                <table:covered-table-cell/>
                <table:covered-table-cell/>
                <table:covered-table-cell/>
                <table:table-cell table:style-name="TableCell020204" table:number-columns-spanned="5">
                  <text:p text:style-name="P20"><text:span text:style-name="T61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3">
                <table:table-cell table:style-name="TableCell020300" table:number-columns-spanned="4">
                  <text:p text:style-name="P22"><text:span text:style-name="T62">prenájom nehnute</text:span><text:span text:style-name="T63">ľnost</text:span><text:span text:style-name="T64">í spojený s poskytovaním iných ne</text:span><text:span text:style-name="T65">ž z</text:span><text:span text:style-name="T66">ákladných slu</text:span><text:span text:style-name="T67">žieb spojen</text:span><text:span text:style-name="T68">ých s prenájmom </text:span><text:span text:style-name="T69"/></text:p>
                </table:table-cell>
                <table:covered-table-cell/>
                <table:covered-table-cell/>
                <table:covered-table-cell/>
                <table:table-cell table:style-name="TableCell020304" table:number-columns-spanned="5">
                  <text:p text:style-name="P22"><text:span text:style-name="T6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4">
                <table:table-cell table:style-name="TableCell020400" table:number-columns-spanned="3">
                  <text:p text:style-name="P25"><text:span text:style-name="T70">uskuto</text:span><text:span text:style-name="T71">čňovanie stavieb a ich zmien</text:span><text:span text:style-name="T72"> </text:span><text:span text:style-name="T73"/></text:p>
                </table:table-cell>
                <table:covered-table-cell/>
                <table:covered-table-cell/>
                <table:table-cell table:style-name="TableCell020403" table:number-columns-spanned="5">
                  <text:p text:style-name="P25"><text:span text:style-name="T7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5">
                <table:table-cell table:style-name="TableCell020500" table:number-columns-spanned="5">
                  <text:p text:style-name="P28"><text:span text:style-name="T74">Poskytovanie slu</text:span><text:span text:style-name="T75">žieb v poľnohospod</text:span><text:span text:style-name="T76">árstve a záhradníctve </text:span><text:span text:style-name="T7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505" table:number-columns-spanned="4">
                  <text:p text:style-name="P28"><text:span text:style-name="T77"/></text:p>
                </table:table-cell>
                <table:covered-table-cell/>
                <table:covered-table-cell/>
                <table:covered-table-cell/>
              </table:table-row>
              <table:table-row table:style-name="TableRow0206">
                <table:table-cell table:style-name="TableCell020600" table:number-columns-spanned="5">
                  <text:p text:style-name="P30"><text:span text:style-name="T78">Chov vybraných druhov zvierat </text:span><text:span text:style-name="T7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605" table:number-columns-spanned="4">
                  <text:p text:style-name="P30"><text:span text:style-name="T79"/></text:p>
                </table:table-cell>
                <table:covered-table-cell/>
                <table:covered-table-cell/>
                <table:covered-table-cell/>
              </table:table-row>
              <table:table-row table:style-name="TableRow0207">
                <table:table-cell table:style-name="TableCell020700" table:number-columns-spanned="4">
                  <text:p text:style-name="P33"><text:span text:style-name="T80">Úprava nerastov, dobývanie ra</text:span><text:span text:style-name="T81">šeliny a bahna a ich<text:s/></text:span><text:span text:style-name="T82">úprava </text:span><text:span text:style-name="T83"/></text:p>
                </table:table-cell>
                <table:covered-table-cell/>
                <table:covered-table-cell/>
                <table:covered-table-cell/>
                <table:table-cell table:style-name="TableCell020704" table:number-columns-spanned="5">
                  <text:p text:style-name="P33"><text:span text:style-name="T8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8">
                <table:table-cell table:style-name="TableCell020800" table:number-columns-spanned="2">
                  <text:p text:style-name="P36"><text:span text:style-name="T84">Výroba skla, výrobkov zo skla a ich úprava </text:span><text:span text:style-name="T85"/></text:p>
                </table:table-cell>
                <table:covered-table-cell/>
                <table:table-cell table:style-name="TableCell020802" table:number-columns-spanned="5">
                  <text:p text:style-name="P36"><text:span text:style-name="T8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09">
                <table:table-cell table:style-name="TableCell020900" table:number-columns-spanned="5">
                  <text:p text:style-name="P39"><text:span text:style-name="T86">Výroba elektrických svietidiel, zariadení pre motory a vozidlá a signalizácie </text:span><text:span text:style-name="T87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0905" table:number-columns-spanned="3">
                  <text:p text:style-name="P39"><text:span text:style-name="T87"/></text:p>
                </table:table-cell>
                <table:covered-table-cell/>
                <table:covered-table-cell/>
              </table:table-row>
              <table:table-row table:style-name="TableRow0210">
                <table:table-cell table:style-name="TableCell021000" table:number-columns-spanned="3">
                  <text:p text:style-name="P42"><text:span text:style-name="T88">Podnikanie v oblasti nakladania s iným ako nebezpe</text:span><text:span text:style-name="T89">čn</text:span><text:span text:style-name="T90">ým odpadom </text:span><text:span text:style-name="T91"/></text:p>
                </table:table-cell>
                <table:covered-table-cell/>
                <table:covered-table-cell/>
                <table:table-cell table:style-name="TableCell021003" table:number-columns-spanned="6">
                  <text:p text:style-name="P42"><text:span text:style-name="T91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11">
                <table:table-cell table:style-name="TableCell021100" table:number-columns-spanned="4">
                  <text:p text:style-name="P45"><text:span text:style-name="T92">Dokon</text:span><text:span text:style-name="T93">čovacie stavebn</text:span><text:span text:style-name="T94">é práce pri realizácii exteriérov a interiérov </text:span><text:span text:style-name="T95"/></text:p>
                </table:table-cell>
                <table:covered-table-cell/>
                <table:covered-table-cell/>
                <table:covered-table-cell/>
                <table:table-cell table:style-name="TableCell021104" table:number-columns-spanned="5">
                  <text:p text:style-name="P45"><text:span text:style-name="T9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2">
                <table:table-cell table:style-name="TableCell021200" table:number-columns-spanned="5">
                  <text:p text:style-name="P48"><text:span text:style-name="T96">Nákladná cestná doprava vykonávaná vozidlami s celkovou hmotnos</text:span><text:span text:style-name="T97">ťou do 3,5 t vr</text:span><text:span text:style-name="T98">átane prípojného vozidla </text:span><text:span text:style-name="T9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205" table:number-columns-spanned="4">
                  <text:p text:style-name="P48"><text:span text:style-name="T99"/></text:p>
                </table:table-cell>
                <table:covered-table-cell/>
                <table:covered-table-cell/>
                <table:covered-table-cell/>
              </table:table-row>
              <table:table-row table:style-name="TableRow0213">
                <table:table-cell table:style-name="TableCell021300" table:number-columns-spanned="5">
                  <text:p text:style-name="P50"><text:span text:style-name="T100">S</text:span><text:span text:style-name="T101">ťahovacie služby</text:span><text:span text:style-name="T102"> </text:span><text:span text:style-name="T10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305" table:number-columns-spanned="4">
                  <text:p text:style-name="P50"><text:span text:style-name="T103"/></text:p>
                </table:table-cell>
                <table:covered-table-cell/>
                <table:covered-table-cell/>
                <table:covered-table-cell/>
              </table:table-row>
              <table:table-row table:style-name="TableRow0214">
                <table:table-cell table:style-name="TableCell021400" table:number-columns-spanned="4">
                  <text:p text:style-name="P53"><text:span text:style-name="T104">Skladovanie </text:span><text:span text:style-name="T105"/></text:p>
                </table:table-cell>
                <table:covered-table-cell/>
                <table:covered-table-cell/>
                <table:covered-table-cell/>
                <table:table-cell table:style-name="TableCell021404" table:number-columns-spanned="5">
                  <text:p text:style-name="P53"><text:span text:style-name="T105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5">
                <table:table-cell table:style-name="TableCell021500" table:number-columns-spanned="6">
                  <text:p text:style-name="P56"><text:span text:style-name="T106">Baliace<text:s/></text:span><text:span text:style-name="T107">činnosti, manipul</text:span><text:span text:style-name="T108">ácia s tovarom </text:span><text:span text:style-name="T109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  <table:table-cell table:style-name="TableCell021506" table:number-columns-spanned="3">
                  <text:p text:style-name="P56"><text:span text:style-name="T109"/></text:p>
                </table:table-cell>
                <table:covered-table-cell/>
                <table:covered-table-cell/>
              </table:table-row>
              <table:table-row table:style-name="TableRow0216">
                <table:table-cell table:style-name="TableCell021600" table:number-columns-spanned="5">
                  <text:p text:style-name="P59"><text:span text:style-name="T110">Ubytovacie slu</text:span><text:span text:style-name="T111">žby bez poskytovania pohostinsk</text:span><text:span text:style-name="T112">ých<text:s/></text:span><text:span text:style-name="T113">činnost</text:span><text:span text:style-name="T114"> </text:span><text:span text:style-name="T115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605" table:number-columns-spanned="4">
                  <text:p text:style-name="P59"><text:span text:style-name="T115"/></text:p>
                </table:table-cell>
                <table:covered-table-cell/>
                <table:covered-table-cell/>
                <table:covered-table-cell/>
              </table:table-row>
              <table:table-row table:style-name="TableRow0217">
                <table:table-cell table:style-name="TableCell021700" table:number-columns-spanned="5">
                  <text:p text:style-name="P62"><text:span text:style-name="T116">Slu</text:span><text:span text:style-name="T117">žby s</text:span><text:span text:style-name="T118">úvisiace s po</text:span><text:span text:style-name="T119">č</text:span><text:span text:style-name="T120">íta</text:span><text:span text:style-name="T121">čov</text:span><text:span text:style-name="T122">ým spracovaním údajov </text:span><text:span text:style-name="T12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705" table:number-columns-spanned="3">
                  <text:p text:style-name="P62"><text:span text:style-name="T123"/></text:p>
                </table:table-cell>
                <table:covered-table-cell/>
                <table:covered-table-cell/>
              </table:table-row>
              <table:table-row table:style-name="TableRow0218">
                <table:table-cell table:style-name="TableCell021800" table:number-columns-spanned="4">
                  <text:p text:style-name="P65"><text:span text:style-name="T124">Polygrafická výroba, sadzba a kone</text:span><text:span text:style-name="T125">čn</text:span><text:span text:style-name="T126">á úprava tla</text:span><text:span text:style-name="T127">čov</text:span><text:span text:style-name="T128">ín </text:span><text:span text:style-name="T129"/></text:p>
                </table:table-cell>
                <table:covered-table-cell/>
                <table:covered-table-cell/>
                <table:covered-table-cell/>
                <table:table-cell table:style-name="TableCell021804" table:number-columns-spanned="5">
                  <text:p text:style-name="P65"><text:span text:style-name="T12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19">
                <table:table-cell table:style-name="TableCell021900" table:number-columns-spanned="5">
                  <text:p text:style-name="P68"><text:span text:style-name="T130">Poskytovanie úverov alebo pô</text:span><text:span text:style-name="T131">žičiek z peňažn</text:span><text:span text:style-name="T132">ých zdrojov získaných výlu</text:span><text:span text:style-name="T133">čne bez verejnej v</text:span><text:span text:style-name="T134">ýzvy a bez verejnej ponuky majetkových hodnôt </text:span><text:span text:style-name="T135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1905" table:number-columns-spanned="4">
                  <text:p text:style-name="P68"><text:span text:style-name="T135"/></text:p>
                </table:table-cell>
                <table:covered-table-cell/>
                <table:covered-table-cell/>
                <table:covered-table-cell/>
              </table:table-row>
              <table:table-row table:style-name="TableRow0220">
                <table:table-cell table:style-name="TableCell022000" table:number-columns-spanned="5">
                  <text:p text:style-name="P70"><text:span text:style-name="T136">Sprostredkovanie poskytovania úverov alebo pô</text:span><text:span text:style-name="T137">žičiek z peňažn</text:span><text:span text:style-name="T138">ých zdrojov získaných výlu</text:span><text:span text:style-name="T139">čne bez verejnej v</text:span><text:span text:style-name="T140">ýzvy a bez verejnej ponuky majetkových hodnôt </text:span><text:span text:style-name="T141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005" table:number-columns-spanned="4">
                  <text:p text:style-name="P70"><text:span text:style-name="T141"/></text:p>
                </table:table-cell>
                <table:covered-table-cell/>
                <table:covered-table-cell/>
                <table:covered-table-cell/>
              </table:table-row>
              <table:table-row table:style-name="TableRow0221">
                <table:table-cell table:style-name="TableCell022100" table:number-columns-spanned="3">
                  <text:p text:style-name="P73"><text:span text:style-name="T142">Správa a údr</text:span><text:span text:style-name="T143">žba bytov</text:span><text:span text:style-name="T144">ého a nebytového fondu v rozsahu vo</text:span><text:span text:style-name="T145">ľn</text:span><text:span text:style-name="T146">ých<text:s/></text:span><text:span text:style-name="T147">živnost</text:span><text:span text:style-name="T148">í </text:span><text:span text:style-name="T149"/></text:p>
                </table:table-cell>
                <table:covered-table-cell/>
                <table:covered-table-cell/>
                <table:table-cell table:style-name="TableCell022103" table:number-columns-spanned="5">
                  <text:p text:style-name="P73"><text:span text:style-name="T14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2">
                <table:table-cell table:style-name="TableCell022200" table:number-columns-spanned="4">
                  <text:p text:style-name="P76"><text:span text:style-name="T150">Administratívne slu</text:span><text:span text:style-name="T151">žby</text:span><text:span text:style-name="T152"> </text:span><text:span text:style-name="T153"/></text:p>
                </table:table-cell>
                <table:covered-table-cell/>
                <table:covered-table-cell/>
                <table:covered-table-cell/>
                <table:table-cell table:style-name="TableCell022204" table:number-columns-spanned="5">
                  <text:p text:style-name="P76"><text:span text:style-name="T153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3">
                <table:table-cell table:style-name="TableCell022300" table:number-columns-spanned="4">
                  <text:p text:style-name="P78"><text:span text:style-name="T154">Po</text:span><text:span text:style-name="T155">č</text:span><text:span text:style-name="T156">íta</text:span><text:span text:style-name="T157">čov</text:span><text:span text:style-name="T158">é slu</text:span><text:span text:style-name="T159">žby</text:span><text:span text:style-name="T160"> </text:span><text:span text:style-name="T161"/></text:p>
                </table:table-cell>
                <table:covered-table-cell/>
                <table:covered-table-cell/>
                <table:covered-table-cell/>
                <table:table-cell table:style-name="TableCell022304" table:number-columns-spanned="5">
                  <text:p text:style-name="P78"><text:span text:style-name="T161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4">
                <table:table-cell table:style-name="TableCell022400" table:number-columns-spanned="5">
                  <text:p text:style-name="P81"><text:span text:style-name="T162">Činnosť podnikateľsk</text:span><text:span text:style-name="T163">ých, organiza</text:span><text:span text:style-name="T164">čn</text:span><text:span text:style-name="T165">ých a ekonomických poradcov </text:span><text:span text:style-name="T166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405" table:number-columns-spanned="4">
                  <text:p text:style-name="P81"><text:span text:style-name="T166"/></text:p>
                </table:table-cell>
                <table:covered-table-cell/>
                <table:covered-table-cell/>
                <table:covered-table-cell/>
              </table:table-row>
              <table:table-row table:style-name="TableRow0225">
                <table:table-cell table:style-name="TableCell022500" table:number-columns-spanned="3">
                  <text:p text:style-name="P84"><text:span text:style-name="T167">Vykonávanie mimo</text:span><text:span text:style-name="T168">školskej vzdel</text:span><text:span text:style-name="T169">ávacej<text:s/></text:span><text:span text:style-name="T170">činnosti</text:span><text:span text:style-name="T171"> </text:span><text:span text:style-name="T172"/></text:p>
                </table:table-cell>
                <table:covered-table-cell/>
                <table:covered-table-cell/>
                <table:table-cell table:style-name="TableCell022503" table:number-columns-spanned="6">
                  <text:p text:style-name="P84"><text:span text:style-name="T172"/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0226">
                <table:table-cell table:style-name="TableCell022600" table:number-columns-spanned="4">
                  <text:p text:style-name="P87"><text:span text:style-name="T173">Organizovanie kultúrnych a iných spolo</text:span><text:span text:style-name="T174">čensk</text:span><text:span text:style-name="T175">ých podujatí </text:span><text:span text:style-name="T176"/></text:p>
                </table:table-cell>
                <table:covered-table-cell/>
                <table:covered-table-cell/>
                <table:covered-table-cell/>
                <table:table-cell table:style-name="TableCell022604" table:number-columns-spanned="5">
                  <text:p text:style-name="P87"><text:span text:style-name="T176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7">
                <table:table-cell table:style-name="TableCell022700" table:number-columns-spanned="4">
                  <text:p text:style-name="P89"><text:span text:style-name="T177">Čistiace a upratovacie služby</text:span><text:span text:style-name="T178"> </text:span><text:span text:style-name="T179"/></text:p>
                </table:table-cell>
                <table:covered-table-cell/>
                <table:covered-table-cell/>
                <table:covered-table-cell/>
                <table:table-cell table:style-name="TableCell022704" table:number-columns-spanned="5">
                  <text:p text:style-name="P89"><text:span text:style-name="T179"/>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0228">
                <table:table-cell table:style-name="TableCell022800" table:number-columns-spanned="5">
                  <text:p text:style-name="P92"><text:span text:style-name="T180">Reklamné a marketingové slu</text:span><text:span text:style-name="T181">žby</text:span><text:span text:style-name="T182"> </text:span><text:span text:style-name="T183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805" table:number-columns-spanned="4">
                  <text:p text:style-name="P92"><text:span text:style-name="T183"/></text:p>
                </table:table-cell>
                <table:covered-table-cell/>
                <table:covered-table-cell/>
                <table:covered-table-cell/>
              </table:table-row>
              <table:table-row table:style-name="TableRow0229">
                <table:table-cell table:style-name="TableCell022900" table:number-columns-spanned="5">
                  <text:p text:style-name="P94"><text:span text:style-name="T184">Poskytovanie slu</text:span><text:span text:style-name="T185">žieb pre rodinu a dom</text:span><text:span text:style-name="T186">ácnos</text:span><text:span text:style-name="T187">ť</text:span><text:span text:style-name="T188"> </text:span><text:span text:style-name="T189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2905" table:number-columns-spanned="4">
                  <text:p text:style-name="P94"><text:span text:style-name="T189"/></text:p>
                </table:table-cell>
                <table:covered-table-cell/>
                <table:covered-table-cell/>
                <table:covered-table-cell/>
              </table:table-row>
              <table:table-row table:style-name="TableRow0230">
                <table:table-cell table:style-name="TableCell023000" table:number-columns-spanned="5">
                  <text:p text:style-name="P96"><text:span text:style-name="T190">Prieskum trhu a verejnej mienky </text:span><text:span text:style-name="T191"/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023005" table:number-columns-spanned="4">
                  <text:p text:style-name="P96"><text:span text:style-name="T191"/></text:p>
                </table:table-cell>
                <table:covered-table-cell/>
                <table:covered-table-cell/>
                <table:covered-table-cell/>
              </table:table-row>
              <table:table-row table:style-name="TableRow0231">
                <table:table-cell table:style-name="TableCell023100" table:number-columns-spanned="4">
                  <text:p text:style-name="P99"><text:span text:style-name="T192">Fotografické slu</text:span><text:span text:style-name="T193">žby</text:span><text:span text:style-name="T194"> </text:span><text:span text:style-name="T195"/></text:p>
                </table:table-cell>
                <table:covered-table-cell/>
                <table:covered-table-cell/>
                <table:covered-table-cell/>
                <table:table-cell table:style-name="TableCell023104" table:number-columns-spanned="5">
                  <text:p text:style-name="P99"><text:span text:style-name="T195"/></text:p>
                </table:table-cell>
                <table:covered-table-cell/>
                <table:covered-table-cell/>
                <table:covered-table-cell/>
                <table:covered-table-cell/>
              </table:table-row>
            </table:table>
            <text:p text:style-name="P101"><text:span text:style-name="T195"/></text:p>
          </table:table-cell>
          <table:covered-table-cell/>
          <table:covered-table-cell/>
        </table:table-row>
        <table:table-row table:style-name="TableRow0101">
          <table:table-cell table:style-name="TableCell010100">
            <text:p text:style-name="P104"><text:span text:style-name="T195"/></text:p>
          </table:table-cell>
          <table:table-cell table:style-name="TableCell010101">
            <text:p text:style-name="P104"><text:span text:style-name="T195"/></text:p>
          </table:table-cell>
        </table:table-row>
      </table:table>
      <text:p text:style-name="P106"><text:span text:style-name="T195"/></text:p>
      <text:p text:style-name="P106"><text:span text:style-name="T195"/></text:p>
      <text:p text:style-name="P106"><text:span text:style-name="T196">3/<text:s/></text:span><text:span text:style-name="T197">Štatut</text:span><text:span text:style-name="T198">árny orgán:</text:span></text:p>
      <text:p text:style-name="P106"><text:span text:style-name="T199"><text:s text:c="4"/></text:span></text:p>
      <text:p text:style-name="P106"><text:span text:style-name="T200"><text:s text:c="3"/>predstavenstvo</text:span></text:p>
      <text:p text:style-name="P106"><text:span text:style-name="T200"><text:s text:c="3"/>predseda:<text:s text:c="5"/></text:span><text:span text:style-name="T201">–</text:span><text:span text:style-name="T202"><text:s text:c="2"/>Marián Malec</text:span></text:p>
      <text:p text:style-name="P106"><text:span text:style-name="T203"><text:s text:c="27"/>Svätourbanská 10, 949 01 Nitra</text:span></text:p>
      <text:p text:style-name="P106"><text:span text:style-name="T204"/></text:p>
      <text:p text:style-name="P107"><text:span text:style-name="T205"><text:s text:c="19"/></text:span></text:p>
      <text:p text:style-name="P108"><text:span text:style-name="T206">4/<text:s/></text:span><text:span text:style-name="T207">Štrukt</text:span><text:span text:style-name="T208">úra spolo</text:span><text:span text:style-name="T209">čn</text:span><text:span text:style-name="T210">íkov s uvedením vý</text:span><text:span text:style-name="T211">šky ich podielu na z</text:span><text:span text:style-name="T212">ákladnom imaní spolo</text:span><text:span text:style-name="T213">čnosti:</text:span></text:p>
      <text:p text:style-name="P109"><text:span text:style-name="T214"/></text:p>
      <text:p text:style-name="P109"><text:span text:style-name="T215"><text:tab/>Základné imanie spolo</text:span><text:span text:style-name="T216">čnosti predstavuje 5 000,-- eur.</text:span></text:p>
      <text:p text:style-name="P109"><text:span text:style-name="T217"/></text:p>
      <text:p text:style-name="P109"><text:span text:style-name="T218"><text:s/><text:tab/>Marián Malec<text:s text:c="43"/>5 000,-- eur</text:span></text:p>
      <text:p text:style-name="P109"><text:span text:style-name="T219"/></text:p>
      <text:p text:style-name="P109"><text:span text:style-name="T220"><text:tab/>Podiel jednotlivých spolo</text:span><text:span text:style-name="T221">čn</text:span><text:span text:style-name="T222">íkov na základnom imaní</text:span></text:p>
      <text:p text:style-name="P109"><text:span text:style-name="T223"/></text:p>
      <text:p text:style-name="P109"><text:span text:style-name="T224"><text:s text:c="4"/>Marián Malec<text:s text:c="43"/>100%<text:s text:c="4"/></text:span></text:p>
      <text:p text:style-name="P109"><text:span text:style-name="T225"/></text:p>
      <text:p text:style-name="P109"><text:span text:style-name="T225"/></text:p>
      <text:p text:style-name="P109"><text:span text:style-name="T226">5/ Názov a sídlo podniku, ktorý zostavuje konsolidovanú ú</text:span><text:span text:style-name="T227">čtovn</text:span><text:span text:style-name="T228">ú závierku za najvä</text:span><text:span text:style-name="T229">čšiu skupinu podnikov:</text:span></text:p>
      <text:p text:style-name="P109"><text:span text:style-name="T230"/></text:p>
      <text:p text:style-name="P109"><text:span text:style-name="T231"><text:tab/>Konsolidovanú ú</text:span><text:span text:style-name="T232">čtovn</text:span><text:span text:style-name="T233">ú závierku ú</text:span><text:span text:style-name="T234">čtovn</text:span><text:span text:style-name="T235">á jednotka nezostavuje.</text:span></text:p>
      <text:p text:style-name="P109"><text:span text:style-name="T236"/></text:p>
      <text:p text:style-name="P109"><text:span text:style-name="T236"/></text:p>
      <text:p text:style-name="P109"><text:span text:style-name="T237">6/ Názov a sídlo podniku, ktorý zostavuje konsolidovanú ú</text:span><text:span text:style-name="T238">čtovn</text:span><text:span text:style-name="T239">ú závierku za najmen</text:span><text:span text:style-name="T240">šiu skupinu podnikov:</text:span></text:p>
      <text:p text:style-name="P109"><text:span text:style-name="T241"><text:tab/>Nie je.</text:span></text:p>
      <text:p text:style-name="P109"><text:span text:style-name="T242"/></text:p>
      <text:p text:style-name="P109"><text:span text:style-name="T243">7/ Názov, sídlo a právna forma podnikov v ktorých je spolo</text:span><text:span text:style-name="T244">čnosť neobmedzen</text:span><text:span text:style-name="T245">ým ru</text:span><text:span text:style-name="T246">čiacim spoločn</text:span><text:span text:style-name="T247">íkom:</text:span></text:p>
      <text:p text:style-name="P109"><text:span text:style-name="T248"><text:tab/>V ú</text:span><text:span text:style-name="T249">čtovnej jednotke nie je.</text:span></text:p>
      <text:p text:style-name="P109"><text:span text:style-name="T250"/></text:p>
      <text:p text:style-name="P109"><text:span text:style-name="T251">8/ Priemerný po</text:span><text:span text:style-name="T252">čet pracovn</text:span><text:span text:style-name="T253">íkov po</text:span><text:span text:style-name="T254">čas<text:s/></text:span><text:span text:style-name="T255">ú</text:span><text:span text:style-name="T256">čtovn</text:span><text:span text:style-name="T257">ého obdobia:</text:span></text:p>
      <text:p text:style-name="P109"><text:span text:style-name="T258"><text:tab/>Spolo</text:span><text:span text:style-name="T259">čnosť počas<text:s/></text:span><text:span text:style-name="T260">ú</text:span><text:span text:style-name="T261">čtovn</text:span><text:span text:style-name="T262">ého obdobia nemala<text:s/></text:span><text:span text:style-name="T263">žiadnych zamestnancov.</text:span></text:p>
      <text:p text:style-name="P109"><text:span text:style-name="T264"/></text:p>
      <text:p text:style-name="P109"><text:span text:style-name="T265">9/ Dôvod pre zostavenie ú</text:span><text:span text:style-name="T266">čtovnej z</text:span><text:span text:style-name="T267">ávierky:</text:span></text:p>
      <text:p text:style-name="P109"><text:span text:style-name="T268"><text:tab/>Ú</text:span><text:span text:style-name="T269">čtovn</text:span><text:span text:style-name="T270">á závierka v spolo</text:span><text:span text:style-name="T271">čnosti je riadna, po ukončen</text:span><text:span text:style-name="T272">í ú</text:span><text:span text:style-name="T273">čtovn</text:span><text:span text:style-name="T274">ého roka vyplývajúcej <text:tab/>za zákona o<text:s text:c="2"/>ú</text:span><text:span text:style-name="T275">čtovn</text:span><text:span text:style-name="T276">íctve § 19.</text:span></text:p>
      <text:p text:style-name="P109"><text:span text:style-name="T277"><text:s text:c="4"/>Ro</text:span><text:span text:style-name="T278">čn</text:span><text:span text:style-name="T279">á ú</text:span><text:span text:style-name="T280">čtovn</text:span><text:span text:style-name="T281">á závierka k 31. 12. 2017 bola zostavená za predpokladu <text:tab/>nepretr</text:span><text:span text:style-name="T282">žit</text:span><text:span text:style-name="T283">ého pokra</text:span><text:span text:style-name="T284">čovania jej činnosti.</text:span></text:p>
      <text:p text:style-name="P109"><text:span text:style-name="T285"/></text:p>
      <text:p text:style-name="P109"><text:span text:style-name="T286">10/ Vý</text:span><text:span text:style-name="T287">ška hlasovac</text:span><text:span text:style-name="T288">ích práv:</text:span></text:p>
      <text:p text:style-name="P109"><text:span text:style-name="T289"><text:tab/>Marián Malec<text:s text:c="5"/>100</text:span></text:p>
      <text:p text:style-name="P109"><text:span text:style-name="T289"><text:s text:c="4"/><text:tab/></text:span></text:p>
      <text:p text:style-name="P109"><text:span text:style-name="T290">11/ Schválenie predchádzajúcej ú</text:span><text:span text:style-name="T291">čtovnej z</text:span><text:span text:style-name="T292">ávierky:</text:span></text:p>
      <text:p text:style-name="P109"><text:span text:style-name="T293"><text:tab/>Spolo</text:span><text:span text:style-name="T294">čnosť predch</text:span><text:span text:style-name="T295">ádzajúcu ú</text:span><text:span text:style-name="T296">čtovn</text:span><text:span text:style-name="T297">ú závierku schválila na valnom zhroma</text:span><text:span text:style-name="T298">žden</text:span><text:span text:style-name="T299">í v <text:tab/>roku 201</text:span><text:span text:style-name="T300">8</text:span><text:span text:style-name="T301">.</text:span></text:p>
      <text:p text:style-name="P109"><text:span text:style-name="T302"/></text:p>
      <text:p text:style-name="P109"><text:span text:style-name="T302"/></text:p>
      <text:p text:style-name="P109"><text:span text:style-name="T302"/></text:p>
      <text:p text:style-name="P110"><text:span text:style-name="T303">II.</text:span></text:p>
      <text:p text:style-name="P110"><text:span text:style-name="T304"><text:s text:c="5"/></text:span><text:span text:style-name="T305">Informácie o ú</text:span><text:span text:style-name="T306">čtovn</text:span><text:span text:style-name="T307">ých metódach a v</text:span><text:span text:style-name="T308">šeobecn</text:span><text:span text:style-name="T309">ých ú</text:span><text:span text:style-name="T310">čtovn</text:span><text:span text:style-name="T311">ých zásadách.</text:span></text:p>
      <text:p text:style-name="P111"><text:span text:style-name="T312"/></text:p>
      <text:p text:style-name="P111"><text:span text:style-name="T313"><text:s text:c="5"/>Od zalo</text:span><text:span text:style-name="T314">ženia spoločnosť použ</text:span><text:span text:style-name="T315">íva podvojné ú</text:span><text:span text:style-name="T316">čtovn</text:span><text:span text:style-name="T317">íctvo.</text:span></text:p>
      <text:p text:style-name="P111"><text:span text:style-name="T318"/></text:p>
      <text:p text:style-name="P111"><text:span text:style-name="T319"><text:s text:c="5"/>Ú</text:span><text:span text:style-name="T320">čtovn</text:span><text:span text:style-name="T321">é doklady sú ozna</text:span><text:span text:style-name="T322">čen</text:span><text:span text:style-name="T323">é vlastným<text:s/></text:span><text:span text:style-name="T324">č</text:span><text:span text:style-name="T325">íslovaním pod</text:span><text:span text:style-name="T326">ľa druhu<text:s/></text:span><text:span text:style-name="T327">ú</text:span><text:span text:style-name="T328">čtovn</text:span><text:span text:style-name="T329">ého <text:tab/>dokladu chronologicky.</text:span></text:p>
      <text:p text:style-name="P111"><text:span text:style-name="T330"/></text:p>
      <text:p text:style-name="P112"><text:span text:style-name="T331"><text:tab/>Ú</text:span><text:span text:style-name="T332">čtovn</text:span><text:span text:style-name="T333">é dáta sú spracované na po</text:span><text:span text:style-name="T334">č</text:span><text:span text:style-name="T335">íta</text:span><text:span text:style-name="T336">či. Použ</text:span><text:span text:style-name="T337">íva sa software fi MRP Brezno, ktorý <text:tab/>zodpovedá po</text:span><text:span text:style-name="T338">žiadavk</text:span><text:span text:style-name="T339">ám, uvedených v zákone<text:s/></text:span><text:span text:style-name="T340">č 563/1991 Zb., o<text:s/></text:span><text:span text:style-name="T341">ú</text:span><text:span text:style-name="T342">čtovn</text:span><text:span text:style-name="T343">íctve. </text:span></text:p>
      <text:p text:style-name="P112"><text:span text:style-name="T344"/></text:p>
      <text:p text:style-name="P112"><text:span text:style-name="T345"><text:tab/>Ú</text:span><text:span text:style-name="T346">čtovn</text:span><text:span text:style-name="T347">é zápisy sa preukazujú ú</text:span><text:span text:style-name="T348">čtovn</text:span><text:span text:style-name="T349">ými dokladmi. Tieto sú ulo</text:span><text:span text:style-name="T350">žen</text:span><text:span text:style-name="T351">é priamo v <text:tab/>mieste<text:s/></text:span><text:span text:style-name="T352"><text:tab/></text:span><text:span text:style-name="T353">sídla spolo</text:span><text:span text:style-name="T354">čnosti, na nosičoch d</text:span><text:span text:style-name="T355">át.</text:span></text:p>
      <text:p text:style-name="P112"><text:span text:style-name="T356"/></text:p>
      <text:p text:style-name="P112"><text:span text:style-name="T356"/></text:p>
      <text:p text:style-name="P112"><text:span text:style-name="T356"/></text:p>
      <text:p text:style-name="P112"><text:span text:style-name="T356"/></text:p>
      <text:p text:style-name="P112"><text:span text:style-name="T357">1/ Spôsoby ocenenia zlo</text:span><text:span text:style-name="T358">žiek majetku:</text:span></text:p>
      <text:p text:style-name="P112"><text:span text:style-name="T359"/></text:p>
      <text:p text:style-name="P112"><text:span text:style-name="T360">a/ Dlhodobý nehmotný majetok nakupovaný</text:span></text:p>
      <text:p text:style-name="P113"><text:span text:style-name="T361"><text:s text:c="4"/>Ú</text:span><text:span text:style-name="T362">čtovn</text:span><text:span text:style-name="T363">á jednotka oce</text:span><text:span text:style-name="T364">ňuje dlhodob</text:span><text:span text:style-name="T365">ý nehmotný majetok obstarávacou cenou.</text:span></text:p>
      <text:p text:style-name="P113"><text:span text:style-name="T366"/></text:p>
      <text:p text:style-name="P113"><text:span text:style-name="T367">b/ Oce</text:span><text:span text:style-name="T368">ňovanie dlhodob</text:span><text:span text:style-name="T369">ého nehmotného majetku vytvoreného vlastnou<text:s/></text:span><text:span text:style-name="T370">činnosťou </text:span></text:p>
      <text:p text:style-name="P113"><text:span text:style-name="T371"><text:tab/>Ú</text:span><text:span text:style-name="T372">čtovn</text:span><text:span text:style-name="T373">á jednotka v roku 201</text:span><text:span text:style-name="T374">8</text:span><text:span text:style-name="T375"><text:s/>nevytvárala majetok vlastnou<text:s/></text:span><text:span text:style-name="T376">činnosťou.</text:span></text:p>
      <text:p text:style-name="P113"><text:span text:style-name="T377"/></text:p>
      <text:p text:style-name="P113"><text:span text:style-name="T378">c/ Dlhodobý hmotný majetok nakupovaný</text:span></text:p>
      <text:p text:style-name="P113"><text:span text:style-name="T379"><text:tab/>Spolo</text:span><text:span text:style-name="T380">čnosť dlhodob</text:span><text:span text:style-name="T381">ý hmotný majetok oce</text:span><text:span text:style-name="T382">ňuje v n</text:span><text:span text:style-name="T383">ákupnej cene.</text:span></text:p>
      <text:p text:style-name="P113"><text:span text:style-name="T384"/></text:p>
      <text:p text:style-name="P113"><text:span text:style-name="T384"/></text:p>
      <text:p text:style-name="P113"><text:span text:style-name="T385">d/ Oce</text:span><text:span text:style-name="T386">ňovanie dlhodob</text:span><text:span text:style-name="T387">ého hmotného majetku vytvoreného vlastnou<text:s/></text:span><text:span text:style-name="T388">činnosťou </text:span></text:p>
      <text:p text:style-name="P113"><text:span text:style-name="T389"><text:tab/>Ú</text:span><text:span text:style-name="T390">čtovn</text:span><text:span text:style-name="T391">á jednotka v roku 201</text:span><text:span text:style-name="T392">8</text:span><text:span text:style-name="T393"><text:s/>nevytvárala majetok vlastnou<text:s/></text:span><text:span text:style-name="T394">činnosťou.</text:span></text:p>
      <text:p text:style-name="P113"><text:span text:style-name="T395"/></text:p>
      <text:p text:style-name="P113"><text:span text:style-name="T396">e/ Ocenenie finan</text:span><text:span text:style-name="T397">čn</text:span><text:span text:style-name="T398">ých investícií</text:span></text:p>
      <text:p text:style-name="P114"><text:span text:style-name="T399"><text:tab/>Ú</text:span><text:span text:style-name="T400">čtovn</text:span><text:span text:style-name="T401">á jednotka nemá v majetku finan</text:span><text:span text:style-name="T402">čn</text:span><text:span text:style-name="T403">é investície.</text:span></text:p>
      <text:p text:style-name="P114"><text:span text:style-name="T404"/></text:p>
      <text:p text:style-name="P114"><text:span text:style-name="T405">f/ Zásady oce</text:span><text:span text:style-name="T406">ňovania nakupovan</text:span><text:span text:style-name="T407">ých zásob</text:span></text:p>
      <text:p text:style-name="P114"><text:span text:style-name="T408"><text:tab/>Zásoby tovaru oce</text:span><text:span text:style-name="T409">ňuje<text:s/></text:span><text:span text:style-name="T410">ú</text:span><text:span text:style-name="T411">čtovn</text:span><text:span text:style-name="T412">á jednotka obstarávacími cenami.</text:span></text:p>
      <text:p text:style-name="P114"><text:span text:style-name="T413"/></text:p>
      <text:p text:style-name="P114"><text:span text:style-name="T414">g/ Oce</text:span><text:span text:style-name="T415">ňovanie z</text:span><text:span text:style-name="T416">ásob vytvorených vlastnou výrobou </text:span></text:p>
      <text:p text:style-name="P114"><text:span text:style-name="T417"><text:tab/>Podnik nevytváral zásoby vlastnou výrobou.</text:span></text:p>
      <text:p text:style-name="P114"><text:span text:style-name="T418"/></text:p>
      <text:p text:style-name="P114"><text:span text:style-name="T419">h/ Poh</text:span><text:span text:style-name="T420">ľad</text:span><text:span text:style-name="T421">ávky</text:span></text:p>
      <text:p text:style-name="P114"><text:span text:style-name="T422"><text:tab/>Poh</text:span><text:span text:style-name="T423">ľad</text:span><text:span text:style-name="T424">ávky sú oce</text:span><text:span text:style-name="T425">ňovan</text:span><text:span text:style-name="T426">é skuto</text:span><text:span text:style-name="T427">čnou hodnotou.</text:span></text:p>
      <text:p text:style-name="P114"><text:span text:style-name="T428"/></text:p>
      <text:p text:style-name="P114"><text:span text:style-name="T429">i/ Finan</text:span><text:span text:style-name="T430">čn</text:span><text:span text:style-name="T431">ý majetok</text:span></text:p>
      <text:p text:style-name="P114"><text:span text:style-name="T432"><text:tab/>Finan</text:span><text:span text:style-name="T433">čn</text:span><text:span text:style-name="T434">ý majetok v mene euro sa oce</text:span><text:span text:style-name="T435">ňuje nomin</text:span><text:span text:style-name="T436">álnou hodnotou.</text:span></text:p>
      <text:p text:style-name="P114"><text:span text:style-name="T437"/></text:p>
      <text:p text:style-name="P114"><text:span text:style-name="T438">j/ Prechodné ú</text:span><text:span text:style-name="T439">čty akt</text:span><text:span text:style-name="T440">ív</text:span></text:p>
      <text:p text:style-name="P114"><text:span text:style-name="T441"><text:tab/>V sú</text:span><text:span text:style-name="T442">časnej dobe spoločnosť ne</text:span><text:span text:style-name="T443">ú</text:span><text:span text:style-name="T444">čtovala na<text:s/></text:span><text:span text:style-name="T445">ú</text:span><text:span text:style-name="T446">čte: n</text:span><text:span text:style-name="T447">áklady budúcich období.</text:span></text:p>
      <text:p text:style-name="P114"><text:span text:style-name="T448"/></text:p>
      <text:p text:style-name="P114"><text:span text:style-name="T449">k/ Rezervy</text:span></text:p>
      <text:p text:style-name="P114"><text:span text:style-name="T450"><text:tab/>Rezervy a kurzové straty sú oce</text:span><text:span text:style-name="T451">ňovan</text:span><text:span text:style-name="T452">é skuto</text:span><text:span text:style-name="T453">čnou hodnotou.</text:span></text:p>
      <text:p text:style-name="P114"><text:span text:style-name="T454"/></text:p>
      <text:p text:style-name="P114"><text:span text:style-name="T455">l/ Záväzky</text:span></text:p>
      <text:p text:style-name="P114"><text:span text:style-name="T456"><text:tab/>Záväzky sú oce</text:span><text:span text:style-name="T457">ňovan</text:span><text:span text:style-name="T458">é skuto</text:span><text:span text:style-name="T459">čnou hodnotou.</text:span></text:p>
      <text:p text:style-name="P114"><text:span text:style-name="T460"/></text:p>
      <text:p text:style-name="P114"><text:span text:style-name="T461">m/ Prechodné ú</text:span><text:span text:style-name="T462">čty pas</text:span><text:span text:style-name="T463">ív</text:span></text:p>
      <text:p text:style-name="P114"><text:span text:style-name="T464"><text:tab/>V sú</text:span><text:span text:style-name="T465">časnej doba spoločnosť ne</text:span><text:span text:style-name="T466">ú</text:span><text:span text:style-name="T467">čtovala na<text:s/></text:span><text:span text:style-name="T468">ú</text:span><text:span text:style-name="T469">čte dohadn</text:span><text:span text:style-name="T470">é ú</text:span><text:span text:style-name="T471">čty pas</text:span><text:span text:style-name="T472">ívne.</text:span></text:p>
      <text:p text:style-name="P114"><text:span text:style-name="T473"/></text:p>
      <text:p text:style-name="P114"><text:span text:style-name="T474">n/ Spôsob ocenenia darovaného majetku.</text:span></text:p>
      <text:p text:style-name="P114"><text:span text:style-name="T475"><text:tab/>Ú</text:span><text:span text:style-name="T476">čtovn</text:span><text:span text:style-name="T477">á jednotka nemá darovaný majetok.</text:span></text:p>
      <text:p text:style-name="P114"><text:span text:style-name="T478"/></text:p>
      <text:p text:style-name="P114"><text:span text:style-name="T479">o/ Spôsob ocenenia majetku nadobudnutého privatizáciou.</text:span></text:p>
      <text:p text:style-name="P114"><text:span text:style-name="T480"><text:tab/>Podnik v be</text:span><text:span text:style-name="T481">žnom roku neobstaral majetok privatiz</text:span><text:span text:style-name="T482">áciu. </text:span></text:p>
      <text:p text:style-name="P114"><text:span text:style-name="T483"/></text:p>
      <text:p text:style-name="P114"><text:span text:style-name="T483"/></text:p>
      <text:p text:style-name="P114"><text:span text:style-name="T483"/></text:p>
      <text:p text:style-name="P114"><text:span text:style-name="T483"/></text:p>
      <text:p text:style-name="P114"><text:span text:style-name="T483"/></text:p>
      <text:p text:style-name="P114"><text:span text:style-name="T484">Ved</text:span><text:span text:style-name="T485">ľajšie n</text:span><text:span text:style-name="T486">áklady súvisiace s obstaraním:</text:span></text:p>
      <text:p text:style-name="P114"><text:span text:style-name="T487"/></text:p>
      <text:p text:style-name="P114"><text:span text:style-name="T488">Prepravné náklad, poplatky súvisiace s obstaraním tovarov.</text:span></text:p>
      <text:p text:style-name="P114"><text:span text:style-name="T489">1/ Spôsob zostavenia odpisového plánu:</text:span></text:p>
      <text:p text:style-name="P114"><text:span text:style-name="T490"><text:tab/>Spolo</text:span><text:span text:style-name="T491">čnosť nem</text:span><text:span text:style-name="T492">á dlhodobý hmotný majetok.</text:span></text:p>
      <text:p text:style-name="P114"><text:span text:style-name="T493"/></text:p>
      <text:p text:style-name="P114"><text:span text:style-name="T494">2/ Opravné polo</text:span><text:span text:style-name="T495">žky:</text:span></text:p>
      <text:p text:style-name="P114"><text:span text:style-name="T496"><text:tab/>V be</text:span><text:span text:style-name="T497">žnom roku neboli podnikom vytvoren</text:span><text:span text:style-name="T498">é opravné polo</text:span><text:span text:style-name="T499">žky na hmotn</text:span><text:span text:style-name="T500">ý majetok.</text:span></text:p>
      <text:p text:style-name="P114"><text:span text:style-name="T501"/></text:p>
      <text:p text:style-name="P114"><text:span text:style-name="T502">3/ Prepo</text:span><text:span text:style-name="T503">čet<text:s/></text:span><text:span text:style-name="T504">údajov v cudzích menách na slovenskú menu:</text:span></text:p>
      <text:p text:style-name="P114"><text:span text:style-name="T505"><text:tab/>Firma v zahrani</text:span><text:span text:style-name="T506">čnej mene ne</text:span><text:span text:style-name="T507">ú</text:span><text:span text:style-name="T508">čtuje. </text:span></text:p>
      <text:p text:style-name="P114"><text:span text:style-name="T509"/></text:p>
      <text:p text:style-name="P114"><text:span text:style-name="T510">4/ Zmeny:</text:span></text:p>
      <text:p text:style-name="P114"><text:span text:style-name="T511"><text:tab/>Spôsoby oce</text:span><text:span text:style-name="T512">ňovania, odpisovania, postupov<text:s/></text:span><text:span text:style-name="T513">ú</text:span><text:span text:style-name="T514">čtovania sa v priebehu bežn</text:span><text:span text:style-name="T515">ého roka nemenili.</text:span></text:p>
      <text:p text:style-name="P114"><text:span text:style-name="T516"/></text:p>
      <text:p text:style-name="P114"><text:span text:style-name="T517">III.</text:span></text:p>
      <text:p text:style-name="P114"><text:span text:style-name="T517">Dopl</text:span><text:span text:style-name="T518">ňuj</text:span><text:span text:style-name="T519">úce informácie k výkazom ú</text:span><text:span text:style-name="T520">čtovnej z</text:span><text:span text:style-name="T521">ávierky</text:span></text:p>
      <text:p text:style-name="P114"><text:span text:style-name="T522"/></text:p>
      <text:p text:style-name="P114"><text:span text:style-name="T523">1/ Informácie o pohybe investi</text:span><text:span text:style-name="T524">čn</text:span><text:span text:style-name="T525">ého majetku</text:span></text:p>
      <text:p text:style-name="P114"><text:span text:style-name="T526"/></text:p>
      <text:p text:style-name="P114"><text:span text:style-name="T527">2/ Ú</text:span><text:span text:style-name="T528">čtovn</text:span><text:span text:style-name="T529">á jednotka nemá vytvorený dcérsky, spolo</text:span><text:span text:style-name="T530">čn</text:span><text:span text:style-name="T531">ý ani pridru</text:span><text:span text:style-name="T532">žen</text:span><text:span text:style-name="T533">ý podnik.</text:span></text:p>
      <text:p text:style-name="P114"><text:span text:style-name="T534"/></text:p>
      <text:p text:style-name="P114"><text:span text:style-name="T535">3/ ZÁSOBY</text:span></text:p>
      <text:p text:style-name="P114"><text:span text:style-name="T536">Firma v r. 201</text:span><text:span text:style-name="T537">8</text:span><text:span text:style-name="T538"><text:s/>ú</text:span><text:span text:style-name="T539">čtovala n</text:span><text:span text:style-name="T540">ákup materiálu a tovaru v obstarávacej cene. </text:span></text:p>
      <text:p text:style-name="P114"><text:span text:style-name="T541"/></text:p>
      <text:p text:style-name="P114"><text:span text:style-name="T542">4/ POH</text:span><text:span text:style-name="T543">ĽAD</text:span><text:span text:style-name="T544">ÁVKY</text:span></text:p>
      <text:list text:style-name="L115">
        <text:list-item>
          <text:p text:style-name="P115"><text:span text:style-name="T545">ú</text:span><text:span text:style-name="T546">čtovn</text:span><text:span text:style-name="T547">á jednotka nemá poh</text:span><text:span text:style-name="T548">ľad</text:span><text:span text:style-name="T549">ávky kryté zálo</text:span><text:span text:style-name="T550">žn</text:span><text:span text:style-name="T551">ým právom,</text:span></text:p>
        </text:list-item>
        <text:list-item>
          <text:p text:style-name="P115"><text:span text:style-name="T552">ú</text:span><text:span text:style-name="T553">čtovn</text:span><text:span text:style-name="T554">á jednotka nemá odlo</text:span><text:span text:style-name="T555">žen</text:span><text:span text:style-name="T556">ú da</text:span><text:span text:style-name="T557">ňov</text:span><text:span text:style-name="T558">ú poh</text:span><text:span text:style-name="T559">ľad</text:span><text:span text:style-name="T560">ávku,</text:span></text:p>
        </text:list-item>
        <text:list-item>
          <text:p text:style-name="P115"><text:span text:style-name="T561">ú</text:span><text:span text:style-name="T562">čtovn</text:span><text:span text:style-name="T563">á jednotka nemá poh</text:span><text:span text:style-name="T564">ľad</text:span><text:span text:style-name="T565">ávky vo</text:span><text:span text:style-name="T566">či spriaznen</text:span><text:span text:style-name="T567">ým osobám.</text:span></text:p>
        </text:list-item>
      </text:list>
      <text:p text:style-name="P116"><text:span text:style-name="T568"/></text:p>
      <text:p text:style-name="P116"><text:span text:style-name="T569">5/ Údaje o FINAN</text:span><text:span text:style-name="T570">ČNOM MAJETKU</text:span></text:p>
      <text:p text:style-name="P116"><text:span text:style-name="T571"><text:tab/>Ú</text:span><text:span text:style-name="T572">čtovn</text:span><text:span text:style-name="T573">á jednotka má finan</text:span><text:span text:style-name="T574">čn</text:span><text:span text:style-name="T575">ý majetok v nasledujúcom<text:s/></text:span><text:span text:style-name="T576">členen</text:span><text:span text:style-name="T577">í:</text:span></text:p>
      <text:list text:style-name="L117">
        <text:list-item>
          <text:p text:style-name="P117"><text:span text:style-name="T578">bankové ú</text:span><text:span text:style-name="T579">čty v hodnote<text:s text:c="12"/>0,00 Eur</text:span></text:p>
        </text:list-item>
        <text:list-item>
          <text:p text:style-name="P117"><text:span text:style-name="T580">hotovos</text:span><text:span text:style-name="T581">ť v hodnote<text:s text:c="12"/>6 815,00 Eur </text:span></text:p>
        </text:list-item>
      </text:list>
      <text:p text:style-name="P118"><text:span text:style-name="T582"/></text:p>
      <text:p text:style-name="P118"><text:span text:style-name="T583">6/ PRECHODNÉ Ú</text:span><text:span text:style-name="T584">ČTY AKT</text:span><text:span text:style-name="T585">ÍV</text:span></text:p>
      <text:p text:style-name="P118"><text:span text:style-name="T586"><text:tab/>Firma v roku 201</text:span><text:span text:style-name="T587">8</text:span><text:span text:style-name="T588"><text:s/>neú</text:span><text:span text:style-name="T589">čtovala na prechodn</text:span><text:span text:style-name="T590">ých ú</text:span><text:span text:style-name="T591">čtoch akt</text:span><text:span text:style-name="T592">ív: </text:span></text:p>
      <text:p text:style-name="P118"><text:span text:style-name="T593"/></text:p>
      <text:p text:style-name="P118"><text:span text:style-name="T594">7/ VLASTNÉ IMANIE</text:span></text:p>
      <text:p text:style-name="P118"><text:span text:style-name="T595"><text:tab/>Základné imanie vo vý</text:span><text:span text:style-name="T596">ške 5 000,-- Eur tvor</text:span><text:span text:style-name="T597">í vklad spolo</text:span><text:span text:style-name="T598">čn</text:span><text:span text:style-name="T599">íkov. V roku 201</text:span><text:span text:style-name="T600">8</text:span><text:span text:style-name="T601"><text:s text:c="2"/><text:tab/>nenastali<text:s/></text:span><text:span text:style-name="T602">žiadne zmeny t</text:span><text:span text:style-name="T603">ýkajúce sa vlastného imania. Rozdelenie hospodárskeho <text:tab/>výsledku sa navrhuje a<text:s text:c="2"/>schva</text:span><text:span text:style-name="T604">ľuje na valnom zhromažden</text:span><text:span text:style-name="T605">í pod</text:span><text:span text:style-name="T606">ľa z</text:span><text:span text:style-name="T607">ákona o dani z <text:tab/>príjmov. Ú</text:span><text:span text:style-name="T608">čtovn</text:span><text:span text:style-name="T609">á jednotka nemá nezapísané základné imanie. </text:span></text:p>
      <text:p text:style-name="P118"><text:span text:style-name="T610"/></text:p>
      <text:p text:style-name="P118"><text:span text:style-name="T611">8/ REZERVY</text:span></text:p>
      <text:p text:style-name="P118"><text:span text:style-name="T612"><text:tab/>Zákonný rezervný fond nebol doposia</text:span><text:span text:style-name="T613">ľ tvoren</text:span><text:span text:style-name="T614">ý z dôvodu vykazovanej straty. </text:span></text:p>
      <text:p text:style-name="P118"><text:span text:style-name="T615"/></text:p>
      <text:p text:style-name="P118"><text:span text:style-name="T616">9/ ZÁVAZKY</text:span></text:p>
      <text:p text:style-name="P118"><text:span text:style-name="T617"><text:tab/>Ú</text:span><text:span text:style-name="T618">čtovn</text:span><text:span text:style-name="T619">á jednotka má záväzky z obchodného styku v sume 9 5</text:span><text:span text:style-name="T620">63</text:span><text:span text:style-name="T621">,00<text:s text:c="2"/>Eur</text:span></text:p>
      <text:p text:style-name="P118"><text:span text:style-name="T622"/></text:p>
      <text:list text:style-name="L119">
        <text:list-item>
          <text:p text:style-name="P119"><text:span text:style-name="T623">v</text:span><text:span text:style-name="T624">šetky z</text:span><text:span text:style-name="T625">áväzky sú do 1 roka splatnosti</text:span></text:p>
        </text:list-item>
        <text:list-item>
          <text:p text:style-name="P119"><text:span text:style-name="T626">ú</text:span><text:span text:style-name="T627">čtovn</text:span><text:span text:style-name="T628">á jednotka nemá záväzky kryté zálo</text:span><text:span text:style-name="T629">žn</text:span><text:span text:style-name="T630">ým právom</text:span></text:p>
        </text:list-item>
        <text:list-item>
          <text:p text:style-name="P119"><text:span text:style-name="T631">ú</text:span><text:span text:style-name="T632">čtovn</text:span><text:span text:style-name="T633">á jednotka nemá odlo</text:span><text:span text:style-name="T634">žen</text:span><text:span text:style-name="T635">ý da</text:span><text:span text:style-name="T636">ňov</text:span><text:span text:style-name="T637">ý záväzok</text:span></text:p>
        </text:list-item>
        <text:list-item>
          <text:p text:style-name="P119"><text:span text:style-name="T638">ú</text:span><text:span text:style-name="T639">čtovn</text:span><text:span text:style-name="T640">á jednotka nemá záväzky vo</text:span><text:span text:style-name="T641">či spriaznen</text:span><text:span text:style-name="T642">ým osobám.</text:span></text:p>
        </text:list-item>
      </text:list>
      <text:p text:style-name="P120"><text:span text:style-name="T643"/></text:p>
      <text:p text:style-name="P120"><text:span text:style-name="T643"/></text:p>
      <text:p text:style-name="P120"><text:span text:style-name="T644">10/ SOCIÁLNY FOND</text:span></text:p>
      <text:list text:style-name="L121">
        <text:list-item>
          <text:p text:style-name="P121"><text:span text:style-name="T645">ú</text:span><text:span text:style-name="T646">čtovn</text:span><text:span text:style-name="T647">á jednotka nemá sociálny fond</text:span></text:p>
        </text:list-item>
      </text:list>
      <text:p text:style-name="P122"><text:span text:style-name="T648"/></text:p>
      <text:p text:style-name="P122"><text:span text:style-name="T649">11/ ÚDAJE O DLHOPISOCH</text:span><text:span text:style-name="T650"><text:s/></text:span></text:p>
      <text:list text:style-name="L123">
        <text:list-item>
          <text:p text:style-name="P123"><text:span text:style-name="T650">ú</text:span><text:span text:style-name="T651">čtovn</text:span><text:span text:style-name="T652">á jednotka nemá dlhopisy</text:span></text:p>
        </text:list-item>
      </text:list>
      <text:p text:style-name="P124"><text:span text:style-name="T653"/></text:p>
      <text:p text:style-name="P124"><text:span text:style-name="T654">12/ BANKOVÉ ÚVERY</text:span></text:p>
      <text:p text:style-name="P124"><text:span text:style-name="T655"><text:tab/><text:s text:c="2"/>Spolo</text:span><text:span text:style-name="T656">čnosť nem</text:span><text:span text:style-name="T657">á úver k 31. 12. 201</text:span><text:span text:style-name="T658">8</text:span><text:span text:style-name="T659">.</text:span></text:p>
      <text:p text:style-name="P124"><text:span text:style-name="T660"/></text:p>
      <text:p text:style-name="P124"><text:span text:style-name="T661">13/ PRECHODNÉ Ú</text:span><text:span text:style-name="T662">ČTY PAS</text:span><text:span text:style-name="T663">ÍV</text:span></text:p>
      <text:list text:style-name="L125">
        <text:list-item>
          <text:p text:style-name="P125"><text:span text:style-name="T664">ú</text:span><text:span text:style-name="T665">čtovn</text:span><text:span text:style-name="T666">á jednotka neeviduje</text:span></text:p>
        </text:list-item>
      </text:list>
      <text:p text:style-name="P126"><text:span text:style-name="T667"/></text:p>
      <text:p text:style-name="P126"><text:span text:style-name="T668">14/ TR</text:span><text:span text:style-name="T669">ŽBY</text:span></text:p>
      <text:p text:style-name="P126"><text:span text:style-name="T670"><text:s text:c="7"/>Tr</text:span><text:span text:style-name="T671">žby za tovar<text:s text:c="29"/>0,-- Eur</text:span></text:p>
      <text:p text:style-name="P126"><text:span text:style-name="T672"><text:s text:c="7"/>Tr</text:span><text:span text:style-name="T673">žby za služby<text:s text:c="18"/>61 678,85 Eur </text:span></text:p>
      <text:p text:style-name="P126"><text:span text:style-name="T674"/></text:p>
      <text:p text:style-name="P126"><text:span text:style-name="T675">15/ NÁKLADOVÉ A VÝNOSOVÉ ÚROKY</text:span></text:p>
      <text:list text:style-name="L127">
        <text:list-item>
          <text:p text:style-name="P127"><text:span text:style-name="T676">údaje o výnosoch z finan</text:span><text:span text:style-name="T677">čn</text:span><text:span text:style-name="T678">ých investícií = 0</text:span></text:p>
        </text:list-item>
        <text:list-item>
          <text:p text:style-name="P127"><text:span text:style-name="T679">mimoriadne náklady ú</text:span><text:span text:style-name="T680">čtovn</text:span><text:span text:style-name="T681">á jednotka neú</text:span><text:span text:style-name="T682">čtovala </text:span></text:p>
        </text:list-item>
        <text:list-item>
          <text:p text:style-name="P127"><text:span text:style-name="T683">mimoriadne výnosy ú</text:span><text:span text:style-name="T684">čtovn</text:span><text:span text:style-name="T685">á jednotka neú</text:span><text:span text:style-name="T686">čtovala </text:span></text:p>
        </text:list-item>
        <text:list-item>
          <text:p text:style-name="P127"><text:span text:style-name="T687">preh</text:span><text:span text:style-name="T688">ľad o majetku, ktor</text:span><text:span text:style-name="T689">ého trhové ocenenie sa výrazne odli</text:span><text:span text:style-name="T690">šuje od jeho ocenenia v<text:s/></text:span><text:span text:style-name="T691">ú</text:span><text:span text:style-name="T692">čtovn</text:span><text:span text:style-name="T693">íctve<text:s/></text:span><text:span text:style-name="T694">–</text:span><text:span text:style-name="T695"><text:s/>nie je </text:span></text:p>
        </text:list-item>
        <text:list-item>
          <text:p text:style-name="P127"><text:span text:style-name="T696">prenajatý majetok spolo</text:span><text:span text:style-name="T697">čnosť nemala </text:span></text:p>
        </text:list-item>
        <text:list-item>
          <text:p text:style-name="P127"><text:span text:style-name="T697">ďalšie z</text:span><text:span text:style-name="T698">áväzky, ktoré sa nesledujú v be</text:span><text:span text:style-name="T699">žnom<text:s/></text:span><text:span text:style-name="T700">ú</text:span><text:span text:style-name="T701">čtovn</text:span><text:span text:style-name="T702">íctve a neuvádzajú sa v Súvahe<text:s/></text:span><text:span text:style-name="T703">–</text:span><text:span text:style-name="T704"><text:s/>nie sú</text:span></text:p>
        </text:list-item>
        <text:list-item>
          <text:p text:style-name="P127"><text:span text:style-name="T705">jednotlivé ostatné finan</text:span><text:span text:style-name="T706">čn</text:span><text:span text:style-name="T707">é povinnosti, ktoré sa nesledujú v be</text:span><text:span text:style-name="T708">žnom<text:s/></text:span><text:span text:style-name="T709">ú</text:span><text:span text:style-name="T710">čtovn</text:span><text:span text:style-name="T711">íctve a neuvádzajú sa v Súvahe<text:s/></text:span><text:span text:style-name="T712">–</text:span><text:span text:style-name="T713"><text:s/>nie sú,</text:span></text:p>
        </text:list-item>
        <text:list-item>
          <text:p text:style-name="P127"><text:span text:style-name="T714">údaje o<text:s/></text:span><text:span text:style-name="T715">členoch štatut</text:span><text:span text:style-name="T716">árnych, dozorných, správnych, riadiacich a iných orgánoch spolo</text:span><text:span text:style-name="T717">čnosti<text:s/></text:span><text:span text:style-name="T718">–</text:span><text:span text:style-name="T719"><text:s/>vý</text:span><text:span text:style-name="T720">ška pr</text:span><text:span text:style-name="T721">íjmu za ich<text:s/></text:span><text:span text:style-name="T722">činnosť: neboli </text:span></text:p>
        </text:list-item>
        <text:list-item>
          <text:p text:style-name="P127"><text:span text:style-name="T723">údaje o výskume a vývoji<text:s/></text:span><text:span text:style-name="T724">–</text:span><text:span text:style-name="T725"><text:s/>nie sú, </text:span></text:p>
        </text:list-item>
      </text:list>
      <text:p text:style-name="P128"><text:span text:style-name="T726"/></text:p>
      <text:p text:style-name="P128"><text:span text:style-name="T727">16/ HOSPODÁRSKY VÝSLEDOK, VÝ</text:span><text:span text:style-name="T728">ŠKA DANE, PREDDAVKY NA DAŇ</text:span></text:p>
      <text:p text:style-name="P128"><text:span text:style-name="T729"/></text:p>
      <text:p text:style-name="P128"><text:span text:style-name="T730"><text:tab/></text:span><text:span text:style-name="T731">Hospodársky výsledok<text:s/></text:span><text:span text:style-name="T732">–</text:span><text:span text:style-name="T733"><text:s/>zisk<text:s text:c="46"/>Eur<text:s text:c="2"/></text:span><text:span text:style-name="T734">-1</text:span><text:span text:style-name="T735"><text:s text:c="2"/></text:span><text:span text:style-name="T736">215</text:span><text:span text:style-name="T737">,2</text:span><text:span text:style-name="T738">5</text:span><text:span text:style-name="T739"><text:s/>Eur</text:span></text:p>
      <text:p text:style-name="P128"><text:span text:style-name="T740"><text:s text:c="4"/>Da</text:span><text:span text:style-name="T741">ňov</text:span><text:span text:style-name="T742">á povinnos</text:span><text:span text:style-name="T743">ť:<text:s text:c="65"/>Eur<text:s text:c="12"/>0,00 Eur</text:span></text:p>
      <text:p text:style-name="P128"><text:span text:style-name="T744"><text:s text:c="4"/>Výsledný vz</text:span><text:span text:style-name="T745">ťah k št</text:span><text:span text:style-name="T746">átnemu rozpo</text:span><text:span text:style-name="T747">čtu<text:s/></text:span><text:span text:style-name="T748">–</text:span><text:span text:style-name="T749"><text:s/>nedoplatok<text:s text:c="16"/>Eur<text:s text:c="7"/></text:span><text:span text:style-name="T750"><text:s text:c="5"/>0,00</text:span><text:span text:style-name="T751"><text:s/>Eur</text:span></text:p>
      <text:p text:style-name="P128"><text:span text:style-name="T752"/></text:p>
      <text:p text:style-name="P128"><text:span text:style-name="T752"/></text:p>
      <text:p text:style-name="P128"><text:span text:style-name="T752"/></text:p>
      <text:p text:style-name="P128"><text:span text:style-name="T753">V Nitre, 31. marec 201</text:span><text:span text:style-name="T754">9</text:span><text:span text:style-name="T755"/></text:p>
      <text:p text:style-name="P128"><text:span text:style-name="T756"/></text:p>
      <text:p text:style-name="P128"><text:span text:style-name="T756"/></text:p>
      <text:p text:style-name="P128"><text:span text:style-name="T756"/></text:p>
      <text:p text:style-name="P128"><text:span text:style-name="T756"/></text:p>
      <text:p text:style-name="P128"><text:span text:style-name="T756"/></text:p>
      <text:p text:style-name="P128"><text:span text:style-name="T756"/></text:p>
      <text:p text:style-name="P128"><text:span text:style-name="T756"/></text:p>
      <text:p text:style-name="P128"><text:span text:style-name="T757"><text:s text:c="82"/></text:span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8"><text:span text:style-name="T758"/></text:p>
      <text:p text:style-name="P129"><text:span text:style-name="T758"/></text:p>
      <text:p text:style-name="P129"><text:span text:style-name="T758"/></text:p>
      <text:p text:style-name="P129"><text:span text:style-name="T758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