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6B8000004B66CB2197728392355.jpg" manifest:media-type="image/jpeg"/>
  <manifest:file-entry manifest:full-path="Pictures/100000000000026D000001D2179F6AC1642F3E58.jpg" manifest:media-type="image/jpeg"/>
  <manifest:file-entry manifest:full-path="Pictures/100000000000039E00000282E631A6E805897146.jpg" manifest:media-type="image/jpeg"/>
  <manifest:file-entry manifest:full-path="Pictures/1000000000000515000003CF18453BC673628B3F.jpg" manifest:media-type="image/jpeg"/>
  <manifest:file-entry manifest:full-path="Pictures/10000000000002C2000001A6BC01C19233609A6E.jpg" manifest:media-type="image/jpeg"/>
  <manifest:file-entry manifest:full-path="Pictures/10000000000003600000025F7406433800182EB9.jpg" manifest:media-type="image/jpeg"/>
  <manifest:file-entry manifest:full-path="Pictures/1000000000000283000001E23048450968D369CC.jpg" manifest:media-type="image/jpeg"/>
  <manifest:file-entry manifest:full-path="Pictures/10000000000005D500000410005A228EF38C68CA.jpg" manifest:media-type="image/jpeg"/>
  <manifest:file-entry manifest:full-path="Pictures/10000000000003CB000002963BC791526A690E90.jpg" manifest:media-type="image/jpeg"/>
  <manifest:file-entry manifest:full-path="Pictures/1000000000000274000001D72E4DEEB0A3CC3278.jpg" manifest:media-type="image/jpeg"/>
  <manifest:file-entry manifest:full-path="Pictures/10000000000002F90000023B54E3ACE6C05834B5.jpg" manifest:media-type="image/jpeg"/>
  <manifest:file-entry manifest:full-path="Pictures/1000000000000247000001ECA463353746D8266E.jpg" manifest:media-type="image/jpeg"/>
  <manifest:file-entry manifest:full-path="Pictures/10000000000003180000020B1E54A9CB3C6C6FA9.jpg" manifest:media-type="image/jpeg"/>
  <manifest:file-entry manifest:full-path="Pictures/100000000000030E00000202A98BE2986AE5893B.jpg" manifest:media-type="image/jpeg"/>
  <manifest:file-entry manifest:full-path="Pictures/10000000000002FB000001DD7193412518EF6677.jpg" manifest:media-type="image/jpeg"/>
  <manifest:file-entry manifest:full-path="Pictures/10000000000002E100000229BC5C7A181CD1AAB9.jpg" manifest:media-type="image/jpeg"/>
  <manifest:file-entry manifest:full-path="Pictures/10000000000002C30000015A466909B802264675.jpg" manifest:media-type="image/jpeg"/>
  <manifest:file-entry manifest:full-path="Pictures/10000000000003700000024CE324860AD6794063.jpg" manifest:media-type="image/jpeg"/>
  <manifest:file-entry manifest:full-path="Pictures/1000000000000292000001B7190A3CDB7AB20E17.jpg" manifest:media-type="image/jpeg"/>
  <manifest:file-entry manifest:full-path="Pictures/1000000000000299000001BB5D25C9CF317CECA3.jpg" manifest:media-type="image/jpeg"/>
  <manifest:file-entry manifest:full-path="Pictures/1000000000000292000001B765B12F757FC74CA8.jpg" manifest:media-type="image/jpeg"/>
  <manifest:file-entry manifest:full-path="Pictures/10000000000003270000021CBF85B0ADF526DF6F.jpg" manifest:media-type="image/jpeg"/>
  <manifest:file-entry manifest:full-path="Pictures/10000000000003220000028933A400E567CA1DAC.jpg" manifest:media-type="image/jpeg"/>
  <manifest:file-entry manifest:full-path="Pictures/10000000000004EB000003481E54D1F2D037C89D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Wingdings" svg:font-family="Wingdings" style:font-adornments="Normálne" style:font-pitch="variable" style:font-charset="x-symbol"/>
    <style:font-face style:name="Arial Unicode MS1" svg:font-family="'Arial Unicode MS'" style:font-family-generic="swiss"/>
    <style:font-face style:name="Calibri3" svg:font-family="Calibri" style:font-pitch="variable"/>
    <style:font-face style:name="Courier New" svg:font-family="'Courier New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Calibri" svg:font-family="Calibri" style:font-adornments="Regular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fo:font-size="7pt" style:font-size-asian="7pt"/>
    </style:style>
    <style:style style:name="P2" style:family="paragraph" style:parent-style-name="Text_20_body">
      <style:paragraph-properties fo:margin-top="0.019cm" fo:margin-bottom="0cm" loext:contextual-spacing="false"/>
      <style:text-properties fo:font-size="7.5pt" fo:font-style="italic" fo:font-weight="bold" style:font-size-asian="7.5pt" style:font-style-asian="italic" style:font-weight-asian="bold"/>
    </style:style>
    <style:style style:name="P3" style:family="paragraph" style:parent-style-name="Text_20_body" style:master-page-name="">
      <style:paragraph-properties fo:margin-left="0.686cm" fo:margin-right="0.081cm" fo:margin-top="0.101cm" fo:margin-bottom="0cm" loext:contextual-spacing="false" fo:line-height="150%" fo:text-align="justify" style:justify-single-word="false" fo:orphans="2" fo:widows="2" fo:hyphenation-ladder-count="no-limit" fo:text-indent="0cm" style:auto-text-indent="false" style:page-number="auto" style:writing-mode="lr-tb"/>
      <style:text-properties fo:font-size="12pt" style:font-size-asian="12pt" style:font-size-complex="12pt" fo:hyphenate="false" fo:hyphenation-remain-char-count="2" fo:hyphenation-push-char-count="2"/>
    </style:style>
    <style:style style:name="P4" style:family="paragraph" style:parent-style-name="Text_20_body">
      <style:paragraph-properties fo:margin-left="0.686cm" fo:margin-right="0.081cm" fo:margin-top="0.101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fo:font-size="12pt" style:font-size-asian="12pt" style:font-size-complex="12pt" fo:hyphenate="false" fo:hyphenation-remain-char-count="2" fo:hyphenation-push-char-count="2"/>
    </style:style>
    <style:style style:name="P5" style:family="paragraph" style:parent-style-name="Text_20_body">
      <style:paragraph-properties fo:margin-left="0cm" fo:margin-right="0cm" fo:line-height="150%" fo:text-align="justify" style:justify-single-word="false" fo:text-indent="0cm" style:auto-text-indent="false"/>
      <style:text-properties fo:font-size="12pt" style:font-size-asian="12pt" style:font-size-complex="12pt"/>
    </style:style>
    <style:style style:name="P6" style:family="paragraph" style:parent-style-name="Text_20_body">
      <style:paragraph-properties fo:margin-left="0cm" fo:margin-right="0cm" fo:margin-top="0cm" fo:margin-bottom="0.212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7" style:family="paragraph" style:parent-style-name="Text_20_body">
      <style:paragraph-properties fo:margin-left="0cm" fo:margin-right="0cm" fo:margin-top="0.101cm" fo:margin-bottom="0cm" loext:contextual-spacing="false" fo:line-height="150%" fo:text-align="end" style:justify-single-word="false" fo:orphans="2" fo:widows="2" fo:hyphenation-ladder-count="no-limit" fo:text-indent="0cm" style:auto-text-indent="false" style:writing-mode="lr-tb"/>
      <style:text-properties style:font-name="Times New Roman" fo:font-size="12pt" style:font-size-asian="12pt" style:font-name-complex="Calibri1" style:font-size-complex="12pt" fo:hyphenate="false" fo:hyphenation-remain-char-count="2" fo:hyphenation-push-char-count="2"/>
    </style:style>
    <style:style style:name="P8" style:family="paragraph" style:parent-style-name="Text_20_body">
      <style:paragraph-properties fo:margin-left="0cm" fo:margin-right="0cm" fo:margin-top="0.067cm" fo:margin-bottom="0cm" loext:contextual-spacing="false" fo:text-indent="0cm" style:auto-text-indent="false"/>
    </style:style>
    <style:style style:name="P9" style:family="paragraph" style:parent-style-name="Header">
      <style:paragraph-properties fo:margin-left="0cm" fo:margin-right="0cm" fo:line-height="150%" fo:text-align="justify" style:justify-single-word="false" fo:text-indent="0cm" style:auto-text-indent="false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P10" style:family="paragraph" style:parent-style-name="Text_20_body">
      <style:paragraph-properties fo:margin-top="0.014cm" fo:margin-bottom="0cm" loext:contextual-spacing="false" fo:line-height="150%"/>
      <style:text-properties fo:font-size="12pt" style:font-size-asian="12pt" style:font-size-complex="12pt"/>
    </style:style>
    <style:style style:name="P11" style:family="paragraph" style:parent-style-name="Text_20_body">
      <style:paragraph-properties fo:margin-top="0.016cm" fo:margin-bottom="0cm" loext:contextual-spacing="false" fo:line-height="150%"/>
      <style:text-properties fo:font-size="12pt" style:font-size-asian="12pt" style:font-size-complex="12pt"/>
    </style:style>
    <style:style style:name="P12" style:family="paragraph" style:parent-style-name="Text_20_body">
      <style:paragraph-properties fo:margin-top="0.016cm" fo:margin-bottom="0cm" loext:contextual-spacing="false" fo:line-height="150%" fo:text-align="end" style:justify-single-word="false"/>
      <style:text-properties fo:font-size="12pt" style:font-size-asian="12pt" style:font-size-complex="12pt"/>
    </style:style>
    <style:style style:name="P13" style:family="paragraph" style:parent-style-name="Text_20_body">
      <style:paragraph-properties fo:margin-left="1.337cm" fo:margin-right="-0.034cm" fo:margin-top="0cm" fo:margin-bottom="0.212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fo:font-size="12pt" style:font-size-asian="12pt" style:font-size-complex="12pt" fo:hyphenate="false" fo:hyphenation-remain-char-count="2" fo:hyphenation-push-char-count="2"/>
    </style:style>
    <style:style style:name="P14" style:family="paragraph" style:parent-style-name="Text_20_body">
      <style:paragraph-properties fo:margin-left="1.274cm" fo:margin-right="0.115cm" fo:margin-top="0.067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15" style:family="paragraph" style:parent-style-name="Text_20_body">
      <style:paragraph-properties fo:margin-left="1.337cm" fo:margin-right="-0.016cm" fo:margin-top="0.099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style:font-name="Times New Roman" fo:font-size="12pt" style:font-size-asian="12pt" style:font-name-complex="Calibri1" style:font-size-complex="12pt" fo:hyphenate="false" fo:hyphenation-remain-char-count="2" fo:hyphenation-push-char-count="2"/>
    </style:style>
    <style:style style:name="P16" style:family="paragraph" style:parent-style-name="Text_20_body">
      <style:paragraph-properties fo:margin-left="1.337cm" fo:margin-right="-0.016cm" fo:margin-top="0.099cm" fo:margin-bottom="0cm" loext:contextual-spacing="false" fo:line-height="150%" fo:text-align="end" style:justify-single-word="false" fo:orphans="2" fo:widows="2" fo:hyphenation-ladder-count="no-limit" fo:text-indent="0cm" style:auto-text-indent="false" style:writing-mode="lr-tb"/>
      <style:text-properties style:font-name="Times New Roman" fo:font-size="12pt" style:font-size-asian="12pt" style:font-name-complex="Calibri1" style:font-size-complex="12pt" fo:hyphenate="false" fo:hyphenation-remain-char-count="2" fo:hyphenation-push-char-count="2"/>
    </style:style>
    <style:style style:name="P17" style:family="paragraph" style:parent-style-name="Text_20_body">
      <style:paragraph-properties fo:margin-left="1.337cm" fo:margin-right="-0.016cm" fo:margin-top="0.099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style:font-name="Times New Roman" style:font-name-complex="Calibri1" style:font-size-complex="12pt" fo:hyphenate="false" fo:hyphenation-remain-char-count="2" fo:hyphenation-push-char-count="2"/>
    </style:style>
    <style:style style:name="P18" style:family="paragraph" style:parent-style-name="Text_20_body">
      <style:paragraph-properties fo:margin-left="1.337cm" fo:margin-right="-0.016cm" fo:margin-top="0.067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style:font-name="Times New Roman" fo:font-size="14pt" style:font-size-asian="14pt" style:font-name-complex="Calibri1" style:font-size-complex="14pt" fo:hyphenate="false" fo:hyphenation-remain-char-count="2" fo:hyphenation-push-char-count="2"/>
    </style:style>
    <style:style style:name="P19" style:family="paragraph" style:parent-style-name="Text_20_body">
      <style:paragraph-properties fo:margin-left="1.337cm" fo:margin-right="-0.016cm" fo:margin-top="0.067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style:font-name="Times New Roman" fo:font-size="12pt" style:font-size-asian="12pt" style:font-name-complex="Calibri1" style:font-size-complex="12pt" fo:hyphenate="false" fo:hyphenation-remain-char-count="2" fo:hyphenation-push-char-count="2"/>
    </style:style>
    <style:style style:name="P20" style:family="paragraph" style:parent-style-name="Text_20_body" style:master-page-name="">
      <style:paragraph-properties fo:margin-left="1.337cm" fo:margin-right="-0.016cm" fo:margin-top="0.016cm" fo:margin-bottom="0.101cm" loext:contextual-spacing="false" fo:line-height="150%" fo:text-align="justify" style:justify-single-word="false" fo:orphans="2" fo:widows="2" fo:hyphenation-ladder-count="no-limit" fo:text-indent="0cm" style:auto-text-indent="false" style:page-number="auto" style:writing-mode="lr-tb"/>
      <style:text-properties fo:hyphenate="false" fo:hyphenation-remain-char-count="2" fo:hyphenation-push-char-count="2"/>
    </style:style>
    <style:style style:name="P21" style:family="paragraph" style:parent-style-name="Text_20_body">
      <style:paragraph-properties fo:margin-left="1.337cm" fo:margin-right="-0.016cm" fo:margin-top="0.071cm" fo:margin-bottom="0.176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style:font-name="Times New Roman" fo:font-size="12pt" style:font-size-asian="12pt" style:font-name-complex="Calibri1" style:font-size-complex="12pt" fo:hyphenate="false" fo:hyphenation-remain-char-count="2" fo:hyphenation-push-char-count="2"/>
    </style:style>
    <style:style style:name="P22" style:family="paragraph" style:parent-style-name="Text_20_body">
      <style:paragraph-properties fo:margin-left="1.337cm" fo:margin-right="-0.016cm" fo:margin-top="0.071cm" fo:margin-bottom="0.176cm" loext:contextual-spacing="false" fo:line-height="150%" fo:text-align="end" style:justify-single-word="false" fo:orphans="2" fo:widows="2" fo:hyphenation-ladder-count="no-limit" fo:text-indent="0cm" style:auto-text-indent="false" style:writing-mode="lr-tb"/>
      <style:text-properties style:font-name="Times New Roman" fo:font-size="12pt" style:font-size-asian="12pt" style:font-name-complex="Calibri1" style:font-size-complex="12pt" fo:hyphenate="false" fo:hyphenation-remain-char-count="2" fo:hyphenation-push-char-count="2"/>
    </style:style>
    <style:style style:name="P23" style:family="paragraph" style:parent-style-name="Text_20_body">
      <style:paragraph-properties fo:margin-left="1.337cm" fo:margin-right="-0.016cm" fo:margin-top="0.014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style:font-name="Times New Roman" fo:font-size="8pt" style:font-size-asian="8pt" style:font-name-complex="Calibri1" style:font-size-complex="12pt" fo:hyphenate="false" fo:hyphenation-remain-char-count="2" fo:hyphenation-push-char-count="2"/>
    </style:style>
    <style:style style:name="P24" style:family="paragraph" style:parent-style-name="Text_20_body">
      <style:paragraph-properties fo:margin-top="0.004cm" fo:margin-bottom="0cm" loext:contextual-spacing="false"/>
      <style:text-properties fo:font-size="12pt" fo:font-weight="bold" style:font-size-asian="12pt" style:font-weight-asian="bold" style:font-size-complex="12pt"/>
    </style:style>
    <style:style style:name="P25" style:family="paragraph" style:parent-style-name="Text_20_body">
      <style:paragraph-properties fo:margin-left="0cm" fo:margin-right="-0.016cm" fo:margin-top="0.071cm" fo:margin-bottom="0.176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26" style:family="paragraph" style:parent-style-name="Text_20_body">
      <style:paragraph-properties fo:margin-left="0cm" fo:margin-right="-0.016cm" fo:margin-top="0.071cm" fo:margin-bottom="0.176cm" loext:contextual-spacing="false" fo:line-height="150%" fo:text-align="end" style:justify-single-word="false" fo:orphans="2" fo:widows="2" fo:hyphenation-ladder-count="no-limit" fo:text-indent="0cm" style:auto-text-indent="false" style:writing-mode="lr-tb"/>
      <style:text-properties style:font-name="Times New Roman" fo:font-size="12pt" style:font-size-asian="12pt" style:font-name-complex="Calibri1" style:font-size-complex="12pt" fo:hyphenate="false" fo:hyphenation-remain-char-count="2" fo:hyphenation-push-char-count="2"/>
    </style:style>
    <style:style style:name="P27" style:family="paragraph" style:parent-style-name="Text_20_body">
      <style:paragraph-properties fo:margin-left="1.337cm" fo:margin-right="0.034cm" fo:margin-top="0.099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style:font-name="Times New Roman" fo:font-size="12pt" style:font-size-asian="12pt" style:font-name-complex="Calibri1" style:font-size-complex="12pt" fo:hyphenate="false" fo:hyphenation-remain-char-count="2" fo:hyphenation-push-char-count="2"/>
    </style:style>
    <style:style style:name="P28" style:family="paragraph" style:parent-style-name="Text_20_body">
      <style:paragraph-properties fo:margin-left="1.337cm" fo:margin-right="0.034cm" fo:margin-top="0.099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style:font-name="Times New Roman" style:font-name-complex="Calibri1" style:font-size-complex="12pt" fo:hyphenate="false" fo:hyphenation-remain-char-count="2" fo:hyphenation-push-char-count="2"/>
    </style:style>
    <style:style style:name="P29" style:family="paragraph" style:parent-style-name="Text_20_body">
      <style:paragraph-properties fo:margin-left="1.337cm" fo:margin-right="0.034cm" fo:margin-top="0.099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30" style:family="paragraph" style:parent-style-name="Text_20_body">
      <style:paragraph-properties fo:margin-left="1.337cm" fo:margin-right="0.034cm" fo:margin-top="0.101cm" fo:margin-bottom="0.007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31" style:family="paragraph" style:parent-style-name="Text_20_body">
      <style:paragraph-properties fo:margin-top="0.002cm" fo:margin-bottom="0cm" loext:contextual-spacing="false"/>
      <style:text-properties fo:font-size="7.5pt" fo:font-weight="bold" style:font-size-asian="7.5pt" style:font-weight-asian="bold"/>
    </style:style>
    <style:style style:name="P32" style:family="paragraph" style:parent-style-name="Text_20_body">
      <style:paragraph-properties fo:margin-top="0.002cm" fo:margin-bottom="0cm" loext:contextual-spacing="false"/>
      <style:text-properties fo:font-size="7.5pt" fo:font-style="italic" fo:font-weight="bold" style:font-size-asian="7.5pt" style:font-style-asian="italic" style:font-weight-asian="bold"/>
    </style:style>
    <style:style style:name="P33" style:family="paragraph" style:parent-style-name="Text_20_body">
      <style:paragraph-properties fo:margin-top="0.002cm" fo:margin-bottom="0cm" loext:contextual-spacing="false"/>
      <style:text-properties fo:font-size="12pt" fo:font-weight="bold" style:font-size-asian="12pt" style:font-weight-asian="bold" style:font-size-complex="12pt"/>
    </style:style>
    <style:style style:name="P34" style:family="paragraph" style:parent-style-name="Text_20_body">
      <style:paragraph-properties fo:margin-top="0.002cm" fo:margin-bottom="0cm" loext:contextual-spacing="false" fo:line-height="150%"/>
      <style:text-properties fo:font-size="12pt" fo:font-weight="bold" style:font-size-asian="12pt" style:font-weight-asian="bold" style:font-size-complex="12pt"/>
    </style:style>
    <style:style style:name="P35" style:family="paragraph" style:parent-style-name="Text_20_body">
      <style:paragraph-properties fo:margin-top="0.002cm" fo:margin-bottom="0cm" loext:contextual-spacing="false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36" style:family="paragraph" style:parent-style-name="Text_20_body">
      <style:paragraph-properties fo:margin-top="0.007cm" fo:margin-bottom="0cm" loext:contextual-spacing="false"/>
      <style:text-properties fo:font-size="13.5pt" style:font-size-asian="13.5pt"/>
    </style:style>
    <style:style style:name="P37" style:family="paragraph" style:parent-style-name="Standard" style:master-page-name="">
      <style:paragraph-properties fo:margin-left="0cm" fo:margin-right="0.034cm" fo:margin-top="0.067cm" fo:margin-bottom="0cm" loext:contextual-spacing="false" fo:line-height="115%" fo:text-align="justify" style:justify-single-word="false" fo:orphans="2" fo:widows="2" fo:hyphenation-ladder-count="no-limit" fo:text-indent="0cm" style:auto-text-indent="false" style:page-number="auto" style:writing-mode="lr-tb"/>
      <style:text-properties fo:hyphenate="false" fo:hyphenation-remain-char-count="2" fo:hyphenation-push-char-count="2"/>
    </style:style>
    <style:style style:name="P38" style:family="paragraph" style:parent-style-name="Standard">
      <style:paragraph-properties fo:margin-left="0cm" fo:margin-right="0.034cm" fo:margin-top="0.067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39" style:family="paragraph" style:parent-style-name="Text_20_body">
      <style:paragraph-properties fo:margin-left="1.337cm" fo:margin-right="0.049cm" fo:margin-top="0.101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style:font-name="Times New Roman" fo:font-size="12pt" style:font-size-asian="12pt" style:font-name-complex="Calibri1" style:font-size-complex="12pt" fo:hyphenate="false" fo:hyphenation-remain-char-count="2" fo:hyphenation-push-char-count="2"/>
    </style:style>
    <style:style style:name="P40" style:family="paragraph" style:parent-style-name="Text_20_body">
      <style:paragraph-properties fo:margin-left="1.337cm" fo:margin-right="0cm" fo:margin-top="0.101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style:font-name="Times New Roman" fo:font-size="12pt" style:font-size-asian="12pt" style:font-name-complex="Calibri1" style:font-size-complex="12pt" fo:hyphenate="false" fo:hyphenation-remain-char-count="2" fo:hyphenation-push-char-count="2"/>
    </style:style>
    <style:style style:name="P41" style:family="paragraph" style:parent-style-name="Text_20_body">
      <style:paragraph-properties fo:margin-left="1.337cm" fo:margin-right="0cm" fo:margin-top="0.101cm" fo:margin-bottom="0cm" loext:contextual-spacing="false" fo:line-height="150%" fo:text-align="end" style:justify-single-word="false" fo:orphans="2" fo:widows="2" fo:hyphenation-ladder-count="no-limit" fo:text-indent="0cm" style:auto-text-indent="false" style:writing-mode="lr-tb"/>
      <style:text-properties style:font-name="Times New Roman" fo:font-size="12pt" style:font-size-asian="12pt" style:font-name-complex="Calibri1" style:font-size-complex="12pt" fo:hyphenate="false" fo:hyphenation-remain-char-count="2" fo:hyphenation-push-char-count="2"/>
    </style:style>
    <style:style style:name="P42" style:family="paragraph" style:parent-style-name="Text_20_body">
      <style:paragraph-properties fo:margin-top="0.009cm" fo:margin-bottom="0cm" loext:contextual-spacing="false"/>
      <style:text-properties fo:font-size="11.5pt" style:font-size-asian="11.5pt"/>
    </style:style>
    <style:style style:name="P43" style:family="paragraph" style:parent-style-name="Text_20_body" style:master-page-name="">
      <style:paragraph-properties fo:margin-left="1.337cm" fo:margin-right="0.016cm" fo:margin-top="0.099cm" fo:margin-bottom="0cm" loext:contextual-spacing="false" fo:line-height="150%" fo:text-align="justify" style:justify-single-word="false" fo:orphans="2" fo:widows="2" fo:hyphenation-ladder-count="no-limit" fo:text-indent="0cm" style:auto-text-indent="false" style:page-number="auto" style:writing-mode="lr-tb"/>
      <style:text-properties fo:hyphenate="false" fo:hyphenation-remain-char-count="2" fo:hyphenation-push-char-count="2"/>
    </style:style>
    <style:style style:name="P44" style:family="paragraph" style:parent-style-name="Header">
      <style:paragraph-properties fo:text-align="center" style:justify-single-word="false"/>
    </style:style>
    <style:style style:name="P45" style:family="paragraph" style:parent-style-name="Header">
      <style:text-properties style:font-name="Times New Roman" fo:font-size="14pt" style:font-size-asian="14pt" style:font-name-complex="Calibri1" style:font-size-complex="14pt"/>
    </style:style>
    <style:style style:name="P46" style:family="paragraph" style:parent-style-name="Header">
      <style:paragraph-properties fo:text-align="justify" style:justify-single-word="false"/>
      <style:text-properties style:font-name="Times New Roman" fo:font-size="14pt" style:font-size-asian="14pt" style:font-name-complex="Calibri1" style:font-size-complex="14pt"/>
    </style:style>
    <style:style style:name="P47" style:family="paragraph" style:parent-style-name="Header">
      <style:paragraph-properties fo:text-align="end" style:justify-single-word="false"/>
      <style:text-properties style:font-name="Times New Roman" fo:font-size="14pt" style:font-size-asian="14pt" style:font-name-complex="Calibri1" style:font-size-complex="14pt"/>
    </style:style>
    <style:style style:name="P48" style:family="paragraph" style:parent-style-name="Header">
      <style:text-properties style:font-name="Times New Roman" fo:font-size="12pt" style:font-size-asian="12pt" style:font-name-complex="Calibri1" style:font-size-complex="12pt"/>
    </style:style>
    <style:style style:name="P49" style:family="paragraph" style:parent-style-name="Header">
      <style:paragraph-properties fo:text-align="end" style:justify-single-word="false"/>
      <style:text-properties style:font-name="Times New Roman" fo:font-size="12pt" style:font-size-asian="12pt" style:font-name-complex="Calibri1" style:font-size-complex="12pt"/>
    </style:style>
    <style:style style:name="P50" style:family="paragraph" style:parent-style-name="Standard" style:master-page-name="">
      <style:paragraph-properties fo:margin-top="0cm" fo:margin-bottom="0cm" loext:contextual-spacing="false" style:page-number="auto"/>
    </style:style>
    <style:style style:name="P51" style:family="paragraph" style:parent-style-name="Standard">
      <style:paragraph-properties fo:margin-top="0cm" fo:margin-bottom="0cm" loext:contextual-spacing="false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52" style:family="paragraph" style:parent-style-name="List_20_Paragraph">
      <style:paragraph-properties fo:text-align="justify" style:justify-single-word="false"/>
      <style:text-properties style:font-name="Calibri1" fo:font-size="14pt" fo:font-weight="normal" style:font-size-asian="14pt" style:font-weight-asian="normal" style:font-name-complex="Calibri1" style:font-size-complex="14pt" style:font-weight-complex="normal"/>
    </style:style>
    <style:style style:name="P53" style:family="paragraph" style:parent-style-name="List_20_Paragraph">
      <style:paragraph-properties fo:margin-left="2.607cm" fo:margin-right="0cm" fo:margin-top="0.072cm" fo:margin-bottom="0cm" loext:contextual-spacing="false" fo:line-height="150%" fo:text-align="start" style:justify-single-word="false" fo:text-indent="-0.637cm" style:auto-text-indent="false">
        <style:tab-stops>
          <style:tab-stop style:position="2.609cm"/>
        </style:tab-stops>
      </style:paragraph-properties>
      <style:text-properties fo:font-size="12pt" style:font-size-asian="12pt" style:font-size-complex="12pt"/>
    </style:style>
    <style:style style:name="P54" style:family="paragraph" style:parent-style-name="Standard">
      <style:text-properties style:font-name="Times New Roman" fo:font-size="14pt" style:font-size-asian="14pt" style:font-name-complex="Calibri1" style:font-size-complex="14pt"/>
    </style:style>
    <style:style style:name="P55" style:family="paragraph" style:parent-style-name="Standard">
      <style:paragraph-properties fo:text-align="justify" style:justify-single-word="false"/>
      <style:text-properties style:font-name="Times New Roman" fo:font-size="14pt" style:font-size-asian="14pt" style:font-name-complex="Calibri1" style:font-size-complex="14pt"/>
    </style:style>
    <style:style style:name="P56" style:family="paragraph" style:parent-style-name="Standard">
      <style:paragraph-properties fo:text-align="center" style:justify-single-word="false"/>
      <style:text-properties style:font-name="Times New Roman" fo:font-size="14pt" style:font-size-asian="14pt" style:font-name-complex="Calibri1" style:font-size-complex="14pt"/>
    </style:style>
    <style:style style:name="P57" style:family="paragraph" style:parent-style-name="Standard">
      <style:text-properties style:font-name="Times New Roman" fo:font-size="14pt" fo:font-style="normal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P58" style:family="paragraph" style:parent-style-name="Standard">
      <style:paragraph-properties fo:text-align="center" style:justify-single-word="false"/>
      <style:text-properties style:font-name="Times New Roman" fo:font-size="18pt" fo:font-weight="bold" style:font-size-asian="18pt" style:font-weight-asian="bold" style:font-size-complex="18pt"/>
    </style:style>
    <style:style style:name="P59" style:family="paragraph" style:parent-style-name="Standard">
      <style:paragraph-properties fo:text-align="center" style:justify-single-word="false"/>
      <style:text-properties style:font-name="Times New Roman" fo:font-size="18pt" fo:font-weight="bold" style:font-size-asian="18pt" style:font-weight-asian="bold" style:font-name-complex="Calibri1" style:font-size-complex="18pt"/>
    </style:style>
    <style:style style:name="P60" style:family="paragraph" style:parent-style-name="Standard">
      <style:paragraph-properties fo:text-align="center" style:justify-single-word="false"/>
      <style:text-properties style:font-name="Times New Roman" fo:font-size="16pt" style:font-size-asian="16pt" style:font-name-complex="Calibri1" style:font-size-complex="16pt"/>
    </style:style>
    <style:style style:name="P61" style:family="paragraph" style:parent-style-name="Standard">
      <style:paragraph-properties fo:text-align="justify" style:justify-single-word="false"/>
      <style:text-properties style:font-name="Times New Roman" fo:font-size="16pt" style:text-underline-style="solid" style:text-underline-width="auto" style:text-underline-color="font-color" fo:font-weight="bold" style:font-size-asian="16pt" style:font-weight-asian="bold" style:font-name-complex="Calibri1" style:font-size-complex="16pt"/>
    </style:style>
    <style:style style:name="P62" style:family="paragraph" style:parent-style-name="Standard">
      <style:text-properties style:font-name="Times New Roman" fo:font-size="11pt" style:font-size-asian="11pt" style:font-name-complex="Calibri1" style:font-size-complex="11pt"/>
    </style:style>
    <style:style style:name="P63" style:family="paragraph" style:parent-style-name="Standard">
      <style:paragraph-properties fo:text-align="justify" style:justify-single-word="false"/>
      <style:text-properties style:font-name="Times New Roman" fo:font-size="11pt" style:font-size-asian="11pt" style:font-name-complex="Calibri1" style:font-size-complex="11pt"/>
    </style:style>
    <style:style style:name="P64" style:family="paragraph" style:parent-style-name="Standard">
      <style:paragraph-properties fo:text-align="end" style:justify-single-word="false"/>
      <style:text-properties style:font-name="Times New Roman" fo:font-size="12pt" style:font-size-asian="12pt" style:font-name-complex="Calibri1" style:font-size-complex="12pt"/>
    </style:style>
    <style:style style:name="P65" style:family="paragraph" style:parent-style-name="Standard">
      <style:paragraph-properties fo:text-align="center" style:justify-single-word="false"/>
    </style:style>
    <style:style style:name="P66" style:family="paragraph" style:parent-style-name="Standard">
      <style:paragraph-properties fo:text-align="center" style:justify-single-word="false"/>
      <style:text-properties style:font-name="Calibri1" fo:font-size="16pt" style:font-size-asian="16pt" style:font-name-complex="Calibri1" style:font-size-complex="16pt"/>
    </style:style>
    <style:style style:name="P67" style:family="paragraph" style:parent-style-name="Standard">
      <style:paragraph-properties fo:text-align="justify" style:justify-single-word="false">
        <style:tab-stops>
          <style:tab-stop style:position="15.984cm" style:type="right" style:leader-style="dotted" style:leader-text="."/>
        </style:tab-stops>
      </style:paragraph-properties>
      <style:text-properties style:font-name="Calibri1" fo:font-size="14pt" fo:language="none" fo:country="none" style:font-size-asian="14pt" style:language-asian="none" style:country-asian="none" style:font-name-complex="Calibri1" style:font-size-complex="14pt"/>
    </style:style>
    <style:style style:name="P68" style:family="paragraph" style:parent-style-name="Standard">
      <style:paragraph-properties fo:text-align="justify" style:justify-single-word="false"/>
      <style:text-properties fo:text-transform="uppercase" style:font-name="Calibri1" fo:font-size="16pt" style:font-size-asian="16pt" style:font-name-complex="Calibri1" style:font-size-complex="16pt"/>
    </style:style>
    <style:style style:name="P69" style:family="paragraph" style:parent-style-name="Standard">
      <style:paragraph-properties fo:text-align="justify" style:justify-single-word="false"/>
      <style:text-properties fo:text-transform="uppercase" style:font-name="Calibri1" fo:font-size="16pt" fo:font-weight="bold" style:font-size-asian="16pt" style:font-weight-asian="bold" style:font-name-complex="Calibri1" style:font-size-complex="16pt"/>
    </style:style>
    <style:style style:name="P70" style:family="paragraph" style:parent-style-name="Standard">
      <style:paragraph-properties fo:text-align="justify" style:justify-single-word="false"/>
      <style:text-properties fo:text-transform="uppercase" style:font-name="Times New Roman" fo:font-size="16pt" fo:font-weight="bold" style:font-size-asian="16pt" style:font-weight-asian="bold" style:font-name-complex="Calibri1" style:font-weight-complex="bold"/>
    </style:style>
    <style:style style:name="P71" style:family="paragraph" style:parent-style-name="Standard">
      <style:text-properties fo:text-transform="uppercase" style:font-name="Times New Roman" fo:font-size="16pt" style:font-size-asian="16pt" style:font-name-complex="Calibri1" style:font-size-complex="16pt"/>
    </style:style>
    <style:style style:name="P72" style:family="paragraph" style:parent-style-name="Standard">
      <style:paragraph-properties fo:text-align="justify" style:justify-single-word="false"/>
      <style:text-properties fo:text-transform="uppercase" style:font-name="Times New Roman" fo:font-size="16pt" style:font-size-asian="16pt" style:font-name-complex="Calibri1" style:font-size-complex="16pt"/>
    </style:style>
    <style:style style:name="P73" style:family="paragraph" style:parent-style-name="Standard">
      <style:paragraph-properties fo:text-align="justify" style:justify-single-word="false"/>
      <style:text-properties fo:text-transform="uppercase" style:font-name="Times New Roman" fo:font-size="16pt" style:text-underline-style="solid" style:text-underline-width="auto" style:text-underline-color="font-color" fo:font-weight="bold" style:font-size-asian="16pt" style:font-weight-asian="bold" style:font-name-complex="Calibri1" style:font-size-complex="16pt"/>
    </style:style>
    <style:style style:name="P74" style:family="paragraph" style:parent-style-name="Standard">
      <style:text-properties fo:font-weight="bold" style:font-weight-asian="bold"/>
    </style:style>
    <style:style style:name="P75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  <style:text-properties style:font-name="Times New Roman" fo:font-size="16pt" style:font-size-asian="16pt" style:font-name-complex="Calibri1" style:font-size-complex="16pt"/>
    </style:style>
    <style:style style:name="P76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77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Times New Roman" fo:font-size="12pt" fo:font-weight="normal" style:font-size-asian="12pt" style:font-weight-asian="normal" style:font-name-complex="Calibri1" style:font-size-complex="12pt" style:font-weight-complex="normal"/>
    </style:style>
    <style:style style:name="P78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Times New Roman" fo:font-size="11pt" style:font-size-asian="11pt" style:font-name-complex="Calibri1" style:font-size-complex="11pt"/>
    </style:style>
    <style:style style:name="P79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Times New Roman"/>
    </style:style>
    <style:style style:name="P80" style:family="paragraph" style:parent-style-name="Standard">
      <style:paragraph-properties fo:margin-left="0.635cm" fo:margin-right="0cm" fo:text-align="justify" style:justify-single-word="false" fo:text-indent="0cm" style:auto-text-indent="false"/>
    </style:style>
    <style:style style:name="P81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fo:text-transform="uppercase" style:font-name="Times New Roman" fo:font-size="16pt" style:font-size-asian="16pt" style:font-name-complex="Calibri1" style:font-size-complex="16pt"/>
    </style:style>
    <style:style style:name="P82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Calibri1" fo:font-size="11pt" style:font-size-asian="11pt" style:font-name-complex="Calibri1" style:font-size-complex="11pt"/>
    </style:style>
    <style:style style:name="P83" style:family="paragraph" style:parent-style-name="Standard">
      <style:paragraph-properties fo:margin-left="0.635cm" fo:margin-right="0cm" fo:text-align="end" style:justify-single-word="false" fo:text-indent="0cm" style:auto-text-indent="false"/>
    </style:style>
    <style:style style:name="P84" style:family="paragraph" style:parent-style-name="Contents_20_1">
      <style:paragraph-properties>
        <style:tab-stops>
          <style:tab-stop style:position="15.984cm" style:type="right" style:leader-style="dotted" style:leader-text="."/>
        </style:tab-stops>
      </style:paragraph-properties>
    </style:style>
    <style:style style:name="P85" style:family="paragraph" style:parent-style-name="Text_20_body" style:master-page-name="">
      <style:paragraph-properties fo:margin-left="1.274cm" fo:margin-right="0.115cm" fo:margin-top="0.067cm" fo:margin-bottom="0cm" loext:contextual-spacing="false" fo:line-height="150%" fo:text-align="justify" style:justify-single-word="false" fo:orphans="2" fo:widows="2" fo:hyphenation-ladder-count="no-limit" fo:text-indent="0cm" style:auto-text-indent="false" style:page-number="auto" style:writing-mode="lr-tb"/>
      <style:text-properties style:font-name="Times New Roman" style:text-underline-style="none" style:font-name-complex="Calibri1" style:font-size-complex="12pt" fo:hyphenate="false" fo:hyphenation-remain-char-count="2" fo:hyphenation-push-char-count="2"/>
    </style:style>
    <style:style style:name="P86" style:family="paragraph" style:parent-style-name="Text_20_body">
      <style:paragraph-properties fo:margin-left="1.337cm" fo:margin-right="0.034cm" fo:margin-top="0.101cm" fo:margin-bottom="0.007cm" loext:contextual-spacing="false" fo:line-height="150%" fo:text-align="end" style:justify-single-word="false" fo:orphans="2" fo:widows="2" fo:hyphenation-ladder-count="no-limit" fo:text-indent="0cm" style:auto-text-indent="false" style:writing-mode="lr-tb"/>
      <style:text-properties style:font-name="Times New Roman" style:text-underline-style="none" style:font-name-complex="Calibri1" style:font-size-complex="12pt" fo:hyphenate="false" fo:hyphenation-remain-char-count="2" fo:hyphenation-push-char-count="2"/>
    </style:style>
    <style:style style:name="P87" style:family="paragraph" style:parent-style-name="Text_20_body">
      <style:paragraph-properties fo:margin-left="1.337cm" fo:margin-right="0.034cm" fo:margin-top="0.099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style:font-name="Times New Roman" style:text-underline-style="none" style:font-name-complex="Calibri1" style:font-size-complex="12pt" fo:hyphenate="false" fo:hyphenation-remain-char-count="2" fo:hyphenation-push-char-count="2"/>
    </style:style>
    <style:style style:name="P88" style:family="paragraph" style:parent-style-name="Text_20_body">
      <style:paragraph-properties fo:margin-left="0cm" fo:margin-right="0.034cm" fo:margin-top="0.101cm" fo:margin-bottom="0.007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style:font-name="Times New Roman" style:text-underline-style="none" style:font-name-complex="Calibri1" style:font-size-complex="12pt" fo:hyphenate="false" fo:hyphenation-remain-char-count="2" fo:hyphenation-push-char-count="2"/>
    </style:style>
    <style:style style:name="P89" style:family="paragraph" style:parent-style-name="Text_20_body" style:master-page-name="">
      <style:paragraph-properties fo:margin-left="0cm" fo:margin-right="0cm" fo:text-indent="0cm" style:auto-text-indent="false" style:page-number="auto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P90" style:family="paragraph" style:parent-style-name="Text_20_body">
      <style:paragraph-properties fo:margin-left="0cm" fo:margin-right="-0.016cm" fo:margin-top="0.071cm" fo:margin-bottom="0.176cm" loext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 fo:hyphenate="false" fo:hyphenation-remain-char-count="2" fo:hyphenation-push-char-count="2"/>
    </style:style>
    <style:style style:name="P91" style:family="paragraph" style:parent-style-name="List_20_Paragraph" style:list-style-name="WWNum1"/>
    <style:style style:name="P92" style:family="paragraph" style:parent-style-name="List_20_Paragraph" style:list-style-name="WWNum1">
      <style:paragraph-properties fo:margin-left="2.607cm" fo:margin-right="1.545cm" fo:margin-top="0cm" fo:margin-bottom="0cm" loext:contextual-spacing="false" fo:line-height="150%" fo:text-align="start" style:justify-single-word="false" fo:text-indent="-0.635cm" style:auto-text-indent="false">
        <style:tab-stops>
          <style:tab-stop style:position="2.609cm"/>
        </style:tab-stops>
      </style:paragraph-properties>
      <style:text-properties fo:font-size="12pt" style:font-size-asian="12pt" style:font-size-complex="12pt"/>
    </style:style>
    <style:style style:name="P93" style:family="paragraph" style:parent-style-name="List_20_Paragraph" style:list-style-name="WWNum1">
      <style:paragraph-properties fo:margin-left="2.607cm" fo:margin-right="1.545cm" fo:margin-top="0.074cm" fo:margin-bottom="0cm" loext:contextual-spacing="false" fo:line-height="150%" fo:text-align="start" style:justify-single-word="false" fo:text-indent="-0.635cm" style:auto-text-indent="false">
        <style:tab-stops>
          <style:tab-stop style:position="2.609cm"/>
        </style:tab-stops>
      </style:paragraph-properties>
      <style:text-properties fo:font-size="12pt" style:font-size-asian="12pt" style:font-size-complex="12pt"/>
    </style:style>
    <style:style style:name="P94" style:family="paragraph" style:parent-style-name="List_20_Paragraph" style:list-style-name="WWNum1">
      <style:paragraph-properties fo:margin-left="2.607cm" fo:margin-right="0cm" fo:margin-top="0.004cm" fo:margin-bottom="0cm" loext:contextual-spacing="false" fo:line-height="150%" fo:text-align="start" style:justify-single-word="false" fo:text-indent="-0.637cm" style:auto-text-indent="false">
        <style:tab-stops>
          <style:tab-stop style:position="2.609cm"/>
        </style:tab-stops>
      </style:paragraph-properties>
      <style:text-properties fo:font-size="12pt" style:font-size-asian="12pt" style:font-size-complex="12pt"/>
    </style:style>
    <style:style style:name="P95" style:family="paragraph" style:parent-style-name="List_20_Paragraph" style:list-style-name="WWNum1">
      <style:paragraph-properties fo:margin-left="2.607cm" fo:margin-right="0cm" fo:margin-top="0.069cm" fo:margin-bottom="0cm" loext:contextual-spacing="false" fo:line-height="150%" fo:text-align="start" style:justify-single-word="false" fo:text-indent="-0.637cm" style:auto-text-indent="false">
        <style:tab-stops>
          <style:tab-stop style:position="2.609cm"/>
        </style:tab-stops>
      </style:paragraph-properties>
      <style:text-properties style:font-name="Times New Roman" fo:font-size="12pt" style:font-size-asian="12pt" style:font-name-complex="Calibri1" style:font-size-complex="12pt"/>
    </style:style>
    <style:style style:name="P96" style:family="paragraph" style:parent-style-name="List_20_Paragraph" style:list-style-name="WWNum1">
      <style:paragraph-properties fo:margin-left="2.607cm" fo:margin-right="0cm" fo:margin-top="0.069cm" fo:margin-bottom="0cm" loext:contextual-spacing="false" fo:line-height="150%" fo:text-align="start" style:justify-single-word="false" fo:text-indent="-0.637cm" style:auto-text-indent="false">
        <style:tab-stops>
          <style:tab-stop style:position="2.609cm"/>
        </style:tab-stops>
      </style:paragraph-properties>
      <style:text-properties fo:font-size="12pt" style:font-size-asian="12pt" style:font-size-complex="12pt"/>
    </style:style>
    <style:style style:name="P97" style:family="paragraph" style:parent-style-name="List_20_Paragraph" style:list-style-name="WWNum1">
      <style:paragraph-properties fo:margin-left="2.607cm" fo:margin-right="0cm" fo:margin-top="0.072cm" fo:margin-bottom="0cm" loext:contextual-spacing="false" fo:line-height="150%" fo:text-align="start" style:justify-single-word="false" fo:text-indent="-0.637cm" style:auto-text-indent="false">
        <style:tab-stops>
          <style:tab-stop style:position="2.609cm"/>
        </style:tab-stops>
      </style:paragraph-properties>
      <style:text-properties fo:font-size="12pt" style:font-size-asian="12pt" style:font-size-complex="12pt"/>
    </style:style>
    <style:style style:name="P98" style:family="paragraph" style:parent-style-name="List_20_Paragraph" style:list-style-name="WWNum1">
      <style:paragraph-properties fo:margin-left="2.607cm" fo:margin-right="0cm" fo:margin-top="0.007cm" fo:margin-bottom="0cm" loext:contextual-spacing="false" fo:line-height="150%" fo:text-align="start" style:justify-single-word="false" fo:text-indent="-0.637cm" style:auto-text-indent="false">
        <style:tab-stops>
          <style:tab-stop style:position="2.609cm"/>
        </style:tab-stops>
      </style:paragraph-properties>
      <style:text-properties fo:font-size="12pt" style:font-size-asian="12pt" style:font-size-complex="12pt"/>
    </style:style>
    <style:style style:name="P99" style:family="paragraph" style:parent-style-name="List_20_Paragraph" style:list-style-name="WWNum1">
      <style:paragraph-properties fo:margin-left="2.607cm" fo:margin-right="0cm" fo:margin-top="0cm" fo:margin-bottom="0cm" loext:contextual-spacing="false" fo:line-height="150%" fo:text-align="start" style:justify-single-word="false" fo:text-indent="-0.637cm" style:auto-text-indent="false">
        <style:tab-stops>
          <style:tab-stop style:position="2.609cm"/>
        </style:tab-stops>
      </style:paragraph-properties>
      <style:text-properties fo:font-size="12pt" style:font-size-asian="12pt" style:font-size-complex="12pt"/>
    </style:style>
    <style:style style:name="P100" style:family="paragraph" style:parent-style-name="List_20_Paragraph" style:list-style-name="WWNum2">
      <style:paragraph-properties fo:margin-left="2.607cm" fo:margin-right="0cm" fo:margin-top="0cm" fo:margin-bottom="0cm" loext:contextual-spacing="false" fo:line-height="150%" fo:text-align="start" style:justify-single-word="false" fo:text-indent="-0.637cm" style:auto-text-indent="false">
        <style:tab-stops>
          <style:tab-stop style:position="2.607cm"/>
          <style:tab-stop style:position="2.609cm"/>
        </style:tab-stops>
      </style:paragraph-properties>
      <style:text-properties fo:font-size="12pt" style:font-size-asian="12pt" style:font-size-complex="12pt"/>
    </style:style>
    <style:style style:name="P101" style:family="paragraph" style:parent-style-name="List_20_Paragraph" style:list-style-name="WWNum1">
      <style:paragraph-properties fo:margin-left="2.607cm" fo:margin-right="0cm" fo:margin-top="0.067cm" fo:margin-bottom="0cm" loext:contextual-spacing="false" fo:line-height="150%" fo:text-align="start" style:justify-single-word="false" fo:text-indent="-0.637cm" style:auto-text-indent="false">
        <style:tab-stops>
          <style:tab-stop style:position="2.609cm"/>
        </style:tab-stops>
      </style:paragraph-properties>
      <style:text-properties fo:font-size="12pt" style:font-size-asian="12pt" style:font-size-complex="12pt"/>
    </style:style>
    <style:style style:name="P102" style:family="paragraph" style:parent-style-name="List_20_Paragraph" style:list-style-name="WWNum1">
      <style:paragraph-properties fo:margin-left="2.607cm" fo:margin-right="0cm" fo:margin-top="0.074cm" fo:margin-bottom="0cm" loext:contextual-spacing="false" fo:line-height="150%" fo:text-align="start" style:justify-single-word="false" fo:text-indent="-0.637cm" style:auto-text-indent="false">
        <style:tab-stops>
          <style:tab-stop style:position="2.609cm"/>
        </style:tab-stops>
      </style:paragraph-properties>
      <style:text-properties fo:font-size="12pt" style:font-size-asian="12pt" style:font-size-complex="12pt"/>
    </style:style>
    <style:style style:name="P103" style:family="paragraph" style:parent-style-name="List_20_Paragraph" style:list-style-name="WWNum2">
      <style:paragraph-properties fo:margin-left="2.607cm" fo:margin-right="0cm" fo:margin-top="0.074cm" fo:margin-bottom="0cm" loext:contextual-spacing="false" fo:line-height="150%" fo:text-align="start" style:justify-single-word="false" fo:text-indent="-0.637cm" style:auto-text-indent="false">
        <style:tab-stops>
          <style:tab-stop style:position="2.607cm"/>
          <style:tab-stop style:position="2.609cm"/>
        </style:tab-stops>
      </style:paragraph-properties>
      <style:text-properties fo:font-size="12pt" style:font-size-asian="12pt" style:font-size-complex="12pt"/>
    </style:style>
    <style:style style:name="P104" style:family="paragraph" style:parent-style-name="List_20_Paragraph" style:list-style-name="WWNum1">
      <style:paragraph-properties fo:margin-left="2.607cm" fo:margin-right="1.54cm" fo:margin-top="0.072cm" fo:margin-bottom="0cm" loext:contextual-spacing="false" fo:line-height="150%" fo:text-align="start" style:justify-single-word="false" fo:text-indent="-0.635cm" style:auto-text-indent="false">
        <style:tab-stops>
          <style:tab-stop style:position="2.609cm"/>
        </style:tab-stops>
      </style:paragraph-properties>
      <style:text-properties fo:font-size="12pt" style:font-size-asian="12pt" style:font-size-complex="12pt"/>
    </style:style>
    <style:style style:name="P105" style:family="paragraph" style:parent-style-name="List_20_Paragraph" style:list-style-name="WWNum2" style:master-page-name="">
      <style:paragraph-properties fo:margin-top="0.067cm" fo:margin-bottom="0cm" loext:contextual-spacing="false" fo:line-height="150%" fo:text-align="start" style:justify-single-word="false" style:page-number="auto">
        <style:tab-stops>
          <style:tab-stop style:position="2.607cm"/>
          <style:tab-stop style:position="2.609cm"/>
        </style:tab-stops>
      </style:paragraph-properties>
      <style:text-properties fo:font-size="12pt" style:font-size-asian="12pt" style:font-size-complex="12pt"/>
    </style:style>
    <style:style style:name="P106" style:family="paragraph" style:parent-style-name="List_20_Paragraph" style:list-style-name="WWNum2">
      <style:paragraph-properties fo:margin-top="0.067cm" fo:margin-bottom="0cm" loext:contextual-spacing="false" fo:line-height="150%" fo:text-align="start" style:justify-single-word="false">
        <style:tab-stops>
          <style:tab-stop style:position="2.607cm"/>
          <style:tab-stop style:position="2.609cm"/>
        </style:tab-stops>
      </style:paragraph-properties>
      <style:text-properties fo:font-size="12pt" style:font-size-asian="12pt" style:font-size-complex="12pt"/>
    </style:style>
    <style:style style:name="P107" style:family="paragraph" style:parent-style-name="List_20_Paragraph" style:list-style-name="WWNum2">
      <style:paragraph-properties fo:margin-top="0.072cm" fo:margin-bottom="0cm" loext:contextual-spacing="false" fo:line-height="150%" fo:text-align="start" style:justify-single-word="false">
        <style:tab-stops>
          <style:tab-stop style:position="2.607cm"/>
          <style:tab-stop style:position="2.609cm"/>
        </style:tab-stops>
      </style:paragraph-properties>
      <style:text-properties fo:font-size="12pt" style:font-size-asian="12pt" style:font-size-complex="12pt"/>
    </style:style>
    <style:style style:name="P108" style:family="paragraph" style:parent-style-name="List_20_Paragraph" style:list-style-name="WWNum2">
      <style:paragraph-properties fo:margin-top="0.071cm" fo:margin-bottom="0cm" loext:contextual-spacing="false" fo:line-height="150%" fo:text-align="start" style:justify-single-word="false">
        <style:tab-stops>
          <style:tab-stop style:position="2.607cm"/>
          <style:tab-stop style:position="2.609cm"/>
        </style:tab-stops>
      </style:paragraph-properties>
      <style:text-properties fo:font-size="12pt" style:font-size-asian="12pt" style:font-size-complex="12pt"/>
    </style:style>
    <style:style style:name="P109" style:family="paragraph" style:parent-style-name="List_20_Paragraph" style:list-style-name="WWNum2">
      <style:paragraph-properties fo:margin-left="0cm" fo:margin-right="0cm" fo:margin-top="0.067cm" fo:margin-bottom="0cm" loext:contextual-spacing="false" fo:line-height="150%" fo:text-align="start" style:justify-single-word="false" fo:text-indent="0cm" style:auto-text-indent="false">
        <style:tab-stops>
          <style:tab-stop style:position="2.607cm"/>
          <style:tab-stop style:position="2.609cm"/>
        </style:tab-stops>
      </style:paragraph-properties>
      <style:text-properties fo:font-size="12pt" style:font-size-asian="12pt" style:font-size-complex="12pt"/>
    </style:style>
    <style:style style:name="P110" style:family="paragraph" style:parent-style-name="List_20_Paragraph" style:list-style-name="WWNum2">
      <style:paragraph-properties fo:margin-left="0cm" fo:margin-right="0cm" fo:margin-top="0.067cm" fo:margin-bottom="0cm" loext:contextual-spacing="false" fo:line-height="150%" fo:text-align="end" style:justify-single-word="false" fo:text-indent="0cm" style:auto-text-indent="false">
        <style:tab-stops>
          <style:tab-stop style:position="2.607cm"/>
          <style:tab-stop style:position="2.609cm"/>
        </style:tab-stops>
      </style:paragraph-properties>
      <style:text-properties style:font-name="Times New Roman" fo:font-size="12pt" style:text-underline-style="none" style:font-size-asian="12pt" style:font-name-complex="Calibri1" style:font-size-complex="12pt"/>
    </style:style>
    <style:style style:name="P111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fo:text-transform="uppercase" style:font-name="Times New Roman" fo:font-size="14pt" style:text-underline-style="solid" style:text-underline-width="auto" style:text-underline-color="font-color" fo:font-weight="bold" style:font-size-asian="14pt" style:font-weight-asian="bold" style:font-name-complex="Calibri1" style:font-size-complex="14pt" style:font-weight-complex="bold"/>
    </style:style>
    <style:style style:name="P112" style:family="paragraph" style:parent-style-name="List_20_Paragraph" style:list-style-name="WWNum2" style:master-page-name="">
      <style:paragraph-properties fo:margin-left="0.54cm" fo:margin-right="0cm" fo:margin-top="0.067cm" fo:margin-bottom="0cm" loext:contextual-spacing="false" fo:line-height="150%" fo:text-align="justify" style:justify-single-word="false" fo:text-indent="0cm" style:auto-text-indent="false" style:page-number="auto">
        <style:tab-stops>
          <style:tab-stop style:position="2.607cm"/>
          <style:tab-stop style:position="2.609cm"/>
        </style:tab-stops>
      </style:paragraph-properties>
      <style:text-properties style:font-name="Times New Roman" fo:font-size="12pt" style:text-underline-style="none" style:font-size-asian="12pt" style:font-name-complex="Calibri1" style:font-size-complex="12pt"/>
    </style:style>
    <style:style style:name="P113" style:family="paragraph" style:parent-style-name="List_20_Paragraph" style:list-style-name="WWNum2">
      <style:paragraph-properties fo:margin-left="0.54cm" fo:margin-right="0cm" fo:margin-top="0.067cm" fo:margin-bottom="0cm" loext:contextual-spacing="false" fo:line-height="150%" fo:text-align="end" style:justify-single-word="false" fo:text-indent="0cm" style:auto-text-indent="false">
        <style:tab-stops>
          <style:tab-stop style:position="2.607cm"/>
          <style:tab-stop style:position="2.609cm"/>
        </style:tab-stops>
      </style:paragraph-properties>
      <style:text-properties style:font-name="Times New Roman" fo:font-size="12pt" style:text-underline-style="none" style:font-size-asian="12pt" style:font-name-complex="Calibri1" style:font-size-complex="12pt"/>
    </style:style>
    <style:style style:name="P114" style:family="paragraph" style:parent-style-name="Heading_20_1">
      <style:paragraph-properties fo:text-align="center" style:justify-single-word="false"/>
      <style:text-properties style:font-name="Times New Roman" style:text-underline-style="none" style:font-name-complex="Calibri1" style:font-size-complex="12pt"/>
    </style:style>
    <style:style style:name="P115" style:family="paragraph" style:parent-style-name="Heading_20_1">
      <style:paragraph-properties fo:text-align="center" style:justify-single-word="false"/>
      <style:text-properties style:font-name="Times New Roman" fo:font-size="14pt" style:font-size-asian="14pt" style:font-name-complex="Calibri1" style:font-size-complex="14pt"/>
    </style:style>
    <style:style style:name="P116" style:family="paragraph" style:parent-style-name="Heading_20_1">
      <style:text-properties fo:text-transform="uppercase" style:font-name="Times New Roman" fo:font-size="14pt" fo:font-weight="bold" style:font-size-asian="14pt" style:font-weight-asian="bold" style:font-name-complex="Calibri1" style:font-size-complex="14pt"/>
    </style:style>
    <style:style style:name="P117" style:family="paragraph" style:parent-style-name="Heading_20_1">
      <style:text-properties fo:text-transform="uppercase" style:font-name="Times New Roman" fo:font-size="16pt" fo:font-weight="bold" style:font-size-asian="16pt" style:font-weight-asian="bold" style:font-name-complex="Calibri1" style:font-weight-complex="bold"/>
    </style:style>
    <style:style style:name="P118" style:family="paragraph" style:parent-style-name="Heading_20_1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P119" style:family="paragraph" style:parent-style-name="Heading_20_1" style:master-page-name="">
      <style:paragraph-properties style:page-number="auto"/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P120" style:family="paragraph" style:parent-style-name="Heading_20_1" style:master-page-name="Standard">
      <style:paragraph-properties fo:text-align="center" style:justify-single-word="false" style:page-number="auto"/>
      <style:text-properties style:font-name="Times New Roman" style:text-underline-style="none" style:font-name-complex="Calibri1" style:font-size-complex="12pt"/>
    </style:style>
    <style:style style:name="P121" style:family="paragraph" style:parent-style-name="Heading_20_1" style:master-page-name="">
      <style:paragraph-properties fo:margin-left="1.337cm" fo:margin-right="-0.034cm" fo:margin-top="0cm" fo:margin-bottom="0.212cm" loext:contextual-spacing="false" fo:line-height="150%" fo:text-align="center" style:justify-single-word="false" fo:orphans="2" fo:widows="2" fo:hyphenation-ladder-count="no-limit" fo:text-indent="0cm" style:auto-text-indent="false" style:page-number="auto" style:writing-mode="lr-tb"/>
      <style:text-properties style:font-name="Times New Roman" fo:font-size="12pt" style:text-underline-style="none" style:font-size-asian="12pt" style:font-name-complex="Calibri1" style:font-size-complex="12pt" fo:hyphenate="false" fo:hyphenation-remain-char-count="2" fo:hyphenation-push-char-count="2"/>
    </style:style>
    <style:style style:name="P122" style:family="paragraph" style:parent-style-name="Heading_20_1" style:master-page-name="">
      <style:paragraph-properties fo:margin-top="0.002cm" fo:margin-bottom="0cm" loext:contextual-spacing="false" fo:text-align="justify" style:justify-single-word="false" style:page-number="auto"/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P123" style:family="paragraph" style:parent-style-name="Heading_20_1">
      <style:paragraph-properties fo:margin-left="1.337cm" fo:margin-right="0.034cm" fo:margin-top="0.101cm" fo:margin-bottom="0.007cm" loext:contextual-spacing="false" fo:line-height="150%" fo:text-align="center" style:justify-single-word="false" fo:orphans="2" fo:widows="2" fo:hyphenation-ladder-count="no-limit" fo:text-indent="0cm" style:auto-text-indent="false" style:writing-mode="lr-tb"/>
      <style:text-properties style:font-name="Times New Roman" style:text-underline-style="none" style:font-name-complex="Calibri1" style:font-size-complex="12pt" fo:hyphenate="false" fo:hyphenation-remain-char-count="2" fo:hyphenation-push-char-count="2"/>
    </style:style>
    <style:style style:name="P124" style:family="paragraph" style:parent-style-name="Heading_20_1">
      <style:paragraph-properties fo:margin-left="0.644cm" fo:margin-right="0cm" fo:line-height="150%" fo:text-align="center" style:justify-single-word="false" fo:text-indent="0cm" style:auto-text-indent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Times New Roman" fo:font-size="12pt" style:text-underline-style="none" style:font-size-asian="12pt" style:font-name-complex="Calibri1" style:font-size-complex="12pt"/>
    </style:style>
    <style:style style:name="P125" style:family="paragraph" style:parent-style-name="Heading_20_1">
      <style:paragraph-properties fo:margin-left="1.337cm" fo:margin-right="0cm" fo:margin-top="0.101cm" fo:margin-bottom="0cm" loext:contextual-spacing="false" fo:line-height="150%" fo:text-align="center" style:justify-single-word="false" fo:orphans="2" fo:widows="2" fo:hyphenation-ladder-count="no-limit" fo:text-indent="0cm" style:auto-text-indent="false" style:writing-mode="lr-tb"/>
      <style:text-properties style:font-name="Times New Roman" fo:font-size="12pt" style:text-underline-style="none" style:font-size-asian="12pt" style:font-name-complex="Calibri1" style:font-size-complex="12pt" fo:hyphenate="false" fo:hyphenation-remain-char-count="2" fo:hyphenation-push-char-count="2"/>
    </style:style>
    <style:style style:name="P126" style:family="paragraph" style:parent-style-name="Heading_20_1">
      <style:paragraph-properties fo:margin-left="1.337cm" fo:margin-right="0cm" fo:margin-top="0.101cm" fo:margin-bottom="0cm" loext:contextual-spacing="false" fo:line-height="150%" fo:text-align="center" style:justify-single-word="false" fo:orphans="2" fo:widows="2" fo:hyphenation-ladder-count="no-limit" fo:text-indent="0cm" style:auto-text-indent="false" style:writing-mode="lr-tb"/>
      <style:text-properties style:font-name="Times New Roman" fo:font-size="11pt" fo:font-style="normal" style:text-underline-style="none" fo:font-weight="normal" style:font-size-asian="11pt" style:font-style-asian="normal" style:font-weight-asian="normal" style:font-name-complex="Calibri1" style:font-size-complex="12pt" style:font-style-complex="normal" style:font-weight-complex="normal" fo:hyphenate="false" fo:hyphenation-remain-char-count="2" fo:hyphenation-push-char-count="2"/>
    </style:style>
    <style:style style:name="P127" style:family="paragraph" style:parent-style-name="Heading_20_1" style:master-page-name="">
      <style:paragraph-properties fo:margin-top="0cm" fo:margin-bottom="0cm" loext:contextual-spacing="false" fo:text-align="justify" style:justify-single-word="false" style:page-number="auto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P128" style:family="paragraph" style:parent-style-name="Heading_20_1">
      <style:paragraph-properties fo:text-align="center" style:justify-single-word="false" fo:break-before="page"/>
      <style:text-properties style:font-name="Times New Roman" style:text-underline-style="none" style:font-name-complex="Calibri1" style:font-size-complex="12pt"/>
    </style:style>
    <style:style style:name="P129" style:family="paragraph" style:parent-style-name="Heading_20_1">
      <style:paragraph-properties fo:margin-left="0cm" fo:margin-right="0.034cm" fo:margin-top="0.101cm" fo:margin-bottom="0.007cm" loext:contextual-spacing="false" fo:line-height="150%" fo:text-align="center" style:justify-single-word="false" fo:orphans="2" fo:widows="2" fo:hyphenation-ladder-count="no-limit" fo:text-indent="0cm" style:auto-text-indent="false" style:writing-mode="lr-tb"/>
      <style:text-properties style:font-name="Times New Roman" style:text-underline-style="none" style:font-name-complex="Calibri1" style:font-size-complex="12pt" fo:hyphenate="false" fo:hyphenation-remain-char-count="2" fo:hyphenation-push-char-count="2"/>
    </style:style>
    <style:style style:name="P130" style:family="paragraph" style:parent-style-name="Header">
      <style:text-properties style:font-name="Times New Roman" style:text-underline-style="none" style:font-name-complex="Calibri1" style:font-size-complex="12pt"/>
    </style:style>
    <style:style style:name="P131" style:family="paragraph" style:parent-style-name="Header">
      <style:text-properties style:font-name="Times New Roman" fo:font-size="14pt" style:font-size-asian="14pt" style:font-name-complex="Calibri1" style:font-size-complex="14pt"/>
    </style:style>
    <style:style style:name="P132" style:family="paragraph" style:parent-style-name="Header">
      <style:paragraph-properties fo:line-height="150%"/>
      <style:text-properties style:font-name="Times New Roman" fo:font-size="12pt" style:font-size-asian="12pt" style:font-name-complex="Calibri1" style:font-size-complex="12pt"/>
    </style:style>
    <style:style style:name="P133" style:family="paragraph" style:parent-style-name="Header">
      <style:paragraph-properties fo:margin-left="0.644cm" fo:margin-right="0cm" fo:line-height="150%" fo:text-align="start" style:justify-single-word="false" fo:text-indent="0cm" style:auto-text-indent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Times New Roman" fo:font-size="12pt" style:font-size-asian="12pt" style:font-name-complex="Calibri1" style:font-size-complex="12pt"/>
    </style:style>
    <style:style style:name="P134" style:family="paragraph" style:parent-style-name="Header">
      <style:paragraph-properties fo:margin-left="0.644cm" fo:margin-right="0cm" fo:line-height="150%" fo:text-align="end" style:justify-single-word="false" fo:text-indent="0cm" style:auto-text-indent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Times New Roman" fo:font-size="12pt" style:font-size-asian="12pt" style:font-name-complex="Calibri1" style:font-size-complex="12pt"/>
    </style:style>
    <style:style style:name="P135" style:family="paragraph" style:parent-style-name="Header">
      <style:paragraph-properties fo:margin-left="0cm" fo:margin-right="0cm" fo:line-height="150%" fo:text-align="end" style:justify-single-word="false" fo:text-indent="0cm" style:auto-text-indent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Times New Roman" fo:font-size="12pt" style:font-size-asian="12pt" style:font-name-complex="Calibri1" style:font-size-complex="12pt"/>
    </style:style>
    <style:style style:name="P136" style:family="paragraph" style:parent-style-name="Standard">
      <style:paragraph-properties fo:text-align="center" style:justify-single-word="false"/>
      <style:text-properties style:font-name="Times New Roman" style:text-underline-style="none" style:font-name-complex="Calibri1" style:font-size-complex="12pt"/>
    </style:style>
    <style:style style:name="P137" style:family="paragraph" style:parent-style-name="Standard">
      <style:paragraph-properties fo:text-align="center" style:justify-single-word="false"/>
      <style:text-properties style:font-name="Times New Roman" fo:font-size="14pt" style:text-underline-style="none" style:font-size-asian="14pt" style:font-name-complex="Calibri1" style:font-size-complex="12pt"/>
    </style:style>
    <style:style style:name="P138" style:family="paragraph" style:parent-style-name="Standard">
      <style:text-properties fo:font-weight="bold" style:font-weight-asian="bold"/>
    </style:style>
    <style:style style:name="P139" style:family="paragraph" style:parent-style-name="Standard">
      <style:paragraph-properties fo:margin-top="0cm" fo:margin-bottom="0cm" loext:contextual-spacing="false"/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P140" style:family="paragraph" style:parent-style-name="Standard">
      <style:paragraph-properties fo:margin-left="1.337cm" fo:margin-right="-0.016cm" fo:margin-top="0.099cm" fo:margin-bottom="0cm" loext:contextual-spacing="false" fo:line-height="150%" fo:text-align="center" style:justify-single-word="false" fo:orphans="2" fo:widows="2" fo:hyphenation-ladder-count="no-limit" fo:text-indent="0cm" style:auto-text-indent="false" style:writing-mode="lr-tb"/>
      <style:text-properties style:font-name="Times New Roman" fo:font-size="12pt" style:text-underline-style="none" style:font-size-asian="12pt" style:font-name-complex="Calibri1" style:font-size-complex="12pt" fo:hyphenate="false" fo:hyphenation-remain-char-count="2" fo:hyphenation-push-char-count="2"/>
    </style:style>
    <style:style style:name="P141" style:family="paragraph" style:parent-style-name="Standard" style:master-page-name="">
      <style:paragraph-properties fo:margin-top="0.309cm" fo:margin-bottom="0cm" loext:contextual-spacing="false" style:page-number="auto"/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P142" style:family="paragraph" style:parent-style-name="Standard">
      <style:paragraph-properties fo:margin-left="1.337cm" fo:margin-right="0cm" fo:margin-top="0.028cm" fo:margin-bottom="0cm" loext:contextual-spacing="false" fo:text-align="start" style:justify-single-word="false" fo:text-indent="0cm" style:auto-text-indent="false"/>
      <style:text-properties fo:font-size="11pt" fo:font-style="italic" style:text-underline-style="solid" style:text-underline-width="auto" style:text-underline-color="font-color" fo:font-weight="bold" style:font-size-asian="11pt" style:font-style-asian="italic" style:font-weight-asian="bold"/>
    </style:style>
    <style:style style:name="P143" style:family="paragraph" style:parent-style-name="Standard">
      <style:paragraph-properties fo:margin-left="1.337cm" fo:margin-right="0cm" fo:margin-top="0.028cm" fo:margin-bottom="0cm" loext:contextual-spacing="false" fo:text-align="end" style:justify-single-word="false" fo:text-indent="0cm" style:auto-text-indent="false"/>
      <style:text-properties fo:font-size="11pt" fo:font-style="normal" style:text-underline-style="none" fo:font-weight="normal" style:font-size-asian="11pt" style:font-style-asian="normal" style:font-weight-asian="normal" style:font-style-complex="normal" style:font-weight-complex="normal"/>
    </style:style>
    <style:style style:name="P144" style:family="paragraph" style:parent-style-name="Standard">
      <style:paragraph-properties fo:margin-left="0cm" fo:margin-right="0cm" fo:margin-top="0.028cm" fo:margin-bottom="0cm" loext:contextual-spacing="false" fo:text-align="start" style:justify-single-word="false" fo:text-indent="0cm" style:auto-text-indent="false"/>
      <style:text-properties fo:font-size="11pt" fo:font-style="italic" style:text-underline-style="solid" style:text-underline-width="auto" style:text-underline-color="font-color" fo:font-weight="bold" style:font-size-asian="11pt" style:font-style-asian="italic" style:font-weight-asian="bold"/>
    </style:style>
    <style:style style:name="P145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Times New Roman" fo:font-size="11pt" style:font-size-asian="11pt" style:font-name-complex="Calibri1" style:font-size-complex="11pt"/>
    </style:style>
    <style:style style:name="P146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Times New Roman" fo:font-size="11pt" style:text-underline-style="none" style:font-size-asian="11pt" style:font-name-complex="Calibri1" style:font-size-complex="11pt"/>
    </style:style>
    <style:style style:name="T1" style:family="text">
      <style:text-properties style:font-name="Times New Roman" style:text-underline-style="none" style:font-name-complex="Calibri1"/>
    </style:style>
    <style:style style:name="T2" style:family="text">
      <style:text-properties style:font-name="Times New Roman" style:text-underline-style="none" style:font-name-complex="Calibri1" style:font-size-complex="12pt"/>
    </style:style>
    <style:style style:name="T3" style:family="text">
      <style:text-properties style:font-name="Times New Roman" fo:font-size="14pt" fo:language="none" fo:country="none" style:font-size-asian="14pt" style:language-asian="none" style:country-asian="none" style:font-name-complex="Calibri1" style:font-size-complex="14pt"/>
    </style:style>
    <style:style style:name="T4" style:family="text">
      <style:text-properties style:font-name="Times New Roman" fo:font-size="14pt" style:font-size-asian="14pt" style:font-name-complex="Calibri1" style:font-size-complex="14pt"/>
    </style:style>
    <style:style style:name="T5" style:family="text">
      <style:text-properties style:font-name="Times New Roman" fo:letter-spacing="-0.002cm" style:text-underline-style="none" style:font-name-complex="Calibri1"/>
    </style:style>
    <style:style style:name="T6" style:family="text">
      <style:text-properties style:font-name="Times New Roman" fo:letter-spacing="-0.012cm" style:text-underline-style="none" style:font-name-complex="Calibri1" style:font-size-complex="12pt"/>
    </style:style>
    <style:style style:name="T7" style:family="text">
      <style:text-properties style:font-name="Times New Roman" fo:letter-spacing="-0.016cm" style:text-underline-style="none" style:font-name-complex="Calibri1" style:font-size-complex="12pt"/>
    </style:style>
    <style:style style:name="T8" style:family="text">
      <style:text-properties style:font-name="Times New Roman" fo:letter-spacing="-0.011cm" style:text-underline-style="none" style:font-name-complex="Calibri1" style:font-size-complex="12pt"/>
    </style:style>
    <style:style style:name="T9" style:family="text">
      <style:text-properties style:font-name="Times New Roman" fo:letter-spacing="-0.014cm" style:text-underline-style="none" style:font-name-complex="Calibri1" style:font-size-complex="12pt"/>
    </style:style>
    <style:style style:name="T10" style:family="text">
      <style:text-properties style:font-name="Times New Roman" fo:letter-spacing="-0.039cm" style:text-underline-style="none" style:font-name-complex="Calibri1" style:font-size-complex="12pt"/>
    </style:style>
    <style:style style:name="T11" style:family="text">
      <style:text-properties style:font-name="Times New Roman" fo:letter-spacing="-0.023cm" style:text-underline-style="none" style:font-name-complex="Calibri1" style:font-size-complex="12pt"/>
    </style:style>
    <style:style style:name="T12" style:family="text">
      <style:text-properties style:font-name="Times New Roman" fo:letter-spacing="-0.026cm" style:text-underline-style="none" style:font-name-complex="Calibri1" style:font-size-complex="12pt"/>
    </style:style>
    <style:style style:name="T13" style:family="text">
      <style:text-properties style:font-name="Times New Roman" fo:letter-spacing="-0.021cm" style:text-underline-style="none" style:font-name-complex="Calibri1" style:font-size-complex="12pt"/>
    </style:style>
    <style:style style:name="T14" style:family="text">
      <style:text-properties style:font-name="Times New Roman" fo:letter-spacing="-0.025cm" style:text-underline-style="none" style:font-name-complex="Calibri1" style:font-size-complex="12pt"/>
    </style:style>
    <style:style style:name="T15" style:family="text">
      <style:text-properties style:font-name="Times New Roman" fo:letter-spacing="-0.019cm" style:text-underline-style="none" style:font-name-complex="Calibri1" style:font-size-complex="12pt"/>
    </style:style>
    <style:style style:name="T16" style:family="text">
      <style:text-properties style:font-name="Times New Roman" fo:letter-spacing="-0.018cm" style:text-underline-style="none" style:font-name-complex="Calibri1" style:font-size-complex="12pt"/>
    </style:style>
    <style:style style:name="T17" style:family="text">
      <style:text-properties style:font-name="Times New Roman" fo:letter-spacing="-0.007cm" style:text-underline-style="none" style:font-name-complex="Calibri1" style:font-size-complex="12pt"/>
    </style:style>
    <style:style style:name="T18" style:family="text">
      <style:text-properties style:font-name="Times New Roman" fo:letter-spacing="-0.004cm" style:text-underline-style="none" style:font-name-complex="Calibri1" style:font-size-complex="12pt"/>
    </style:style>
    <style:style style:name="T19" style:family="text">
      <style:text-properties style:font-name="Times New Roman" fo:letter-spacing="-0.009cm" style:text-underline-style="none" style:font-name-complex="Calibri1" style:font-size-complex="12pt"/>
    </style:style>
    <style:style style:name="T20" style:family="text">
      <style:text-properties style:font-name="Times New Roman" fo:letter-spacing="-0.005cm" style:text-underline-style="none" style:font-name-complex="Calibri1" style:font-size-complex="12pt"/>
    </style:style>
    <style:style style:name="T21" style:family="text">
      <style:text-properties style:font-name="Times New Roman" fo:letter-spacing="-0.03cm" style:text-underline-style="none" style:font-name-complex="Calibri1" style:font-size-complex="12pt"/>
    </style:style>
    <style:style style:name="T22" style:family="text">
      <style:text-properties style:font-name="Times New Roman" fo:font-size="12pt" style:font-size-asian="12pt" style:font-name-complex="Calibri1" style:font-size-complex="12pt"/>
    </style:style>
    <style:style style:name="T23" style:family="text">
      <style:text-properties style:font-name="Times New Roman" fo:font-size="12pt" fo:letter-spacing="-0.004cm" style:font-size-asian="12pt" style:font-name-complex="Calibri1" style:font-size-complex="12pt"/>
    </style:style>
    <style:style style:name="T24" style:family="text">
      <style:text-properties style:font-name="Times New Roman" fo:font-size="12pt" fo:letter-spacing="-0.016cm" style:font-size-asian="12pt" style:font-name-complex="Calibri1" style:font-size-complex="12pt"/>
    </style:style>
    <style:style style:name="T25" style:family="text">
      <style:text-properties style:font-name="Times New Roman" fo:font-size="12pt" fo:letter-spacing="-0.019cm" style:font-size-asian="12pt" style:font-name-complex="Calibri1" style:font-size-complex="12pt"/>
    </style:style>
    <style:style style:name="T26" style:family="text">
      <style:text-properties style:font-name="Times New Roman" fo:font-size="12pt" fo:letter-spacing="-0.012cm" style:font-size-asian="12pt" style:font-name-complex="Calibri1" style:font-size-complex="12pt"/>
    </style:style>
    <style:style style:name="T27" style:family="text">
      <style:text-properties style:font-name="Times New Roman" fo:font-size="12pt" fo:letter-spacing="-0.018cm" style:font-size-asian="12pt" style:font-name-complex="Calibri1" style:font-size-complex="12pt"/>
    </style:style>
    <style:style style:name="T28" style:family="text">
      <style:text-properties style:font-name="Times New Roman" fo:font-size="12pt" fo:letter-spacing="-0.007cm" style:font-size-asian="12pt" style:font-name-complex="Calibri1" style:font-size-complex="12pt"/>
    </style:style>
    <style:style style:name="T29" style:family="text">
      <style:text-properties style:font-name="Times New Roman" fo:font-size="12pt" fo:letter-spacing="-0.021cm" style:font-size-asian="12pt" style:font-name-complex="Calibri1" style:font-size-complex="12pt"/>
    </style:style>
    <style:style style:name="T30" style:family="text">
      <style:text-properties style:font-name="Times New Roman" fo:font-size="12pt" fo:letter-spacing="-0.002cm" style:font-size-asian="12pt" style:font-name-complex="Calibri1" style:font-size-complex="12pt"/>
    </style:style>
    <style:style style:name="T31" style:family="text">
      <style:text-properties style:font-name="Times New Roman" fo:font-size="12pt" fo:letter-spacing="-0.011cm" style:font-size-asian="12pt" style:font-name-complex="Calibri1" style:font-size-complex="12pt"/>
    </style:style>
    <style:style style:name="T32" style:family="text">
      <style:text-properties style:font-name="Times New Roman" fo:font-size="12pt" fo:letter-spacing="-0.009cm" style:font-size-asian="12pt" style:font-name-complex="Calibri1" style:font-size-complex="12pt"/>
    </style:style>
    <style:style style:name="T33" style:family="text">
      <style:text-properties style:font-name="Times New Roman" fo:letter-spacing="-0.099cm" style:text-underline-style="none" fo:font-weight="normal" style:font-weight-asian="normal" style:text-scale="100%"/>
    </style:style>
    <style:style style:name="T34" style:family="text">
      <style:text-properties fo:text-transform="uppercase" style:font-name="Times New Roman" fo:font-size="14pt" fo:language="none" fo:country="none" style:font-size-asian="14pt" style:language-asian="none" style:country-asian="none" style:font-name-complex="Calibri1" style:font-size-complex="14pt"/>
    </style:style>
    <style:style style:name="T35" style:family="text">
      <style:text-properties fo:text-transform="uppercase" style:font-name="Times New Roman" fo:font-size="14pt" fo:language="none" fo:country="none" style:font-size-asian="14pt" style:language-asian="none" style:country-asian="none" style:font-name-complex="Calibri1" style:font-size-complex="14pt" style:font-weight-complex="bold"/>
    </style:style>
    <style:style style:name="T36" style:family="text">
      <style:text-properties style:text-underline-style="none"/>
    </style:style>
    <style:style style:name="T37" style:family="text">
      <style:text-properties fo:letter-spacing="-0.005cm"/>
    </style:style>
    <style:style style:name="T38" style:family="text">
      <style:text-properties fo:letter-spacing="-0.005cm" style:text-underline-style="none"/>
    </style:style>
    <style:style style:name="T39" style:family="text">
      <style:text-properties style:font-name-complex="Calibri1"/>
    </style:style>
    <style:style style:name="T40" style:family="text">
      <style:text-properties fo:font-weight="bold" style:font-weight-asian="bold"/>
    </style:style>
    <style:style style:name="T41" style:family="text">
      <style:text-properties fo:font-weight="bold" style:font-weight-asian="bold" style:font-name-complex="Calibri1"/>
    </style:style>
    <style:style style:name="T42" style:family="text">
      <style:text-properties fo:letter-spacing="-0.019cm"/>
    </style:style>
    <style:style style:name="T43" style:family="text">
      <style:text-properties fo:letter-spacing="-0.021cm"/>
    </style:style>
    <style:style style:name="T44" style:family="text">
      <style:text-properties fo:letter-spacing="-0.021cm" style:text-underline-style="none"/>
    </style:style>
    <style:style style:name="T45" style:family="text">
      <style:text-properties fo:letter-spacing="-0.023cm"/>
    </style:style>
    <style:style style:name="T46" style:family="text">
      <style:text-properties fo:letter-spacing="-0.023cm" style:text-underline-style="none"/>
    </style:style>
    <style:style style:name="T47" style:family="text">
      <style:text-properties fo:letter-spacing="-0.018cm"/>
    </style:style>
    <style:style style:name="T48" style:family="text">
      <style:text-properties fo:letter-spacing="-0.007cm"/>
    </style:style>
    <style:style style:name="T49" style:family="text">
      <style:text-properties fo:letter-spacing="-0.009cm"/>
    </style:style>
    <style:style style:name="T50" style:family="text">
      <style:text-properties fo:letter-spacing="-0.011cm"/>
    </style:style>
    <style:style style:name="T51" style:family="text">
      <style:text-properties fo:letter-spacing="-0.004cm"/>
    </style:style>
    <style:style style:name="T52" style:family="text">
      <style:text-properties fo:letter-spacing="-0.002cm"/>
    </style:style>
    <style:style style:name="T53" style:family="text">
      <style:text-properties fo:letter-spacing="-0.016cm"/>
    </style:style>
    <style:style style:name="T54" style:family="text">
      <style:text-properties fo:letter-spacing="-0.026cm"/>
    </style:style>
    <style:style style:name="T55" style:family="text">
      <style:text-properties fo:letter-spacing="-0.026cm" style:text-underline-style="none"/>
    </style:style>
    <style:style style:name="T56" style:family="text">
      <style:text-properties fo:letter-spacing="-0.025cm"/>
    </style:style>
    <style:style style:name="T57" style:family="text">
      <style:text-properties fo:letter-spacing="-0.025cm" style:text-underline-style="none"/>
    </style:style>
    <style:style style:name="T58" style:family="text">
      <style:text-properties fo:letter-spacing="0.002cm"/>
    </style:style>
    <style:style style:name="T59" style:family="text">
      <style:text-properties fo:font-size="12pt" style:font-size-asian="12pt"/>
    </style:style>
    <style:style style:name="T60" style:family="text">
      <style:text-properties fo:font-size="12pt" fo:letter-spacing="-0.011cm" style:font-size-asian="12pt"/>
    </style:style>
    <style:style style:name="T61" style:family="text">
      <style:text-properties fo:font-size="12pt" fo:letter-spacing="-0.018cm" style:font-size-asian="12pt"/>
    </style:style>
    <style:style style:name="T62" style:family="text">
      <style:text-properties fo:font-size="12pt" fo:letter-spacing="-0.012cm" style:font-size-asian="12pt"/>
    </style:style>
    <style:style style:name="T63" style:family="text">
      <style:text-properties fo:font-size="12pt" fo:letter-spacing="-0.014cm" style:font-size-asian="12pt"/>
    </style:style>
    <style:style style:name="T64" style:family="text">
      <style:text-properties fo:font-size="12pt" fo:letter-spacing="-0.009cm" style:font-size-asian="12pt"/>
    </style:style>
    <style:style style:name="T65" style:family="text">
      <style:text-properties fo:font-size="12pt" fo:letter-spacing="-0.03cm" style:font-size-asian="12pt"/>
    </style:style>
    <style:style style:name="T66" style:family="text">
      <style:text-properties fo:font-size="12pt" fo:letter-spacing="-0.016cm" style:font-size-asian="12pt"/>
    </style:style>
    <style:style style:name="T67" style:family="text">
      <style:text-properties fo:letter-spacing="-0.014cm"/>
    </style:style>
    <style:style style:name="T68" style:family="text">
      <style:text-properties fo:letter-spacing="-0.012cm"/>
    </style:style>
    <style:style style:name="T69" style:family="text">
      <style:text-properties fo:font-weight="normal" style:font-weight-asian="normal" style:font-weight-complex="normal"/>
    </style:style>
    <style:style style:name="T70" style:family="text">
      <style:text-properties fo:letter-spacing="-0.028cm" style:text-underline-style="none"/>
    </style:style>
    <style:style style:name="T71" style:family="text">
      <style:text-properties fo:font-size="11pt" style:font-size-asian="11pt" style:font-name-complex="Calibri1" style:font-size-complex="11pt"/>
    </style:style>
    <style:style style:name="T72" style:family="text">
      <style:text-properties fo:letter-spacing="0.049cm"/>
    </style:style>
    <style:style style:name="T73" style:family="text">
      <style:text-properties fo:letter-spacing="-0.035cm"/>
    </style:style>
    <style:style style:name="T74" style:family="tex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75" style:family="text">
      <style:text-properties fo:font-variant="normal" fo:text-transform="none" fo:color="#545454" fo:font-size="11pt" fo:letter-spacing="normal" style:font-size-asian="11pt" style:font-name-complex="Calibri1" style:font-size-complex="11pt"/>
    </style:style>
    <style:style style:name="fr1" style:family="graphic" style:parent-style-name="Graphics">
      <style:graphic-properties fo:margin-left="0cm" fo:margin-right="0cm" fo:margin-top="0cm" fo:margin-bottom="0cm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fo:margin-top="0cm" fo:margin-bottom="0cm" style:wrap="none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from-top" style:horizontal-pos="center" style:horizontal-rel="paragraph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20" text:outline-level="1">Pro Pueris, n.o., <text:s/>so sídlom: Stará Baštová 11, 040 01 <text:s/>Košice, IČO: 45747679</text:h>
      <text:p text:style-name="P44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58"/>
      <text:p text:style-name="P59">Výročná správa neziskovej organizácie Pro Pueris, n.o. za rok 2019</text:p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6"/>
      <text:p text:style-name="P60"/>
      <text:p text:style-name="P54">V Košiciach, 20.04.2020</text:p>
      <text:p text:style-name="P54"/>
      <text:p text:style-name="P54"/>
      <text:h text:style-name="P114" text:outline-level="1"><text:soft-page-break/>Pro Pueris, n.o., <text:s/>so sídlom: Stará Baštová 11, 040 01 <text:s/>Košice, IČO: 45747679</text:h>
      <text:h text:style-name="P114" text:outline-level="1"/>
      <text:h text:style-name="P114" text:outline-level="1"/>
      <text:h text:style-name="P115" text:outline-level="1"/>
      <text:p text:style-name="P56"/>
      <text:p text:style-name="P56"/>
      <text:p text:style-name="P45"/>
      <text:p text:style-name="P45"/>
      <text:p text:style-name="P61">OBSAH:</text:p>
      <text:p text:style-name="P55"/>
      <text:table-of-content text:style-name="Sect1" text:name="Tabuľka s obsahom1">
        <text:table-of-content-source text:outline-level="3" text:use-index-marks="false">
          <text:index-title-template text:style-name="Contents_20_Heading"/>
          <text:table-of-content-entry-template text:outline-level="1" text:style-name="Contents_20_1"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tab-stop style:type="left" style:position="16.002cm" style:leader-char="." style:with-tab="false"/>
          </text:table-of-content-entry-template>
          <text:table-of-content-entry-template text:outline-level="4" text:style-name="Contents_20_4"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tab-stop style:type="left" style:position="15.503cm" style:leader-char="." style:with-tab="false"/>
          </text:table-of-content-entry-template>
          <text:table-of-content-entry-template text:outline-level="5" text:style-name="Contents_20_5"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tab-stop style:type="left" style:position="15.004cm" style:leader-char="." style:with-tab="false"/>
          </text:table-of-content-entry-template>
          <text:table-of-content-entry-template text:outline-level="6" text:style-name="Contents_20_6"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tab-stop style:type="left" style:position="14.504cm" style:leader-char="." style:with-tab="false"/>
          </text:table-of-content-entry-template>
          <text:table-of-content-entry-template text:outline-level="7" text:style-name="Contents_20_7"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tab-stop style:type="left" style:position="14.005cm" style:leader-char="." style:with-tab="false"/>
          </text:table-of-content-entry-template>
          <text:table-of-content-entry-template text:outline-level="8" text:style-name="Contents_20_8"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tab-stop style:type="left" style:position="13.506cm" style:leader-char="." style:with-tab="false"/>
          </text:table-of-content-entry-template>
          <text:table-of-content-entry-template text:outline-level="9" text:style-name="Contents_20_9"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tab-stop style:type="left" style:position="13.007cm" style:leader-char="." style:with-tab="false"/>
          </text:table-of-content-entry-template>
          <text:table-of-content-entry-template text:outline-level="10" text:style-name="Contents_20_10"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tab-stop style:type="left" style:position="12.508cm" style:leader-char="." style:with-tab="false"/>
          </text:table-of-content-entry-template>
        </text:table-of-content-source>
        <text:index-body>
          <text:p text:style-name="P84"><text:a xlink:type="simple" xlink:href="#__RefHeading___Toc276040636" text:style-name="Internet_20_link" text:visited-style-name="Visited_20_Internet_20_Link"><text:span text:style-name="T34">1. <text:s/>ÚVOD</text:span></text:a><text:a xlink:type="simple" xlink:href="#__RefHeading___Toc276040636" text:style-name="Internet_20_link" text:visited-style-name="Visited_20_Internet_20_Link"><text:span text:style-name="T3"><text:tab/>3</text:span></text:a></text:p>
          <text:p text:style-name="P84"><text:a xlink:type="simple" xlink:href="#__RefHeading___Toc276040637" text:style-name="Internet_20_link" text:visited-style-name="Visited_20_Internet_20_Link"><text:span text:style-name="T35">2. Prehľad činností uskutočnených organizáciou za </text:span></text:a></text:p>
          <text:p text:style-name="P84"><text:a xlink:type="simple" xlink:href="#__RefHeading___Toc276040637" text:style-name="Internet_20_link" text:visited-style-name="Visited_20_Internet_20_Link"><text:span text:style-name="T35">rok 2019</text:span></text:a><text:a xlink:type="simple" xlink:href="#__RefHeading___Toc276040637" text:style-name="Internet_20_link" text:visited-style-name="Visited_20_Internet_20_Link"><text:span text:style-name="T3"><text:tab/>3</text:span></text:a><text:span text:style-name="T4">-15</text:span></text:p>
          <text:p text:style-name="P84"><text:a xlink:type="simple" xlink:href="#__RefHeading___Toc276040638" text:style-name="Internet_20_link" text:visited-style-name="Visited_20_Internet_20_Link"><text:span text:style-name="T35">3. Ročná účtovná závierka a zhodnotenie základných </text:span></text:a></text:p>
          <text:p text:style-name="P84"><text:a xlink:type="simple" xlink:href="#__RefHeading___Toc276040638" text:style-name="Internet_20_link" text:visited-style-name="Visited_20_Internet_20_Link"><text:span text:style-name="T35">údajov v nej obsiahnutých</text:span></text:a><text:a xlink:type="simple" xlink:href="#__RefHeading___Toc276040638" text:style-name="Internet_20_link" text:visited-style-name="Visited_20_Internet_20_Link"><text:tab/></text:a><text:span text:style-name="T3">16</text:span></text:p>
          <text:p text:style-name="P84"><text:a xlink:type="simple" xlink:href="#__RefHeading___Toc276040639" text:style-name="Internet_20_link" text:visited-style-name="Visited_20_Internet_20_Link"><text:span text:style-name="T35">4. Výrok audítora k ročnej účtovnej závierke</text:span></text:a><text:a xlink:type="simple" xlink:href="#__RefHeading___Toc276040639" text:style-name="Internet_20_link" text:visited-style-name="Visited_20_Internet_20_Link"><text:tab/></text:a><text:span text:style-name="T3">16</text:span></text:p>
          <text:p text:style-name="P84"><text:a xlink:type="simple" xlink:href="#__RefHeading___Toc276040640" text:style-name="Internet_20_link" text:visited-style-name="Visited_20_Internet_20_Link"><text:span text:style-name="T35">5. Prehľad o peňažných príjmoch a výdavkov</text:span></text:a><text:a xlink:type="simple" xlink:href="#__RefHeading___Toc276040640" text:style-name="Internet_20_link" text:visited-style-name="Visited_20_Internet_20_Link"><text:tab/></text:a><text:span text:style-name="T3">17</text:span></text:p>
          <text:p text:style-name="P84"><text:a xlink:type="simple" xlink:href="#__RefHeading___Toc276040641" text:style-name="Internet_20_link" text:visited-style-name="Visited_20_Internet_20_Link"><text:span text:style-name="T35">6. Stav a pohyb majetku a záväzkov organizácie</text:span></text:a><text:a xlink:type="simple" xlink:href="#__RefHeading___Toc276040641" text:style-name="Internet_20_link" text:visited-style-name="Visited_20_Internet_20_Link"><text:tab/></text:a><text:span text:style-name="T3">17</text:span></text:p>
          <text:p text:style-name="P84"><text:a xlink:type="simple" xlink:href="#__RefHeading___Toc276040642" text:style-name="Internet_20_link" text:visited-style-name="Visited_20_Internet_20_Link"><text:span text:style-name="T35">7. Zmeny a nové zloženie organizácie</text:span></text:a><text:a xlink:type="simple" xlink:href="#__RefHeading___Toc276040642" text:style-name="Internet_20_link" text:visited-style-name="Visited_20_Internet_20_Link"><text:tab/></text:a><text:span text:style-name="T3">17</text:span></text:p>
        </text:index-body>
      </text:table-of-content>
      <text:p text:style-name="P67"/>
      <text:p text:style-name="P46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><text:soft-page-break/></text:p>
      <text:h text:style-name="P114" text:outline-level="1">Pro Pueris, n.o., so sídlom: Stará Baštová 11, 040 01 <text:s/>Košice, IČO: 45747679</text:h>
      <text:p text:style-name="P45"/>
      <text:h text:style-name="P116" text:outline-level="1">1. <text:s/>úVOD</text:h>
      <text:p text:style-name="P75"/>
      <text:p text:style-name="P76"><text:span text:style-name="T39">Nezisková organizácia Pro Pueris, n.o. so sídlom: Stará Baštová 11, IČO: 45747679 vznikla dňa 26.08.2015 na základe rozhodnutia Okresného úradu v Košiciach podľa ustanovenia § 11 ods. 1 zákona č. 213/1997 Z . z. o neziskových organizáciách poskytujúcich všeobecne prospešné služby v platnom znení (ďalej len „</text:span><text:span text:style-name="T41">Zákon</text:span><text:span text:style-name="T39">“).</text:span></text:p>
      <text:p text:style-name="P77"/>
      <text:p text:style-name="P52"/>
      <text:p text:style-name="P57">2. PREHĽAD ČINNOSTÍ USKUTOČNENÝCH ORGANIZÁCIOU ZA ROK 2019 </text:p>
      <text:p text:style-name="P2"/>
      <text:p text:style-name="P3">Pro Pueris n.o poskytuje výchovu a vydelávanie pre deti od 2 do 6 rokov. Máme dve triedy s počtom 35 detí, so 6 pedagogickými a 2 nepedagogickými zamestnancami. Cieľom neziskovej organizácie je vytvorenie príjemného prostredia, kde sa deti a rodičia cítia vítaní. Kde deti rady chodia a učitelia sú ich sprievodcami na ceste za poznaním.</text:p>
      <text:p text:style-name="P4"/>
      <text:p text:style-name="P4">Výchova a vzdelávanie prebieha podľa Školského vzdelávacieho programu, ktorý je vytvorený na základe Štátneho vzdelávacieho programu pre materské školy a doplnený prvkami Montessori pedagogiky. Od roku 2016 je alternatívna pedagogika Márie Montessori schválená Ministerstvom školstva Slovenskej republiky.</text:p>
      <text:p text:style-name="P4">V posledných rokoch naša materská škola prechádza výzvami, ktoré reflektujú potrebu zmeny vo výchovno-vzdelávacom procese, v príprave učiteľa a jeho osobného rozvoja. Sme zástancami názoru, že<text:span text:style-name="T42"> </text:span>základom<text:span text:style-name="T43"> </text:span>kvalitného<text:span text:style-name="T45"> </text:span>vzdelávacieho<text:span text:style-name="T43"> </text:span>procesu<text:span text:style-name="T42"> </text:span>je<text:span text:style-name="T43"> </text:span>učiteľ.<text:span text:style-name="T43"> </text:span>Progresívny<text:span text:style-name="T47"> </text:span>učiteľ<text:span text:style-name="T43"> </text:span>sa<text:span text:style-name="T45"> </text:span>orientuje<text:span text:style-name="T42"> </text:span>na<text:span text:style-name="T42"> </text:span>rodiča<text:span text:style-name="T43"> </text:span>a<text:span text:style-name="T45"> </text:span>jeho dieťa. Snaží sa identifikovať jeho potreby, zabezpečiť kvalitné vzdelávanie a sprevádzať dieťa v pripravenom prostredí.</text:p>
      <text:p text:style-name="P4">Snažíme<text:span text:style-name="T48"> </text:span>sa<text:span text:style-name="T48"> </text:span>poznať<text:span text:style-name="T48"> </text:span>individuálne<text:span text:style-name="T48"> </text:span>potreby<text:span text:style-name="T37"> </text:span>detí.<text:span text:style-name="T49"> </text:span>Pri<text:span text:style-name="T49"> </text:span>plánovaní<text:span text:style-name="T48"> </text:span>vychádzame<text:span text:style-name="T48"> </text:span>z<text:span text:style-name="T48"> </text:span>toho,<text:span text:style-name="T48"> </text:span>čo<text:span text:style-name="T49"> </text:span>dieťa<text:span text:style-name="T50"> </text:span>vie,<text:span text:style-name="T37"> </text:span>potrebuje a čo mu prináša radosť. Poskytujeme kvalitnú výchovu a<text:span text:style-name="T47"> </text:span>vzdelávanie.</text:p>
      <text:p text:style-name="P5"><text:tab/> Naším cieľom je:</text:p>
      <text:p text:style-name="P10"/>
      <text:list xml:id="list5459584904907425609" text:style-name="WWNum1">
        <text:list-item>
          <text:p text:style-name="P92">Vytvárať pozitívnu sociálnu klímu tak, aby deti do materskej školy prichádzali s radosťou a odnášali si pozitívny<text:span text:style-name="T51"> </text:span>zážitok.</text:p>
        </text:list-item>
        <text:list-item>
          <text:p text:style-name="P94">Využívať stratégie a princípy pedagogiky<text:span text:style-name="T52"> </text:span>Montessori.</text:p>
        </text:list-item>
        <text:list-item>
          <text:p text:style-name="P95">Vytvárať prostredie, aby dieťa samo získalo nové<text:span text:style-name="T37"> </text:span>vedomosti.</text:p>
        </text:list-item>
      </text:list>
      <text:p text:style-name="P47"><text:tab/><text:tab/></text:p>
      <text:p text:style-name="P47"/>
      <text:p text:style-name="P49">3</text:p>
      <text:h text:style-name="P114" text:outline-level="1"><text:soft-page-break/>Pro Pueris, n.o., so sídlom: Stará Baštová 11, 040 01 <text:s/>Košice, IČO: 45747679</text:h>
      <text:p text:style-name="P136"/>
      <text:list xml:id="list132553118148900" text:continue-numbering="true" text:style-name="WWNum1">
        <text:list-item>
          <text:p text:style-name="P97">Rozvíjať myslenie a reč prostredníctvom manipulácie s<text:span text:style-name="T47"> </text:span>vecami.</text:p>
        </text:list-item>
        <text:list-item>
          <text:p text:style-name="P97">Možnosť sa opraviť a skontrolovať správnosť<text:span text:style-name="T53"> </text:span>riešenia.</text:p>
        </text:list-item>
        <text:list-item>
          <text:p text:style-name="P104">Oživiť vzdelávacie témy netradičnými výchovno – vzdelávacími formami ako beseda, exkurzia, tvorivá dielňa a<text:span text:style-name="T37"> </text:span>pod.</text:p>
        </text:list-item>
        <text:list-item>
          <text:p text:style-name="P98">Zamerať aktivity detí na spätosť s prírodným prostredím (mokré a zmiešané<text:span text:style-name="T47"> </text:span>aktivity).</text:p>
        </text:list-item>
        <text:list-item>
          <text:p text:style-name="P97">Viesť deti k vzájomnej spolupráci, rešpektovaniu sa a vytváraniu príjemnej rodinnej<text:span text:style-name="T54"> </text:span>klímy.</text:p>
        </text:list-item>
        <text:list-item>
          <text:p text:style-name="P96">Rozvíjať umelecké a estetické cítenie cez hudobné, výtvarné, dramatické a pohybové<text:span text:style-name="T56"> </text:span>aktivity.</text:p>
        </text:list-item>
        <text:list-item>
          <text:p text:style-name="P93">Otužovať detský organizmus v každom ročnom období cez rôzne športové, pohybové a spontánne aktivity a hry s<text:span text:style-name="T50"> </text:span>vodou.</text:p>
        </text:list-item>
        <text:list-item>
          <text:p text:style-name="P99">Podporiť detský potenciál zapájaním sa do súťaží a aktivít organizovaných mestom<text:span text:style-name="T56"> </text:span>Košice.</text:p>
        </text:list-item>
        <text:list-item>
          <text:p text:style-name="P97">Rozvíjať jemnú motoriku a úchop ceruzy v pripravenom<text:span text:style-name="T47"> </text:span>prostredí.</text:p>
        </text:list-item>
        <text:list-item>
          <text:p text:style-name="P97">Rozvíjať predčitateľskú gramotnosť aj s využitím Montessori<text:span text:style-name="T53"> </text:span>pomôcok.</text:p>
        </text:list-item>
        <text:list-item>
          <text:p text:style-name="P101">Objavovať zaujímavé vlastnosti rôznych prírodných a umelých<text:span text:style-name="T56"> </text:span>materiálov.</text:p>
        </text:list-item>
        <text:list-item>
          <text:p text:style-name="P102">Experimentovať a<text:span text:style-name="T58"> </text:span>bádať.</text:p>
        </text:list-item>
        <text:list-item>
          <text:p text:style-name="P97">Rozvíjať priestorové a logické<text:span text:style-name="T49"> </text:span>myslenie.</text:p>
        </text:list-item>
        <text:list-item>
          <text:p text:style-name="P101">Diferencovať úlohy podľa vývinových možností<text:span text:style-name="T50"> </text:span>detí.</text:p>
        </text:list-item>
        <text:list-item>
          <text:p text:style-name="P97">Recyklovať<text:span text:style-name="T37"> </text:span>odpad.</text:p>
        </text:list-item>
        <text:list-item>
          <text:p text:style-name="P97">Oboznámiť sa s rôznymi druhmi semienok, záhradkárskymi nástrojmi a spôsobom<text:span text:style-name="T45"> </text:span>sadenia.</text:p>
        </text:list-item>
        <text:list-item>
          <text:p text:style-name="P96">Zapojiť deti a rodičov do spoločných aktivít materskej<text:span text:style-name="T43"> </text:span>školy.</text:p>
        </text:list-item>
        <text:list-item>
          <text:p text:style-name="P97">Položiť základy anglického a španielskeho jazyka formou hier, piesní a<text:span text:style-name="T50"> </text:span>básní.</text:p>
        </text:list-item>
        <text:list-item>
          <text:p text:style-name="P97">Navštevovať bábkové divadlo, galériu, botanickú záhradu, múzeum a<text:span text:style-name="T48"> </text:span>knižnicu.</text:p>
        </text:list-item>
        <text:list-item>
          <text:p text:style-name="P97">Pripraviť vianočné<text:span text:style-name="T50"> </text:span>vystúpenie.</text:p>
        </text:list-item>
        <text:list-item>
          <text:p text:style-name="P97">Zapojiť sa do aktivity Deň materských škôl na<text:span text:style-name="T53"> </text:span>Slovensku.</text:p>
        </text:list-item>
      </text:list>
      <text:p text:style-name="P53"/>
      <text:p text:style-name="P53"/>
      <text:p text:style-name="P11"/>
      <text:p text:style-name="P12"/>
      <text:p text:style-name="P12"/>
      <text:p text:style-name="P12"/>
      <text:p text:style-name="P12"/>
      <text:p text:style-name="P12"/>
      <text:p text:style-name="P12">4</text:p>
      <text:h text:style-name="P121" text:outline-level="1"><text:soft-page-break/>Pro Pueris, n.o., so sídlom: Stará Baštová 11, 040 01 <text:s/>Košice, IČO: 45747679</text:h>
      <text:p text:style-name="P13">Súčasťou vzdelávacieho procesu sú aj rôzne nadštandardné aktivity, ktoré spájajú školu s praktickým životom. Sú to akceleračné programy, ktoré ponúkajú ďalšie podnety k rozvoju osobnosti dieťaťa. Pre deti sa snažíme vytvárať ďalšie pripravené prostredia na rozvoj intelektového, umeleckého, športového a praktického nadania.</text:p>
      <text:list xml:id="list3820928869835988361" text:style-name="WWNum2">
        <text:list-item>
          <text:p text:style-name="P100">Anglický jazyk</text:p>
        </text:list-item>
        <text:list-item>
          <text:p text:style-name="P103"><text:span text:style-name="T1">Španielsky</text:span><text:span text:style-name="T5"> </text:span><text:span text:style-name="T1">jazyk</text:span></text:p>
        </text:list-item>
        <text:list-item>
          <text:p text:style-name="P105">Kurz<text:span text:style-name="T52"> </text:span>lyžovania</text:p>
        </text:list-item>
        <text:list-item>
          <text:p text:style-name="P107">Návšteva<text:span text:style-name="T37"> </text:span>knižnice</text:p>
        </text:list-item>
        <text:list-item>
          <text:p text:style-name="P107">Výlety</text:p>
        </text:list-item>
        <text:list-item>
          <text:p text:style-name="P108">Hry vo<text:span text:style-name="T52"> </text:span>vode</text:p>
        </text:list-item>
        <text:list-item>
          <text:p text:style-name="P107">Pohybovo-dramatický<text:span text:style-name="T51"> </text:span>projekt</text:p>
        </text:list-item>
        <text:list-item>
          <text:p text:style-name="P107">Otvorené hodiny pre rodičov<text:span text:style-name="T67"> </text:span>detí</text:p>
        </text:list-item>
        <text:list-item>
          <text:p text:style-name="P106">Práca s<text:span text:style-name="T37"> </text:span>drevom</text:p>
          <text:p text:style-name="P109"><text:span text:style-name="T33"><text:s/></text:span><text:span text:style-name="T74">Január 2019</text:span></text:p>
          <text:list>
            <text:list-item>
              <text:list>
                <text:list-header>
                  <text:p text:style-name="P112"><text:s/>Venovali sme sa téme Slovensko (slovenské mestá, hrady a zámky). Zážitkovým vyučovaním sme spoznávali mesto Košice, ale aj hlavné mesto Bratislavu. Pripravené bolo matematické prostredie metódy Hejného „Autobus“ , prostredie s využitím princípov Montessori pedagogiky „cibrenie zmyslov“ a prostredie experimentov s filtráciou vody, ľadom a potravinárskymi farbivami. Deti sa oboznámili s pojmom „akustika“, ktorý mohli na „vlastné ušká“ vnímať v majestátnom Dóme sv. Alžbety. Nechýbal pobyt vonku, prechádzka k historickým pamiatkam, hra so snehom a stavanie iglu.</text:p>
                  <text:p text:style-name="P113"><draw:frame draw:style-name="fr1" draw:name="Obrázok1" text:anchor-type="char" svg:x="1.302cm" svg:y="0.529cm" svg:width="14.346cm" svg:height="7.818cm" draw:z-index="0"><draw:image xlink:href="Pictures/10000000000006B8000004B66CB2197728392355.jpg" xlink:type="simple" xlink:show="embed" xlink:actuate="onLoad"/></draw:frame> <text:s text:c="37"/></text:p>
                  <text:p text:style-name="P110">5</text:p>
                </text:list-header>
              </text:list>
            </text:list-item>
          </text:list>
        </text:list-item>
      </text:list>
      <text:h text:style-name="P114" text:outline-level="1"><text:soft-page-break/>Pro Pueris, n.o., so sídlom: Stará Baštová 11, 040 01 <text:s/>Košice, IČO: 45747679</text:h>
      <text:p text:style-name="P85"/>
      <text:p text:style-name="P14"><text:span text:style-name="T2">Slovensko je hradná veľmoc a preto sme sa rozhodli previesť našich škôlkarov históriou niektorých hradov a zámkov. Na Likavskom hrade sme sa zoznámili s pojmami povesť, legenda či indícia. Spoznávali sme rytierske cnosti a zaujímavosti zo života obyvateľov Spišského hradu a Bojnického zámku. Pripravené prostredia boli zamerané na prácu s Montessori materiálom a kombináciou tohto materiálu</text:span><text:span text:style-name="T6"> </text:span><text:span text:style-name="T2">(ružová</text:span><text:span text:style-name="T7"> </text:span><text:span text:style-name="T2">veža,</text:span><text:span text:style-name="T6"> </text:span><text:span text:style-name="T2">hnedé</text:span><text:span text:style-name="T8"> </text:span><text:span text:style-name="T2">schody,</text:span><text:span text:style-name="T7"> </text:span><text:span text:style-name="T2">červeno-modré</text:span><text:span text:style-name="T8"> </text:span><text:span text:style-name="T2">tyče,</text:span><text:span text:style-name="T9"> </text:span><text:span text:style-name="T2">valčeky,</text:span><text:span text:style-name="T8"> </text:span><text:span text:style-name="T2">rímsky</text:span><text:span text:style-name="T9"> </text:span><text:span text:style-name="T2">oblúk,</text:span><text:span text:style-name="T8"> </text:span><text:span text:style-name="T2">pohyblivá</text:span><text:span text:style-name="T6"> </text:span><text:span text:style-name="T2">abeceda, vretienka). V matematickom prostredí sme sa zamerali na geometriu, počet, propedeutiku zlomkov a radové číslovky. Jemnú motoriku sme cibrili rôznymi tvorivými aktivitami s drobným materiálom. Slovnú zásobu sme obohatili o vytváranie zdrobnenín a počúvaním históriou opradených</text:span><text:span text:style-name="T10"> </text:span><text:span text:style-name="T2">povestí.</text:span></text:p>
      <text:p text:style-name="P14"><draw:frame draw:style-name="fr1" draw:name="obrázky4" text:anchor-type="char" svg:x="1.436cm" svg:y="-0.021cm" svg:width="15.131cm" svg:height="11.349cm" draw:z-index="21"><draw:image xlink:href="Pictures/1000000000000515000003CF18453BC673628B3F.jpg" xlink:type="simple" xlink:show="embed" xlink:actuate="onLoad"/></draw:frame></text:p>
      <text:p text:style-name="P50"/>
      <text:p text:style-name="P51"/>
      <text:p text:style-name="P139">Február 2019</text:p>
      <text:p text:style-name="P24"/>
      <text:p text:style-name="P15">V tomto mesiaci sme sa venovali téme Európska únia a fašiangy. Rozmanité boli aj pripravené prostredia k tejto „náročnej“ téme. </text:p>
      <text:p text:style-name="P16"><text:tab/><text:tab/></text:p>
      <text:p text:style-name="P16"/>
      <text:p text:style-name="P16"/>
      <text:p text:style-name="P16">6</text:p>
      <text:h text:style-name="P114" text:outline-level="1"><text:soft-page-break/>Pro Pueris, n.o., so sídlom: Stará Baštová 11, 040 01 <text:s/>Košice, IČO: 45747679</text:h>
      <text:p text:style-name="P140"/>
      <text:p text:style-name="P17"><text:span text:style-name="T59">Deti porovnávali rozmanitosť zvykov, života nielen v našej krajine ale</text:span><text:span text:style-name="T62"> </text:span><text:span text:style-name="T59">aj</text:span><text:span text:style-name="T66"> </text:span><text:span text:style-name="T59">v</text:span><text:span text:style-name="T62"> </text:span><text:span text:style-name="T59">iných</text:span><text:span text:style-name="T66"> </text:span><text:span text:style-name="T59">krajinách</text:span><text:span text:style-name="T66"> </text:span><text:span text:style-name="T59">Európsk</text:span><draw:frame draw:style-name="fr1" draw:name="obrázky5" text:anchor-type="char" svg:x="3.048cm" svg:y="5.382cm" svg:width="12.074cm" svg:height="6.433cm" draw:z-index="5"><draw:image xlink:href="Pictures/10000000000002C2000001A6BC01C19233609A6E.jpg" xlink:type="simple" xlink:show="embed" xlink:actuate="onLoad"/></draw:frame><text:span text:style-name="T59">ej</text:span><text:span text:style-name="T60"> </text:span><text:span text:style-name="T59">únie.</text:span><text:span text:style-name="T61"> </text:span><text:span text:style-name="T59">Na</text:span><text:span text:style-name="T60"> </text:span><text:span text:style-name="T59">Slovensku</text:span><text:span text:style-name="T62"> </text:span><text:span text:style-name="T59">zažili</text:span><text:span text:style-name="T62"> </text:span><text:span text:style-name="T59">krásne</text:span><text:span text:style-name="T62"> </text:span><text:span text:style-name="T59">fašiangové</text:span><text:span text:style-name="T63"> </text:span><text:span text:style-name="T59">obdobie</text:span><text:span text:style-name="T64"> </text:span><text:span text:style-name="T59">prostredníctvom spevu, tanca a karnevalovej zábavy. Spoznali hudobný nástroj - basu, vyskúšali si zaujímavé remeslá - košikárstvo a vyrobili si vlastné masky. Do Veľkej Británie cestovali „dvojposchodovým“ autobusom, navštívili kráľovnú a domov telefonovali z typických „červených“ telefónnych</text:span><text:span text:style-name="T65"> </text:span><text:span text:style-name="T59">búdok.</text:span></text:p>
      <text:p text:style-name="P18"/>
      <text:p text:style-name="P19">Kurz<text:span text:style-name="T53"> </text:span>lyžovania<text:span text:style-name="T47"> </text:span>na<text:span text:style-name="T67"> </text:span>Jahodnej.<text:span text:style-name="T67"> </text:span>Na<text:span text:style-name="T67"> </text:span>prvých<text:span text:style-name="T47"> </text:span>hodinách<text:span text:style-name="T42"> </text:span>sa<text:span text:style-name="T68"> </text:span>deti<text:span text:style-name="T53"> </text:span>zoznámili<text:span text:style-name="T42"> </text:span>s<text:span text:style-name="T53"> </text:span>lyžiarkami<text:span text:style-name="T42"> </text:span>prostredníctvom<text:span text:style-name="T67"> </text:span>chôdze, naháňania, ale aj vystupovania či zostupovania po svahu. V základných lyžiarskych postojoch zvládli lyžovanie po spádnici a zastavenie v pluhu na miernom kopci. Týmito aktivitami si zlepšovali priestorovú orientáciu, rýchlosť a vytrvalosť. Naučili sa základné lyžiarske techniky, ktorými sú rovnováha, šmyk a zákruta. Osvojili správne chytanie a držanie kotvy a samostatnú jazdu vlekom. Individuálnym prístupom inštruktorov, zábavnou formou výučby sme si vytvorili pozitívny vzťah k lyžovaniu<text:span text:style-name="T69">.</text:span></text:p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7"/>
      <text:p text:style-name="P47"/>
      <text:p text:style-name="P47"/>
      <text:p text:style-name="P47"/>
      <text:p text:style-name="P47"/>
      <text:p text:style-name="P47">7</text:p>
      <text:h text:style-name="P114" text:outline-level="1"><text:soft-page-break/>Pro Pueris, n.o., so sídlom: Stará Baštová 11, 040 01 <text:s/>Košice, IČO: 45747679</text:h>
      <text:p text:style-name="P137"><draw:frame draw:style-name="fr1" draw:name="obrázky6" text:anchor-type="char" svg:x="1.432cm" svg:y="1.367cm" svg:width="15.499cm" svg:height="8.16cm" draw:z-index="6"><draw:image xlink:href="Pictures/10000000000005D500000410005A228EF38C68CA.jpg" xlink:type="simple" xlink:show="embed" xlink:actuate="onLoad"/></draw:frame></text:p>
      <text:p text:style-name="P130"/>
      <text:p text:style-name="P136"/>
      <text:p text:style-name="P45"/>
      <text:p text:style-name="P45"/>
      <text:h text:style-name="P122" text:outline-level="1">Marec 2019</text:h>
      <text:p text:style-name="P35"/>
      <text:p text:style-name="P27">V marci sme sa venovali aj umeniu a predstavili sme si zaujímavého maliara Kandinskeho. Zistili sme, že<text:span text:style-name="T37"> </text:span>veľa<text:span text:style-name="T37"> </text:span>jeho<text:span text:style-name="T48"> </text:span>obrazov<text:span text:style-name="T51"> </text:span>tvoria<text:span text:style-name="T50"> </text:span>geometrické<text:span text:style-name="T49"> </text:span>tvary<text:span text:style-name="T49"> </text:span>a<text:span text:style-name="T37"> </text:span>že<text:span text:style-name="T49"> </text:span>nie<text:span text:style-name="T49"> </text:span>každý<text:span text:style-name="T49"> </text:span>obraz<text:span text:style-name="T49"> </text:span>musí<text:span text:style-name="T50"> </text:span>byť<text:span text:style-name="T68"> </text:span>maľba.<text:span text:style-name="T51"> </text:span>Vyjadrenie<text:span text:style-name="T48"> </text:span>pocitov prostredníctvom farieb a hudby nám umožnilo preniknúť do sveta abstrakcie. Jarné prebúdzanie sme vnímali prostredníctvom zmyslov s využitím zmyslového materiálu Márie<text:span text:style-name="T67"> </text:span>Montessori.</text:p>
      <text:p text:style-name="P45"/>
      <text:p text:style-name="P45"><draw:frame draw:style-name="fr1" draw:name="obrázky1" text:anchor-type="char" svg:x="3.773cm" svg:y="0.233cm" svg:width="11.635cm" svg:height="7.235cm" draw:z-index="1"><draw:image xlink:href="Pictures/10000000000003600000025F7406433800182EB9.jpg" xlink:type="simple" xlink:show="embed" xlink:actuate="onLoad"/></draw:frame></text:p>
      <text:p text:style-name="P47"/>
      <text:p text:style-name="P49"/>
      <text:p text:style-name="P49">8</text:p>
      <text:h text:style-name="P114" text:outline-level="1"><text:soft-page-break/>Pro Pueris, n.o., so sídlom: Stará Baštová 11, 040 01 <text:s/>Košice, IČO: 45747679</text:h>
      <text:p text:style-name="P37"><text:tab/></text:p>
      <text:p text:style-name="P38"><text:tab/>Aktivity s labradorom Amselom, kde veľkým potešením bolo vidieť pokrok u detí, ktoré sa pri <text:tab/>prvých stretnutiach neodvážili k psíkovi priblížiť a teraz sa z nich stávajú skvelí kamaráti.</text:p>
      <text:p text:style-name="P36"><draw:frame draw:style-name="fr1" draw:name="obrázky8" text:anchor-type="char" svg:x="3.191cm" svg:y="0.265cm" svg:width="10.751cm" svg:height="6.84cm" draw:z-index="2"><draw:image xlink:href="Pictures/10000000000003CB000002963BC791526A690E90.jpg" xlink:type="simple" xlink:show="embed" xlink:actuate="onLoad"/></draw:frame></text:p>
      <text:p text:style-name="P20">Keďže marec je už známy ako mesiac kníh, my sme putovali za písmom. Zistili sme, že súčasné písmo sa vyvinulo z tzv. hlaholiky. Porovnávali sme grafické znaky a skúsili sme písať pierkom. Počas vzdelávacích aktivít sme spoznávali ako vzniká kniha a čo všetko potrebujeme na jej prípravu. Predčitateľskú gramotnosť a jemnú motoriku sme precvičovali pomocou pohyblivej abecedy, strihaním, radením obrázkov podľa deja, skladaním písmen do slov. Priestorovú orientáciu sme cibrili v<text:span text:style-name="T48"> </text:span>štvorcovej<text:span text:style-name="T49"> </text:span>sieti.<text:span text:style-name="T50"> </text:span>V<text:span text:style-name="T49"> </text:span>rámci<text:span text:style-name="T48"> </text:span>témy<text:span text:style-name="T48"> </text:span>sme<text:span text:style-name="T48"> </text:span>putovali<text:span text:style-name="T49"> </text:span>do<text:span text:style-name="T49"> </text:span>Kulturparku,<text:span text:style-name="T48"> </text:span>kde<text:span text:style-name="T68"> </text:span>sme<text:span text:style-name="T50"> </text:span>navštívili<text:span text:style-name="T48"> </text:span>knižnicu.<text:span text:style-name="T49"> </text:span>Naši<text:span text:style-name="T49"> </text:span>najstarší navštívili základnú školu so zaujímavými aktivitami. Pohostili nás v „Čaviarničke“, tancovali, súťažili, vyskúšali sedieť v lavici, pracovať s interaktívnou tabuľou či<text:span text:style-name="T67"> </text:span>počítačom.</text:p>
      <text:h text:style-name="P118" text:outline-level="1">Apríl 2019</text:h>
      <text:p text:style-name="P31"/>
      <text:p text:style-name="P30"><text:span text:style-name="T2">Naše šikovné pani učiteľky každý rok pripravujú zaujímavé pokusy, ktoré prezentujú deťom. Pani učiteľka</text:span><text:span text:style-name="T11"> </text:span><text:span text:style-name="T2">Natálka</text:span><text:span text:style-name="T11"> </text:span><text:span text:style-name="T2">pripravila</text:span><text:span text:style-name="T12"> </text:span><text:span text:style-name="T2">experiment</text:span><text:span text:style-name="T13"> </text:span><text:span text:style-name="T2">s</text:span><text:span text:style-name="T11"> </text:span><text:span text:style-name="T2">názvom</text:span><text:span text:style-name="T14"> </text:span><text:span text:style-name="T2">„Sila</text:span><text:span text:style-name="T11"> </text:span><text:span text:style-name="T2">vzduchu“.</text:span><text:span text:style-name="T15"> </text:span><text:span text:style-name="T2">Cieľom</text:span><text:span text:style-name="T11"> </text:span><text:span text:style-name="T2">tohto</text:span><text:span text:style-name="T15"> </text:span><text:span text:style-name="T2">experimentu</text:span><text:span text:style-name="T15"> </text:span><text:span text:style-name="T2">bolo</text:span><text:span text:style-name="T13"> </text:span><text:span text:style-name="T2">deťom ozrejmiť fakt, že vzduch je všade vôkol nás. Pani učiteľka Danka pripravila pokus s balónom a vodou. Oheň</text:span><text:span text:style-name="T16"> </text:span><text:span text:style-name="T2">dokáže</text:span><text:span text:style-name="T11"> </text:span><text:span text:style-name="T2">veľmi</text:span><text:span text:style-name="T7"> </text:span><text:span text:style-name="T2">jednoducho</text:span><text:span text:style-name="T6"> </text:span><text:span text:style-name="T2">zničiť</text:span><text:span text:style-name="T15"> </text:span><text:span text:style-name="T2">nafúknutý</text:span><text:span text:style-name="T6"> </text:span><text:span text:style-name="T2">balón.</text:span><text:span text:style-name="T16"> </text:span><text:span text:style-name="T2">Balón</text:span><text:span text:style-name="T15"> </text:span><text:span text:style-name="T2">naplnený</text:span><text:span text:style-name="T11"> </text:span><text:span text:style-name="T2">vodou</text:span><text:span text:style-name="T7"> </text:span><text:span text:style-name="T2">nepraskne</text:span><text:span text:style-name="T9"> </text:span><text:span text:style-name="T2">nad</text:span><text:span text:style-name="T15"> </text:span><text:span text:style-name="T2">horiacou sviečkou.</text:span><text:span text:style-name="T17"> </text:span><text:span text:style-name="T2">Ako</text:span><text:span text:style-name="T18"> </text:span><text:span text:style-name="T2">je</text:span><text:span text:style-name="T19"> </text:span><text:span text:style-name="T2">to</text:span><text:span text:style-name="T17"> </text:span><text:span text:style-name="T2">možné?</text:span><text:span text:style-name="T17"> </text:span><text:span text:style-name="T2">Voda</text:span><text:span text:style-name="T20"> </text:span><text:span text:style-name="T2">absorbuje</text:span><text:span text:style-name="T19"> </text:span><text:span text:style-name="T2">všetku</text:span><text:span text:style-name="T20"> </text:span><text:span text:style-name="T2">teplotu</text:span><text:span text:style-name="T17"> </text:span><text:span text:style-name="T2">zo</text:span><text:span text:style-name="T18"> </text:span><text:span text:style-name="T2">sviečky</text:span><text:span text:style-name="T18"> </text:span><text:span text:style-name="T2">a</text:span><text:span text:style-name="T20"> </text:span><text:span text:style-name="T2">balón</text:span><text:span text:style-name="T17"> </text:span><text:span text:style-name="T2">nepraskne. Pani</text:span><text:span text:style-name="T20"> </text:span><text:span text:style-name="T2">učiteľka Janka</text:span><text:span text:style-name="T19"> </text:span><text:span text:style-name="T2">prezentovala</text:span><text:span text:style-name="T7"> </text:span><text:span text:style-name="T2">experiment</text:span><text:span text:style-name="T9"> </text:span><text:span text:style-name="T2">s</text:span><text:span text:style-name="T8"> </text:span><text:span text:style-name="T2">názvom</text:span><text:span text:style-name="T17"> </text:span><text:span text:style-name="T2">„Dúhový</text:span><text:span text:style-name="T6"> </text:span><text:span text:style-name="T2">papier“.</text:span><text:span text:style-name="T8"> </text:span><text:span text:style-name="T2">Do</text:span><text:span text:style-name="T6"> </text:span><text:span text:style-name="T2">misky</text:span><text:span text:style-name="T17"> </text:span><text:span text:style-name="T2">s</text:span><text:span text:style-name="T9"> </text:span><text:span text:style-name="T2">vodou</text:span><text:span text:style-name="T8"> </text:span><text:span text:style-name="T2">položíme</text:span><text:span text:style-name="T19"> </text:span><text:span text:style-name="T2">papier,</text:span><text:span text:style-name="T19"> </text:span><text:span text:style-name="T2">na</text:span><text:span text:style-name="T9"> </text:span><text:span text:style-name="T2">vrch kvapneme</text:span><text:span text:style-name="T8"> </text:span><text:span text:style-name="T2">jednu,</text:span><text:span text:style-name="T19"> </text:span><text:span text:style-name="T2">dve</text:span><text:span text:style-name="T6"> </text:span><text:span text:style-name="T2">kvapky</text:span><text:span text:style-name="T19"> </text:span><text:span text:style-name="T2">laku.</text:span><text:span text:style-name="T8"> </text:span><text:span text:style-name="T2">Lak</text:span><text:span text:style-name="T8"> </text:span><text:span text:style-name="T2">vo</text:span><text:span text:style-name="T6"> </text:span><text:span text:style-name="T2">vode</text:span><text:span text:style-name="T19"> </text:span><text:span text:style-name="T2">vytvorí</text:span><text:span text:style-name="T7"> </text:span><text:span text:style-name="T2">povlak,</text:span><text:span text:style-name="T19"> </text:span><text:span text:style-name="T2">cez</text:span><text:span text:style-name="T6"> </text:span><text:span text:style-name="T2">ktorý</text:span><text:span text:style-name="T19"> </text:span><text:span text:style-name="T2">potom</text:span><text:span text:style-name="T19"> </text:span><text:span text:style-name="T2">papier</text:span><text:span text:style-name="T8"> </text:span><text:span text:style-name="T2">vytiahneme</text:span><text:span text:style-name="T6"> </text:span><text:span text:style-name="T2">von a dáme ho sušiť na pripravenú papierovú utierku. </text:span></text:p>
      <text:p text:style-name="P86"/>
      <text:p text:style-name="P86"/>
      <text:p text:style-name="P86"/>
      <text:p text:style-name="P86"/>
      <text:p text:style-name="P86">9</text:p>
      <text:h text:style-name="P123" text:outline-level="1"><text:soft-page-break/>Pro Pueris, n.o.,so sídlom: Stará Baštová 11, 040 01 <text:s/>Košice, IČO: 45747679</text:h>
      <text:p text:style-name="P6"><text:span text:style-name="T2"><text:tab/>Môžeme sa kochať dúhou na papieri. Pani učiteľka Karin zaujala pokusom „Záhadná <text:tab/>sviečka“. <text:tab/>Plameň sa v pohári uhasí a voda začne stúpať. Keď sa pri horení kyslík spojí s uhlíkom vznikne oxid <text:tab/>uhličitý. Ten je ťažší a pomalší ako kyslík a vytvára na vodu menší tlak. To spôsobuje, že sa zdvihne <text:tab/>hladina vody v pohári a nie v</text:span><text:span text:style-name="T21"> </text:span><text:span text:style-name="T2">miske.</text:span></text:p>
      <text:p text:style-name="P88"/>
      <text:p text:style-name="P45"><draw:frame draw:style-name="fr2" draw:name="obrázky2" text:anchor-type="as-char" svg:y="-8.447cm" svg:width="9.502cm" svg:height="5.223cm" draw:z-index="23"><draw:image xlink:href="Pictures/100000000000039E00000282E631A6E805897146.jpg" xlink:type="simple" xlink:show="embed" xlink:actuate="onLoad"/></draw:frame></text:p>
      <text:p text:style-name="P132">Tému „Pyramída zdravia“ sme otvorili besedou s dentálnou hygieničkou. Oboznámila nás so stavbou zuba <text:s text:c="2"/>a správnou technikou čistenia zúbkov.V edukačnom procese nás čakali pripravené prostredia <text:tab/>zamerané na</text:p>
      <text:p text:style-name="P9"><text:span text:style-name="T22">rozoznávanie zdravých a nezdravých potravín. Praktický život sme si vyskúšali krájaním <text:tab/>rôzneho ovocia a sadením zeleniny v našej „záhradke“. Obliekaním sme cibrili jemnú motoriku a <text:tab/>uvedomovali sme si vhodne zvolené oblečenie pre naše zdravie. Hrubú motoriku sme rozvíjali <text:tab/>pohybovými</text:span><text:span text:style-name="T26"> </text:span><text:span text:style-name="T22">hrami</text:span><text:span text:style-name="T31"> </text:span><text:span text:style-name="T22">a</text:span><text:span text:style-name="T31"> </text:span><text:span text:style-name="T22">otužovaním</text:span><text:span text:style-name="T32"> </text:span><text:span text:style-name="T22">na</text:span><text:span text:style-name="T31"> </text:span><text:span text:style-name="T22">čerstvom</text:span><text:span text:style-name="T26"> </text:span><text:span text:style-name="T22">vzduchu.</text:span><text:span text:style-name="T32"> </text:span><text:span text:style-name="T22">V</text:span><text:span text:style-name="T28"> </text:span><text:span text:style-name="T22">matematike</text:span><text:span text:style-name="T32"> </text:span><text:span text:style-name="T22">sme</text:span><text:span text:style-name="T32"> </text:span><text:span text:style-name="T22">experimentovali</text:span><text:span text:style-name="T28"> </text:span><text:span text:style-name="T22">s</text:span><text:span text:style-name="T26"> </text:span><text:span text:style-name="T22">telesami<text:tab/> – ihlan, guľa, kváder, kocka. Cibrili sme jazýček a nielen jeho chuťové bunky! Prostredníctvom <text:tab/>rozprávky</text:span><text:span text:style-name="T31"> </text:span><text:span text:style-name="T22">o</text:span><text:span text:style-name="T32"> </text:span><text:span text:style-name="T22">kamenárovi</text:span><text:span text:style-name="T28"> </text:span><text:span text:style-name="T22">sme</text:span><text:span text:style-name="T28"> </text:span><text:span text:style-name="T22">obohatili</text:span><text:span text:style-name="T32"> </text:span><text:span text:style-name="T22">slovnú</text:span><text:span text:style-name="T32"> </text:span><text:span text:style-name="T22">zásobu</text:span><text:span text:style-name="T26"> </text:span><text:span text:style-name="T22">o</text:span><text:span text:style-name="T32"> </text:span><text:span text:style-name="T22">archaizmy</text:span><text:span text:style-name="T28"> </text:span><text:span text:style-name="T22">(groš,</text:span><text:span text:style-name="T28"> </text:span><text:span text:style-name="T22">drevenica,</text:span><text:span text:style-name="T28"> </text:span><text:span text:style-name="T22">jarmok</text:span><text:span text:style-name="T31"> </text:span><text:span text:style-name="T22">a</text:span><text:span text:style-name="T28"> </text:span><text:span text:style-name="T22">remeslo). <text:tab/>Oboznámili sme sa s remeslami (košikár, sklár, čižmár), s výrobou korbáčikov a vyskúšali sme si prácu <text:tab/>kováča, pekára a zlatníka. Pri hre s klbkom sme rozvíjali koncentráciu pozornosti, zmysel pre kolektív, <text:tab/>schopnosť vnímať svojho kamaráta,</text:span><text:span text:style-name="T32"> </text:span><text:span text:style-name="T22">poďakovať. </text:span></text:p>
      <text:p text:style-name="P133"/>
      <text:p text:style-name="P133"/>
      <text:p text:style-name="P133"/>
      <text:p text:style-name="P134"/>
      <text:p text:style-name="P134"/>
      <text:p text:style-name="P134"/>
      <text:p text:style-name="P134"/>
      <text:p text:style-name="P134"/>
      <text:p text:style-name="P135">10</text:p>
      <text:h text:style-name="P124" text:outline-level="1"><text:soft-page-break/>Pro Pueris, n.o.,so sídlom: Stará Baštová 11, 040 01 <text:s/>Košice, IČO: 45747679</text:h>
      <text:p text:style-name="Text_20_body"><draw:frame draw:style-name="fr1" draw:name="obrázky9" text:anchor-type="char" svg:x="1.505cm" svg:y="0.321cm" svg:width="7.142cm" svg:height="5.357cm" draw:z-index="3"><draw:image xlink:href="Pictures/1000000000000274000001D72E4DEEB0A3CC3278.jpg" xlink:type="simple" xlink:show="embed" xlink:actuate="onLoad"/></draw:frame><draw:frame draw:style-name="fr1" draw:name="obrázky10" text:anchor-type="char" svg:x="9.19cm" svg:y="0.363cm" svg:width="7.232cm" svg:height="5.424cm" draw:z-index="4"><draw:image xlink:href="Pictures/100000000000026D000001D2179F6AC1642F3E58.jpg" xlink:type="simple" xlink:show="embed" xlink:actuate="onLoad"/></draw:frame></text:p>
      <text:h text:style-name="P119" text:outline-level="1">Máj 2019</text:h>
      <text:p text:style-name="P33"/>
      <text:p text:style-name="P39">Zážitkovým učením vo Východoslovenskom múzeu deti skúmali, ako žili ľudia v dobe ľadovej. Aké nástroje<text:span text:style-name="T50"> </text:span>používali<text:span text:style-name="T50"> </text:span>na<text:span text:style-name="T67"> </text:span>lov<text:span text:style-name="T68"> </text:span>zvierat,<text:span text:style-name="T68"> </text:span>čím<text:span text:style-name="T49"> </text:span>spracovali<text:span text:style-name="T50"> </text:span>ulovenú<text:span text:style-name="T50"> </text:span>zver<text:span text:style-name="T67"> </text:span>ale<text:span text:style-name="T67"> </text:span>aj<text:span text:style-name="T67"> </text:span>to<text:span text:style-name="T68"> </text:span>ako<text:span text:style-name="T50"> </text:span>zakladali<text:span text:style-name="T50"> </text:span>oheň.<text:span text:style-name="T53"> </text:span>Mali<text:span text:style-name="T53"> </text:span>možnosť vidieť zvieratá - tigra šabľozubého, mamuta, pižmoňa, soba, hyenu a mnohé<text:span text:style-name="T54"> </text:span>ďalšie.</text:p>
      <text:p text:style-name="P48"><draw:frame draw:style-name="fr1" draw:name="obrázky11" text:anchor-type="char" svg:x="1.51cm" svg:y="0.152cm" svg:width="8.86cm" svg:height="6.646cm" draw:z-index="7"><draw:image xlink:href="Pictures/10000000000002F90000023B54E3ACE6C05834B5.jpg" xlink:type="simple" xlink:show="embed" xlink:actuate="onLoad"/></draw:frame></text:p>
      <text:p text:style-name="P45"/>
      <text:p text:style-name="P141">Jún 2019</text:p>
      <text:p text:style-name="P34"/>
      <text:p text:style-name="P40">Deti<text:span text:style-name="T53"> </text:span>navštívili<text:span text:style-name="T53"> </text:span>výstavu<text:span text:style-name="T53"> </text:span>motýľov<text:span text:style-name="T67"> </text:span>v<text:span text:style-name="T67"> </text:span>Botanickej<text:span text:style-name="T68"> </text:span>záhrade<text:span text:style-name="T67"> </text:span>v<text:span text:style-name="T67"> </text:span>Košiciach.<text:span text:style-name="T53"> </text:span>Pre<text:span text:style-name="T53"> </text:span>rodičov<text:span text:style-name="T50"> </text:span>boli<text:span text:style-name="T67"> </text:span>pripravené<text:span text:style-name="T67"> </text:span>prostredia s<text:span text:style-name="T68"> </text:span>ukážkou<text:span text:style-name="T53"> </text:span>našich<text:span text:style-name="T53"> </text:span>vzdelávacích<text:span text:style-name="T68"> </text:span>aktivít<text:span text:style-name="T49"> </text:span>a<text:span text:style-name="T67"> </text:span>pomôcok.<text:span text:style-name="T50"> </text:span>Tie<text:span text:style-name="T50"> </text:span>si<text:span text:style-name="T67"> </text:span>mohli<text:span text:style-name="T67"> </text:span>vyskúšať<text:span text:style-name="T67"> </text:span>spolu<text:span text:style-name="T53"> </text:span>s<text:span text:style-name="T50"> </text:span>ich<text:span text:style-name="T50"> </text:span>ratolesťami.<text:span text:style-name="T50"> </text:span>Mobilné planetárium zaujalo svojimi zaujímavými</text:p>
      <text:p text:style-name="P41"/>
      <text:p text:style-name="P7"/>
      <text:p text:style-name="P7"/>
      <text:p text:style-name="P7"/>
      <text:p text:style-name="P7"/>
      <text:p text:style-name="P7">11</text:p>
      <text:h text:style-name="P125" text:outline-level="1"><text:soft-page-break/>Pro Pueris, n.o.,so sídlom: Stará Baštová 11, 040 01 <text:s/>Košice, IČO: 45747679</text:h>
      <text:p text:style-name="P40">vesmírnymi príbehmi. Nechýbal výlet na Alpinku a ukážka exotických zvierat v spolupráci s<text:span text:style-name="T51"> </text:span>rodinou.</text:p>
      <text:p text:style-name="P40"/>
      <text:p text:style-name="P40"><draw:frame draw:style-name="fr1" draw:name="obrázky12" text:anchor-type="char" svg:x="0.182cm" svg:y="0.226cm" svg:width="7.389cm" svg:height="5.946cm" draw:z-index="8"><draw:image xlink:href="Pictures/10000000000003180000020B1E54A9CB3C6C6FA9.jpg" xlink:type="simple" xlink:show="embed" xlink:actuate="onLoad"/></draw:frame><draw:frame draw:style-name="fr1" draw:name="obrázky13" text:anchor-type="char" svg:x="7.793cm" svg:y="0.229cm" svg:width="9.121cm" svg:height="5.981cm" draw:z-index="9"><draw:image xlink:href="Pictures/100000000000030E00000202A98BE2986AE5893B.jpg" xlink:type="simple" xlink:show="embed" xlink:actuate="onLoad"/></draw:frame><draw:frame draw:style-name="fr1" draw:name="obrázky15" text:anchor-type="char" svg:x="9.402cm" svg:y="6.417cm" svg:width="7.31cm" svg:height="5.482cm" draw:z-index="10"><draw:image xlink:href="Pictures/1000000000000283000001E23048450968D369CC.jpg" xlink:type="simple" xlink:show="embed" xlink:actuate="onLoad"/></draw:frame><draw:frame draw:style-name="fr1" draw:name="obrázky14" text:anchor-type="char" svg:x="0.245cm" svg:y="6.442cm" svg:width="8.879cm" svg:height="5.551cm" draw:z-index="11"><draw:image xlink:href="Pictures/10000000000002FB000001DD7193412518EF6677.jpg" xlink:type="simple" xlink:show="embed" xlink:actuate="onLoad"/></draw:frame></text:p>
      <text:p text:style-name="P45"/>
      <text:p text:style-name="P89">Júl a August 2019</text:p>
      <text:p text:style-name="P31"/>
      <text:p text:style-name="P28"><text:span text:style-name="T36">Keďže k letu neodmysliteľne patrí trávenie času vonku, ani my sme nezaháľali a užívali sme letný čas <text:s/>v</text:span><text:span text:style-name="T46"> </text:span><text:span text:style-name="T36">príjemnom</text:span><text:span text:style-name="T44"> </text:span><text:span text:style-name="T36">prostredí</text:span><text:span text:style-name="T46"> </text:span><text:span text:style-name="T36">našej</text:span><text:span text:style-name="T46"> </text:span><text:span text:style-name="T36">škôlky</text:span><text:span text:style-name="T44"> </text:span><text:span text:style-name="T36">a</text:span><text:span text:style-name="T55"> </text:span><text:span text:style-name="T36">mestského</text:span><text:span text:style-name="T44"> </text:span><text:span text:style-name="T36">parku.</text:span><text:span text:style-name="T70"> </text:span><text:span text:style-name="T36">Otužovali</text:span><text:span text:style-name="T57"> </text:span><text:span text:style-name="T36">sme</text:span><text:span text:style-name="T44"> </text:span><text:span text:style-name="T36">sa</text:span><text:span text:style-name="T46"> </text:span><text:span text:style-name="T36">nielen</text:span><text:span text:style-name="T70"> </text:span><text:span text:style-name="T36">vzduchom</text:span><text:span text:style-name="T44"> </text:span><text:span text:style-name="T36">ale</text:span><text:span text:style-name="T44"> </text:span><text:span text:style-name="T36">aj</text:span><text:span text:style-name="T46"> </text:span><text:span text:style-name="T36">vodou. Nechýbali aj drobné práce v našej</text:span><text:span text:style-name="T38"> </text:span><text:span text:style-name="T36">záhradke.</text:span></text:p>
      <text:p text:style-name="P87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9"/>
      <text:p text:style-name="P49"/>
      <text:p text:style-name="P49"/>
      <text:p text:style-name="P49">12</text:p>
      <text:h text:style-name="P125" text:outline-level="1"><text:soft-page-break/>Pro Pueris, n.o.,so sídlom: Stará Baštová 11, 040 01 <text:s/>Košice, IČO: 45747679</text:h>
      <text:p text:style-name="P45"><draw:frame draw:style-name="fr1" draw:name="obrázky16" text:anchor-type="char" svg:x="1.859cm" svg:y="0.215cm" svg:width="6.93cm" svg:height="5.426cm" draw:z-index="13"><draw:image xlink:href="Pictures/10000000000002E100000229BC5C7A181CD1AAB9.jpg" xlink:type="simple" xlink:show="embed" xlink:actuate="onLoad"/></draw:frame><draw:frame draw:style-name="fr1" draw:name="obrázky17" text:anchor-type="char" svg:x="8.909cm" svg:y="0.206cm" svg:width="7.939cm" svg:height="5.179cm" draw:z-index="12"><draw:image xlink:href="Pictures/10000000000002C30000015A466909B802264675.jpg" xlink:type="simple" xlink:show="embed" xlink:actuate="onLoad"/></draw:frame></text:p>
      <text:p text:style-name="P45"/>
      <text:h text:style-name="P127" text:outline-level="1">September a Október 2019</text:h>
      <text:p text:style-name="P33"/>
      <text:p text:style-name="P29"><text:span text:style-name="T22">September už <text:s/>tradične <text:s/>patrí <text:s/>k otvoreniu <text:s/>školského roku <text:s/>a zoznamovaním <text:s/>sa s novými <text:s/>kamarátmi a</text:span><text:span text:style-name="T23"> </text:span><text:span text:style-name="T22">pravidlami</text:span><text:span text:style-name="T24"> </text:span><text:span text:style-name="T22">našej</text:span><text:span text:style-name="T25"> </text:span><text:span text:style-name="T22">materskej</text:span><text:span text:style-name="T26"> </text:span><text:span text:style-name="T22">školy.</text:span><text:span text:style-name="T27"> </text:span><text:span text:style-name="T22">V</text:span><text:span text:style-name="T28"> </text:span><text:span text:style-name="T22">okóbri</text:span><text:span text:style-name="T29"> </text:span><text:span text:style-name="T22">sme</text:span><text:span text:style-name="T27"> </text:span><text:span text:style-name="T22">usporiadali</text:span><text:span text:style-name="T27"> </text:span><text:span text:style-name="T22">z</text:span><text:span text:style-name="T23"> </text:span><text:span text:style-name="T22">príležitosti</text:span><text:span text:style-name="T27"> </text:span><text:span text:style-name="T22">úcty</text:span><text:span text:style-name="T25"> </text:span><text:span text:style-name="T22">k</text:span><text:span text:style-name="T30"> </text:span><text:span text:style-name="T22">starším</text:span><text:span text:style-name="T27"> </text:span><text:span text:style-name="T22">vystúpenie</text:span><text:span text:style-name="T27"> </text:span><text:span text:style-name="T22">pre našich starých</text:span><text:span text:style-name="T23"> </text:span><text:span text:style-name="T22">rodičov.</text:span><draw:frame draw:style-name="fr1" draw:name="obrázky18" text:anchor-type="char" svg:x="1.483cm" svg:y="2.411cm" svg:width="9.2cm" svg:height="5.992cm" draw:z-index="14"><draw:image xlink:href="Pictures/1000000000000292000001B7190A3CDB7AB20E17.jpg" xlink:type="simple" xlink:show="embed" xlink:actuate="onLoad"/></draw:frame></text:p>
      <text:p text:style-name="P8">Od septembra 2019 sme zaviedli aktivitu práca s drevom.</text:p>
      <text:p text:style-name="P42"><draw:frame draw:style-name="fr1" draw:name="obrázky19" text:anchor-type="char" svg:x="1.268cm" svg:y="0.312cm" svg:width="7.729cm" svg:height="5.156cm" draw:z-index="15"><draw:image xlink:href="Pictures/1000000000000299000001BB5D25C9CF317CECA3.jpg" xlink:type="simple" xlink:show="embed" xlink:actuate="onLoad"/></draw:frame><draw:frame draw:style-name="fr1" draw:name="obrázky20" text:anchor-type="char" svg:x="9.396cm" svg:y="0.323cm" svg:width="7.661cm" svg:height="5.108cm" draw:z-index="16"><draw:image xlink:href="Pictures/1000000000000292000001B765B12F757FC74CA8.jpg" xlink:type="simple" xlink:show="embed" xlink:actuate="onLoad"/></draw:frame></text:p>
      <text:p text:style-name="P142"/>
      <text:p text:style-name="P142"/>
      <text:p text:style-name="P142"/>
      <text:p text:style-name="P142"/>
      <text:p text:style-name="P143"/>
      <text:p text:style-name="P143"/>
      <text:p text:style-name="P143"/>
      <text:p text:style-name="P143">13</text:p>
      <text:h text:style-name="P126" text:outline-level="1"><text:soft-page-break/>Pro Pueris, n.o.,so sídlom: Stará Baštová 11, 040 01 <text:s/>Košice, IČO: 45747679</text:h>
      <text:p text:style-name="P144">November 2019</text:p>
      <text:p text:style-name="P32"/>
      <text:p text:style-name="P43">Každý<text:span text:style-name="T42"> </text:span>rok<text:span text:style-name="T47"> </text:span>z<text:span text:style-name="T42"> </text:span>príležitosti<text:span text:style-name="T56"> </text:span>Dňa<text:span text:style-name="T45"> </text:span>materských<text:span text:style-name="T42"> </text:span>škôl<text:span text:style-name="T42"> </text:span>na<text:span text:style-name="T56"> </text:span>Slovenku<text:span text:style-name="T42"> </text:span>organizujeme<text:span text:style-name="T43"> </text:span>v<text:span text:style-name="T43"> </text:span>materskej<text:span text:style-name="T45"> </text:span>škole<text:span text:style-name="T72"> </text:span>tvorivú<text:span text:style-name="T43"> </text:span>dielňu pre rodičov našich detí. Tento rok pripravujeme Monte labyrint, v ktorom si rodičia budú môcť vyskúšať zručnosti z oblasti matematiky, zmyslového vnímania, jazyka ale aj praktického života. Pomocníci budú ich vlastné deti. Cesty v labyrinte budú tvorené koberčekami, na ktorých budú umiestnené<text:span text:style-name="T47"> </text:span>pomôcky<text:span text:style-name="T67"> </text:span>inšpirované<text:span text:style-name="T53"> </text:span>Montessori<text:span text:style-name="T42"> </text:span>pedagogikou.<text:span text:style-name="T67"> </text:span>Zmyslové<text:span text:style-name="T43"> </text:span>vnímanie<text:span text:style-name="T68"> </text:span>si<text:span text:style-name="T67"> </text:span>budú<text:span text:style-name="T42"> </text:span>môcť<text:span text:style-name="T53"> </text:span>vyskúšať s ružovou vežou a hnedými schodami, počty s červeno-modrými tyčami a vretienkami, jazykové zručnosti s pohyblivou abecedou a nebude chýbať aj úloha z praktického života (krájanie<text:span text:style-name="T73"> </text:span>zeleniny).</text:p>
      <text:p text:style-name="P1"><draw:frame draw:style-name="fr3" draw:name="obrázky21" text:anchor-type="char" svg:x="3.752cm" svg:y="0.37cm" svg:width="9.209cm" svg:height="6.142cm" draw:z-index="17"><draw:image xlink:href="Pictures/10000000000003270000021CBF85B0ADF526DF6F.jpg" xlink:type="simple" xlink:show="embed" xlink:actuate="onLoad"/></draw:frame></text:p>
      <text:p text:style-name="P21">Stretnutie so slovenskou paralympijskou reprezentantkou Veronikou Vadovičovou sprevádzali veľké očakávania. Veronika nám porozprávala o svojich úspechoch, o tom aké dôležité je ísť za svojím snom a nevzdávať sa. Na stupni víťazov sme vyskúšali držať zlatú, striebornú či bronzovú medailu.</text:p>
      <text:p text:style-name="P21"><draw:frame draw:style-name="fr4" draw:name="obrázky3" text:anchor-type="as-char" svg:y="-4.669cm" svg:width="9.506cm" svg:height="5.816cm" draw:z-index="22"><draw:image xlink:href="Pictures/10000000000003220000028933A400E567CA1DAC.jpg" xlink:type="simple" xlink:show="embed" xlink:actuate="onLoad"/></draw:frame></text:p>
      <text:p text:style-name="P21"/>
      <text:p text:style-name="P26"/>
      <text:p text:style-name="P26"/>
      <text:p text:style-name="P26">14</text:p>
      <text:h text:style-name="P126" text:outline-level="1"><text:soft-page-break/>Pro Pueris, n.o.,so sídlom: Stará Baštová 11, 040 01 <text:s/>Košice, IČO: 45747679</text:h>
      <text:p text:style-name="P90">December 2019</text:p>
      <text:p text:style-name="P25"><text:tab/>Mesiac s Mikulášom, bábkovým divadlom, vianočnou besiedkou a zdobením stromčeka v <text:s text:c="5"/>detskom domove. Lúčime sa so starým rokom.</text:p>
      <text:p text:style-name="P23"><draw:frame draw:style-name="fr1" draw:name="obrázky24" text:anchor-type="char" svg:x="8.109cm" svg:y="9.589cm" svg:width="8.879cm" svg:height="6.283cm" draw:z-index="19"><draw:image xlink:href="Pictures/10000000000003700000024CE324860AD6794063.jpg" xlink:type="simple" xlink:show="embed" xlink:actuate="onLoad"/></draw:frame><draw:frame draw:style-name="fr1" draw:name="obrázky23" text:anchor-type="char" svg:x="0.704cm" svg:y="9.583cm" svg:width="7.054cm" svg:height="6.257cm" draw:z-index="20"><draw:image xlink:href="Pictures/1000000000000247000001ECA463353746D8266E.jpg" xlink:type="simple" xlink:show="embed" xlink:actuate="onLoad"/></draw:frame><draw:frame draw:style-name="fr1" draw:name="obrázky22" text:anchor-type="char" svg:x="0.623cm" svg:y="-0.102cm" svg:width="16.148cm" svg:height="9.463cm" draw:z-index="18"><draw:image xlink:href="Pictures/10000000000004EB000003481E54D1F2D037C89D.jpg" xlink:type="simple" xlink:show="embed" xlink:actuate="onLoad"/></draw:frame></text:p>
      <text:p text:style-name="P21"/>
      <text:p text:style-name="P21"/>
      <text:p text:style-name="P21"/>
      <text:p text:style-name="P21"/>
      <text:p text:style-name="P21"/>
      <text:p text:style-name="P22"/>
      <text:p text:style-name="P22"/>
      <text:p text:style-name="P22">15</text:p>
      <text:h text:style-name="P128" text:outline-level="1">Pro Pueris, n.o., so sídlom: Stará Baštová 11, 040 01 <text:s/>Košice, IČO: 45747679</text:h>
      <text:p text:style-name="P136"/>
      <text:p text:style-name="P111">3. Ročná účtovná závierka a zhodnotenie základných údajov v nej obsiahnutých</text:p>
      <text:p text:style-name="P68"/>
      <text:p text:style-name="P74">Aktíva <text:s text:c="104"/>2018 <text:s text:c="35"/>2019</text:p>
      <text:p text:style-name="Standard">Neobežný majetok <text:s text:c="91"/>0 <text:s text:c="37"/>500</text:p>
      <text:list xml:id="list132554858865714" text:continue-list="list132553118148900" text:style-name="WWNum1">
        <text:list-item>
          <text:p text:style-name="P91">Dlhodobý majetok <text:s text:c="67"/>0 <text:s text:c="37"/>500</text:p>
        </text:list-item>
      </text:list>
      <text:p text:style-name="Standard">Obežný majetok <text:s text:c="87"/>20 887 <text:s text:c="31"/>10 552</text:p>
      <text:list xml:id="list132553009357208" text:continue-numbering="true" text:style-name="WWNum1">
        <text:list-item>
          <text:p text:style-name="P91">Krátkodobé pohľadávky <text:s text:c="52"/>3 071 <text:s text:c="33"/>1 393</text:p>
        </text:list-item>
        <text:list-item>
          <text:p text:style-name="P91">Finančné účty <text:s text:c="66"/>17 816 <text:s text:c="34"/>7 291</text:p>
        </text:list-item>
        <text:list-item>
          <text:p text:style-name="P91">Zásoby <text:s text:c="86"/>0 <text:s text:c="34"/>1 868</text:p>
        </text:list-item>
      </text:list>
      <text:p text:style-name="Standard">Časové rozlíšenie <text:s text:c="94"/>0 <text:s text:c="37"/>927</text:p>
      <text:p text:style-name="Standard"><text:span text:style-name="T40">Majetok celkom</text:span> <text:s text:c="86"/><text:span text:style-name="T40">20 877 <text:s text:c="32"/>11 979</text:span></text:p>
      <text:p text:style-name="P74"/>
      <text:p text:style-name="P74">Pasíva <text:s text:c="106"/>2018 <text:s text:c="34"/>2019</text:p>
      <text:p text:style-name="Standard">Vlastné zdroje krytia majetku <text:s text:c="70"/>1009 <text:s text:c="36"/>972</text:p>
      <text:list xml:id="list132554913827556" text:continue-numbering="true" text:style-name="WWNum1">
        <text:list-item>
          <text:p text:style-name="P91">Nevysporiadaný výsledok min.r. <text:s text:c="36"/>-13 098 <text:s text:c="34"/>1009</text:p>
        </text:list-item>
        <text:list-item>
          <text:p text:style-name="P91">Výsledok hospodárenia <text:s text:c="52"/>14 107 <text:s text:c="33"/>-1037</text:p>
        </text:list-item>
      </text:list>
      <text:p text:style-name="Standard">Základné imanie <text:s text:c="91"/>1000 <text:s text:c="34"/>1000</text:p>
      <text:p text:style-name="Standard">Cudzie zdroje <text:s text:c="93"/>18 878 <text:s text:c="31"/>11 007</text:p>
      <text:list xml:id="list132554489923048" text:continue-numbering="true" text:style-name="WWNum1">
        <text:list-item>
          <text:p text:style-name="P91">Záväzky <text:s text:c="79"/>8 195 <text:s text:c="33"/>8 907</text:p>
        </text:list-item>
        <text:list-item>
          <text:p text:style-name="P91">Finančné výpomoci <text:s text:c="61"/>4 100 <text:s text:c="34"/>2100</text:p>
        </text:list-item>
        <text:list-item>
          <text:p text:style-name="P91">Rezervy <text:s text:c="80"/>6 583 <text:s text:c="39"/>0</text:p>
        </text:list-item>
        <text:list-item>
          <text:p text:style-name="P91">Časové rozlíšenie <text:s text:c="71"/>0 <text:s text:c="40"/>0</text:p>
        </text:list-item>
      </text:list>
      <text:p text:style-name="P74">Vlastné zdroje a cudzie zdroje <text:s text:c="64"/>20 877 <text:s text:c="31"/>11 979</text:p>
      <text:p text:style-name="P74"/>
      <text:p text:style-name="P74">Výkaz ziskov a strát <text:s text:c="85"/>2018 <text:s text:c="33"/>2019</text:p>
      <text:p text:style-name="Standard">Spotreba materiálu <text:s text:c="86"/>13 472 <text:s text:c="30"/>15 756</text:p>
      <text:p text:style-name="Standard">Opravy a udržiavanie a ostatné služby <text:s text:c="58"/>6 355 <text:s text:c="29"/>89 671</text:p>
      <text:p text:style-name="Standard">Osobné náklady <text:s text:c="91"/>64 009 <text:s text:c="31"/>6 238</text:p>
      <text:p text:style-name="Standard">Ostatné <text:s/>náklady <text:s text:c="95"/>753 <text:s text:c="34"/>236</text:p>
      <text:p text:style-name="Standard">Poskytnuté príspevky <text:s text:c="91"/>0 <text:s text:c="38"/>0</text:p>
      <text:p text:style-name="P74">Náklady spolu <text:s text:c="90"/>141 289 <text:s text:c="27"/>168 043</text:p>
      <text:p text:style-name="P74"/>
      <text:p text:style-name="P74">Výkaz ziskov a strát <text:s text:c="86"/>2018 <text:s text:c="32"/>2019</text:p>
      <text:p text:style-name="Standard">Dotácie <text:s text:c="105"/>60 485 <text:s text:c="29"/>66 417</text:p>
      <text:p text:style-name="Standard">Prijaté dary <text:s text:c="108"/>0 <text:s text:c="38"/>0</text:p>
      <text:p text:style-name="Standard">Školné <text:s text:c="107"/>77 919 <text:s text:c="28"/>85 340</text:p>
      <text:p text:style-name="Standard">Strava detí a strava zamestnancov <text:s text:c="64"/>16 404 <text:s text:c="28"/>15 117</text:p>
      <text:p text:style-name="Standard">Udržiavací poplatok <text:s text:c="95"/>0 <text:s text:c="37"/>0</text:p>
      <text:p text:style-name="Standard">Ročné zúčtovanie zdravotných poisťovní <text:s text:c="58"/>480 <text:s text:c="37"/>0</text:p>
      <text:p text:style-name="Standard">Iné ostatné výnosy <text:s text:c="94"/>108 <text:s text:c="33"/>131</text:p>
      <text:p text:style-name="P74">Výnosy spolu <text:s text:c="94"/>155 396 <text:s text:c="26"/>167 005</text:p>
      <text:p text:style-name="P74">Výsledok hospodárenia po zdanení <text:s text:c="60"/>14 107 <text:s text:c="28"/>-1 037</text:p>
      <text:p text:style-name="P69"/>
      <text:p text:style-name="P70"/>
      <text:h text:style-name="P117" text:outline-level="1">4. Výrok audítora k ročnej účtovnej závierke</text:h>
      <text:p text:style-name="P81"/>
      <text:p text:style-name="P78">Podľa zákona o neziskových organizáciach nevznikla povinnosť overovať ročnú účtovnú závierku audítorom. </text:p>
      <text:p text:style-name="P82"/>
      <text:p text:style-name="P80"/>
      <text:p text:style-name="P83">16</text:p>
      <text:h text:style-name="P129" text:outline-level="1"><text:soft-page-break/>Pro Pueris, n. <text:s/>o., <text:s/>so sídlom: Stará Baštová 11, 040 01 <text:s/>Košice, IČO: 45747679</text:h>
      <text:h text:style-name="P117" text:outline-level="1"/>
      <text:h text:style-name="P117" text:outline-level="1"><text:bookmark-start text:name="__RefHeading___Toc276040640"/>5. Prehľad o peňažných príjmoch a výdavkov<text:bookmark-end text:name="__RefHeading___Toc276040640"/></text:h>
      <text:p text:style-name="P71"><text:tab/></text:p>
      <text:p text:style-name="P79"><text:span text:style-name="T71">Stav finančných prostriedkov na začiatku roka<text:tab/><text:tab/> <text:s text:c="7"/>17 815 </text:span><text:span text:style-name="T75">€</text:span><text:span text:style-name="T71"> </text:span></text:p>
      <text:p text:style-name="P79"><text:span text:style-name="T71">Peňažné príjmy spolu <text:tab/><text:tab/><text:tab/><text:tab/><text:tab/> <text:s text:c="5"/>182 238 </text:span><text:span text:style-name="T75">€</text:span><text:span text:style-name="T71"> </text:span></text:p>
      <text:p text:style-name="P79"><text:span text:style-name="T71">Peňažné výdavky spolu <text:tab/><text:tab/><text:tab/><text:tab/> <text:s/><text:tab/> <text:s text:c="5"/>192 762</text:span> <text:span text:style-name="T75">€</text:span><text:span text:style-name="T71"> </text:span></text:p>
      <text:p text:style-name="P79"><text:span text:style-name="T71">Stav peňažných prostriedkov na konci roka <text:tab/><text:tab/><text:tab/> <text:s text:c="9"/>7 291 </text:span><text:span text:style-name="T75">€</text:span></text:p>
      <text:p text:style-name="P78"/>
      <text:h text:style-name="P117" text:outline-level="1">6. Prehľad výnosov podľa zdrojov</text:h>
      <text:p text:style-name="P62"/>
      <text:p text:style-name="Standard"><text:span text:style-name="T40">Výnosy spolu <text:s text:c="103"/>167 005</text:span> </text:p>
      <text:p text:style-name="Standard">Dotácie <text:s text:c="115"/>66 417 <text:s/></text:p>
      <text:p text:style-name="Standard">Prijaté dary <text:s text:c="118"/>0</text:p>
      <text:p text:style-name="Standard">Školné <text:s text:c="117"/>85 340</text:p>
      <text:p text:style-name="Standard">Stravné detí a zamestnancov <text:s text:c="82"/>15 117</text:p>
      <text:p text:style-name="Standard">Ročné zúčtovanie zdravotných poisťovní <text:s text:c="71"/>0</text:p>
      <text:p text:style-name="P62">Iné ostatné výnosy <text:s text:c="116"/>131</text:p>
      <text:p text:style-name="P63"/>
      <text:p text:style-name="P78"/>
      <text:h text:style-name="P117" text:outline-level="1">7. Stav a pohyb majetku a záväzkov organizácie</text:h>
      <text:p text:style-name="P81"/>
      <text:p text:style-name="P78">Nezisková organizácia poskytla zálohu na obstaranie dlhodobého majetku v hodnote 500,- Eur. </text:p>
      <text:p text:style-name="P72"/>
      <text:h text:style-name="P117" text:outline-level="1">8. Zmeny a nové zloženie organizácie</text:h>
      <text:p text:style-name="P73"/>
      <text:p text:style-name="P78">Správna rada Pro Pueris, n.o. sa neuzniesla na žiadnych zmenách v štatúte ani zložení orgánov Pro Pueris, neziskovej organizácie od jej vzniku 26.08.2015.</text:p>
      <text:p text:style-name="P78"/>
      <text:p text:style-name="P78"/>
      <text:p text:style-name="P78">Prílohy: </text:p>
      <text:p text:style-name="P78">Účtovná závierka za rok 2019</text:p>
      <text:p text:style-name="P78"><text:tab/><text:tab/><text:tab/><text:tab/><text:tab/><text:tab/><text:tab/><text:tab/> <text:s text:c="8"/></text:p>
      <text:p text:style-name="P78"/>
      <text:p text:style-name="P78"><text:tab/><text:tab/><text:tab/><text:tab/><text:tab/><text:tab/><text:tab/><text:tab/> <text:s text:c="7"/>Mgr. Alžbeta Krajňáková</text:p>
      <text:p text:style-name="P146"><text:s text:c="113"/>Štatutárny orgán</text:p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64">17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Wingdings" svg:font-family="Wingdings" style:font-adornments="Normálne" style:font-pitch="variable" style:font-charset="x-symbol"/>
    <style:font-face style:name="Arial Unicode MS1" svg:font-family="'Arial Unicode MS'" style:font-family-generic="swiss"/>
    <style:font-face style:name="Calibri3" svg:font-family="Calibri" style:font-pitch="variable"/>
    <style:font-face style:name="Courier New" svg:font-family="'Courier New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Calibri" svg:font-family="Calibri" style:font-adornments="Regular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sk" fo:country="SK" style:letter-kerning="true" style:font-name-asian="SimSun" style:font-size-asian="12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k" fo:country="SK" style:letter-kerning="true" style:font-name-asian="SimSun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1" style:font-family-complex="'Arial Unicode MS'" style:font-family-generic-complex="swiss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style:text-underline-style="solid" style:text-underline-width="auto" style:text-underline-color="font-color" style:font-size-complex="10pt"/>
    </style:style>
    <style:style style:name="Contents_20_1" style:display-name="Contents 1" style:family="paragraph" style:parent-style-name="Standard" style:next-style-name="Standard" style:class="index"/>
    <style:style style:name="List_20_Paragraph" style:display-name="List Paragraph" style:family="paragraph" style:parent-style-name="Standard">
      <style:paragraph-properties fo:margin-left="1.27cm" fo:margin-right="0cm" fo:text-indent="0cm" style:auto-text-indent="fals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style:font-name-complex="Calibri3" style:font-family-complex="Calibri" style:font-pitch-complex="variable"/>
    </style:style>
    <style:style style:name="ListLabel_20_2" style:display-name="ListLabel 2" style:family="text">
      <style:text-properties style:font-name-complex="Courier New" style:font-family-complex="'Courier New'" style:font-pitch-complex="variable"/>
    </style:style>
    <style:style style:name="ListLabel_20_3" style:display-name="ListLabel 3" style:family="text">
      <style:text-properties fo:font-size="11pt" fo:language="sk" fo:country="SK" style:font-name-asian="Calibri2" style:font-family-asian="Calibri" style:font-family-generic-asian="system" style:font-pitch-asian="variable" style:font-size-asian="11pt" style:language-asian="en" style:country-asian="US" style:font-name-complex="Calibri2" style:font-family-complex="Calibri" style:font-family-generic-complex="system" style:font-pitch-complex="variable" style:font-size-complex="11pt" style:language-complex="ar" style:country-complex="SA" style:text-scale="99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" text:bullet-char="">
        <style:list-level-properties text:list-level-position-and-space-mode="label-alignment">
          <style:list-level-label-alignment text:label-followed-by="listtab" fo:text-indent="-0.635cm" fo:margin-left="2.607cm"/>
        </style:list-level-properties>
        <style:text-properties style:font-name="Wingdings"/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4.237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5.865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7.491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9.119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0.747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2.374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4.00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5.6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3" style:num-suffix="-" text:bullet-char="-">
        <style:list-level-properties text:list-level-position-and-space-mode="label-alignment">
          <style:list-level-label-alignment text:label-followed-by="listtab" fo:text-indent="-0.635cm" fo:margin-left="2.607cm"/>
        </style:list-level-properties>
        <style:text-properties style:font-name="Calibri"/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4.237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5.865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7.491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9.119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0.747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2.374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4.00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5.6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ominika Takáčová</meta:initial-creator>
    <meta:creation-date>2020-04-20T12:00:10.44</meta:creation-date>
    <dc:date>2020-04-20T12:57:45.45</dc:date>
    <dc:creator>Dominika Takáčová</dc:creator>
    <meta:editing-duration>PT11M30S</meta:editing-duration>
    <meta:editing-cycles>2</meta:editing-cycles>
    <meta:generator>LibreOffice/5.0.4.2$Windows_X86_64 LibreOffice_project/2b9802c1994aa0b7dc6079e128979269cf95bc78</meta:generator>
    <meta:document-statistic meta:table-count="0" meta:image-count="24" meta:object-count="0" meta:page-count="17" meta:paragraph-count="186" meta:word-count="2416" meta:character-count="21096" meta:non-whitespace-character-count="13640"/>
  </office:meta>
</office:document-meta>
</file>